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1" svg:font-family="Arial, sans-serif"/>
    <style:font-face style:name="OpenSymbol" svg:font-family="OpenSymbol"/>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Tabla1" style:family="table">
      <style:table-properties style:width="8.784cm" fo:margin-left="1cm" table:align="left"/>
    </style:style>
    <style:style style:name="Tabla1.A" style:family="table-column">
      <style:table-column-properties style:column-width="5.879cm"/>
    </style:style>
    <style:style style:name="Tabla1.B" style:family="table-column">
      <style:table-column-properties style:column-width="2.905cm"/>
    </style:style>
    <style:style style:name="Tabla1.1" style:family="table-row">
      <style:table-row-properties style:min-row-height="0.945cm"/>
    </style:style>
    <style:style style:name="Tabla1.A1" style:family="table-cell">
      <style:table-cell-properties style:vertical-align="middle" fo:background-color="#dddddd" fo:padding="0.049cm" fo:border="none">
        <style:background-image/>
      </style:table-cell-properties>
    </style:style>
    <style:style style:name="Tabla1.2" style:family="table-row">
      <style:table-row-properties style:min-row-height="0.681cm"/>
    </style:style>
    <style:style style:name="Tabla1.A2" style:family="table-cell">
      <style:table-cell-properties style:vertical-align="middle" fo:background-color="#ffffff" fo:padding="0.049cm" fo:border="none">
        <style:background-image/>
      </style:table-cell-properties>
    </style:style>
    <style:style style:name="Tabla1.B2" style:family="table-cell">
      <style:table-cell-properties style:vertical-align="middle" fo:padding="0.049cm" fo:border="none"/>
    </style:style>
    <style:style style:name="Tabla1.8" style:family="table-row">
      <style:table-row-properties style:min-row-height="0.601cm"/>
    </style:style>
    <style:style style:name="Tabla1.9" style:family="table-row">
      <style:table-row-properties style:min-row-height="0.893cm"/>
    </style:style>
    <style:style style:name="Tabla1.A24" style:family="table-cell" style:data-style-name="N8000">
      <style:table-cell-properties style:vertical-align="bottom" fo:padding="0.049cm" fo:border="none"/>
    </style:style>
    <style:style style:name="Tabla1.27" style:family="table-row">
      <style:table-row-properties style:min-row-height="0.84cm"/>
    </style:style>
    <style:style style:name="Tabla1.A28" style:family="table-cell">
      <style:table-cell-properties style:vertical-align="middle" fo:background-color="transparent" fo:padding="0.049cm" fo:border="none">
        <style:background-image/>
      </style:table-cell-properties>
    </style:style>
    <style:style style:name="Tabla2" style:family="table">
      <style:table-properties style:width="8.784cm" fo:margin-left="1cm" table:align="left"/>
    </style:style>
    <style:style style:name="Tabla2.A" style:family="table-column">
      <style:table-column-properties style:column-width="5.877cm"/>
    </style:style>
    <style:style style:name="Tabla2.B" style:family="table-column">
      <style:table-column-properties style:column-width="2.907cm"/>
    </style:style>
    <style:style style:name="Tabla2.1" style:family="table-row">
      <style:table-row-properties style:min-row-height="0.945cm"/>
    </style:style>
    <style:style style:name="Tabla2.A1" style:family="table-cell">
      <style:table-cell-properties style:vertical-align="middle" fo:background-color="#dddddd" fo:padding="0.049cm" fo:border="none">
        <style:background-image/>
      </style:table-cell-properties>
    </style:style>
    <style:style style:name="Tabla2.2" style:family="table-row">
      <style:table-row-properties style:min-row-height="0.681cm"/>
    </style:style>
    <style:style style:name="Tabla2.A2" style:family="table-cell">
      <style:table-cell-properties style:vertical-align="middle" fo:background-color="#ffffff" fo:padding="0.049cm" fo:border="none">
        <style:background-image/>
      </style:table-cell-properties>
    </style:style>
    <style:style style:name="Tabla2.B2" style:family="table-cell">
      <style:table-cell-properties style:vertical-align="middle" fo:padding="0.049cm" fo:border="none"/>
    </style:style>
    <style:style style:name="Tabla2.8" style:family="table-row">
      <style:table-row-properties style:min-row-height="0.601cm"/>
    </style:style>
    <style:style style:name="Tabla2.9" style:family="table-row">
      <style:table-row-properties style:min-row-height="0.893cm"/>
    </style:style>
    <style:style style:name="Tabla2.A24" style:family="table-cell" style:data-style-name="N8000">
      <style:table-cell-properties style:vertical-align="bottom" fo:padding="0.049cm" fo:border="none"/>
    </style:style>
    <style:style style:name="Tabla2.27" style:family="table-row">
      <style:table-row-properties style:min-row-height="0.84cm"/>
    </style:style>
    <style:style style:name="Tabla2.A28" style:family="table-cell">
      <style:table-cell-properties style:vertical-align="middle" fo:background-color="transparent" fo:padding="0.049cm" fo:border="none">
        <style:background-image/>
      </style:table-cell-properties>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text-properties style:font-name="Arial" fo:font-size="10pt" style:font-size-asian="10pt" style:font-size-complex="10pt"/>
    </style:style>
    <style:style style:name="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P7" style:family="paragraph" style:parent-style-name="Standard">
      <style:paragraph-properties fo:margin-left="0cm" fo:margin-right="0cm" fo:margin-top="0cm" fo:margin-bottom="0cm" fo:text-align="justify" style:justify-single-word="false" fo:orphans="2" fo:widows="2" fo:text-indent="0cm" style:auto-text-indent="false"/>
    </style:style>
    <style:style style:name="P8" style:family="paragraph" style:parent-style-name="Text_20_body">
      <style:paragraph-properties fo:margin-left="0cm" fo:margin-right="0cm" fo:margin-top="0cm" fo:margin-bottom="0cm" fo:text-align="justify" style:justify-single-word="false" fo:orphans="2" fo:widows="2" fo:text-indent="0cm" style:auto-text-indent="false"/>
    </style:style>
    <style:style style:name="P9" style:family="paragraph" style:parent-style-name="Text_20_body">
      <style:paragraph-properties fo:margin-left="0cm" fo:margin-right="0cm" fo:margin-top="0cm" fo:margin-bottom="0cm" fo:text-align="justify" style:justify-single-word="false" fo:orphans="2" fo:widows="2" fo:text-indent="0cm" style:auto-text-indent="false"/>
      <style:text-properties style:font-name="Arial" fo:font-size="10pt" style:font-size-asian="10pt" style:font-size-complex="10pt"/>
    </style:style>
    <style:style style:name="P10" style:family="paragraph" style:parent-style-name="Text_20_body">
      <style:paragraph-properties fo:margin-left="0cm" fo:margin-right="0cm" fo:margin-top="0cm" fo:margin-bottom="0cm" fo:text-align="center" style:justify-single-word="false" fo:orphans="2" fo:widows="2" fo:text-indent="0cm" style:auto-text-indent="false"/>
      <style:text-properties style:font-name="Arial" fo:font-size="10pt" style:font-size-asian="10pt" style:font-size-complex="10pt"/>
    </style:style>
    <style:style style:name="P11" style:family="paragraph" style:parent-style-name="Text_20_body">
      <style:paragraph-properties fo:margin-left="0cm" fo:margin-right="0cm" fo:margin-top="0cm" fo:margin-bottom="0cm" fo:orphans="2" fo:widows="2" fo:text-indent="0cm" style:auto-text-indent="false"/>
      <style:text-properties style:font-name="Arial" fo:font-size="10pt" style:font-size-asian="10pt" style:font-size-complex="10pt"/>
    </style:style>
    <style:style style:name="P12" style:family="paragraph" style:parent-style-name="Text_20_body">
      <style:paragraph-properties fo:margin-left="0cm" fo:margin-right="0cm" fo:margin-top="0cm" fo:margin-bottom="0cm" fo:text-align="justify" style:justify-single-word="false" fo:orphans="2" fo:widows="2" fo:text-indent="0cm" style:auto-text-indent="false"/>
      <style:text-properties style:font-name="Arial" fo:font-size="10pt" fo:font-style="italic" fo:background-color="transparent" style:font-size-asian="10pt" style:font-size-complex="10pt"/>
    </style:style>
    <style:style style:name="P13" style:family="paragraph" style:parent-style-name="Text_20_body">
      <style:paragraph-properties fo:margin-left="0cm" fo:margin-right="0cm" fo:margin-top="0cm" fo:margin-bottom="0cm" fo:text-align="justify" style:justify-single-word="false" fo:orphans="2" fo:widows="2" fo:text-indent="0cm" style:auto-text-indent="false"/>
      <style:text-properties style:font-name="Arial" fo:font-size="10pt" fo:font-style="italic" fo:font-weight="bold" fo:background-color="transparent" style:font-size-asian="10pt" style:font-size-complex="10pt"/>
    </style:style>
    <style:style style:name="P14" style:family="paragraph" style:parent-style-name="Text_20_body">
      <style:paragraph-properties fo:margin-left="0cm" fo:margin-right="0cm" fo:margin-top="0cm" fo:margin-bottom="0cm" fo:text-align="justify" style:justify-single-word="false" fo:orphans="2" fo:widows="2" fo:text-indent="0cm" style:auto-text-indent="false"/>
      <style:text-properties style:font-name="Arial" fo:font-size="10pt" fo:font-style="italic" fo:font-weight="normal" fo:background-color="transparent" style:font-size-asian="10pt" style:font-size-complex="10pt"/>
    </style:style>
    <style:style style:name="P15" style:family="paragraph" style:parent-style-name="Text_20_body">
      <style:paragraph-properties fo:margin-left="0cm" fo:margin-right="0cm" fo:margin-top="0cm" fo:margin-bottom="0cm" fo:text-align="justify" style:justify-single-word="false" fo:orphans="2" fo:widows="2" fo:text-indent="0cm" style:auto-text-indent="false"/>
      <style:text-properties style:font-name="Arial" fo:font-size="10pt" fo:background-color="transparent" style:font-size-asian="10pt" style:font-size-complex="10pt"/>
    </style:style>
    <style:style style:name="P16" style:family="paragraph" style:parent-style-name="Text_20_body">
      <style:paragraph-properties fo:margin-left="0cm" fo:margin-right="0cm" fo:margin-top="0cm" fo:margin-bottom="0cm" fo:orphans="2" fo:widows="2" fo:text-indent="0cm" style:auto-text-indent="false"/>
      <style:text-properties style:font-name="Arial" fo:font-size="10pt" fo:background-color="transparent" style:font-size-asian="10pt" style:font-size-complex="10pt"/>
    </style:style>
    <style:style style:name="P17" style:family="paragraph" style:parent-style-name="Text_20_body">
      <style:paragraph-properties fo:margin-left="0cm" fo:margin-right="0cm" fo:margin-top="0cm" fo:margin-bottom="0cm" fo:orphans="2" fo:widows="2" fo:text-indent="0cm" style:auto-text-indent="false"/>
      <style:text-properties style:font-name="Arial" fo:font-size="10pt" fo:font-weight="bold" fo:background-color="transparent" style:font-size-asian="10pt" style:font-size-complex="10pt"/>
    </style:style>
    <style:style style:name="P18" style:family="paragraph" style:parent-style-name="Text_20_body">
      <style:paragraph-properties fo:margin-left="0cm" fo:margin-right="0cm" fo:margin-top="0cm" fo:margin-bottom="0cm" fo:text-align="justify" style:justify-single-word="false" fo:orphans="2" fo:widows="2" fo:text-indent="0cm" style:auto-text-indent="false"/>
      <style:text-properties fo:color="#000000" style:font-name="Arial1" fo:font-size="10pt" fo:font-style="italic" fo:font-weight="bold"/>
    </style:style>
    <style:style style:name="P19" style:family="paragraph" style:parent-style-name="Text_20_body">
      <style:paragraph-properties fo:margin-left="0cm" fo:margin-right="0cm" fo:margin-top="0cm" fo:margin-bottom="0cm" fo:text-align="justify" style:justify-single-word="false" fo:orphans="2" fo:widows="2" fo:text-indent="0cm" style:auto-text-indent="false"/>
      <style:text-properties fo:color="#000000" style:font-name="Arial" fo:font-size="10pt" fo:font-style="italic" fo:font-weight="bold" fo:background-color="transparent" style:font-size-asian="10pt" style:font-size-complex="10pt"/>
    </style:style>
    <style:style style:name="P20" style:family="paragraph" style:parent-style-name="Text_20_body">
      <style:paragraph-properties fo:margin-left="0cm" fo:margin-right="0cm" fo:margin-top="0cm" fo:margin-bottom="0cm" fo:text-align="justify" style:justify-single-word="false" fo:orphans="2" fo:widows="2" fo:text-indent="0cm" style:auto-text-indent="false" fo:padding="0cm" fo:border="none"/>
      <style:text-properties style:font-name="Arial" fo:font-size="10pt" style:font-size-asian="10pt" style:font-size-complex="10pt"/>
    </style:style>
    <style:style style:name="P21" style:family="paragraph" style:parent-style-name="Text_20_body">
      <style:paragraph-properties fo:margin-left="0cm" fo:margin-right="0cm" fo:margin-top="0cm" fo:margin-bottom="0cm" fo:text-align="justify" style:justify-single-word="false" fo:orphans="2" fo:widows="2" fo:text-indent="0cm" style:auto-text-indent="false" fo:padding="0cm" fo:border="none"/>
      <style:text-properties style:font-name="Arial" fo:font-size="10pt" fo:font-style="italic" fo:background-color="transparent" style:font-size-asian="10pt" style:font-size-complex="10pt"/>
    </style:style>
    <style:style style:name="P22" style:family="paragraph" style:parent-style-name="Text_20_body">
      <style:paragraph-properties fo:margin-left="0cm" fo:margin-right="0cm" fo:margin-top="0cm" fo:margin-bottom="0cm" fo:text-align="justify" style:justify-single-word="false" fo:orphans="2" fo:widows="2" fo:text-indent="0cm" style:auto-text-indent="false" fo:padding="0cm" fo:border="none"/>
      <style:text-properties style:font-name="Arial" fo:font-size="10pt" fo:font-style="italic" fo:font-weight="normal" fo:background-color="transparent" style:font-size-asian="10pt" style:font-size-complex="10pt"/>
    </style:style>
    <style:style style:name="P23" style:family="paragraph" style:parent-style-name="Table_20_Contents">
      <style:paragraph-properties fo:margin-left="0cm" fo:margin-right="0cm" fo:margin-top="0cm" fo:margin-bottom="0.21cm" fo:orphans="2" fo:widows="2" fo:text-indent="0cm" style:auto-text-indent="false" fo:padding="0.049cm" fo:border="0.002cm solid #000000"/>
      <style:text-properties style:font-name="Arial" fo:font-size="10pt" style:font-size-asian="10pt" style:font-size-complex="10pt"/>
    </style:style>
    <style:style style:name="P24" style:family="paragraph" style:parent-style-name="Table_20_Contents">
      <style:paragraph-properties fo:margin-left="0cm" fo:margin-right="0cm" fo:text-indent="0cm" style:auto-text-indent="false"/>
      <style:text-properties style:font-name="Arial" fo:font-size="10pt" style:font-size-asian="10pt" style:font-size-complex="10pt"/>
    </style:style>
    <style:style style:name="P25" style:family="paragraph" style:parent-style-name="Text_20_body">
      <style:paragraph-properties fo:margin-left="0cm" fo:margin-right="0cm" fo:margin-top="0cm" fo:margin-bottom="0.199cm" fo:text-align="justify" style:justify-single-word="false" fo:orphans="2" fo:widows="2" fo:text-indent="0cm" style:auto-text-indent="false"/>
      <style:text-properties style:font-name="Arial" fo:font-size="10pt" style:font-size-asian="10pt" style:font-size-complex="10pt"/>
    </style:style>
    <style:style style:name="P26" style:family="paragraph" style:parent-style-name="Text_20_body">
      <style:paragraph-properties fo:margin-left="0cm" fo:margin-right="0cm" fo:margin-top="0cm" fo:margin-bottom="0.199cm" fo:text-align="justify" style:justify-single-word="false" fo:orphans="2" fo:widows="2" fo:text-indent="0cm" style:auto-text-indent="false"/>
      <style:text-properties fo:color="#000000" style:font-name="Arial" fo:font-size="10pt" fo:font-style="italic" fo:font-weight="normal" fo:background-color="transparent" style:font-size-asian="10pt" style:font-size-complex="10pt"/>
    </style:style>
    <style:style style:name="P27" style:family="paragraph" style:parent-style-name="Text_20_body">
      <style:paragraph-properties fo:margin-left="0cm" fo:margin-right="0cm" fo:orphans="2" fo:widows="2" fo:text-indent="0cm" style:auto-text-indent="false"/>
      <style:text-properties style:font-name="Arial" fo:font-size="10pt" style:font-size-asian="10pt" style:font-size-complex="10pt"/>
    </style:style>
    <style:style style:name="P28" style:family="paragraph" style:parent-style-name="Text_20_body">
      <style:paragraph-properties fo:margin-left="0cm" fo:margin-right="0cm" fo:text-align="justify" style:justify-single-word="false" fo:text-indent="0cm" style:auto-text-indent="false"/>
      <style:text-properties style:font-name="Arial" fo:font-size="10pt" fo:font-weight="normal" style:font-size-asian="10pt" style:font-weight-asian="normal" style:font-name-complex="Arial Narrow" style:font-size-complex="10pt" style:font-weight-complex="normal"/>
    </style:style>
    <style:style style:name="P29" style:family="paragraph" style:parent-style-name="Heading">
      <style:text-properties style:font-name="Arial" fo:font-size="9pt" style:font-size-asian="9pt" style:font-size-complex="9pt"/>
    </style:style>
    <style:style style:name="P30" style:family="paragraph" style:parent-style-name="Standard">
      <style:paragraph-properties fo:text-align="justify" style:justify-single-word="false"/>
      <style:text-properties style:font-name="Arial" fo:font-weight="bold" fo:background-color="#ccff99" style:font-weight-asian="bold" style:font-name-complex="Arial Narrow" style:font-style-complex="italic" style:font-weight-complex="bold"/>
    </style:style>
    <style:style style:name="P31" style:family="paragraph" style:parent-style-name="Standard">
      <style:paragraph-properties fo:text-align="center" style:justify-single-word="false"/>
      <style:text-properties style:font-name="Arial" fo:font-weight="bold" fo:background-color="#ccff99" style:font-weight-asian="bold" style:font-name-complex="Arial Narrow" style:font-style-complex="italic" style:font-weight-complex="bold"/>
    </style:style>
    <style:style style:name="P32" style:family="paragraph" style:parent-style-name="Table_20_Contents">
      <style:paragraph-properties fo:margin-top="0cm" fo:margin-bottom="0.21cm" fo:text-align="justify" style:justify-single-word="false" fo:orphans="2" fo:widows="2" fo:padding="0.049cm" fo:border="0.002cm solid #000000"/>
      <style:text-properties style:font-name="Arial" fo:font-size="10pt" style:font-size-asian="10pt" style:font-size-complex="10pt"/>
    </style:style>
    <style:style style:name="P33" style:family="paragraph" style:parent-style-name="Standard" style:master-page-name="MP0">
      <style:paragraph-properties fo:text-align="center" style:justify-single-word="false" style:page-number="auto" fo:break-before="page"/>
      <style:text-properties fo:color="#000000" style:font-name="Arial1" fo:font-size="10pt" fo:font-style="normal" style:text-underline-style="none" fo:font-weight="bold" fo:background-color="#ccff66" style:font-style-asian="normal" style:font-weight-asian="bold" style:font-name-complex="Arial Narrow" style:font-style-complex="normal" style:font-weight-complex="bold"/>
    </style:style>
    <style:style style:name="P34" style:family="paragraph" style:parent-style-name="Standard">
      <style:paragraph-properties fo:margin-left="0cm" fo:margin-right="0cm" fo:margin-top="0cm" fo:margin-bottom="0cm" fo:text-align="justify" style:justify-single-word="false" fo:orphans="2" fo:widows="2" fo:text-indent="0cm" style:auto-text-indent="false"/>
    </style:style>
    <style:style style:name="P35" style:family="paragraph" style:parent-style-name="Standard">
      <style:paragraph-properties fo:margin-left="0cm" fo:margin-right="0cm" fo:margin-top="0cm" fo:margin-bottom="0cm" fo:text-align="justify" style:justify-single-word="false" fo:orphans="2" fo:widows="2" fo:text-indent="0cm" style:auto-text-indent="false"/>
      <style:text-properties style:font-name="Arial" fo:font-size="10pt" style:font-size-asian="10pt" style:font-size-complex="10pt"/>
    </style:style>
    <style:style style:name="P36" style:family="paragraph" style:parent-style-name="Standard">
      <style:paragraph-properties fo:margin-top="0cm" fo:margin-bottom="0cm" fo:text-align="justify" style:justify-single-word="false" fo:orphans="2" fo:widows="2"/>
    </style:style>
    <style:style style:name="P37" style:family="paragraph" style:parent-style-name="Text_20_body">
      <style:paragraph-properties fo:margin-left="0cm" fo:margin-right="0cm" fo:margin-top="0cm" fo:margin-bottom="0cm" fo:text-align="justify" style:justify-single-word="false" fo:orphans="2" fo:widows="2" fo:text-indent="0cm" style:auto-text-indent="false"/>
      <style:text-properties style:font-name="Arial" fo:font-size="10pt" style:font-size-asian="10pt" style:font-size-complex="10pt"/>
    </style:style>
    <style:style style:name="P38" style:family="paragraph" style:parent-style-name="Text_20_body" style:list-style-name="L1">
      <style:paragraph-properties fo:margin-left="0cm" fo:margin-right="0cm" fo:margin-top="0cm" fo:margin-bottom="0cm" fo:text-align="justify" style:justify-single-word="false" fo:orphans="2" fo:widows="2" fo:text-indent="0cm" style:auto-text-indent="false"/>
      <style:text-properties style:font-name="Arial" fo:font-size="10pt" style:font-size-asian="10pt" style:font-size-complex="10pt"/>
    </style:style>
    <style:style style:name="P39" style:family="paragraph" style:parent-style-name="Text_20_body">
      <style:paragraph-properties fo:margin-left="0cm" fo:margin-right="0cm" fo:margin-top="0cm" fo:margin-bottom="0cm" fo:text-align="center" style:justify-single-word="false" fo:orphans="2" fo:widows="2" fo:text-indent="0cm" style:auto-text-indent="false"/>
      <style:text-properties style:font-name="Arial" fo:font-size="10pt" style:font-size-asian="10pt" style:font-size-complex="10pt"/>
    </style:style>
    <style:style style:name="P40" style:family="paragraph" style:parent-style-name="Text_20_body" style:list-style-name="L1">
      <style:paragraph-properties fo:margin-left="0cm" fo:margin-right="0cm" fo:margin-top="0cm" fo:margin-bottom="0cm" fo:text-align="justify" style:justify-single-word="false" fo:orphans="2" fo:widows="2" fo:text-indent="0cm" style:auto-text-indent="false"/>
      <style:text-properties style:font-name="Arial" fo:font-size="10pt" fo:font-style="italic" fo:background-color="transparent" style:font-size-asian="10pt" style:font-size-complex="10pt"/>
    </style:style>
    <style:style style:name="P41" style:family="paragraph" style:parent-style-name="Text_20_body">
      <style:paragraph-properties fo:margin-left="0cm" fo:margin-right="0cm" fo:margin-top="0cm" fo:margin-bottom="0cm" fo:text-align="justify" style:justify-single-word="false" fo:orphans="2" fo:widows="2" fo:text-indent="0cm" style:auto-text-indent="false"/>
      <style:text-properties fo:color="#000000" style:font-name="Arial" fo:font-size="10pt" fo:font-style="normal" fo:font-weight="normal" fo:background-color="transparent" style:font-size-asian="10pt" style:font-style-asian="normal" style:font-weight-asian="normal" style:font-size-complex="10pt" style:font-style-complex="normal" style:font-weight-complex="normal"/>
    </style:style>
    <style:style style:name="P42" style:family="paragraph" style:parent-style-name="Text_20_body">
      <style:paragraph-properties fo:margin-left="0cm" fo:margin-right="0cm" fo:margin-top="0cm" fo:margin-bottom="0.199cm" fo:text-align="justify" style:justify-single-word="false" fo:orphans="2" fo:widows="2" fo:text-indent="0cm" style:auto-text-indent="false"/>
      <style:text-properties fo:color="#000000" style:font-name="Arial" fo:font-size="10pt" fo:font-style="normal" fo:font-weight="bold" fo:background-color="transparent" style:font-size-asian="10pt" style:font-style-asian="normal" style:font-weight-asian="bold" style:font-size-complex="10pt" style:font-style-complex="normal" style:font-weight-complex="bold"/>
    </style:style>
    <style:style style:name="P43" style:family="paragraph" style:parent-style-name="Text_20_body">
      <style:paragraph-properties fo:margin-left="0cm" fo:margin-right="0cm" fo:margin-top="0cm" fo:margin-bottom="0.199cm" fo:text-align="justify" style:justify-single-word="false" fo:orphans="2" fo:widows="2" fo:text-indent="0cm" style:auto-text-indent="false"/>
      <style:text-properties fo:color="#000000" style:font-name="Arial" fo:font-size="10pt" fo:font-style="italic" fo:font-weight="normal" fo:background-color="transparent" style:font-size-asian="10pt" style:font-size-complex="10pt"/>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fo:font-weight="bold" fo:background-color="transparent"/>
    </style:style>
    <style:style style:name="T4" style:family="text">
      <style:text-properties fo:font-weight="bold" style:font-weight-asian="bold" style:font-weight-complex="bold"/>
    </style:style>
    <style:style style:name="T5" style:family="text">
      <style:text-properties fo:color="#000000" fo:font-style="italic" fo:background-color="transparent"/>
    </style:style>
    <style:style style:name="T6" style:family="text">
      <style:text-properties fo:color="#000000" fo:font-style="italic" fo:font-weight="normal" fo:background-color="transparent"/>
    </style:style>
    <style:style style:name="T7" style:family="text">
      <style:text-properties fo:color="#000000" fo:font-style="italic" fo:font-weight="normal" fo:background-color="transparent" style:font-style-asian="normal" style:font-weight-asian="normal" style:font-style-complex="normal" style:font-weight-complex="normal"/>
    </style:style>
    <style:style style:name="T8" style:family="text">
      <style:text-properties fo:color="#000000" fo:font-style="italic" fo:font-weight="bold" fo:background-color="transparent"/>
    </style:style>
    <style:style style:name="T9" style:family="text">
      <style:text-properties fo:color="#000000" fo:font-style="italic" fo:font-weight="bold" fo:background-color="transparent" style:font-style-asian="normal" style:font-weight-asian="normal" style:font-style-complex="normal" style:font-weight-complex="normal"/>
    </style:style>
    <style:style style:name="T10" style:family="text">
      <style:text-properties fo:color="#000000" style:text-position="33% 80%" fo:font-style="italic" fo:background-color="transparent"/>
    </style:style>
    <style:style style:name="T11" style:family="text">
      <style:text-properties fo:color="#000000" style:text-position="33% 80%" fo:background-color="transparent"/>
    </style:style>
    <style:style style:name="T12" style:family="text">
      <style:text-properties fo:color="#000000" fo:background-color="transparent"/>
    </style:style>
    <style:style style:name="T13" style:family="text">
      <style:text-properties fo:color="#000000" style:font-name="Arial" fo:font-size="10pt" fo:font-style="normal" fo:font-weight="normal" fo:background-color="transparent" style:font-size-asian="10pt" style:font-style-asian="normal" style:font-weight-asian="normal" style:font-size-complex="10pt" style:font-style-complex="normal" style:font-weight-complex="normal"/>
    </style:style>
    <style:style style:name="T14" style:family="text">
      <style:text-properties fo:color="#000000" fo:font-weight="bold" fo:background-color="transparent"/>
    </style:style>
    <style:style style:name="T15" style:family="text">
      <style:text-properties fo:color="#000000" fo:font-style="normal" style:text-underline-style="none" fo:font-weight="normal" fo:background-color="transparent" style:font-name-asian="Times New Roman" style:font-style-asian="normal" style:font-weight-asian="normal" style:font-style-complex="normal" style:font-weight-complex="normal"/>
    </style:style>
    <style:style style:name="T16" style:family="text">
      <style:text-properties fo:color="#000000" fo:font-style="normal" style:text-underline-style="none" fo:font-weight="normal" fo:background-color="transparent" style:font-name-asian="Times New Roman" style:font-style-asian="normal" style:font-weight-asian="normal" style:font-style-complex="normal" style:font-weight-complex="normal" loext:char-shading-value="0"/>
    </style:style>
    <style:style style:name="T17" style:family="text">
      <style:text-properties fo:color="#000000" fo:font-style="normal" style:text-underline-style="none" fo:background-color="transparent" style:font-style-asian="normal" style:font-style-complex="normal" loext:char-shading-value="0"/>
    </style:style>
    <style:style style:name="T18" style:family="text">
      <style:text-properties fo:color="#000000" fo:font-style="normal" style:text-underline-style="none" fo:font-weight="bold" fo:background-color="transparent" style:font-name-asian="Times New Roman" style:font-style-asian="normal" style:font-weight-asian="bold" style:font-style-complex="normal" style:font-weight-complex="bold"/>
    </style:style>
    <style:style style:name="T19" style:family="text">
      <style:text-properties fo:color="#000000" fo:font-weight="normal"/>
    </style:style>
    <style:style style:name="T20" style:family="text">
      <style:text-properties style:font-name="Arial" fo:font-size="10pt" fo:font-weight="bold" fo:background-color="transparent" style:font-size-asian="10pt" style:font-weight-asian="bold" style:font-size-complex="10pt" style:font-weight-complex="bold"/>
    </style:style>
    <style:style style:name="T21" style:family="text">
      <style:text-properties style:font-name="Arial" fo:font-size="10pt" fo:font-weight="normal" fo:background-color="transparent" style:font-size-asian="10pt" style:font-size-complex="10pt"/>
    </style:style>
    <style:style style:name="T22" style:family="text">
      <style:text-properties style:font-name="Arial" fo:font-size="10pt" style:font-size-asian="10pt" style:font-size-complex="10pt"/>
    </style:style>
    <style:style style:name="T23" style:family="text">
      <style:text-properties style:font-name="Arial" fo:font-size="10pt" fo:font-style="normal" fo:font-weight="normal" fo:background-color="transparent" style:font-size-asian="10pt" style:font-style-asian="normal" style:font-weight-asian="normal" style:font-size-complex="10pt" style:font-style-complex="normal" style:font-weight-complex="normal"/>
    </style:style>
    <style:style style:name="T24" style:family="text">
      <style:text-properties style:font-name="Arial" fo:font-size="10pt" fo:background-color="transparent" style:font-size-asian="10pt" style:font-size-complex="10pt"/>
    </style:style>
    <style:style style:name="T25" style:family="text">
      <style:text-properties style:font-name="Arial" style:text-underline-style="solid" style:text-underline-width="auto" style:text-underline-color="font-color" fo:background-color="#ccff99" style:font-name-asian="Times New Roman" style:font-size-asian="10pt" style:font-size-complex="10pt" loext:char-shading-value="0"/>
    </style:style>
    <style:style style:name="T26" style:family="text">
      <style:text-properties style:font-name="Arial" style:text-underline-style="solid" style:text-underline-width="auto" style:text-underline-color="font-color" fo:background-color="#ccff99" style:font-size-asian="10pt" style:font-size-complex="10pt" loext:char-shading-value="0"/>
    </style:style>
    <style:style style:name="T27" style:family="text">
      <style:text-properties fo:font-style="italic" fo:font-weight="normal" fo:background-color="transparent"/>
    </style:style>
    <style:style style:name="T28" style:family="text">
      <style:text-properties fo:font-style="italic" fo:font-weight="bold"/>
    </style:style>
    <style:style style:name="T29" style:family="text">
      <style:text-properties fo:font-style="italic" fo:font-weight="bold" fo:background-color="transparent"/>
    </style:style>
    <style:style style:name="T30" style:family="text">
      <style:text-properties fo:font-style="italic" fo:font-weight="bold" style:font-style-asian="italic" style:font-weight-asian="bold" style:font-style-complex="italic" style:font-weight-complex="bold"/>
    </style:style>
    <style:style style:name="T31" style:family="text">
      <style:text-properties fo:font-style="italic" fo:background-color="transparent"/>
    </style:style>
    <style:style style:name="T32" style:family="text">
      <style:text-properties fo:font-style="italic" style:font-style-asian="italic" style:font-style-complex="italic"/>
    </style:style>
    <style:style style:name="T33" style:family="text">
      <style:text-properties fo:font-variant="normal" fo:text-transform="none" fo:color="#000000" fo:letter-spacing="normal" fo:font-style="italic" fo:font-weight="normal" fo:background-color="transparent"/>
    </style:style>
    <style:style style:name="T34" style:family="text">
      <style:text-properties fo:font-variant="normal" fo:text-transform="none" fo:color="#000000" fo:letter-spacing="normal" fo:font-style="italic" style:text-underline-style="solid" style:text-underline-width="auto" style:text-underline-color="font-color" fo:font-weight="bold"/>
    </style:style>
    <style:style style:name="T35" style:family="text">
      <style:text-properties fo:font-variant="normal" fo:text-transform="none" fo:color="#000000" fo:letter-spacing="normal" fo:font-style="italic" fo:font-weight="bold"/>
    </style:style>
    <style:style style:name="T36" style:family="text">
      <style:text-properties fo:font-variant="normal" fo:text-transform="none" fo:color="#000000" fo:letter-spacing="normal" fo:font-style="italic" fo:font-weight="bold" fo:background-color="transparent"/>
    </style:style>
    <style:style style:name="T37" style:family="text">
      <style:text-properties fo:font-variant="normal" fo:text-transform="none" fo:color="#000000" fo:letter-spacing="normal" fo:font-weight="normal"/>
    </style:style>
    <style:style style:name="T38" style:family="text">
      <style:text-properties fo:font-variant="normal" fo:text-transform="none" fo:color="#000000" fo:letter-spacing="normal" fo:font-style="normal" fo:font-weight="bold"/>
    </style:style>
    <style:style style:name="T39" style:family="text">
      <style:text-properties fo:font-variant="normal" fo:text-transform="none" fo:color="#000000" fo:letter-spacing="normal" fo:font-style="normal" fo:font-weight="bold" fo:background-color="transparent"/>
    </style:style>
    <style:style style:name="T40" style:family="text">
      <style:text-properties fo:font-variant="normal" fo:text-transform="none" fo:color="#000000" fo:letter-spacing="normal" fo:font-style="normal" style:text-underline-style="solid" style:text-underline-width="auto" style:text-underline-color="font-color" fo:font-weight="bold"/>
    </style:style>
    <style:style style:name="T41" style:family="text">
      <style:text-properties fo:font-variant="normal" fo:text-transform="none" fo:color="#000000" fo:letter-spacing="0.004cm" fo:font-style="italic" fo:font-weight="bold" fo:background-color="transparent"/>
    </style:style>
    <style:style style:name="T42" style:family="text">
      <style:text-properties fo:font-variant="normal" fo:text-transform="none" fo:color="#000000" fo:letter-spacing="0.004cm" fo:font-style="normal" fo:font-weight="bold" fo:background-color="transparent"/>
    </style:style>
    <style:style style:name="T43" style:family="text">
      <style:text-properties fo:font-variant="normal" fo:text-transform="none" fo:letter-spacing="normal" fo:font-style="italic" fo:font-weight="normal" fo:background-color="transparent"/>
    </style:style>
    <style:style style:name="T44" style:family="text">
      <style:text-properties style:text-underline-style="solid" style:text-underline-width="auto" style:text-underline-color="font-color" fo:font-weight="bold" fo:background-color="#ccff99" style:font-name-asian="Times New Roman" style:font-size-asian="10pt" style:font-weight-asian="bold" style:font-size-complex="10pt" style:font-weight-complex="bold" loext:char-shading-value="0"/>
    </style:style>
    <style:style style:name="T45" style:family="text">
      <style:text-properties style:text-underline-style="solid" style:text-underline-width="auto" style:text-underline-color="font-color" fo:background-color="#ccff99"/>
    </style:style>
    <style:style style:name="T46" style:family="text">
      <style:text-properties fo:font-weight="normal"/>
    </style:style>
    <style:style style:name="T47" style:family="text">
      <style:text-properties fo:background-color="transparent"/>
    </style:style>
    <style:style style:name="T48" style:family="text">
      <style:text-properties style:text-position="33% 80%" fo:font-style="italic" fo:background-color="transparent"/>
    </style:style>
    <style:style style:name="T49" style:family="text">
      <style:text-properties style:text-position="33% 80%" fo:background-color="transparent"/>
    </style:style>
    <style:style style:name="T50" style:family="text">
      <style:text-properties fo:letter-spacing="0.018cm" fo:background-color="transparent"/>
    </style:style>
    <style:style style:name="T51" style:family="text">
      <style:text-properties fo:letter-spacing="0.018cm" fo:font-style="italic" fo:background-color="transparent"/>
    </style:style>
    <style:style style:name="T52" style:family="text">
      <style:text-properties fo:letter-spacing="0.018cm" fo:font-style="italic" fo:font-weight="bold" fo:background-color="transparent"/>
    </style:style>
    <style:style style:name="T53" style:family="text">
      <style:text-properties fo:letter-spacing="0.018cm" fo:font-weight="bold" fo:background-color="transparent"/>
    </style:style>
    <style:style style:name="T54" style:family="text">
      <style:text-properties fo:letter-spacing="0.014cm" fo:font-style="italic" fo:background-color="transparent"/>
    </style:style>
    <style:style style:name="T55" style:family="text">
      <style:text-properties fo:letter-spacing="0.014cm" fo:font-style="italic" fo:font-weight="bold" fo:background-color="transparent"/>
    </style:style>
    <style:style style:name="T56" style:family="text">
      <style:text-properties fo:letter-spacing="0.014cm" fo:background-color="transparent"/>
    </style:style>
    <style:style style:name="T57" style:family="text">
      <style:text-properties fo:letter-spacing="0.014cm" fo:font-weight="bold" fo:background-color="transparent"/>
    </style:style>
    <style:style style:name="T58" style:family="text">
      <style:text-properties fo:letter-spacing="0.007cm" fo:font-style="italic" fo:background-color="transparent"/>
    </style:style>
    <style:style style:name="T59" style:family="text">
      <style:text-properties fo:letter-spacing="0.007cm" fo:font-style="italic" fo:font-weight="bold" fo:background-color="transparent"/>
    </style:style>
    <style:style style:name="T60" style:family="text">
      <style:text-properties fo:letter-spacing="0.007cm" fo:font-weight="bold" fo:background-color="transparent"/>
    </style:style>
    <style:style style:name="T61" style:family="text">
      <style:text-properties fo:letter-spacing="0.004cm" fo:font-style="italic" fo:background-color="transparent"/>
    </style:style>
    <style:style style:name="T62" style:family="text">
      <style:text-properties fo:letter-spacing="0.004cm" fo:font-style="italic" fo:font-weight="bold" fo:background-color="transparent"/>
    </style:style>
    <style:style style:name="T63" style:family="text">
      <style:text-properties fo:letter-spacing="0.004cm" fo:background-color="transparent"/>
    </style:style>
    <style:style style:name="T64" style:family="text">
      <style:text-properties fo:letter-spacing="0.004cm" fo:font-weight="bold" fo:background-color="transparent"/>
    </style:style>
    <style:style style:name="T65" style:family="text">
      <style:text-properties fo:letter-spacing="-0.004cm" fo:font-style="italic" fo:background-color="transparent"/>
    </style:style>
    <style:style style:name="T66" style:family="text">
      <style:text-properties fo:letter-spacing="-0.004cm" fo:font-style="italic" fo:font-weight="bold" fo:background-color="transparent"/>
    </style:style>
    <style:style style:name="T67" style:family="text">
      <style:text-properties fo:letter-spacing="-0.004cm" fo:background-color="transparent"/>
    </style:style>
    <style:style style:name="T68" style:family="text">
      <style:text-properties fo:letter-spacing="-0.004cm" fo:font-weight="bold" fo:background-color="transparent"/>
    </style:style>
    <style:style style:name="T69" style:family="text">
      <style:text-properties fo:letter-spacing="0.021cm" fo:font-style="italic" fo:background-color="transparent"/>
    </style:style>
    <style:style style:name="T70" style:family="text">
      <style:text-properties fo:letter-spacing="0.021cm" fo:font-style="italic" fo:font-weight="bold" fo:background-color="transparent"/>
    </style:style>
    <style:style style:name="T71" style:family="text">
      <style:text-properties fo:letter-spacing="0.021cm" fo:background-color="transparent"/>
    </style:style>
    <style:style style:name="T72" style:family="text">
      <style:text-properties fo:letter-spacing="0.021cm" fo:font-weight="bold" fo:background-color="transparent"/>
    </style:style>
    <style:style style:name="T73" style:family="text">
      <style:text-properties fo:letter-spacing="0.011cm" fo:font-style="italic" fo:background-color="transparent"/>
    </style:style>
    <style:style style:name="T74" style:family="text">
      <style:text-properties fo:letter-spacing="0.011cm" fo:font-style="italic" fo:font-weight="bold" fo:background-color="transparent"/>
    </style:style>
    <style:style style:name="T75" style:family="text">
      <style:text-properties fo:letter-spacing="0.011cm" fo:background-color="transparent"/>
    </style:style>
    <style:style style:name="T76" style:family="text">
      <style:text-properties fo:letter-spacing="0.011cm" fo:font-weight="bold" fo:background-color="transparent"/>
    </style:style>
    <style:style style:name="T77" style:family="text">
      <style:text-properties fo:letter-spacing="0.042cm" fo:font-style="italic" fo:background-color="transparent"/>
    </style:style>
    <style:style style:name="T78" style:family="text">
      <style:text-properties fo:letter-spacing="0.035cm" fo:font-style="italic" fo:background-color="transparent"/>
    </style:style>
    <style:style style:name="T79" style:family="text">
      <style:text-properties fo:letter-spacing="0.039cm" fo:font-style="italic" fo:background-color="transparent"/>
    </style:style>
    <style:style style:name="T80" style:family="text">
      <style:text-properties fo:letter-spacing="0.028cm" fo:font-style="italic" fo:background-color="transparent"/>
    </style:style>
    <style:style style:name="T81" style:family="text">
      <style:text-properties fo:letter-spacing="0.028cm" fo:font-style="italic" fo:font-weight="bold" fo:background-color="transparent"/>
    </style:style>
    <style:style style:name="T82" style:family="text">
      <style:text-properties fo:letter-spacing="0.028cm" fo:background-color="transparent"/>
    </style:style>
    <style:style style:name="T83" style:family="text">
      <style:text-properties fo:letter-spacing="0.028cm" fo:font-weight="bold" fo:background-color="transparent"/>
    </style:style>
    <style:style style:name="T84" style:family="text">
      <style:text-properties fo:letter-spacing="-0.007cm" fo:font-style="italic" fo:background-color="transparent"/>
    </style:style>
    <style:style style:name="T85" style:family="text">
      <style:text-properties fo:letter-spacing="-0.007cm" fo:font-style="italic" fo:font-weight="bold" fo:background-color="transparent"/>
    </style:style>
    <style:style style:name="T86" style:family="text">
      <style:text-properties fo:letter-spacing="-0.007cm" fo:background-color="transparent"/>
    </style:style>
    <style:style style:name="T87" style:family="text">
      <style:text-properties fo:letter-spacing="-0.007cm" fo:font-weight="bold" fo:background-color="transparent"/>
    </style:style>
    <style:style style:name="T88" style:family="text">
      <style:text-properties fo:letter-spacing="-0.018cm" fo:font-style="italic" fo:background-color="transparent"/>
    </style:style>
    <style:style style:name="T89" style:family="text">
      <style:text-properties fo:letter-spacing="-0.018cm" fo:font-style="italic" fo:font-weight="bold" fo:background-color="transparent"/>
    </style:style>
    <style:style style:name="T90" style:family="text">
      <style:text-properties fo:letter-spacing="-0.018cm" fo:background-color="transparent"/>
    </style:style>
    <style:style style:name="T91" style:family="text">
      <style:text-properties fo:letter-spacing="-0.018cm" fo:font-weight="bold" fo:background-color="transparent"/>
    </style:style>
    <style:style style:name="T92" style:family="text">
      <style:text-properties fo:letter-spacing="-0.011cm" fo:font-style="italic" fo:background-color="transparent"/>
    </style:style>
    <style:style style:name="T93" style:family="text">
      <style:text-properties fo:letter-spacing="-0.011cm" fo:font-style="italic" fo:font-weight="bold" fo:background-color="transparent"/>
    </style:style>
    <style:style style:name="T94" style:family="text">
      <style:text-properties fo:letter-spacing="-0.011cm" fo:font-weight="bold" fo:background-color="transparent"/>
    </style:style>
    <style:style style:name="T95" style:family="text">
      <style:text-properties fo:letter-spacing="-0.011cm" fo:background-color="transparent"/>
    </style:style>
    <style:style style:name="T96" style:family="text">
      <style:text-properties fo:letter-spacing="0.025cm" fo:font-style="italic" fo:font-weight="bold" fo:background-color="transparent"/>
    </style:style>
    <style:style style:name="T97" style:family="text">
      <style:text-properties fo:letter-spacing="0.025cm" fo:font-weight="bold" fo:background-color="transparent"/>
    </style:style>
    <style:style style:name="T98" style:family="text">
      <style:text-properties fo:letter-spacing="-0.014cm" fo:font-style="italic" fo:font-weight="bold" fo:background-color="transparent"/>
    </style:style>
    <style:style style:name="T99" style:family="text">
      <style:text-properties fo:letter-spacing="-0.014cm" fo:font-weight="bold" fo:background-color="transparent"/>
    </style:style>
    <style:style style:name="T100" style:family="text">
      <style:text-properties fo:letter-spacing="0.081cm" fo:font-style="italic" fo:font-weight="bold" fo:background-color="transparent"/>
    </style:style>
    <style:style style:name="T101" style:family="text">
      <style:text-properties fo:letter-spacing="0.081cm" fo:font-weight="bold" fo:background-color="transparent"/>
    </style:style>
    <style:style style:name="T102" style:family="text">
      <style:text-properties fo:letter-spacing="-0.021cm" fo:font-style="italic" fo:font-weight="bold" fo:background-color="transparent"/>
    </style:style>
    <style:style style:name="T103" style:family="text">
      <style:text-properties fo:letter-spacing="-0.021cm" fo:font-weight="bold" fo:background-color="transparent"/>
    </style:style>
    <style:style style:name="T104" style:family="text">
      <style:text-properties fo:letter-spacing="0.092cm" fo:font-weight="bold" fo:background-color="transparent"/>
    </style:style>
    <style:style style:name="T105" style:family="text">
      <style:text-properties fo:letter-spacing="0.071cm" fo:font-weight="bold" fo:background-color="transparent"/>
    </style:style>
    <style:style style:name="T106" style:family="text">
      <style:text-properties fo:letter-spacing="-0.028cm" fo:font-weight="bold" fo:background-color="transparent"/>
    </style:style>
    <style:style style:name="T107" style:family="text">
      <style:text-properties fo:letter-spacing="0.095cm" fo:font-weight="bold" fo:background-color="transparent"/>
    </style:style>
    <style:style style:name="T108" style:family="text">
      <style:text-properties fo:letter-spacing="0.088cm" fo:font-weight="bold" fo:background-color="transparent"/>
    </style:style>
    <style:style style:name="T109" style:family="text">
      <style:text-properties fo:letter-spacing="-0.025cm" fo:font-weight="bold" fo:background-color="transparent"/>
    </style:style>
    <style:style style:name="T110" style:family="text">
      <style:text-properties fo:letter-spacing="-0.035cm" fo:font-weight="bold" fo:background-color="transparent"/>
    </style:style>
    <style:style style:name="T111" style:family="text">
      <style:text-properties fo:font-style="normal" fo:font-weight="bold" style:font-style-asian="normal" style:font-weight-asian="bold" style:font-style-complex="normal" style:font-weight-complex="bold"/>
    </style:style>
    <style:style style:name="T112" style:family="text">
      <style:text-properties fo:font-style="normal" fo:font-weight="normal" style:font-style-asian="normal" style:font-weight-asian="normal" style:font-style-complex="normal" style:font-weight-complex="normal"/>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number:number-style style:name="N8000" number:language="es" number:country="ES">
      <number:number number:min-integer-digits="1"/>
    </number:number-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3"><text:span text:style-name="T45">Ordenanza fiscal reguladora de <text:s/></text:span><text:span text:style-name="T26">Ordenanza Fiscal Reguladora de la tasa por prestación del servicio de abastecimiento de agua </text:span><text:span text:style-name="Strong_20_Emphasis"><text:span text:style-name="T25"><text:s/>incluidos los derechos de enganche y utilización de contadores</text:span></text:span><text:span text:style-name="Strong_20_Emphasis"><text:span text:style-name="T25">: </text:span></text:span><text:span text:style-name="Strong_20_Emphasis"><text:span text:style-name="T44"><text:s/>memoria, proyecto normativo previo, informe justificativo de la aprobación del proyecto</text:span></text:span></text:p>
      <text:p text:style-name="P30"/>
      <text:p text:style-name="P31">Expte: <text:s/>12031/2023</text:p>
      <text:p text:style-name="P30"/>
      <text:p text:style-name="P7"><text:span text:style-name="T13"/></text:p>
      <text:p text:style-name="P36"><text:span text:style-name="T24">En fecha </text:span><text:span text:style-name="T20">21 de septiembre de 2023</text:span><text:span text:style-name="T24"> se dicta Providencia de Alcaldía, <text:s/>que literalmente dice:</text:span><text:span text:style-name="T22"> </text:span></text:p>
      <text:p text:style-name="P36"><text:span text:style-name="T22"/></text:p>
      <text:p text:style-name="P9"><text:span text:style-name="T31">“En uso de las competencias locales reconocidas por el artículo 106 de la Ley 7/1985, de 2 de abril, Reguladora de las Bases del Régimen Local y de conformidad con lo dispuesto en el artículo 20 en relación con los artículos 15 a 19 del Texto Refundido de la Ley Reguladora de las Haciendas Locales, aprobado por el Real Decreto Legislativo 2/2004, de 5 de marzo, (en adelante, TRLRHL) esta entidad consideró necesario y oportuno establecer la tasa por prestación del servicio de abastecimiento de agua, incluidos los derechos de enganche y utilización de contadores que se recogió en la correspondiente Ordenanza Fiscal Reguladora de la tasa por prestación del servicio de abastecimiento de agua, incluidos los derechos de enganche y utilización de contadores, publicada en el BOP de Las Palmas n.º 156, de 29 de diciembre de 2000. Tras varias modificaciones, la última modificación aprobada fue publicada en el BOP de Las Palmas, n.º 96 de 10 de agosto de 2020 y n.º 97 de 12 de agosto de 2020.</text:span> </text:p>
      <text:p text:style-name="P9"><text:span text:style-name="T31">Teniendo en cuenta que el motivo que fundamenta la modificación de la tasa que se pretende acometer no es otro que, en aras del equilibrio económico y la autonomía y suficiencia financieras de esta entidad, actualizar el esquema básico de tributación e implementar la capacidad de consecución de recursos por parte de la entidad, puesto que la necesidad de estos exige que todos los contribuyentes satisfagan los correspondientes tributos.</text:span> </text:p>
      <text:p text:style-name="P9"><text:span text:style-name="T33">Por todo ello y al objeto de iniciar el oportuno expediente,</text:span> </text:p>
      <text:p text:style-name="P9"/>
      <text:p text:style-name="P10"><text:span text:style-name="T29">DISPONGO</text:span> </text:p>
      <text:p text:style-name="P10"/>
      <text:p text:style-name="P9"><text:span text:style-name="T29">PRIMERO.-</text:span><text:span text:style-name="T31"> Incoar el procedimiento de modificación de la Ordenanza Fiscal Reguladora de la tasa por prestación del servicio de abastecimiento de agua, incluidos los derechos de enganche y utilización de contadores</text:span><text:span text:style-name="T5">, </text:span><text:span text:style-name="T31">con arreglo a lo previsto en el Texto Refundido de la Ley Reguladora de las Haciendas Locales, aprobado por Real Decreto Legislativo 2/2004, de 5 de marzo.</text:span> </text:p>
      <text:p text:style-name="P9"><text:span text:style-name="T29">SEGUNDO.-</text:span><text:span text:style-name="T31"> Que se </text:span><text:span text:style-name="T27">emita informe técnico-económico en el que se ponga de manifiesto la previsible cobertura del coste del </text:span><text:span text:style-name="T6">servicio de abastecimiento de agua, incluidos los derechos de enganche y utilización de contadores.</text:span> </text:p>
      <text:p text:style-name="P9"><text:span text:style-name="T9">TERCERO.- </text:span><text:span text:style-name="T7">Que se emita informe jurídico sobre la legislación aplicable al caso y la adecuación a la misma del proyecto propuesto para acuerdo.”</text:span><text:span text:style-name="T13"> </text:span></text:p>
      <text:p text:style-name="P7"><text:span text:style-name="T13"/></text:p>
      <text:p text:style-name="P7"><text:span text:style-name="T13">C</text:span><text:span text:style-name="T23">on</text:span><text:span text:style-name="T21"> fecha </text:span><text:span text:style-name="T20">27 de septiembre de 202</text:span><text:span text:style-name="T21">3, se emite informe técnico-económico por la funcionaria adscrita a la Intervención General de este Ayuntamiento, doña Beatriz Delgado Santana, en el que concluye lo siguiente:</text:span></text:p>
      <text:p text:style-name="P35"/>
      <text:p text:style-name="P35"/>
      <text:p text:style-name="P9"><text:span text:style-name="T43">&lt;&lt;</text:span><text:span text:style-name="T29">PRIMERA.</text:span><text:span text:style-name="T31">- </text:span><text:span text:style-name="T8">Se</text:span><text:span text:style-name="T5"> </text:span><text:span text:style-name="T8">modifican los apartados 1, 4 y 6 del artículo 7</text:span><text:span text:style-name="T5"> </text:span><text:span text:style-name="T6">de la Ordenanza Fiscal Reguladora de la tasa por prestación del servicio de abastecimiento de agua, incluidos los derechos de enganche y utilización de contadores, siendo las nuevas tasas las siguientes:</text:span> </text:p>
      <text:p text:style-name="P9"/>
      <table:table table:name="Tabla1" table:style-name="Tabla1">
        <table:table-column table:style-name="Tabla1.A"/>
        <table:table-column table:style-name="Tabla1.B"/>
        <table:table-row table:style-name="Tabla1.1">
          <table:table-cell table:style-name="Tabla1.A1" office:value-type="string">
            <text:p text:style-name="P32"><text:span text:style-name="T29">a) Para uso doméstico.</text:span> </text:p>
          </table:table-cell>
          <table:table-cell table:style-name="Tabla1.A1" office:value-type="string">
            <text:p text:style-name="P32"><text:span text:style-name="T8">CUOTA</text:span> </text:p>
          </table:table-cell>
        </table:table-row>
        <table:table-row table:style-name="Tabla1.2">
          <table:table-cell table:style-name="Tabla1.A2" office:value-type="string">
            <text:p text:style-name="P32"><text:span text:style-name="T5">Mínimo hasta 8 metros cúbicos.</text:span> </text:p>
          </table:table-cell>
          <table:table-cell table:style-name="Tabla1.B2" office:value-type="string">
            <text:p text:style-name="P32"><text:span text:style-name="T31">8,48 (fija)</text:span> </text:p>
          </table:table-cell>
        </table:table-row>
        <table:table-row table:style-name="Tabla1.2">
          <table:table-cell table:style-name="Tabla1.A2" office:value-type="string">
            <text:p text:style-name="P32"><text:span text:style-name="T5">Desde 8,01 a 20 metros cúbicos.</text:span> </text:p>
          </table:table-cell>
          <table:table-cell table:style-name="Tabla1.B2" office:value-type="string">
            <text:p text:style-name="P32"><text:span text:style-name="T31">1,06 /m</text:span><text:span text:style-name="T48">3</text:span> </text:p>
          </table:table-cell>
        </table:table-row>
        <text:soft-page-break/>
        <table:table-row table:style-name="Tabla1.2">
          <table:table-cell table:style-name="Tabla1.A2" office:value-type="string">
            <text:p text:style-name="P32"><text:span text:style-name="T5">Desde 20,01 a 30 metros cúbicos.</text:span> </text:p>
          </table:table-cell>
          <table:table-cell table:style-name="Tabla1.B2" office:value-type="string">
            <text:p text:style-name="P32"><text:span text:style-name="T31">2,21 /m</text:span><text:span text:style-name="T48">3</text:span> </text:p>
          </table:table-cell>
        </table:table-row>
        <table:table-row table:style-name="Tabla1.2">
          <table:table-cell table:style-name="Tabla1.A2" office:value-type="string">
            <text:p text:style-name="P32"><text:span text:style-name="T5">Desde 30,01 a 40 metros cúbicos.</text:span> </text:p>
          </table:table-cell>
          <table:table-cell table:style-name="Tabla1.B2" office:value-type="string">
            <text:p text:style-name="P32"><text:span text:style-name="T5">2,64 /m</text:span><text:span text:style-name="T10">3</text:span> </text:p>
          </table:table-cell>
        </table:table-row>
        <table:table-row table:style-name="Tabla1.2">
          <table:table-cell table:style-name="Tabla1.A2" office:value-type="string">
            <text:p text:style-name="P32"><text:span text:style-name="T5">Desde 40,01 a 50 metros cúbicos.</text:span> </text:p>
          </table:table-cell>
          <table:table-cell table:style-name="Tabla1.B2" office:value-type="string">
            <text:p text:style-name="P32"><text:span text:style-name="T5">2,99 /m</text:span><text:span text:style-name="T10">3</text:span> </text:p>
          </table:table-cell>
        </table:table-row>
        <table:table-row table:style-name="Tabla1.2">
          <table:table-cell table:style-name="Tabla1.A2" office:value-type="string">
            <text:p text:style-name="P32"><text:span text:style-name="T5">Desde 50,01 metros cúbicos en adelante.</text:span> </text:p>
          </table:table-cell>
          <table:table-cell table:style-name="Tabla1.B2" office:value-type="string">
            <text:p text:style-name="P32"><text:span text:style-name="T5">2,99 /m</text:span><text:span text:style-name="T10">3</text:span> </text:p>
          </table:table-cell>
        </table:table-row>
        <table:table-row table:style-name="Tabla1.8">
          <table:table-cell table:style-name="Tabla1.B2" office:value-type="string">
            <text:p text:style-name="P5"/>
          </table:table-cell>
          <table:table-cell table:style-name="Tabla1.B2" office:value-type="string">
            <text:p text:style-name="P5"/>
          </table:table-cell>
        </table:table-row>
        <table:table-row table:style-name="Tabla1.9">
          <table:table-cell table:style-name="Tabla1.A1" office:value-type="string">
            <text:p text:style-name="P32"><text:span text:style-name="T29">b) Para uso industrial y turístico.</text:span> </text:p>
          </table:table-cell>
          <table:table-cell table:style-name="Tabla1.A1" office:value-type="string">
            <text:p text:style-name="P32"><text:span text:style-name="T8">CUOTA</text:span> </text:p>
          </table:table-cell>
        </table:table-row>
        <table:table-row table:style-name="Tabla1.8">
          <table:table-cell table:style-name="Tabla1.A2" office:value-type="string">
            <text:p text:style-name="P32"><text:span text:style-name="T5">Mínimo hasta 8 metros cúbicos.</text:span> </text:p>
          </table:table-cell>
          <table:table-cell table:style-name="Tabla1.B2" office:value-type="string">
            <text:p text:style-name="P32"><text:span text:style-name="T5">8,48 (fija)</text:span> </text:p>
          </table:table-cell>
        </table:table-row>
        <table:table-row table:style-name="Tabla1.8">
          <table:table-cell table:style-name="Tabla1.A2" office:value-type="string">
            <text:p text:style-name="P32"><text:span text:style-name="T5">Desde 8,01 a 20 metros cúbicos.</text:span> </text:p>
          </table:table-cell>
          <table:table-cell table:style-name="Tabla1.B2" office:value-type="string">
            <text:p text:style-name="P32"><text:span text:style-name="T31">1,23 /m</text:span><text:span text:style-name="T48">3</text:span> </text:p>
          </table:table-cell>
        </table:table-row>
        <table:table-row table:style-name="Tabla1.8">
          <table:table-cell table:style-name="Tabla1.A2" office:value-type="string">
            <text:p text:style-name="P32"><text:span text:style-name="T5">Desde 20,01 a 30 metros cúbicos.</text:span> </text:p>
          </table:table-cell>
          <table:table-cell table:style-name="Tabla1.B2" office:value-type="string">
            <text:p text:style-name="P32"><text:span text:style-name="T31">2,21 /m</text:span><text:span text:style-name="T48">3</text:span> </text:p>
          </table:table-cell>
        </table:table-row>
        <table:table-row table:style-name="Tabla1.8">
          <table:table-cell table:style-name="Tabla1.A2" office:value-type="string">
            <text:p text:style-name="P32"><text:span text:style-name="T5">Desde 30,01 a 40 metros cúbicos.</text:span> </text:p>
          </table:table-cell>
          <table:table-cell table:style-name="Tabla1.B2" office:value-type="string">
            <text:p text:style-name="P32"><text:span text:style-name="T5">2,64 /m</text:span><text:span text:style-name="T10">3</text:span> </text:p>
          </table:table-cell>
        </table:table-row>
        <table:table-row table:style-name="Tabla1.8">
          <table:table-cell table:style-name="Tabla1.A2" office:value-type="string">
            <text:p text:style-name="P32"><text:span text:style-name="T5">Desde 40,01 a 50 metros cúbicos.</text:span> </text:p>
          </table:table-cell>
          <table:table-cell table:style-name="Tabla1.A2" office:value-type="string">
            <text:p text:style-name="P32"><text:span text:style-name="T5">2,99 /m</text:span><text:span text:style-name="T10">3</text:span> </text:p>
          </table:table-cell>
        </table:table-row>
        <table:table-row table:style-name="Tabla1.8">
          <table:table-cell table:style-name="Tabla1.A2" office:value-type="string">
            <text:p text:style-name="P32"><text:span text:style-name="T5">Desde 50,01 metros cúbicos en adelante.</text:span> </text:p>
          </table:table-cell>
          <table:table-cell table:style-name="Tabla1.A2" office:value-type="string">
            <text:p text:style-name="P32"><text:span text:style-name="T5">2,99 /m</text:span><text:span text:style-name="T10">3</text:span> </text:p>
          </table:table-cell>
        </table:table-row>
        <table:table-row table:style-name="Tabla1.8">
          <table:table-cell table:style-name="Tabla1.B2" office:value-type="string">
            <text:p text:style-name="P5"/>
          </table:table-cell>
          <table:table-cell table:style-name="Tabla1.B2" office:value-type="string">
            <text:p text:style-name="P5"/>
          </table:table-cell>
        </table:table-row>
        <table:table-row table:style-name="Tabla1.9">
          <table:table-cell table:style-name="Tabla1.A1" office:value-type="string">
            <text:p text:style-name="P32"><text:span text:style-name="T29">c) Para construcciones u obras.</text:span> </text:p>
          </table:table-cell>
          <table:table-cell table:style-name="Tabla1.A1" office:value-type="string">
            <text:p text:style-name="P32"><text:span text:style-name="T8">cuota</text:span> </text:p>
          </table:table-cell>
        </table:table-row>
        <table:table-row table:style-name="Tabla1.8">
          <table:table-cell table:style-name="Tabla1.A2" office:value-type="string">
            <text:p text:style-name="P32"><text:span text:style-name="T5">Por cada metro cúbico consumido.</text:span> </text:p>
          </table:table-cell>
          <table:table-cell table:style-name="Tabla1.A2" office:value-type="string">
            <text:p text:style-name="P32"><text:span text:style-name="T5">2,68 /m</text:span><text:span text:style-name="T10">3</text:span> </text:p>
          </table:table-cell>
        </table:table-row>
        <table:table-row table:style-name="Tabla1.8">
          <table:table-cell table:style-name="Tabla1.B2" office:value-type="string">
            <text:p text:style-name="P5"/>
          </table:table-cell>
          <table:table-cell table:style-name="Tabla1.B2" office:value-type="string">
            <text:p text:style-name="P5"/>
          </table:table-cell>
        </table:table-row>
        <table:table-row table:style-name="Tabla1.9">
          <table:table-cell table:style-name="Tabla1.A1" office:value-type="string">
            <text:p text:style-name="P32"><text:span text:style-name="T29">d) Otros usos</text:span> </text:p>
          </table:table-cell>
          <table:table-cell table:style-name="Tabla1.A1" office:value-type="string">
            <text:p text:style-name="P32"><text:span text:style-name="T8">CUOTA</text:span> </text:p>
          </table:table-cell>
        </table:table-row>
        <table:table-row table:style-name="Tabla1.8">
          <table:table-cell table:style-name="Tabla1.A2" office:value-type="string">
            <text:p text:style-name="P32"><text:span text:style-name="T5">Mínimo hasta 4 metros cúbicos.</text:span> </text:p>
          </table:table-cell>
          <table:table-cell table:style-name="Tabla1.A2" office:value-type="string">
            <text:p text:style-name="P32"><text:span text:style-name="T5">4,24 (fija)</text:span> </text:p>
          </table:table-cell>
        </table:table-row>
        <table:table-row table:style-name="Tabla1.8">
          <table:table-cell table:style-name="Tabla1.A2" office:value-type="string">
            <text:p text:style-name="P32"><text:span text:style-name="T5">Desde 4,01 a 40 metros cúbicos.</text:span> </text:p>
          </table:table-cell>
          <table:table-cell table:style-name="Tabla1.A2" office:value-type="string">
            <text:p text:style-name="P32"><text:span text:style-name="T5">2,68 /m</text:span><text:span text:style-name="T10">3</text:span> </text:p>
          </table:table-cell>
        </table:table-row>
        <table:table-row table:style-name="Tabla1.8">
          <table:table-cell table:style-name="Tabla1.A2" office:value-type="string">
            <text:p text:style-name="P32"><text:span text:style-name="T5">Desde 40,01 metros cúbicos en adelante.</text:span> </text:p>
          </table:table-cell>
          <table:table-cell table:style-name="Tabla1.A2" office:value-type="string">
            <text:p text:style-name="P32"><text:span text:style-name="T5">2,99 /m</text:span><text:span text:style-name="T10">3</text:span> </text:p>
          </table:table-cell>
        </table:table-row>
        <table:table-row table:style-name="Tabla1.8">
          <table:table-cell table:style-name="Tabla1.A24">
            <text:p text:style-name="P5"/>
          </table:table-cell>
          <table:table-cell table:style-name="Tabla1.A24">
            <text:p text:style-name="P5"/>
          </table:table-cell>
        </table:table-row>
        <table:table-row table:style-name="Tabla1.8">
          <table:table-cell table:style-name="Tabla1.A24">
            <text:p text:style-name="P5"/>
          </table:table-cell>
          <table:table-cell table:style-name="Tabla1.A1" office:value-type="string">
            <text:p text:style-name="P32"><text:span text:style-name="T8">CUOTA</text:span> </text:p>
          </table:table-cell>
        </table:table-row>
        <table:table-row table:style-name="Tabla1.8">
          <table:table-cell table:style-name="Tabla1.A2" office:value-type="string">
            <text:p text:style-name="P32"><text:span text:style-name="T31">Cuota fija de mantenimiento y lecturas</text:span> </text:p>
          </table:table-cell>
          <table:table-cell table:style-name="Tabla1.B2" office:value-type="string">
            <text:p text:style-name="P32"><text:span text:style-name="T5">1,19 / recibo</text:span> </text:p>
          </table:table-cell>
        </table:table-row>
        <table:table-row table:style-name="Tabla1.27">
          <table:table-cell table:style-name="Tabla1.A2" office:value-type="string">
            <text:p text:style-name="P32"><text:span text:style-name="T31">Por autorización y licencia para acometida de agua e instalación de contador.</text:span> </text:p>
          </table:table-cell>
          <table:table-cell table:style-name="Tabla1.A2" office:value-type="string">
            <text:p text:style-name="P32"><text:span text:style-name="T5">158,90 / alta</text:span> </text:p>
          </table:table-cell>
        </table:table-row>
        <table:table-row table:style-name="Tabla1.8">
          <table:table-cell table:style-name="Tabla1.A28" office:value-type="string">
            <text:p text:style-name="P32"><text:span text:style-name="T31">Por solicitud de revisión de contador</text:span> </text:p>
          </table:table-cell>
          <table:table-cell table:style-name="Tabla1.A28" office:value-type="string">
            <text:p text:style-name="P32"><text:span text:style-name="T5">12,00 / revisión</text:span> </text:p>
          </table:table-cell>
        </table:table-row>
        <table:table-row table:style-name="Tabla1.8">
          <table:table-cell table:style-name="Tabla1.A28" office:value-type="string">
            <text:p text:style-name="P32"><text:span text:style-name="T31">Por solicitud de cambio de contador</text:span> </text:p>
          </table:table-cell>
          <table:table-cell table:style-name="Tabla1.A28" office:value-type="string">
            <text:p text:style-name="P32"><text:span text:style-name="T5">80,00 / cambio</text:span> </text:p>
          </table:table-cell>
        </table:table-row>
        <table:table-row table:style-name="Tabla1.8">
          <table:table-cell table:style-name="Tabla1.A2" office:value-type="string">
            <text:p text:style-name="P32"><text:span text:style-name="T31">Por fianza por construcción</text:span> </text:p>
          </table:table-cell>
          <table:table-cell table:style-name="Tabla1.A2" office:value-type="string">
            <text:p text:style-name="P32"><text:span text:style-name="T5">198,63 / solicitud</text:span> </text:p>
          </table:table-cell>
        </table:table-row>
        <table:table-row table:style-name="Tabla1.8">
          <table:table-cell table:style-name="Tabla1.A2" office:value-type="string">
            <text:p text:style-name="P32"><text:span text:style-name="T31">Por repartura de conexión</text:span> </text:p>
          </table:table-cell>
          <table:table-cell table:style-name="Tabla1.A2" office:value-type="string">
            <text:p text:style-name="P32"><text:span text:style-name="T5">39,66 / reapertura</text:span> </text:p>
          </table:table-cell>
        </table:table-row>
      </table:table>
      <text:p text:style-name="P9"><text:soft-page-break/><text:span text:style-name="T29">SEGUNDA.-</text:span><text:span text:style-name="T31"> </text:span><text:span text:style-name="T29">Se modifica el apartado 7 del artículo 7, </text:span><text:span text:style-name="T27">que hace referencia a los requisitos de la solicitud para simplificar la documentación requerida, en aras de la eficiencia administrativa,</text:span><text:span text:style-name="T31"> quedando redactado de la siguiente manera:</text:span> </text:p>
      <text:p text:style-name="P9"><text:span text:style-name="T31">7.</text:span><text:span text:style-name="T50"> </text:span><text:span text:style-name="T31">No</text:span><text:span text:style-name="T54"> </text:span><text:span text:style-name="T31">obstante</text:span><text:span text:style-name="T58"> </text:span><text:span text:style-name="T31">lo</text:span><text:span text:style-name="T51"> </text:span><text:span text:style-name="T31">anterio</text:span><text:span text:style-name="T61">r</text:span><text:span text:style-name="T65">m</text:span><text:span text:style-name="T31">ente expuesto,</text:span><text:span text:style-name="T58"> </text:span><text:span text:style-name="T31">para</text:span><text:span text:style-name="T54"> </text:span><text:span text:style-name="T31">el</text:span><text:span text:style-name="T69"> </text:span><text:span text:style-name="T31">agua</text:span><text:span text:style-name="T54"> </text:span><text:span text:style-name="T31">do</text:span><text:span text:style-name="T65">m</text:span><text:span text:style-name="T31">ésti</text:span><text:span text:style-name="T61">c</text:span><text:span text:style-name="T31">a</text:span><text:span text:style-name="T54"> </text:span><text:span text:style-name="T31">se</text:span><text:span text:style-name="T51"> </text:span><text:span text:style-name="T31">aplicará</text:span><text:span text:style-name="T69"> </text:span><text:span text:style-name="T31">una cuota</text:span><text:span text:style-name="T73"> </text:span><text:span text:style-name="T31">equiva</text:span><text:span text:style-name="T65">l</text:span><text:span text:style-name="T31">ente</text:span><text:span text:style-name="T61"> </text:span><text:span text:style-name="T31">a</text:span><text:span text:style-name="T69"> </text:span><text:span text:style-name="T31">un</text:span><text:span text:style-name="T54"> </text:span><text:span text:style-name="T31">5</text:span><text:span text:style-name="T65">0</text:span><text:span text:style-name="T31">%</text:span><text:span text:style-name="T73"> </text:span><text:span text:style-name="T31">de</text:span><text:span text:style-name="T51"> </text:span><text:span text:style-name="T31">las</text:span><text:span text:style-name="T54"> </text:span><text:span text:style-name="T31">establecidas en</text:span><text:span text:style-name="T51"> </text:span><text:span text:style-name="T31">el</text:span><text:span text:style-name="T69"> </text:span><text:span text:style-name="T31">apartado</text:span><text:span text:style-name="T58"> </text:span><text:span text:style-name="T31">1.a)</text:span><text:span text:style-name="T54"> </text:span><text:span text:style-name="T31">del</text:span><text:span text:style-name="T54"> </text:span><text:span text:style-name="T31">presente</text:span><text:span text:style-name="T58"> </text:span><text:span text:style-name="T31">artículo, si</text:span><text:span text:style-name="T61">e</text:span><text:span text:style-name="T65">m</text:span><text:span text:style-name="T31">pre</text:span><text:span text:style-name="T61"> </text:span><text:span text:style-name="T31">que</text:span><text:span text:style-name="T73"> </text:span><text:span text:style-name="T31">no</text:span><text:span text:style-name="T73"> </text:span><text:span text:style-name="T31">se</text:span><text:span text:style-name="T73"> </text:span><text:span text:style-name="T31">sobrepase en</text:span><text:span text:style-name="T73"> </text:span><text:span text:style-name="T31">un</text:span><text:span text:style-name="T73"> </text:span><text:span text:style-name="T31">20%</text:span><text:span text:style-name="T58"> </text:span><text:span text:style-name="T31">el</text:span><text:span text:style-name="T51"> </text:span><text:span text:style-name="T31">val</text:span><text:span text:style-name="T61">o</text:span><text:span text:style-name="T31">r</text:span><text:span text:style-name="T58"> </text:span><text:span text:style-name="T31">medio</text:span><text:span text:style-name="T61"> </text:span><text:span text:style-name="T31">de</text:span><text:span text:style-name="T73"> </text:span><text:span text:style-name="T31">c</text:span><text:span text:style-name="T61">o</text:span><text:span text:style-name="T31">nsu</text:span><text:span text:style-name="T65">m</text:span><text:span text:style-name="T31">o </text:span><text:span text:style-name="T61">(</text:span><text:span text:style-name="T31">en</text:span><text:span text:style-name="T54"> </text:span><text:span text:style-name="T31">metros</text:span><text:span text:style-name="T61"> </text:span><text:span text:style-name="T31">cúbico</text:span><text:span text:style-name="T61">s</text:span><text:span text:style-name="T31">) calculado</text:span><text:span text:style-name="T61"> </text:span><text:span text:style-name="T31">sobre</text:span><text:span text:style-name="T73"> </text:span><text:span text:style-name="T31">el</text:span><text:span text:style-name="T51"> </text:span><text:span text:style-name="T31">últ</text:span><text:span text:style-name="T61">i</text:span><text:span text:style-name="T65">m</text:span><text:span text:style-name="T31">o</text:span><text:span text:style-name="T56"> </text:span><text:span text:style-name="T61">e</text:span><text:span text:style-name="T31">jercicio.</text:span><text:span text:style-name="T58"> </text:span><text:span text:style-name="T31">En</text:span><text:span text:style-name="T56"> </text:span><text:span text:style-name="T61">c</text:span><text:span text:style-name="T31">aso</text:span><text:span text:style-name="T54"> </text:span><text:span text:style-name="T31">de</text:span><text:span text:style-name="T54"> </text:span><text:span text:style-name="T31">sobr</text:span><text:span text:style-name="T61">ep</text:span><text:span text:style-name="T31">asar</text:span><text:span text:style-name="T61"> </text:span><text:span text:style-name="T31">el</text:span><text:span text:style-name="T51"> </text:span><text:span text:style-name="T31">valor</text:span><text:span text:style-name="T54"> </text:span><text:span text:style-name="T31">indicado,</text:span><text:span text:style-name="T61"> </text:span><text:span text:style-name="T31">únic</text:span><text:span text:style-name="T61">a</text:span><text:span text:style-name="T31">mente se facturará</text:span><text:span text:style-name="T58"> </text:span><text:span text:style-name="T31">al</text:span><text:span text:style-name="T50"> </text:span><text:span text:style-name="T61">50</text:span><text:span text:style-name="T31">%</text:span><text:span text:style-name="T73"> </text:span><text:span text:style-name="T31">la</text:span><text:span text:style-name="T71"> </text:span><text:span text:style-name="T65">m</text:span><text:span text:style-name="T31">edia</text:span><text:span text:style-name="T54"> </text:span><text:span text:style-name="T31">de</text:span><text:span text:style-name="T54"> </text:span><text:span text:style-name="T31">consu</text:span><text:span text:style-name="T65">m</text:span><text:span text:style-name="T31">o</text:span><text:span text:style-name="T61"> </text:span><text:span text:style-name="T31">del</text:span><text:span text:style-name="T54"> </text:span><text:span text:style-name="T31">ejercicio</text:span><text:span text:style-name="T51"> </text:span><text:span text:style-name="T31">anterior,</text:span><text:span text:style-name="T58"> </text:span><text:span text:style-name="T31">aplicándose sobre</text:span><text:span text:style-name="T73"> </text:span><text:span text:style-name="T31">el</text:span><text:span text:style-name="T51"> </text:span><text:span text:style-name="T31">resto</text:span><text:span text:style-name="T75"> </text:span><text:span text:style-name="T61">l</text:span><text:span text:style-name="T31">a tarifa ordinaria.</text:span> </text:p>
      <text:p text:style-name="P9"><text:span text:style-name="T31">El</text:span><text:span text:style-name="T77"> </text:span><text:span text:style-name="T31">sujeto</text:span><text:span text:style-name="T78"> </text:span><text:span text:style-name="T31">pasivo-propietario</text:span><text:span text:style-name="T54"> </text:span><text:span text:style-name="T31">del</text:span><text:span text:style-name="T79"> </text:span><text:span text:style-name="T31">in</text:span><text:span text:style-name="T65">m</text:span><text:span text:style-name="T61">u</text:span><text:span text:style-name="T31">eble</text:span><text:span text:style-name="T80"> </text:span><text:span text:style-name="T31">(salvo</text:span><text:span text:style-name="T78"> </text:span><text:span text:style-name="T31">en</text:span><text:span text:style-name="T79"> </text:span><text:span text:style-name="T31">el</text:span><text:span text:style-name="T77"> </text:span><text:span text:style-name="T31">caso</text:span><text:span text:style-name="T78"> </text:span><text:span text:style-name="T31">de</text:span><text:span text:style-name="T79"> </text:span><text:span text:style-name="T31">e</text:span><text:span text:style-name="T61">s</text:span><text:span text:style-name="T31">tablec</text:span><text:span text:style-name="T61">i</text:span><text:span text:style-name="T65">m</text:span><text:span text:style-name="T31">ient</text:span><text:span text:style-name="T61">o</text:span><text:span text:style-name="T31">s</text:span><text:span text:style-name="T80"> </text:span><text:span text:style-name="T31">sin fin</text:span><text:span text:style-name="T73"> </text:span><text:span text:style-name="T31">de</text:span><text:span text:style-name="T73"> </text:span><text:span text:style-name="T31">lucro,</text:span><text:span text:style-name="T58"> </text:span><text:span text:style-name="T31">cu</text:span><text:span text:style-name="T61">y</text:span><text:span text:style-name="T31">a</text:span><text:span text:style-name="T58"> </text:span><text:span text:style-name="T31">circunstancia</text:span><text:span text:style-name="T84"> </text:span><text:span text:style-name="T31">se</text:span><text:span text:style-name="T73"> </text:span><text:span text:style-name="T31">acreditará</text:span><text:span text:style-name="T84"> </text:span><text:span text:style-name="T31">por</text:span><text:span text:style-name="T73"> </text:span><text:span text:style-name="T31">cualquier medio</text:span><text:span text:style-name="T61"> </text:span><text:span text:style-name="T31">válido</text:span><text:span text:style-name="T61"> </text:span><text:span text:style-name="T31">en</text:span><text:span text:style-name="T73"> </text:span><text:span text:style-name="T31">Derecho) deberá solicitarlo</text:span><text:span text:style-name="T88"> </text:span><text:span text:style-name="T31">y</text:span><text:span text:style-name="T65"> </text:span><text:span text:style-name="T31">deberá</text:span><text:span text:style-name="T92"> </text:span><text:span text:style-name="T31">c</text:span><text:span text:style-name="T61">u</text:span><text:span text:style-name="T65">m</text:span><text:span text:style-name="T61">p</text:span><text:span text:style-name="T31">lir</text:span><text:span text:style-name="T92"> </text:span><text:span text:style-name="T31">los</text:span><text:span text:style-name="T84"> </text:span><text:span text:style-name="T31">siguient</text:span><text:span text:style-name="T65">e</text:span><text:span text:style-name="T31">s</text:span><text:span text:style-name="T88"> </text:span><text:span text:style-name="T31">requisitos:</text:span> </text:p>
      <text:p text:style-name="P15"><text:span text:style-name="T28">a) </text:span><text:span text:style-name="T35">Deberá instarse su concesión antes del 31 de julio de cada año, para disfrutar de su concesión si procede, de los periodos impositivos correspondientes a los consumos de mayo y junio del año corriente, y hasta el periodo impositivo correspondiente a los consumos de marzo y abril del ejercicio siguiente. En ningún caso, la aplicación de este beneficio fiscal tendrá efectos retroactivos. </text:span><text:span text:style-name="T34">Finalizado dicho plazo para mantener su aplicación durante el siguiente ejercicio deberá de comunicarse al Ayuntamiento que se sigue cumpliendo con los requisitos para la concesión lo cual podrá ser objeto de comprobación por la Administración. </text:span></text:p>
      <text:p text:style-name="P9"><text:span text:style-name="T31">b) Que</text:span><text:span text:style-name="T58"> </text:span><text:span text:style-name="T31">la</text:span><text:span text:style-name="T51"> </text:span><text:span text:style-name="T31">cuota</text:span><text:span text:style-name="T58"> </text:span><text:span text:style-name="T31">se</text:span><text:span text:style-name="T56"> </text:span><text:span text:style-name="T61">r</text:span><text:span text:style-name="T31">efie</text:span><text:span text:style-name="T61">r</text:span><text:span text:style-name="T31">a</text:span><text:span text:style-name="T73"> </text:span><text:span text:style-name="T31">o</text:span><text:span text:style-name="T54"> </text:span><text:span text:style-name="T31">afec</text:span><text:span text:style-name="T61">t</text:span><text:span text:style-name="T31">e</text:span><text:span text:style-name="T51"> </text:span><text:span text:style-name="T31">a</text:span><text:span text:style-name="T50"> </text:span><text:span text:style-name="T61">l</text:span><text:span text:style-name="T31">a</text:span><text:span text:style-name="T51"> </text:span><text:span text:style-name="T31">r</text:span><text:span text:style-name="T61">e</text:span><text:span text:style-name="T31">sidencia habitual</text:span><text:span text:style-name="T61"> </text:span><text:span text:style-name="T31">del</text:span><text:span text:style-name="T73"> </text:span><text:span text:style-name="T31">sujeto</text:span><text:span text:style-name="T58"> </text:span><text:span text:style-name="T31">pasivo,</text:span><text:span text:style-name="T58"> </text:span><text:span text:style-name="T31">sie</text:span><text:span text:style-name="T65">m</text:span><text:span text:style-name="T61">pr</text:span><text:span text:style-name="T31">e que</text:span><text:span text:style-name="T84"> </text:span><text:span text:style-name="T31">ésta sea</text:span><text:span text:style-name="T86"> </text:span><text:span text:style-name="T61">l</text:span><text:span text:style-name="T31">a de</text:span><text:span text:style-name="T65"> </text:span><text:span text:style-name="T31">su</text:span><text:span text:style-name="T67"> </text:span><text:span text:style-name="T61">e</text:span><text:span text:style-name="T65">m</text:span><text:span text:style-name="T31">p</text:span><text:span text:style-name="T61">a</text:span><text:span text:style-name="T31">drona</text:span><text:span text:style-name="T65">m</text:span><text:span text:style-name="T31">iento.</text:span> </text:p>
      <text:p text:style-name="P9"><text:span text:style-name="T29">c) Que el conjunto de los ingresos de la unidad familiar del solicitante (sujeto pasivo) no supere la cantidad que resulta de multiplicar por 14 el Indicador Público de Renta de Efectos Múltiples (IPREM) vigente en cada momento. Si el número de personas empadronadas es superior a dos, la cantidad que no debe superarse para gozar de la reducción es el IPREM multiplicado por 17, y, si los empadronados son más de cuatro personas, no debe superarse la cantidad que resulte de multiplicar el IPREM por 22.</text:span> </text:p>
      <text:p text:style-name="P9"><text:span text:style-name="T29">La</text:span><text:span text:style-name="T96"> </text:span><text:span text:style-name="T29">docu</text:span><text:span text:style-name="T66">m</text:span><text:span text:style-name="T29">entación por</text:span><text:span text:style-name="T52"> </text:span><text:span text:style-name="T29">la</text:span><text:span text:style-name="T70"> </text:span><text:span text:style-name="T29">que</text:span><text:span text:style-name="T52"> </text:span><text:span text:style-name="T29">se</text:span><text:span text:style-name="T70"> </text:span><text:span text:style-name="T29">acrediten</text:span><text:span text:style-name="T59"> </text:span><text:span text:style-name="T29">los</text:span><text:span text:style-name="T70"> </text:span><text:span text:style-name="T29">requisitos</text:span><text:span text:style-name="T74"> </text:span><text:span text:style-name="T29">aquí</text:span><text:span text:style-name="T52"> </text:span><text:span text:style-name="T29">exigidos,</text:span><text:span text:style-name="T75"> </text:span><text:span text:style-name="T74">que </text:span><text:span text:style-name="T29">deberá presentar</text:span><text:span text:style-name="T62">s</text:span><text:span text:style-name="T29">e</text:span><text:span text:style-name="T63"> </text:span><text:span text:style-name="T62">la primera vez que lo solicite, será la siguiente:</text:span> </text:p>
      <text:p text:style-name="P9"><text:span text:style-name="T29">a)</text:span><text:span text:style-name="T74"> </text:span><text:span text:style-name="T29">Copia</text:span><text:span text:style-name="T59"> </text:span><text:span text:style-name="T29">del</text:span><text:span text:style-name="T55"> </text:span><text:span text:style-name="T29">últi</text:span><text:span text:style-name="T66">m</text:span><text:span text:style-name="T29">o</text:span><text:span text:style-name="T55"> </text:span><text:span text:style-name="T29">recibo</text:span><text:span text:style-name="T62"> </text:span><text:span text:style-name="T29">de</text:span><text:span text:style-name="T74"> </text:span><text:span text:style-name="T29">la</text:span><text:span text:style-name="T55"> </text:span><text:span text:style-name="T29">tasa</text:span><text:span text:style-name="T56"> </text:span><text:span text:style-name="T62">pu</text:span><text:span text:style-name="T29">esto</text:span><text:span text:style-name="T62"> </text:span><text:span text:style-name="T29">al</text:span><text:span text:style-name="T55"> </text:span><text:span text:style-name="T29">cobro</text:span><text:span text:style-name="T62"> </text:span><text:span text:style-name="T29">y</text:span><text:span text:style-name="T52"> </text:span><text:span text:style-name="T29">pagado, que</text:span><text:span text:style-name="T74"> </text:span><text:span text:style-name="T29">se</text:span><text:span text:style-name="T74"> </text:span><text:span text:style-name="T29">refiera</text:span><text:span text:style-name="T62"> </text:span><text:span text:style-name="T29">a</text:span><text:span text:style-name="T55"> </text:span><text:span text:style-name="T29">la vivienda</text:span><text:span text:style-name="T62"> </text:span><text:span text:style-name="T29">residencia habitual</text:span><text:span text:style-name="T62"> </text:span><text:span text:style-name="T29">de</text:span><text:span text:style-name="T55"> </text:span><text:span text:style-name="T29">la</text:span><text:span text:style-name="T52"> </text:span><text:span text:style-name="T29">fa</text:span><text:span text:style-name="T66">m</text:span><text:span text:style-name="T29">ilia,</text:span><text:span text:style-name="T75"> </text:span><text:span text:style-name="T66">r</text:span><text:span text:style-name="T29">especto</text:span><text:span text:style-name="T62"> </text:span><text:span text:style-name="T29">de</text:span><text:span text:style-name="T55"> </text:span><text:span text:style-name="T29">la</text:span><text:span text:style-name="T52"> </text:span><text:span text:style-name="T29">que</text:span><text:span text:style-name="T74"> </text:span><text:span text:style-name="T29">se</text:span><text:span text:style-name="T55"> </text:span><text:span text:style-name="T29">s</text:span><text:span text:style-name="T62">o</text:span><text:span text:style-name="T29">licita</text:span><text:span text:style-name="T55"> </text:span><text:span text:style-name="T29">la</text:span><text:span text:style-name="T52"> </text:span><text:span text:style-name="T29">cuota</text:span><text:span text:style-name="T59"> </text:span><text:span text:style-name="T29">reducida,</text:span><text:span text:style-name="T62"> </text:span><text:span text:style-name="T29">o docu</text:span><text:span text:style-name="T66">m</text:span><text:span text:style-name="T29">ento</text:span><text:span text:style-name="T89"> </text:span><text:span text:style-name="T29">por</text:span><text:span text:style-name="T85"> </text:span><text:span text:style-name="T29">la que</text:span><text:span text:style-name="T85"> </text:span><text:span text:style-name="T29">fue</text:span><text:span text:style-name="T85"> </text:span><text:span text:style-name="T29">concedida</text:span><text:span text:style-name="T89"> </text:span><text:span text:style-name="T29">en</text:span><text:span text:style-name="T66"> </text:span><text:span text:style-name="T29">el ejerc</text:span><text:span text:style-name="T62">i</text:span><text:span text:style-name="T29">cio</text:span><text:span text:style-name="T85"> </text:span><text:span text:style-name="T29">anterior.</text:span> </text:p>
      <text:p text:style-name="P9"><text:span text:style-name="T29">b)</text:span><text:span text:style-name="T55"> </text:span><text:span text:style-name="T29">Relación</text:span><text:span text:style-name="T62"> </text:span><text:span text:style-name="T29">con</text:span><text:span text:style-name="T55"> </text:span><text:span text:style-name="T29">no</text:span><text:span text:style-name="T66">m</text:span><text:span text:style-name="T29">bre,</text:span><text:span text:style-name="T62"> </text:span><text:span text:style-name="T29">apellidos</text:span><text:span text:style-name="T62"> </text:span><text:span text:style-name="T29">y</text:span><text:span text:style-name="T70"> </text:span><text:span text:style-name="T29">N</text:span><text:span text:style-name="T66">.</text:span><text:span text:style-name="T29">I.F.</text:span><text:span text:style-name="T74"> </text:span><text:span text:style-name="T29">(fotocop</text:span><text:span text:style-name="T66">i</text:span><text:span text:style-name="T29">a) de</text:span><text:span text:style-name="T55"> </text:span><text:span text:style-name="T29">todos</text:span><text:span text:style-name="T74"> </text:span><text:span text:style-name="T29">los</text:span><text:span text:style-name="T56"> </text:span><text:span text:style-name="T66">m</text:span><text:span text:style-name="T29">iembros</text:span><text:span text:style-name="T59"> </text:span><text:span text:style-name="T29">de</text:span><text:span text:style-name="T55"> </text:span><text:span text:style-name="T29">la unidad</text:span><text:span text:style-name="T93"> </text:span><text:span text:style-name="T29">fa</text:span><text:span text:style-name="T66">m</text:span><text:span text:style-name="T29">iliar.</text:span> </text:p>
      <text:p text:style-name="P9"><text:span text:style-name="T29">c)</text:span><text:span text:style-name="T74"> </text:span><text:span text:style-name="T29">Autorizac</text:span><text:span text:style-name="T62">i</text:span><text:span text:style-name="T29">ón</text:span><text:span text:style-name="T85"> </text:span><text:span text:style-name="T29">fir</text:span><text:span text:style-name="T66">m</text:span><text:span text:style-name="T29">ada</text:span><text:span text:style-name="T62"> </text:span><text:span text:style-name="T29">por</text:span><text:span text:style-name="T74"> </text:span><text:span text:style-name="T29">el</text:span><text:span text:style-name="T55"> </text:span><text:span text:style-name="T29">solicitante</text:span><text:span text:style-name="T55"> </text:span><text:span text:style-name="T29">(sujeto</text:span><text:span text:style-name="T62"> </text:span><text:span text:style-name="T29">pasivo)</text:span><text:span text:style-name="T62"> </text:span><text:span text:style-name="T29">para</text:span><text:span text:style-name="T59"> </text:span><text:span text:style-name="T29">consultar en</text:span><text:span text:style-name="T74"> </text:span><text:span text:style-name="T29">el</text:span><text:span text:style-name="T55"> </text:span><text:span text:style-name="T29">padrón de</text:span><text:span text:style-name="T96"> </text:span><text:span text:style-name="T29">habitantes</text:span><text:span text:style-name="T55"> </text:span><text:span text:style-name="T29">que</text:span><text:span text:style-name="T96"> </text:span><text:span text:style-name="T29">todos</text:span><text:span text:style-name="T71"> </text:span><text:span text:style-name="T66">l</text:span><text:span text:style-name="T62">o</text:span><text:span text:style-name="T29">s</text:span><text:span text:style-name="T82"> </text:span><text:span text:style-name="T66">m</text:span><text:span text:style-name="T29">ie</text:span><text:span text:style-name="T66">m</text:span><text:span text:style-name="T29">bros de</text:span><text:span text:style-name="T96"> </text:span><text:span text:style-name="T29">la</text:span><text:span text:style-name="T81"> </text:span><text:span text:style-name="T29">unidad</text:span><text:span text:style-name="T52"> </text:span><text:span text:style-name="T29">fa</text:span><text:span text:style-name="T66">m</text:span><text:span text:style-name="T29">iliar</text:span><text:span text:style-name="T96"> </text:span><text:span text:style-name="T29">están</text:span><text:span text:style-name="T70"> </text:span><text:span text:style-name="T29">e</text:span><text:span text:style-name="T66">m</text:span><text:span text:style-name="T29">padr</text:span><text:span text:style-name="T62">on</text:span><text:span text:style-name="T29">ados</text:span><text:span text:style-name="T59"> </text:span><text:span text:style-name="T29">en</text:span><text:span text:style-name="T96"> </text:span><text:span text:style-name="T29">la vivienda</text:span><text:span text:style-name="T98"> </text:span><text:span text:style-name="T29">para</text:span><text:span text:style-name="T85"> </text:span><text:span text:style-name="T29">la que</text:span><text:span text:style-name="T85"> </text:span><text:span text:style-name="T29">se</text:span><text:span text:style-name="T66"> </text:span><text:span text:style-name="T29">solicita</text:span><text:span text:style-name="T66"> </text:span><text:span text:style-name="T29">la cuota</text:span><text:span text:style-name="T93"> </text:span><text:span text:style-name="T29">reducida</text:span> </text:p>
      <text:p text:style-name="P9"><text:span text:style-name="T29">d) Decla</text:span><text:span text:style-name="T62">r</text:span><text:span text:style-name="T29">aci</text:span><text:span text:style-name="T62">ó</text:span><text:span text:style-name="T29">n jurada</text:span><text:span text:style-name="T74"> </text:span><text:span text:style-name="T29">por</text:span><text:span text:style-name="T52"> </text:span><text:span text:style-name="T29">la</text:span><text:span text:style-name="T70"> </text:span><text:span text:style-name="T29">que</text:span><text:span text:style-name="T55"> </text:span><text:span text:style-name="T29">se</text:span><text:span text:style-name="T70"> </text:span><text:span text:style-name="T29">m</text:span><text:span text:style-name="T62">a</text:span><text:span text:style-name="T29">nifieste</text:span><text:span text:style-name="T62"> </text:span><text:span text:style-name="T29">no</text:span><text:span text:style-name="T52"> </text:span><text:span text:style-name="T29">poseer</text:span><text:span text:style-name="T74"> </text:span><text:span text:style-name="T29">otros</text:span><text:span text:style-name="T56"> </text:span><text:span text:style-name="T62">b</text:span><text:span text:style-name="T29">ienes</text:span><text:span text:style-name="T74"> </text:span><text:span text:style-name="T29">i</text:span><text:span text:style-name="T62">n</text:span><text:span text:style-name="T66">m</text:span><text:span text:style-name="T62">u</text:span><text:span text:style-name="T29">e</text:span><text:span text:style-name="T62">b</text:span><text:span text:style-name="T29">les</text:span><text:span text:style-name="T62"> </text:span><text:span text:style-name="T29">de naturaleza u</text:span><text:span text:style-name="T62">r</text:span><text:span text:style-name="T29">bana</text:span><text:span text:style-name="T59"> </text:span><text:span text:style-name="T29">o</text:span><text:span text:style-name="T55"> </text:span><text:span text:style-name="T29">rústi</text:span><text:span text:style-name="T62">c</text:span><text:span text:style-name="T29">a</text:span><text:span text:style-name="T59"> </text:span><text:span text:style-name="T29">a</text:span><text:span text:style-name="T52"> </text:span><text:span text:style-name="T29">n</text:span><text:span text:style-name="T62">o</text:span><text:span text:style-name="T66">m</text:span><text:span text:style-name="T62">b</text:span><text:span text:style-name="T29">re</text:span><text:span text:style-name="T59"> </text:span><text:span text:style-name="T29">del</text:span><text:span text:style-name="T74"> </text:span><text:span text:style-name="T29">solicit</text:span><text:span text:style-name="T66">a</text:span><text:span text:style-name="T29">nte</text:span><text:span text:style-name="T56"> </text:span><text:span text:style-name="T62">y</text:span><text:span text:style-name="T66">/</text:span><text:span text:style-name="T29">o</text:span><text:span text:style-name="T55"> </text:span><text:span text:style-name="T29">cón</text:span><text:span text:style-name="T62">y</text:span><text:span text:style-name="T29">uge,</text:span><text:span text:style-name="T62"> </text:span><text:span text:style-name="T29">salvo</text:span><text:span text:style-name="T59"> </text:span><text:span text:style-name="T29">la</text:span><text:span text:style-name="T52"> </text:span><text:span text:style-name="T29">vivienda</text:span><text:span text:style-name="T62"> </text:span><text:span text:style-name="T29">habitual que</text:span><text:span text:style-name="T59"> </text:span><text:span text:style-name="T29">aquí</text:span><text:span text:style-name="T62"> </text:span><text:span text:style-name="T29">nos</text:span><text:span text:style-name="T59"> </text:span><text:span text:style-name="T29">ocupa; así</text:span><text:span text:style-name="T59"> </text:span><text:span text:style-name="T29">c</text:span><text:span text:style-name="T62">o</text:span><text:span text:style-name="T66">m</text:span><text:span text:style-name="T29">o</text:span><text:span text:style-name="T59"> </text:span><text:span text:style-name="T29">acreditativa</text:span><text:span text:style-name="T74"> </text:span><text:span text:style-name="T29">de</text:span><text:span text:style-name="T59"> </text:span><text:span text:style-name="T29">ser</text:span><text:span text:style-name="T74"> </text:span><text:span text:style-name="T29">ciertos todos</text:span><text:span text:style-name="T62"> </text:span><text:span text:style-name="T29">los</text:span><text:span text:style-name="T59"> </text:span><text:span text:style-name="T29">datos</text:span><text:span text:style-name="T62"> </text:span><text:span text:style-name="T29">y</text:span><text:span text:style-name="T55"> </text:span><text:span text:style-name="T29">la</text:span><text:span text:style-name="T74"> </text:span><text:span text:style-name="T29">d</text:span><text:span text:style-name="T66">o</text:span><text:span text:style-name="T29">c</text:span><text:span text:style-name="T62">u</text:span><text:span text:style-name="T66">m</text:span><text:span text:style-name="T29">entación aportados.</text:span> </text:p>
      <text:p text:style-name="P9"><text:span text:style-name="T29">La</text:span><text:span text:style-name="T96"> </text:span><text:span text:style-name="T29">docu</text:span><text:span text:style-name="T66">m</text:span><text:span text:style-name="T29">entación que se deberá presentar anualmente para mantener los requisitos será</text:span><text:span text:style-name="T63"> </text:span><text:span text:style-name="T62">la siguiente:</text:span> </text:p>
      <text:p text:style-name="P9"><text:span text:style-name="T62">a) Copia de la declaración del I.R.P.F. del últi</text:span><text:span text:style-name="T66">m</text:span><text:span text:style-name="T62">o ejercicio declarado, correspondiente a</text:span><text:span text:style-name="T96"> </text:span><text:span text:style-name="T62">todos</text:span><text:span text:style-name="T52"> </text:span><text:span text:style-name="T62">los</text:span><text:span text:style-name="T71"> </text:span><text:span text:style-name="T66">m</text:span><text:span text:style-name="T62">iembros</text:span><text:span text:style-name="T74"> </text:span><text:span text:style-name="T62">de</text:span><text:span text:style-name="T71"> </text:span><text:span text:style-name="T70">e</text:span><text:span text:style-name="T62">mpadronados en el domicilio y</text:span><text:span text:style-name="T81"> </text:span><text:span text:style-name="T62">justificante</text:span><text:span text:style-name="T59"> </text:span><text:span text:style-name="T62">de</text:span><text:span text:style-name="T70"> </text:span><text:span text:style-name="T62">cualquier</text:span><text:span text:style-name="T74"> </text:span><text:span text:style-name="T62">otro ingreso</text:span><text:span text:style-name="T59"> </text:span><text:span text:style-name="T62">que</text:span><text:span text:style-name="T55"> </text:span><text:span text:style-name="T62">los</text:span><text:span text:style-name="T56"> </text:span><text:span text:style-name="T66">m</text:span><text:span text:style-name="T62">is</text:span><text:span text:style-name="T66">m</text:span><text:span text:style-name="T62">os</text:span><text:span text:style-name="T59"> </text:span><text:span text:style-name="T62">hayan</text:span><text:span text:style-name="T55"> </text:span><text:span text:style-name="T62">obtenido en</text:span><text:span text:style-name="T55"> </text:span><text:span text:style-name="T62">el</text:span><text:span text:style-name="T52"> </text:span><text:span text:style-name="T62">ejercicio</text:span><text:span text:style-name="T55"> </text:span><text:span text:style-name="T62">precedente. En</text:span><text:span text:style-name="T55"> </text:span><text:span text:style-name="T62">caso</text:span><text:span text:style-name="T74"> </text:span><text:span text:style-name="T62">de</text:span><text:span text:style-name="T55"> </text:span><text:span text:style-name="T62">no</text:span><text:span text:style-name="T55"> </text:span><text:span text:style-name="T62">estar obligado</text:span><text:span text:style-name="T59"> </text:span><text:span text:style-name="T62">a</text:span><text:span text:style-name="T70"> </text:span><text:span text:style-name="T62">la</text:span><text:span text:style-name="T70"> </text:span><text:span text:style-name="T62">presentación de</text:span><text:span text:style-name="T52"> </text:span><text:span text:style-name="T62">la</text:span><text:span text:style-name="T70"> </text:span><text:span text:style-name="T62">declaración, certificación</text:span><text:span text:style-name="T74"> </text:span><text:span text:style-name="T62">de</text:span><text:span text:style-name="T52"> </text:span><text:span text:style-name="T62">la</text:span><text:span text:style-name="T70"> </text:span><text:span text:style-name="T62">Delegación de</text:span><text:span text:style-name="T52"> </text:span><text:span text:style-name="T62">Hacienda</text:span><text:span text:style-name="T59"> </text:span><text:span text:style-name="T62">en ese</text:span><text:span text:style-name="T85"> </text:span><text:span text:style-name="T62">sentido.</text:span> </text:p>
      <text:p text:style-name="P9"><text:span text:style-name="T36">b) Justo a la declaración del apartado a), deberá de comunicarse al Ayuntamiento que se sigue cumpliendo con los requisitos</text:span><text:span text:style-name="T41">.</text:span> </text:p>
      <text:p text:style-name="P13">El Ayuntamiento aportará los documentos sobre bienes que consten en los Registros Municipales de Contribuyentes, régimen de empadronamiento y convivencia, etc. Para el mantenimiento de dichas bonificaciones en ejercicios sucesivos el Ayuntamiento podrá verificar que se continúa cumpliendo con las condiciones requeridas. Solamente cuando el título oficial deba de ser objeto de renovación ante los organismos correspondientes deberá de volver de nuevo a presentar la solicitud con los requisitos arriba enunciados </text:p>
      <text:p text:style-name="P9"><text:span text:style-name="T29">La</text:span><text:span text:style-name="T52"> </text:span><text:span text:style-name="T29">presente</text:span><text:span text:style-name="T62"> </text:span><text:span text:style-name="T29">cuota</text:span><text:span text:style-name="T59"> </text:span><text:span text:style-name="T29">se</text:span><text:span text:style-name="T55"> </text:span><text:span text:style-name="T29">establece</text:span><text:span text:style-name="T52"> </text:span><text:span text:style-name="T29">en</text:span><text:span text:style-name="T55"> </text:span><text:span text:style-name="T29">func</text:span><text:span text:style-name="T62">i</text:span><text:span text:style-name="T29">ón</text:span><text:span text:style-name="T62"> </text:span><text:span text:style-name="T29">del</text:span><text:span text:style-name="T74"> </text:span><text:span text:style-name="T29">principio</text:span><text:span text:style-name="T62"> </text:span><text:span text:style-name="T29">de</text:span><text:span text:style-name="T55"> </text:span><text:span text:style-name="T29">capacidad económica, generalidad</text:span><text:span text:style-name="T100"> </text:span><text:span text:style-name="T29">y progresivi</text:span><text:span text:style-name="T66">d</text:span><text:span text:style-name="T29">ad</text:span><text:span text:style-name="T102"> </text:span><text:span text:style-name="T29">propios</text:span><text:span text:style-name="T98"> </text:span><text:span text:style-name="T29">d</text:span><text:span text:style-name="T66">e</text:span><text:span text:style-name="T29">l</text:span><text:span text:style-name="T66"> </text:span><text:span text:style-name="T29">sistema</text:span><text:span text:style-name="T98"> </text:span><text:span text:style-name="T29">t</text:span><text:span text:style-name="T66">r</text:span><text:span text:style-name="T29">i</text:span><text:span text:style-name="T62">b</text:span><text:span text:style-name="T29">utario</text:span><text:span text:style-name="T98"> </text:span><text:span text:style-name="T29">español</text:span><text:span text:style-name="T98"> </text:span><text:span text:style-name="T29">y,</text:span><text:span text:style-name="T66"> </text:span><text:span text:style-name="T29">co</text:span><text:span text:style-name="T66">m</text:span><text:span text:style-name="T29">o</text:span><text:span text:style-name="T85"> </text:span><text:span text:style-name="T29">se ha</text:span><text:span text:style-name="T66"> </text:span><text:span text:style-name="T29">regulado</text:span><text:span text:style-name="T98"> </text:span><text:span text:style-name="T29">en párrafos</text:span><text:span text:style-name="T62"> </text:span><text:soft-page-break/><text:span text:style-name="T29">anteriores, surtirá</text:span><text:span text:style-name="T59"> </text:span><text:span text:style-name="T29">efectos</text:span><text:span text:style-name="T59"> </text:span><text:span text:style-name="T29">para</text:span><text:span text:style-name="T55"> </text:span><text:span text:style-name="T29">ca</text:span><text:span text:style-name="T62">d</text:span><text:span text:style-name="T29">a</text:span><text:span text:style-name="T55"> </text:span><text:span text:style-name="T29">período</text:span><text:span text:style-name="T63"> </text:span><text:span text:style-name="T62">i</text:span><text:span text:style-name="T66">m</text:span><text:span text:style-name="T29">positivo,</text:span><text:span text:style-name="T62"> </text:span><text:span text:style-name="T29">s</text:span><text:span text:style-name="T66">i</text:span><text:span text:style-name="T29">n</text:span><text:span text:style-name="T55"> </text:span><text:span text:style-name="T29">que</text:span><text:span text:style-name="T55"> </text:span><text:span text:style-name="T29">en</text:span><text:span text:style-name="T74"> </text:span><text:span text:style-name="T29">ningún</text:span><text:span text:style-name="T59"> </text:span><text:span text:style-name="T29">caso</text:span><text:span text:style-name="T74"> </text:span><text:span text:style-name="T29">su aplicación</text:span><text:span text:style-name="T89"> </text:span><text:span text:style-name="T29">tenga</text:span><text:span text:style-name="T93"> </text:span><text:span text:style-name="T29">carác</text:span><text:span text:style-name="T62">t</text:span><text:span text:style-name="T29">er</text:span><text:span text:style-name="T66"> </text:span><text:span text:style-name="T29">r</text:span><text:span text:style-name="T62">e</text:span><text:span text:style-name="T29">troactivo.</text:span> </text:p>
      <text:p text:style-name="P9"><text:span text:style-name="T29">La</text:span><text:span text:style-name="T96"> </text:span><text:span text:style-name="T29">referida</text:span><text:span text:style-name="T56"> </text:span><text:span text:style-name="T62">c</text:span><text:span text:style-name="T29">apacidad</text:span><text:span text:style-name="T55"> </text:span><text:span text:style-name="T29">ec</text:span><text:span text:style-name="T62">o</text:span><text:span text:style-name="T29">nó</text:span><text:span text:style-name="T66">m</text:span><text:span text:style-name="T29">i</text:span><text:span text:style-name="T62">c</text:span><text:span text:style-name="T29">a,</text:span><text:span text:style-name="T74"> </text:span><text:span text:style-name="T29">así</text:span><text:span text:style-name="T71"> </text:span><text:span text:style-name="T62">co</text:span><text:span text:style-name="T66">m</text:span><text:span text:style-name="T29">o</text:span><text:span text:style-name="T70"> </text:span><text:span text:style-name="T29">la</text:span><text:span text:style-name="T96"> </text:span><text:span text:style-name="T29">c</text:span><text:span text:style-name="T62">o</text:span><text:span text:style-name="T66">m</text:span><text:span text:style-name="T62">p</text:span><text:span text:style-name="T29">robación y</text:span><text:span text:style-name="T96"> </text:span><text:span text:style-name="T29">verificación</text:span><text:span text:style-name="T59"> </text:span><text:span text:style-name="T29">de</text:span><text:span text:style-name="T70"> </text:span><text:span text:style-name="T29">los requisitos</text:span><text:span text:style-name="T74"> </text:span><text:span text:style-name="T29">y</text:span><text:span text:style-name="T96"> </text:span><text:span text:style-name="T29">docu</text:span><text:span text:style-name="T66">m</text:span><text:span text:style-name="T29">entación exigidos</text:span><text:span text:style-name="T74"> </text:span><text:span text:style-name="T29">en</text:span><text:span text:style-name="T70"> </text:span><text:span text:style-name="T29">la</text:span><text:span text:style-name="T96"> </text:span><text:span text:style-name="T29">pre</text:span><text:span text:style-name="T62">s</text:span><text:span text:style-name="T29">ente</text:span><text:span text:style-name="T74"> </text:span><text:span text:style-name="T29">Ordenan</text:span><text:span text:style-name="T62">z</text:span><text:span text:style-name="T29">a</text:span><text:span text:style-name="T74"> </text:span><text:span text:style-name="T29">se</text:span><text:span text:style-name="T70"> </text:span><text:span text:style-name="T29">l</text:span><text:span text:style-name="T62">l</text:span><text:span text:style-name="T29">evará</text:span><text:span text:style-name="T70"> </text:span><text:span text:style-name="T29">a</text:span><text:span text:style-name="T96"> </text:span><text:span text:style-name="T29">cabo</text:span><text:span text:style-name="T52"> </text:span><text:span text:style-name="T29">por</text:span><text:span text:style-name="T52"> </text:span><text:span text:style-name="T29">los Servicios</text:span><text:span text:style-name="T74"> </text:span><text:span text:style-name="T29">Sociales</text:span><text:span text:style-name="T55"> </text:span><text:span text:style-name="T29">de</text:span><text:span text:style-name="T70"> </text:span><text:span text:style-name="T29">este</text:span><text:span text:style-name="T96"> </text:span><text:span text:style-name="T29">A</text:span><text:span text:style-name="T62">y</text:span><text:span text:style-name="T29">unta</text:span><text:span text:style-name="T66">m</text:span><text:span text:style-name="T29">iento,</text:span><text:span text:style-name="T62"> </text:span><text:span text:style-name="T29">debiendo</text:span><text:span text:style-name="T74"> </text:span><text:span text:style-name="T29">e</text:span><text:span text:style-name="T66">m</text:span><text:span text:style-name="T29">itir</text:span><text:span text:style-name="T70"> </text:span><text:span text:style-name="T29">el</text:span><text:span text:style-name="T81"> </text:span><text:span text:style-name="T29">correspondiente informe (favorable,</text:span><text:span text:style-name="T89"> </text:span><text:span text:style-name="T29">o</text:span><text:span text:style-name="T66"> </text:span><text:span text:style-name="T29">no)</text:span><text:span text:style-name="T85"> </text:span><text:span text:style-name="T29">a los</text:span><text:span text:style-name="T85"> </text:span><text:span text:style-name="T29">efectos</text:span><text:span text:style-name="T93"> </text:span><text:span text:style-name="T29">de</text:span><text:span text:style-name="T66"> </text:span><text:span text:style-name="T29">su</text:span><text:span text:style-name="T66"> </text:span><text:span text:style-name="T29">aplicación,</text:span><text:span text:style-name="T89"> </text:span><text:span text:style-name="T29">en</text:span><text:span text:style-name="T66"> </text:span><text:span text:style-name="T29">su</text:span><text:span text:style-name="T66"> </text:span><text:span text:style-name="T29">caso.</text:span> </text:p>
      <text:p text:style-name="P9"><text:span text:style-name="T29">TERCERA.-</text:span><text:span text:style-name="T31"> </text:span><text:span text:style-name="T29">Se modifica la disposición final,</text:span><text:span text:style-name="T31"> para que el texto sea más genérico y no haya que actualizarle cada vez que haya una modificación</text:span><text:span text:style-name="T6">,</text:span><text:span text:style-name="T31"> quedando redactado de la siguiente manera:</text:span> </text:p>
      <text:p text:style-name="P9"><text:span text:style-name="T5">La presente Ordenanza Fiscal entrará en vigor el día siguiente de su publicación en el Boletín Oficial de la Provincia, y comenzará a aplicarse a partir de dicho día, permaneciendo en vigor hasta que se acuerde su modificación o derogación expresa.</text:span> </text:p>
      <text:p text:style-name="P9"/>
      <text:p text:style-name="P9"/>
      <text:p text:style-name="P8"><text:span text:style-name="T21">Con fecha </text:span><text:span text:style-name="T20">28 de septiembre de 2023</text:span><text:span text:style-name="T21">, se emite informe jurídico por Dña. Mónica Segura Cordero, con nota de conformidad del Secretario General de la Corporación, de cuyo tenor literal se desprende, en síntesis, lo siguiente:</text:span><text:span text:style-name="T22"> </text:span></text:p>
      <text:p text:style-name="P13"/>
      <text:p text:style-name="P9"><text:span text:style-name="T29">“CONSIDERACIONES JURÍDICAS</text:span> </text:p>
      <text:p text:style-name="P9"><text:span text:style-name="T29">PRIMERA.- </text:span><text:span text:style-name="T27">Resulta de aplicación la siguiente legislación:</text:span> </text:p>
      <text:list xml:id="list5219217890191501236" text:style-name="L1">
        <text:list-item>
          <text:p text:style-name="P38"><text:span text:style-name="T27">Ley 7/1985 de 2 de abril, Reguladora de las bases del Régimen local ( en adelante LRBRL).</text:span> </text:p>
        </text:list-item>
        <text:list-item>
          <text:p text:style-name="P38"><text:span text:style-name="T27">Ley 39/2015, de 1 de octubre de Procedimiento administrativo común de las Administraciones públicas.( en adelante LPACAP)</text:span> </text:p>
        </text:list-item>
        <text:list-item>
          <text:p text:style-name="P38"><text:span text:style-name="T27">Real Decreto Legislativo 2/2004 de 5 de marzo, por el que se aprueba el texto refundido de la Ley reguladora de las Haciendas locales. ( en adelante LRHL).</text:span> </text:p>
        </text:list-item>
        <text:list-item>
          <text:p text:style-name="P40"><text:span text:style-name="T46">Reglamento orgánico municipal,publicado </text:span>en el BOP de Las Palmas nº 28, de 5 de marzo de 2021. (ROM). </text:p>
          <text:p text:style-name="P40"/>
        </text:list-item>
      </text:list>
      <text:p text:style-name="P12"><text:span text:style-name="T2">SEGUNDA.- </text:span><text:span text:style-name="T46">El artículo 4.1a) de la LRBRL otorga al municipio la potestad reglamentaria y de auto-organización en el ámbito de sus competencias. La posibilidad de imponer tasas por la prestación de servicios o realización de actividades de competencia municipal, se encuentra reconocida en el artículo 57 del LRHL. </text:span></text:p>
      <text:p text:style-name="P14">De conformidad con lo dispuesto en el artículo 15 del LRHL las entidades Locales pueden acordar la imposición y supresión de sus tributos propios, y aprobar las correspondientes ordenanzas fiscales reguladoras de éstos, los acuerdos de aprobación de estas ordenanzas fiscales deberán adoptarse simultáneamente a los de imposición de los respectivos tributos. </text:p>
      <text:p text:style-name="P9"><text:span text:style-name="T27">Las ordenanzas fiscales (art. 16 LRHL) han de contener como mínimo la determinación del hecho imponible, sujeto pasivo, responsables, exenciones, reducciones y bonificaciones, base imponible y liquidable, tipo de gravamen o cuota tributaria, período impositivo y devengo, los regímenes de declaración y de ingreso así como las fechas de su aprobación y del comienzo de su aprobación.</text:span> </text:p>
      <text:p text:style-name="P14">A este respecto el proyecto de modificación de la ordenanza que se informa recoge el contenido mínimo preceptuado por el citado artículo. </text:p>
      <text:p text:style-name="P14"/>
      <text:p text:style-name="P12"><text:span text:style-name="T2">TERCERA.- </text:span><text:span text:style-name="T46">Las entidades locales, en los términos previstos en la LRHL, en su artículo 20, podrán establecer tasas por la prestación de servicios públicos o la realización de actividades de competencia local que se refieran, afecten o beneficien de modo particular a los sujetos pasivos, esto es, las personas físicas y jurídicas que soliciten o resulten beneficiadas o afectadas por los servicios o actividades locales conforme a alguno de los supuestos previstos en el artículo 20.4.t) </text:span><text:span text:style-name="T37">Distribución de agua, gas, electricidad y otros abastecimientos públicos incluidos los derechos de enganche de líneas y colocación y utilización de contadores e instalaciones análogas, cuando tales servicios o suministros sean prestados por entidades locales</text:span> </text:p>
      <text:p text:style-name="P9"><text:span text:style-name="T27">Refiriéndonos en general el importe de las tasas por la prestación de un servicio o por la realización de una actividad no podrá exceder en su conjunto del coste real o previsible del servicio o actividad de que se trate o en su defecto del valor de la prestación recibida. Para la determinación de dicho importe se tomarán en consideración los costes directos e indirectos, inclusive los de carácter financiero,amortización del inmovilizado y, en su caso, los necesarios para garantizar el mantenimiento y un desarrollo razonable del servicio o actividad por cuya prestación o realización se exige la tasa, todo ello con independencia del presupuesto u organismo que lo satisfaga. El mantenimiento y desarrollo razonable del servicio o actividad de que se trate se calculará con arreglo al presupuesto y proyecto aprobados por el órgano competente. (artículo 24.2 LRHL).</text:span> </text:p>
      <text:p text:style-name="P20"><text:span text:style-name="T33">Por otro lado se regula en la Ley 8/1989, de 13 de abril, de Tasas y Precios Públicos, en su artículo 20, donde se establece que la modificación de las cuantías de una tasa preexistente deberá incluir una memoria económico-financiera sobre el coste o valor del recurso o actividad de que se trate y sobre la justificación de la cuantía de la tasa propuesta.</text:span> </text:p>
      <text:p text:style-name="P21"><text:soft-page-break/><text:span text:style-name="T37">A tales efectos, consta en el expediente informe técnico-económico en el que se valoran los costes e ingresos del servicio en cuestión, así como la justificación de la cuantía de la tasa propuesta, dando así cumplimiento a lo preceptuado en la normativa citada. Así como que de acuerdo,</text:span> <text:span text:style-name="T46">y según Informe técnico-económico sobre la m</text:span><text:span text:style-name="T19">odificación de la Ordenanza Fiscal Reguladora de la tasa por prestación del servicio de abastecimiento de agua, incluidos los derechos de enganche y utilización de contadores emitido por la funcionaria municipal,</text:span> <text:span text:style-name="T46">se concluye que el importe de la tasa por la prestación del servicio no excede en su conjunto del coste previsible del servicio. </text:span></text:p>
      <text:p text:style-name="P22"/>
      <text:p text:style-name="P12"><text:span text:style-name="T2">CUARTA.-</text:span> <text:span text:style-name="T46">En cuanto al contenido de la modificación baste decir que se ajusta a lo establecido tanto en la LRHL como a lo preceptuado en la LPACAP. </text:span></text:p>
      <text:p text:style-name="P14"/>
      <text:p text:style-name="P12"><text:span text:style-name="T2">QUINTA.-</text:span> <text:span text:style-name="T46">En cuanto al procedimiento para la aprobación, modificación de ordenanzas o reglamentos dispone el artículo 133 de la LPACAP que con carácter previo a la elaboración del proyecto o anteproyecto de ley o reglamento, se sustanciará una consulta pública, a través del portal web de la administración competente en la que se recabará la opinión de los sujetos y las organizaciones más representativas potencialmente afectados por la futura norma. Sin perjuicio de la consulta previa a la redacción del texto de la iniciativa, cuando la norma afecte a los derechos e intereses legítimos de las personas, en el centro directivo competente publicará el texto en el portal web correspondiente, con el objeto de dar audiencia a los ciudadanos afectados y recabar cuantas aportaciones adicionales puedan hacerse por otras personas o entidades y de las organizaciones más representativas potencialmente afectados por la futura norma. </text:span></text:p>
      <text:p text:style-name="P9"><text:span text:style-name="T27">Sin embargo, el Tribunal Supremo en su Sentencia de 31 de enero de 2023 (nº de resolución: 108/2023) a cerca de la necesidad del trámite de consulta previa que regula el artículo 133.1 de la Ley 39/2015 falla que no es exigible en los procedimientos de elaboración de ordenanzas fiscales municipales.</text:span> </text:p>
      <text:p text:style-name="P9"><text:span text:style-name="T27">El</text:span><text:span text:style-name="T31"> </text:span><text:span text:style-name="T29">procedimiento</text:span><text:span text:style-name="T31"> </text:span><text:span text:style-name="T27">para la aprobación de las ordenanzas locales se ajustará a lo preceptuado en el artículo 49 de la LRBRL:</text:span> </text:p>
      <text:p text:style-name="P9"><text:span text:style-name="T27">a) Aprobación inicial por el Pleno.</text:span> </text:p>
      <text:p text:style-name="P9"><text:span text:style-name="T27">b) Sometimiento de expediente a trámite de información pública y audiencia a los interesados por el plazo mínimo de treinta días para la presentación de reclamaciones y sugerencias.</text:span> </text:p>
      <text:p text:style-name="P9"><text:span text:style-name="T27">c) Finalizado el plazo de información pública y audiencia a los interesados, se adoptará el acuerdo definitivo que proceda, resolviendo las alegaciones presentadas y aprobando la redacción definitiva de la ordenanza. En caso de que no se hubiesen presentado alegaciones, el acuerdo provisional se entenderá definitivo, sin necesidad de acuerdo expreso posterior.</text:span> </text:p>
      <text:p text:style-name="P9"><text:span text:style-name="T27">d) El acuerdo de aprobación definitiva, expreso o tácito, así como el texto íntegro de la ordenanza fiscal reguladora de la tasa en cuestión se publicará en el Boletín Oficial de la Provincia sin que entren en vigor hasta que se haya llevado a cabo dicha publicación.</text:span> </text:p>
      <text:p text:style-name="P9"><text:span text:style-name="T27">En los mismos términos se expresa el artículo 17 de la LRHL añadiendo que en todo caso las entidades locales habrán de expedir copias de las ordenanzas fiscales publicadas a quienes las demanden.</text:span> </text:p>
      <text:p text:style-name="P12"><text:span text:style-name="T46">El ROM en sus artículos</text:span> <text:span text:style-name="T46">134 a 146 establece el procedimiento a seguir para la aprobación de ordenanzas, reglamentos y otras disposiciones municipales de carácter normativo, haciendo especial referencia al procedimiento para la aprobación y modificación de los tributos locales y de las ordenanzas fiscales (artículo 148) que expresa que el establecimiento, supresión y ordenación de los tributos locales, así como la aprobación y modificación de las ordenanzas fiscales se regirá por lo dispuesto en el artículo 111 de la LRBRL, en el TRLHL y en las restantes disposiciones legales, estatales y autonómicas que sean de aplicación. </text:span></text:p>
      <text:p text:style-name="P14"/>
      <text:p text:style-name="P9"><text:span text:style-name="T29">SEXTA.- </text:span><text:span text:style-name="T27">En cuanto a la competencia y, la adopción del acuerdo de modificación de la citada Ordenanza Fiscal corresponde al Pleno de la Corporación, en virtud de las atribuciones que le confiere el artículo 22.2. d) y e) de la LRBRL, sin ser necesaria una mayoría especial, de conformidad con el quórum establecido en el artículo 47.1 de la LRBRL.</text:span> </text:p>
      <text:p text:style-name="P9"/>
      <text:p text:style-name="P9"><text:bookmark text:name="RJN1022511"/><text:bookmark text:name="ANCLAN1022511"/><text:span text:style-name="T31">Por ello de conformidad con lo establecido en el artículo 135 del Reglamento orgánico municipal, la que suscribe eleva la siguiente</text:span> </text:p>
      <text:p text:style-name="P9"/>
      <text:p text:style-name="P10"><text:span text:style-name="T29">PROPUESTA DE RESOLUCIÓN</text:span> </text:p>
      <text:p text:style-name="P10"/>
      <text:p text:style-name="P9"><text:soft-page-break/><text:span text:style-name="T29">PRIMERA.-</text:span><text:span text:style-name="T31"> </text:span><text:span text:style-name="T27">Que se apruebe por el Pleno inicialmente la modificación de la Ordenanza fiscal reguladora de la tasa por prestación del servicio de abastecimiento de agua, incluidos los derechos de enganche y utilización de contadores</text:span><text:span text:style-name="T31"> </text:span><text:span text:style-name="T27">en los términos en que figura en el Anexo del informe técnico económico de fecha 27/09/2023.</text:span> </text:p>
      <text:p text:style-name="P9"><text:span text:style-name="T29">SEGUNDA.-</text:span><text:span text:style-name="T31"> </text:span><text:span text:style-name="T27">Publicar dicho acuerdo en el Tablón municipal del Ayuntamiento en la web municipal así como en el Boletín oficial de la Provincia durante un plazo de treinta días como mínimo, dentro de los cuales las personas interesadas podrán examinar el expediente y presentar las reclamaciones que estimen oportunas.</text:span> </text:p>
      <text:p text:style-name="P12"><text:span text:style-name="T2">TERCERA.-</text:span> <text:span text:style-name="T46">Aprobar definitivamente el acuerdo, por el Pleno, resolviendo las reclamaciones que se hubieran presentado, una vez transcurrido el plazo de exposición pública anterior. </text:span></text:p>
      <text:p text:style-name="P9"><text:span text:style-name="T27">En el supuesto de que no se presenten reclamaciones en el plazo conferido, el acuerdo provisional se entenderá elevado automáticamente a definitivo sin necesidad de un nuevo acuerdo plenario.</text:span> </text:p>
      <text:p text:style-name="P25"><text:line-break/><text:span text:style-name="T8">CUARTO.-</text:span><text:span text:style-name="T12"> </text:span><text:span text:style-name="T6">Publicar en el Boletín Oficial de la Provincia el acuerdo definitivo en unión del texto íntegro modificado de la Ordenanza fiscal reguladora de la tasa por prestación del servicio de abastecimiento de agua, incluidos los derechos de enganche y utilización de contadores.”</text:span></text:p>
      <text:p text:style-name="P26"/>
      <text:p text:style-name="P26"/>
      <text:p text:style-name="P42">El texto normativo elevado a la consideración Plenaria es el siguiente:</text:p>
      <text:p text:style-name="P9"/>
      <text:p text:style-name="P9"/>
      <text:p text:style-name="P10"/>
      <text:p text:style-name="P10"><text:span text:style-name="T3">&lt;&lt;ORDENANZA FISCAL REGULADORA DE LA TASA POR PRESTACIÓN DEL SERVICIO DE ABASTECIMIENTO DE AGUA, INCLUIDOS LOS DERECHOS DE ENGANCHE Y UTILIZACIÓN DE CONTADORES.</text:span> </text:p>
      <text:p text:style-name="P27"><text:span text:style-name="T3">ART</text:span><text:span text:style-name="T64">Í</text:span><text:span text:style-name="T3">CU</text:span><text:span text:style-name="T64">L</text:span><text:span text:style-name="T3">O</text:span><text:span text:style-name="T103"> </text:span><text:span text:style-name="T3">1º.-</text:span><text:span text:style-name="T104"> </text:span><text:span text:style-name="T3">FUN</text:span><text:span text:style-name="T64">D</text:span><text:span text:style-name="T3">AMEN</text:span><text:span text:style-name="T64">T</text:span><text:span text:style-name="T3">O</text:span><text:span text:style-name="T105"> </text:span><text:span text:style-name="T3">LEGA</text:span><text:span text:style-name="T68">L</text:span><text:span text:style-name="T3">.</text:span> </text:p>
      <text:p text:style-name="P11"><text:span text:style-name="T47">Este A</text:span><text:span text:style-name="T63">y</text:span><text:span text:style-name="T47">unt</text:span><text:span text:style-name="T67">a</text:span><text:span text:style-name="T47">mient</text:span><text:span text:style-name="T63">o</text:span><text:span text:style-name="T3">,</text:span><text:span text:style-name="T90"> </text:span><text:span text:style-name="T47">en uso de las facultades concedidas por los a</text:span><text:span text:style-name="T67">r</text:span><text:span text:style-name="T47">tículos 13</text:span><text:span text:style-name="T67">3</text:span><text:span text:style-name="T47">.2 y 1</text:span><text:span text:style-name="T67">4</text:span><text:span text:style-name="T47">2 de la Consti</text:span><text:span text:style-name="T67">t</text:span><text:span text:style-name="T47">ución y por el artículo </text:span><text:span text:style-name="T67">1</text:span><text:span text:style-name="T63">0</text:span><text:span text:style-name="T47">6 de la L</text:span><text:span text:style-name="T67">e</text:span><text:span text:style-name="T47">y </text:span><text:span text:style-name="T67">7/</text:span><text:span text:style-name="T47">1.9</text:span><text:span text:style-name="T67">8</text:span><text:span text:style-name="T47">5, de 2 </text:span><text:span text:style-name="T67">d</text:span><text:span text:style-name="T47">e abril, Regu</text:span><text:span text:style-name="T67">l</text:span><text:span text:style-name="T47">adora de las Bases del Régimen Local, y de confo</text:span><text:span text:style-name="T67">r</text:span><text:span text:style-name="T47">midad </text:span><text:span text:style-name="T67">c</text:span><text:span text:style-name="T47">on lo dispuesto en los artículos 15 a </text:span><text:span text:style-name="T67">1</text:span><text:span text:style-name="T47">9 del Texto Refundido de la Ley Reguladora de las Haciendas Locales (aprobado </text:span><text:span text:style-name="T67">p</text:span><text:span text:style-name="T63">o</text:span><text:span text:style-name="T47">r Real Decreto Legislativo 2/2004, de 5 de </text:span><text:span text:style-name="T67">m</text:span><text:span text:style-name="T47">a</text:span><text:span text:style-name="T63">r</text:span><text:span text:style-name="T47">zo), establece la Tasa por Prestación de Servicios de Abastec</text:span><text:span text:style-name="T63">i</text:span><text:span text:style-name="T47">mie</text:span><text:span text:style-name="T63">n</text:span><text:span text:style-name="T47">to de Agua a D</text:span><text:span text:style-name="T63">o</text:span><text:span text:style-name="T67">m</text:span><text:span text:style-name="T47">icilio, incluídos los Derechos de Enganche y </text:span><text:span text:style-name="T47">Utilización de Contadores, que se regulará por la presente O</text:span><text:span text:style-name="T63">r</text:span><text:span text:style-name="T47">denanza, redac</text:span><text:span text:style-name="T63">t</text:span><text:span text:style-name="T47">ada confor</text:span><text:span text:style-name="T67">m</text:span><text:span text:style-name="T47">e a lo dispuesto en los artículos 20 a 27 del citado TRLRHL.</text:span> </text:p>
      <text:p text:style-name="P27"><text:span text:style-name="T3">ART</text:span><text:span text:style-name="T64">Í</text:span><text:span text:style-name="T3">CU</text:span><text:span text:style-name="T64">L</text:span><text:span text:style-name="T3">O</text:span><text:span text:style-name="T103"> </text:span><text:span text:style-name="T3">2º.-</text:span><text:span text:style-name="T104"> </text:span><text:span text:style-name="T3">HECHO</text:span><text:span text:style-name="T99"> </text:span><text:span text:style-name="T3">IMPONI</text:span><text:span text:style-name="T64">B</text:span><text:span text:style-name="T3">L</text:span><text:span text:style-name="T68">E</text:span><text:span text:style-name="T3">.</text:span> </text:p>
      <text:p text:style-name="P11"><text:span text:style-name="T47">Constitu</text:span><text:span text:style-name="T63">y</text:span><text:span text:style-name="T47">e el hecho i</text:span><text:span text:style-name="T67">m</text:span><text:span text:style-name="T63">p</text:span><text:span text:style-name="T47">onible de esta t</text:span><text:span text:style-name="T67">a</text:span><text:span text:style-name="T47">sa la realización de una actividad a</text:span><text:span text:style-name="T63">d</text:span><text:span text:style-name="T67">m</text:span><text:span text:style-name="T47">inistrativa, utilización </text:span><text:span text:style-name="T63">y</text:span><text:span text:style-name="T67">/</text:span><text:span text:style-name="T47">o prestación de los servicios de abas</text:span><text:span text:style-name="T63">t</text:span><text:span text:style-name="T47">ec</text:span><text:span text:style-name="T63">i</text:span><text:span text:style-name="T67">m</text:span><text:span text:style-name="T63">i</text:span><text:span text:style-name="T47">ento de agua potable a do</text:span><text:span text:style-name="T67">m</text:span><text:span text:style-name="T47">icilio, industrial-turística y para obras, incluidos los derechos de enganche y ac</text:span><text:span text:style-name="T63">o</text:span><text:span text:style-name="T67">m</text:span><text:span text:style-name="T47">etid</text:span><text:span text:style-name="T63">a</text:span><text:span text:style-name="T47">s, colocación de tuberías, contadores y o</text:span><text:span text:style-name="T67">t</text:span><text:span text:style-name="T47">ros s</text:span><text:span text:style-name="T63">i</text:span><text:span text:style-name="T67">m</text:span><text:span text:style-name="T47">ilar</text:span><text:span text:style-name="T63">e</text:span><text:span text:style-name="T47">s r</text:span><text:span text:style-name="T63">e</text:span><text:span text:style-name="T47">alizados por el Servicio Municipal de Aguas en interés de los p</text:span><text:span text:style-name="T63">a</text:span><text:span text:style-name="T47">rticulares.</text:span> </text:p>
      <text:p text:style-name="P11"><text:span text:style-name="T3">ART</text:span><text:span text:style-name="T64">Í</text:span><text:span text:style-name="T3">CU</text:span><text:span text:style-name="T64">L</text:span><text:span text:style-name="T3">O</text:span><text:span text:style-name="T103"> </text:span><text:span text:style-name="T3">3º.-</text:span><text:span text:style-name="T87"> </text:span><text:span text:style-name="T3">E</text:span><text:span text:style-name="T64">X</text:span><text:span text:style-name="T3">ENCIO</text:span><text:span text:style-name="T64">N</text:span><text:span text:style-name="T3">ES,</text:span><text:span text:style-name="T106"> </text:span><text:span text:style-name="T3">R</text:span><text:span text:style-name="T64">E</text:span><text:span text:style-name="T3">DU</text:span><text:span text:style-name="T64">C</text:span><text:span text:style-name="T3">C</text:span><text:span text:style-name="T64">I</text:span><text:span text:style-name="T3">ON</text:span><text:span text:style-name="T64">E</text:span><text:span text:style-name="T3">S</text:span><text:span text:style-name="T106"> </text:span><text:span text:style-name="T3">Y</text:span><text:span text:style-name="T68"> </text:span><text:span text:style-name="T3">BO</text:span><text:span text:style-name="T64">N</text:span><text:span text:style-name="T3">IF</text:span><text:span text:style-name="T64">I</text:span><text:span text:style-name="T3">CA</text:span><text:span text:style-name="T64">C</text:span><text:span text:style-name="T3">IONE</text:span><text:span text:style-name="T64">S</text:span><text:span text:style-name="T47">.</text:span> </text:p>
      <text:p text:style-name="P11"><text:span text:style-name="T47">1. De confo</text:span><text:span text:style-name="T67">r</text:span><text:span text:style-name="T47">midad con el artículo 9 del TRLRHL, no se reconocerá beneficio fiscal alguno, salvo los que ven</text:span><text:span text:style-name="T67">g</text:span><text:span text:style-name="T47">an previstos en nor</text:span><text:span text:style-name="T67">m</text:span><text:span text:style-name="T63">a</text:span><text:span text:style-name="T47">s c</text:span><text:span text:style-name="T63">o</text:span><text:span text:style-name="T47">n rango de </text:span><text:span text:style-name="T67">L</text:span><text:span text:style-name="T47">e</text:span><text:span text:style-name="T63">y</text:span><text:span text:style-name="T47">, o </text:span><text:span text:style-name="T67">l</text:span><text:span text:style-name="T63">o</text:span><text:span text:style-name="T47">s derivados de los Tratados Internacionales.</text:span> </text:p>
      <text:p text:style-name="P11"><text:span text:style-name="T47">2. No obstante lo anterior, no están obligados al pago de la tasa los Servicios y Dependencias </text:span><text:span text:style-name="T67">m</text:span><text:span text:style-name="T47">unicipales.</text:span> </text:p>
      <text:p text:style-name="P27"><text:span text:style-name="T3">ARTÍCULO</text:span><text:span text:style-name="T103"> </text:span><text:span text:style-name="T3">4º.-</text:span><text:span text:style-name="T107"> </text:span><text:span text:style-name="T3">SUJETOS</text:span><text:span text:style-name="T91"> </text:span><text:span text:style-name="T3">PASIVOS.</text:span> </text:p>
      <text:p text:style-name="P11"><text:span text:style-name="T47">1. Son sujetos pasivos de la tasa, en concepto de contribu</text:span><text:span text:style-name="T63">y</text:span><text:span text:style-name="T47">entes, las personas fí</text:span><text:span text:style-name="T63">s</text:span><text:span text:style-name="T47">ic</text:span><text:span text:style-name="T63">a</text:span><text:span text:style-name="T47">s y </text:span><text:span text:style-name="T67">j</text:span><text:span text:style-name="T63">u</text:span><text:span text:style-name="T47">rídicas, así c</text:span><text:span text:style-name="T63">o</text:span><text:span text:style-name="T67">m</text:span><text:span text:style-name="T47">o las entidades a que se </text:span><text:span text:style-name="T63">r</text:span><text:span text:style-name="T47">efie</text:span><text:span text:style-name="T63">r</text:span><text:span text:style-name="T47">e el artículo 35.4 de la Ley 58/2003, de 17 de dicie</text:span><text:span text:style-name="T67">m</text:span><text:span text:style-name="T47">bre, General Tributaria, que soliciten o resulten beneficiarios de los servicios de abastec</text:span><text:span text:style-name="T63">i</text:span><text:span text:style-name="T47">mien</text:span><text:span text:style-name="T63">t</text:span><text:span text:style-name="T47">o de agua potable, incluídos los </text:span><text:span text:style-name="T67">d</text:span><text:span text:style-name="T47">erechos de enganche y ac</text:span><text:span text:style-name="T63">o</text:span><text:span text:style-name="T47">metidas, colocación de tuberías, contadores y otros s</text:span><text:span text:style-name="T63">i</text:span><text:span text:style-name="T67">m</text:span><text:span text:style-name="T47">ila</text:span><text:span text:style-name="T63">r</text:span><text:span text:style-name="T47">es.</text:span> </text:p>
      <text:p text:style-name="P11"><text:span text:style-name="T47">2. Tendrán </text:span><text:span text:style-name="T67">l</text:span><text:span text:style-name="T47">a considerac</text:span><text:span text:style-name="T63">i</text:span><text:span text:style-name="T47">ón de sustitu</text:span><text:span text:style-name="T67">t</text:span><text:span text:style-name="T63">o</text:span><text:span text:style-name="T47">s d</text:span><text:span text:style-name="T67">e</text:span><text:span text:style-name="T47">l contr</text:span><text:span text:style-name="T67">i</text:span><text:span text:style-name="T47">bu</text:span><text:span text:style-name="T63">y</text:span><text:span text:style-name="T47">ente, los propietarios de los in</text:span><text:span text:style-name="T67">m</text:span><text:span text:style-name="T63">u</text:span><text:span text:style-name="T47">ebl</text:span><text:span text:style-name="T63">e</text:span><text:span text:style-name="T47">s, que estarán obligados a cu</text:span><text:span text:style-name="T67">m</text:span><text:span text:style-name="T63">p</text:span><text:span text:style-name="T47">lir la obligación tribu</text:span><text:span text:style-name="T67">t</text:span><text:span text:style-name="T47">aria principal, así c</text:span><text:span text:style-name="T63">o</text:span><text:span text:style-name="T67">m</text:span><text:span text:style-name="T47">o las obligaciones formales inh</text:span><text:span text:style-name="T63">e</text:span><text:span text:style-name="T47">rentes a la mi</text:span><text:span text:style-name="T63">s</text:span><text:span text:style-name="T67">m</text:span><text:span text:style-name="T47">a. El sustituto </text:span><text:span text:style-name="T67">p</text:span><text:span text:style-name="T47">odrá e</text:span><text:span text:style-name="T67">x</text:span><text:span text:style-name="T47">igir del cont</text:span><text:span text:style-name="T67">r</text:span><text:span text:style-name="T47">ib</text:span><text:span text:style-name="T67">u</text:span><text:span text:style-name="T63">y</text:span><text:span text:style-name="T47">ente el </text:span><text:span text:style-name="T63">i</text:span><text:span text:style-name="T67">m</text:span><text:span text:style-name="T47">porte de las obligacion</text:span><text:span text:style-name="T67">e</text:span><text:span text:style-name="T47">s tributarias </text:span><text:span text:style-name="T63">s</text:span><text:span text:style-name="T47">atisfech</text:span><text:span text:style-name="T63">a</text:span><text:span text:style-name="T47">s.</text:span> </text:p>
      <text:p text:style-name="P27"><text:span text:style-name="T3">ART</text:span><text:span text:style-name="T64">Í</text:span><text:span text:style-name="T3">CU</text:span><text:span text:style-name="T64">L</text:span><text:span text:style-name="T3">O</text:span><text:span text:style-name="T103"> </text:span><text:span text:style-name="T3">5º.-</text:span><text:span text:style-name="T104"> </text:span><text:span text:style-name="T3">RESPONSAB</text:span><text:span text:style-name="T64">L</text:span><text:span text:style-name="T3">ES.</text:span> </text:p>
      <text:p text:style-name="P11"><text:span text:style-name="T47">Responderán solidiaria y subsidiariamente de las obligaciones tributarias de los sujetos pasi</text:span><text:span text:style-name="T63">vo</text:span><text:span text:style-name="T47">s, las pe</text:span><text:span text:style-name="T63">r</text:span><text:span text:style-name="T47">sonas fís</text:span><text:span text:style-name="T63">i</text:span><text:span text:style-name="T47">cas y jurídicas conforme lo establ</text:span><text:span text:style-name="T63">e</text:span><text:span text:style-name="T47">cido en los a</text:span><text:span text:style-name="T63">r</text:span><text:span text:style-name="T47">tículos 41 y siguientes de la Ley General Tributaria, y sus nor</text:span><text:span text:style-name="T67">m</text:span><text:span text:style-name="T47">as de desarrollo.</text:span> </text:p>
      <text:p text:style-name="P27"><text:span text:style-name="T3">ART</text:span><text:span text:style-name="T64">Í</text:span><text:span text:style-name="T3">CU</text:span><text:span text:style-name="T64">L</text:span><text:span text:style-name="T3">O</text:span><text:span text:style-name="T103"> </text:span><text:span text:style-name="T3">6º.-</text:span><text:span text:style-name="T104"> </text:span><text:span text:style-name="T3">BASE</text:span><text:span text:style-name="T108"> </text:span><text:span text:style-name="T3">IMPO</text:span><text:span text:style-name="T64">N</text:span><text:span text:style-name="T3">IB</text:span><text:span text:style-name="T64">L</text:span><text:span text:style-name="T68">E</text:span><text:span text:style-name="T3">.</text:span> </text:p>
      <text:p text:style-name="P11"><text:span text:style-name="T47">1. La base i</text:span><text:span text:style-name="T67">m</text:span><text:span text:style-name="T47">ponible, en cada caso, vendrá deter</text:span><text:span text:style-name="T67">m</text:span><text:span text:style-name="T63">in</text:span><text:span text:style-name="T47">ada por </text:span><text:span text:style-name="T67">l</text:span><text:span text:style-name="T63">o</text:span><text:span text:style-name="T47">s consu</text:span><text:span text:style-name="T67">m</text:span><text:span text:style-name="T47">os de agua y por las autorizaciones e i</text:span><text:span text:style-name="T63">n</text:span><text:span text:style-name="T47">stalaciones de ac</text:span><text:span text:style-name="T63">o</text:span><text:span text:style-name="T47">metidas y contadore</text:span><text:span text:style-name="T67">s</text:span><text:span text:style-name="T47">, así c</text:span><text:span text:style-name="T63">o</text:span><text:span text:style-name="T67">m</text:span><text:span text:style-name="T47">o por los d</text:span><text:span text:style-name="T63">e</text:span><text:span text:style-name="T47">m</text:span><text:span text:style-name="T63">á</text:span><text:span text:style-name="T47">s s</text:span><text:span text:style-name="T63">u</text:span><text:span text:style-name="T67">m</text:span><text:span text:style-name="T47">inistros de material y trabajo que se presten por el Servicio </text:span><text:span text:style-name="T63">d</text:span><text:span text:style-name="T47">e Agua a los usuarios del mi</text:span><text:span text:style-name="T63">s</text:span><text:span text:style-name="T67">m</text:span><text:span text:style-name="T47">o.</text:span> </text:p>
      <text:p text:style-name="P11"><text:soft-page-break/><text:span text:style-name="T47">2. Respecto del abastecimiento de agua, constitu</text:span><text:span text:style-name="T63">y</text:span><text:span text:style-name="T47">e la base para el cálcu</text:span><text:span text:style-name="T63">lo</text:span><text:span text:style-name="T47">, el nú</text:span><text:span text:style-name="T67">m</text:span><text:span text:style-name="T47">ero de metros cúbicos de agua cons</text:span><text:span text:style-name="T63">u</text:span><text:span text:style-name="T67">m</text:span><text:span text:style-name="T47">ida en </text:span><text:span text:style-name="T63">cad</text:span><text:span text:style-name="T47">a bimestre, de acuerdo </text:span><text:span text:style-name="T63">c</text:span><text:span text:style-name="T47">on la lectura que deter</text:span><text:span text:style-name="T67">m</text:span><text:span text:style-name="T47">ine el contador.</text:span> </text:p>
      <text:p text:style-name="P27"><text:span text:style-name="T3">ART</text:span><text:span text:style-name="T64">Í</text:span><text:span text:style-name="T3">CU</text:span><text:span text:style-name="T64">L</text:span><text:span text:style-name="T3">O</text:span><text:span text:style-name="T103"> </text:span><text:span text:style-name="T3">7º.-</text:span><text:span text:style-name="T104"> </text:span><text:span text:style-name="T3">TARI</text:span><text:span text:style-name="T64">F</text:span><text:span text:style-name="T3">AS</text:span><text:span text:style-name="T91"> </text:span><text:span text:style-name="T3">Y</text:span><text:span text:style-name="T68"> </text:span><text:span text:style-name="T3">C</text:span><text:span text:style-name="T64">U</text:span><text:span text:style-name="T3">O</text:span><text:span text:style-name="T64">T</text:span><text:span text:style-name="T3">AS</text:span><text:span text:style-name="T91"> </text:span><text:span text:style-name="T3">TRI</text:span><text:span text:style-name="T64">B</text:span><text:span text:style-name="T3">U</text:span><text:span text:style-name="T64">T</text:span><text:span text:style-name="T3">AR</text:span><text:span text:style-name="T64">I</text:span><text:span text:style-name="T3">AS.</text:span> </text:p>
      <text:p text:style-name="P11"><text:span text:style-name="T47">1. Tarifas y </text:span><text:span text:style-name="T67">c</text:span><text:span text:style-name="T47">uotas:</text:span> </text:p>
      <table:table table:name="Tabla2" table:style-name="Tabla2">
        <table:table-column table:style-name="Tabla2.A"/>
        <table:table-column table:style-name="Tabla2.B"/>
        <table:table-row table:style-name="Tabla2.1">
          <table:table-cell table:style-name="Tabla2.A1" office:value-type="string">
            <text:p text:style-name="P23"><text:span text:style-name="T3">a) Para uso doméstico.</text:span> </text:p>
          </table:table-cell>
          <table:table-cell table:style-name="Tabla2.A1" office:value-type="string">
            <text:p text:style-name="P23"><text:span text:style-name="T14">CUOTA</text:span> </text:p>
          </table:table-cell>
        </table:table-row>
        <table:table-row table:style-name="Tabla2.2">
          <table:table-cell table:style-name="Tabla2.A2" office:value-type="string">
            <text:p text:style-name="P23"><text:span text:style-name="T12">Mínimo hasta 8 metros cúbicos.</text:span> </text:p>
          </table:table-cell>
          <table:table-cell table:style-name="Tabla2.B2" office:value-type="string">
            <text:p text:style-name="P23"><text:span text:style-name="T47">8,48 (fija)</text:span> </text:p>
          </table:table-cell>
        </table:table-row>
        <table:table-row table:style-name="Tabla2.2">
          <table:table-cell table:style-name="Tabla2.A2" office:value-type="string">
            <text:p text:style-name="P23"><text:span text:style-name="T12">Desde 8,01 a 20 metros cúbicos.</text:span> </text:p>
          </table:table-cell>
          <table:table-cell table:style-name="Tabla2.B2" office:value-type="string">
            <text:p text:style-name="P23"><text:span text:style-name="T47">1,06 /m</text:span><text:span text:style-name="T49">3</text:span> </text:p>
          </table:table-cell>
        </table:table-row>
        <table:table-row table:style-name="Tabla2.2">
          <table:table-cell table:style-name="Tabla2.A2" office:value-type="string">
            <text:p text:style-name="P23"><text:span text:style-name="T12">Desde 20,01 a 30 metros cúbicos.</text:span> </text:p>
          </table:table-cell>
          <table:table-cell table:style-name="Tabla2.B2" office:value-type="string">
            <text:p text:style-name="P23"><text:span text:style-name="T47">2,21 /m</text:span><text:span text:style-name="T49">3</text:span> </text:p>
          </table:table-cell>
        </table:table-row>
        <table:table-row table:style-name="Tabla2.2">
          <table:table-cell table:style-name="Tabla2.A2" office:value-type="string">
            <text:p text:style-name="P23"><text:span text:style-name="T12">Desde 30,01 a 40 metros cúbicos.</text:span> </text:p>
          </table:table-cell>
          <table:table-cell table:style-name="Tabla2.B2" office:value-type="string">
            <text:p text:style-name="P23"><text:span text:style-name="T12">2,64 /m</text:span><text:span text:style-name="T11">3</text:span> </text:p>
          </table:table-cell>
        </table:table-row>
        <table:table-row table:style-name="Tabla2.2">
          <table:table-cell table:style-name="Tabla2.A2" office:value-type="string">
            <text:p text:style-name="P23"><text:span text:style-name="T12">Desde 40,01 a 50 metros cúbicos.</text:span> </text:p>
          </table:table-cell>
          <table:table-cell table:style-name="Tabla2.B2" office:value-type="string">
            <text:p text:style-name="P23"><text:span text:style-name="T12">2,99 /m</text:span><text:span text:style-name="T11">3</text:span> </text:p>
          </table:table-cell>
        </table:table-row>
        <table:table-row table:style-name="Tabla2.2">
          <table:table-cell table:style-name="Tabla2.A2" office:value-type="string">
            <text:p text:style-name="P23"><text:span text:style-name="T12">Desde 50,01 metros cúbicos en adelante.</text:span> </text:p>
          </table:table-cell>
          <table:table-cell table:style-name="Tabla2.B2" office:value-type="string">
            <text:p text:style-name="P23"><text:span text:style-name="T12">2,99 /m</text:span><text:span text:style-name="T11">3</text:span> </text:p>
          </table:table-cell>
        </table:table-row>
        <table:table-row table:style-name="Tabla2.8">
          <table:table-cell table:style-name="Tabla2.B2" office:value-type="string">
            <text:p text:style-name="P24"/>
          </table:table-cell>
          <table:table-cell table:style-name="Tabla2.B2" office:value-type="string">
            <text:p text:style-name="P24"/>
          </table:table-cell>
        </table:table-row>
        <table:table-row table:style-name="Tabla2.9">
          <table:table-cell table:style-name="Tabla2.A1" office:value-type="string">
            <text:p text:style-name="P23"><text:span text:style-name="T3">b) Para uso industrial y turístico.</text:span> </text:p>
          </table:table-cell>
          <table:table-cell table:style-name="Tabla2.A1" office:value-type="string">
            <text:p text:style-name="P23"><text:span text:style-name="T14">CUOTA</text:span> </text:p>
          </table:table-cell>
        </table:table-row>
        <table:table-row table:style-name="Tabla2.8">
          <table:table-cell table:style-name="Tabla2.A2" office:value-type="string">
            <text:p text:style-name="P23"><text:span text:style-name="T12">Mínimo hasta 8 metros cúbicos.</text:span> </text:p>
          </table:table-cell>
          <table:table-cell table:style-name="Tabla2.B2" office:value-type="string">
            <text:p text:style-name="P23"><text:span text:style-name="T12">8,48 (fija)</text:span> </text:p>
          </table:table-cell>
        </table:table-row>
        <table:table-row table:style-name="Tabla2.8">
          <table:table-cell table:style-name="Tabla2.A2" office:value-type="string">
            <text:p text:style-name="P23"><text:span text:style-name="T12">Desde 8,01 a 20 metros cúbicos.</text:span> </text:p>
          </table:table-cell>
          <table:table-cell table:style-name="Tabla2.B2" office:value-type="string">
            <text:p text:style-name="P23"><text:span text:style-name="T47">1,23 /m</text:span><text:span text:style-name="T49">3</text:span> </text:p>
          </table:table-cell>
        </table:table-row>
        <table:table-row table:style-name="Tabla2.8">
          <table:table-cell table:style-name="Tabla2.A2" office:value-type="string">
            <text:p text:style-name="P23"><text:span text:style-name="T12">Desde 20,01 a 30 metros cúbicos.</text:span> </text:p>
          </table:table-cell>
          <table:table-cell table:style-name="Tabla2.B2" office:value-type="string">
            <text:p text:style-name="P23"><text:span text:style-name="T47">2,21 /m</text:span><text:span text:style-name="T49">3</text:span> </text:p>
          </table:table-cell>
        </table:table-row>
        <table:table-row table:style-name="Tabla2.8">
          <table:table-cell table:style-name="Tabla2.A2" office:value-type="string">
            <text:p text:style-name="P23"><text:span text:style-name="T12">Desde 30,01 a 40 metros cúbicos.</text:span> </text:p>
          </table:table-cell>
          <table:table-cell table:style-name="Tabla2.B2" office:value-type="string">
            <text:p text:style-name="P23"><text:span text:style-name="T12">2,64 /m</text:span><text:span text:style-name="T11">3</text:span> </text:p>
          </table:table-cell>
        </table:table-row>
        <table:table-row table:style-name="Tabla2.8">
          <table:table-cell table:style-name="Tabla2.A2" office:value-type="string">
            <text:p text:style-name="P23"><text:span text:style-name="T12">Desde 40,01 a 50 metros cúbicos.</text:span> </text:p>
          </table:table-cell>
          <table:table-cell table:style-name="Tabla2.A2" office:value-type="string">
            <text:p text:style-name="P23"><text:span text:style-name="T12">2,99 /m</text:span><text:span text:style-name="T11">3</text:span> </text:p>
          </table:table-cell>
        </table:table-row>
        <table:table-row table:style-name="Tabla2.8">
          <table:table-cell table:style-name="Tabla2.A2" office:value-type="string">
            <text:p text:style-name="P23"><text:span text:style-name="T12">Desde 50,01 metros cúbicos en adelante.</text:span> </text:p>
          </table:table-cell>
          <table:table-cell table:style-name="Tabla2.A2" office:value-type="string">
            <text:p text:style-name="P23"><text:span text:style-name="T12">2,99 /m</text:span><text:span text:style-name="T11">3</text:span> </text:p>
          </table:table-cell>
        </table:table-row>
        <table:table-row table:style-name="Tabla2.8">
          <table:table-cell table:style-name="Tabla2.B2" office:value-type="string">
            <text:p text:style-name="P24"/>
          </table:table-cell>
          <table:table-cell table:style-name="Tabla2.B2" office:value-type="string">
            <text:p text:style-name="P24"/>
          </table:table-cell>
        </table:table-row>
        <table:table-row table:style-name="Tabla2.9">
          <table:table-cell table:style-name="Tabla2.A1" office:value-type="string">
            <text:p text:style-name="P23"><text:span text:style-name="T3">c) Para construcciones u obras.</text:span> </text:p>
          </table:table-cell>
          <table:table-cell table:style-name="Tabla2.A1" office:value-type="string">
            <text:p text:style-name="P23"><text:span text:style-name="T14">cuota</text:span> </text:p>
          </table:table-cell>
        </table:table-row>
        <table:table-row table:style-name="Tabla2.8">
          <table:table-cell table:style-name="Tabla2.A2" office:value-type="string">
            <text:p text:style-name="P23"><text:span text:style-name="T12">Por cada metro cúbico consumido.</text:span> </text:p>
          </table:table-cell>
          <table:table-cell table:style-name="Tabla2.A2" office:value-type="string">
            <text:p text:style-name="P23"><text:span text:style-name="T12">2,68 /m</text:span><text:span text:style-name="T11">3</text:span> </text:p>
          </table:table-cell>
        </table:table-row>
        <table:table-row table:style-name="Tabla2.8">
          <table:table-cell table:style-name="Tabla2.B2" office:value-type="string">
            <text:p text:style-name="P24"/>
          </table:table-cell>
          <table:table-cell table:style-name="Tabla2.B2" office:value-type="string">
            <text:p text:style-name="P24"/>
          </table:table-cell>
        </table:table-row>
        <table:table-row table:style-name="Tabla2.9">
          <table:table-cell table:style-name="Tabla2.A1" office:value-type="string">
            <text:p text:style-name="P23"><text:span text:style-name="T3">d) Otros usos</text:span> </text:p>
          </table:table-cell>
          <table:table-cell table:style-name="Tabla2.A1" office:value-type="string">
            <text:p text:style-name="P23"><text:span text:style-name="T14">CUOTA</text:span> </text:p>
          </table:table-cell>
        </table:table-row>
        <table:table-row table:style-name="Tabla2.8">
          <table:table-cell table:style-name="Tabla2.A2" office:value-type="string">
            <text:p text:style-name="P23"><text:span text:style-name="T12">Mínimo hasta 4 metros cúbicos.</text:span> </text:p>
          </table:table-cell>
          <table:table-cell table:style-name="Tabla2.A2" office:value-type="string">
            <text:p text:style-name="P23"><text:span text:style-name="T12">4,24 (fija)</text:span> </text:p>
          </table:table-cell>
        </table:table-row>
        <table:table-row table:style-name="Tabla2.8">
          <table:table-cell table:style-name="Tabla2.A2" office:value-type="string">
            <text:p text:style-name="P23"><text:span text:style-name="T12">Desde 4,01 a 40 metros cúbicos.</text:span> </text:p>
          </table:table-cell>
          <table:table-cell table:style-name="Tabla2.A2" office:value-type="string">
            <text:p text:style-name="P23"><text:span text:style-name="T12">2,68 /m</text:span><text:span text:style-name="T11">3</text:span> </text:p>
          </table:table-cell>
        </table:table-row>
        <table:table-row table:style-name="Tabla2.8">
          <table:table-cell table:style-name="Tabla2.A2" office:value-type="string">
            <text:p text:style-name="P23"><text:span text:style-name="T12">Desde 40,01 metros cúbicos en adelante.</text:span> </text:p>
          </table:table-cell>
          <table:table-cell table:style-name="Tabla2.A2" office:value-type="string">
            <text:p text:style-name="P23"><text:span text:style-name="T12">2,99 /m</text:span><text:span text:style-name="T11">3</text:span> </text:p>
          </table:table-cell>
        </table:table-row>
        <table:table-row table:style-name="Tabla2.8">
          <table:table-cell table:style-name="Tabla2.A24">
            <text:p text:style-name="P24"/>
          </table:table-cell>
          <table:table-cell table:style-name="Tabla2.A24">
            <text:p text:style-name="P24"/>
          </table:table-cell>
        </table:table-row>
        <text:soft-page-break/>
        <table:table-row table:style-name="Tabla2.8">
          <table:table-cell table:style-name="Tabla2.A24">
            <text:p text:style-name="P24"/>
          </table:table-cell>
          <table:table-cell table:style-name="Tabla2.A1" office:value-type="string">
            <text:p text:style-name="P23"><text:span text:style-name="T14">CUOTA</text:span> </text:p>
          </table:table-cell>
        </table:table-row>
        <table:table-row table:style-name="Tabla2.8">
          <table:table-cell table:style-name="Tabla2.A2" office:value-type="string">
            <text:p text:style-name="P23"><text:span text:style-name="T47">Cuota fija de mantenimiento y lecturas</text:span> </text:p>
          </table:table-cell>
          <table:table-cell table:style-name="Tabla2.B2" office:value-type="string">
            <text:p text:style-name="P23"><text:span text:style-name="T12">1,19 / recibo</text:span> </text:p>
          </table:table-cell>
        </table:table-row>
        <table:table-row table:style-name="Tabla2.27">
          <table:table-cell table:style-name="Tabla2.A2" office:value-type="string">
            <text:p text:style-name="P23"><text:span text:style-name="T47">Por autorización y licencia para acometida de agua e instalación de contador.</text:span> </text:p>
          </table:table-cell>
          <table:table-cell table:style-name="Tabla2.A2" office:value-type="string">
            <text:p text:style-name="P23"><text:span text:style-name="T12">158,90 / alta</text:span> </text:p>
          </table:table-cell>
        </table:table-row>
        <table:table-row table:style-name="Tabla2.8">
          <table:table-cell table:style-name="Tabla2.A28" office:value-type="string">
            <text:p text:style-name="P23"><text:span text:style-name="T47">Por solicitud de revisión de contador</text:span> </text:p>
          </table:table-cell>
          <table:table-cell table:style-name="Tabla2.A28" office:value-type="string">
            <text:p text:style-name="P23"><text:span text:style-name="T12">12,00 / revisión</text:span> </text:p>
          </table:table-cell>
        </table:table-row>
        <table:table-row table:style-name="Tabla2.8">
          <table:table-cell table:style-name="Tabla2.A28" office:value-type="string">
            <text:p text:style-name="P23"><text:span text:style-name="T47">Por solicitud de cambio de contador</text:span> </text:p>
          </table:table-cell>
          <table:table-cell table:style-name="Tabla2.A28" office:value-type="string">
            <text:p text:style-name="P23"><text:span text:style-name="T12">80,00 / cambio</text:span> </text:p>
          </table:table-cell>
        </table:table-row>
        <table:table-row table:style-name="Tabla2.8">
          <table:table-cell table:style-name="Tabla2.A2" office:value-type="string">
            <text:p text:style-name="P23"><text:span text:style-name="T47">Por fianza por construcción</text:span> </text:p>
          </table:table-cell>
          <table:table-cell table:style-name="Tabla2.A2" office:value-type="string">
            <text:p text:style-name="P23"><text:span text:style-name="T12">198,63 / solicitud</text:span> </text:p>
          </table:table-cell>
        </table:table-row>
        <table:table-row table:style-name="Tabla2.8">
          <table:table-cell table:style-name="Tabla2.A2" office:value-type="string">
            <text:p text:style-name="P23"><text:span text:style-name="T47">Por repartura de conexión</text:span> </text:p>
          </table:table-cell>
          <table:table-cell table:style-name="Tabla2.A2" office:value-type="string">
            <text:p text:style-name="P23"><text:span text:style-name="T12">39,66 / reapertura</text:span> </text:p>
          </table:table-cell>
        </table:table-row>
      </table:table>
      <text:p text:style-name="P11"><text:span text:style-name="T47">2. Las tari</text:span><text:span text:style-name="T63">f</text:span><text:span text:style-name="T47">as pa</text:span><text:span text:style-name="T63">r</text:span><text:span text:style-name="T47">a uso d</text:span><text:span text:style-name="T63">o</text:span><text:span text:style-name="T67">m</text:span><text:span text:style-name="T47">ést</text:span><text:span text:style-name="T63">i</text:span><text:span text:style-name="T47">co </text:span><text:span text:style-name="T63">s</text:span><text:span text:style-name="T47">e enten</text:span><text:span text:style-name="T63">d</text:span><text:span text:style-name="T47">erán apli</text:span><text:span text:style-name="T63">c</text:span><text:span text:style-name="T47">ables a viviendas, apart</text:span><text:span text:style-name="T63">a</text:span><text:span text:style-name="T47">mentos, establ</text:span><text:span text:style-name="T63">e</text:span><text:span text:style-name="T47">c</text:span><text:span text:style-name="T63">i</text:span><text:span text:style-name="T67">m</text:span><text:span text:style-name="T63">ien</text:span><text:span text:style-name="T47">tos cívicos, socia</text:span><text:span text:style-name="T67">l</text:span><text:span text:style-name="T63">e</text:span><text:span text:style-name="T47">s, c</text:span><text:span text:style-name="T63">u</text:span><text:span text:style-name="T47">lturales, reli</text:span><text:span text:style-name="T63">g</text:span><text:span text:style-name="T47">iosos, a</text:span><text:span text:style-name="T63">d</text:span><text:span text:style-name="T67">m</text:span><text:span text:style-name="T47">inistrativos y d</text:span><text:span text:style-name="T63">e</text:span><text:span text:style-name="T67">m</text:span><text:span text:style-name="T47">ás es</text:span><text:span text:style-name="T63">t</text:span><text:span text:style-name="T47">ablec</text:span><text:span text:style-name="T63">i</text:span><text:span text:style-name="T67">m</text:span><text:span text:style-name="T63">i</text:span><text:span text:style-name="T47">entos s</text:span><text:span text:style-name="T63">i</text:span><text:span text:style-name="T47">n finalidad lucrativa, así c</text:span><text:span text:style-name="T63">o</text:span><text:span text:style-name="T67">m</text:span><text:span text:style-name="T47">o a cualquier otro tipo de i</text:span><text:span text:style-name="T63">n</text:span><text:span text:style-name="T67">m</text:span><text:span text:style-name="T63">u</text:span><text:span text:style-name="T47">eble no conte</text:span><text:span text:style-name="T67">m</text:span><text:span text:style-name="T47">pl</text:span><text:span text:style-name="T63">a</text:span><text:span text:style-name="T47">do específic</text:span><text:span text:style-name="T63">a</text:span><text:span text:style-name="T47">mente en la </text:span><text:span text:style-name="T63">p</text:span><text:span text:style-name="T47">resente </text:span><text:span text:style-name="T63">O</text:span><text:span text:style-name="T47">rd</text:span><text:span text:style-name="T63">e</text:span><text:span text:style-name="T47">nanza, si</text:span><text:span text:style-name="T63">e</text:span><text:span text:style-name="T67">m</text:span><text:span text:style-name="T63">p</text:span><text:span text:style-name="T47">re que reúna los requisitos exigidos en el Regla</text:span><text:span text:style-name="T67">m</text:span><text:span text:style-name="T47">ento del Servicio Mun</text:span><text:span text:style-name="T67">i</text:span><text:span text:style-name="T47">cipal de Abastec</text:span><text:span text:style-name="T63">i</text:span><text:span text:style-name="T47">mie</text:span><text:span text:style-name="T63">n</text:span><text:span text:style-name="T47">to Do</text:span><text:span text:style-name="T67">m</text:span><text:span text:style-name="T47">icil</text:span><text:span text:style-name="T63">i</text:span><text:span text:style-name="T47">a</text:span><text:span text:style-name="T63">r</text:span><text:span text:style-name="T47">io de Agua.</text:span> </text:p>
      <text:p text:style-name="P11"><text:span text:style-name="T47">3. Las tarifas para uso industrial-tur</text:span><text:span text:style-name="T67">í</text:span><text:span text:style-name="T47">stico se entenderán aplicables a i</text:span><text:span text:style-name="T63">n</text:span><text:span text:style-name="T67">m</text:span><text:span text:style-name="T63">u</text:span><text:span text:style-name="T47">ebles dedicados a la actividad indu</text:span><text:span text:style-name="T67">s</text:span><text:span text:style-name="T47">trial (lavanderías, talleres, mercados, </text:span><text:span text:style-name="T67">m</text:span><text:span text:style-name="T47">ataderos, lonjas, carpinterías, a</text:span><text:span text:style-name="T63">l</text:span><text:span text:style-name="T67">m</text:span><text:span text:style-name="T63">a</text:span><text:span text:style-name="T47">cenes en general, etc.), turística (hoteles, aparthoteles y demás in</text:span><text:span text:style-name="T67">m</text:span><text:span text:style-name="T63">u</text:span><text:span text:style-name="T47">ebl</text:span><text:span text:style-name="T63">e</text:span><text:span text:style-name="T47">s que acrediten tal calificación de c</text:span><text:span text:style-name="T67">o</text:span><text:span text:style-name="T47">nf</text:span><text:span text:style-name="T67">o</text:span><text:span text:style-name="T63">r</text:span><text:span text:style-name="T67">m</text:span><text:span text:style-name="T47">idad </text:span><text:span text:style-name="T67">c</text:span><text:span text:style-name="T47">on </text:span><text:span text:style-name="T67">l</text:span><text:span text:style-name="T47">o dispuesto en la vigente legislación reguladora de la materia, sin perjuicio del d</text:span><text:span text:style-name="T67">e</text:span><text:span text:style-name="T47">ber de aportar cualquier otra documentación que por el A</text:span><text:span text:style-name="T63">y</text:span><text:span text:style-name="T47">unt</text:span><text:span text:style-name="T63">a</text:span><text:span text:style-name="T67">m</text:span><text:span text:style-name="T47">iento </text:span><text:span text:style-name="T63">s</text:span><text:span text:style-name="T47">e r</text:span><text:span text:style-name="T63">e</text:span><text:span text:style-name="T47">quiera al int</text:span><text:span text:style-name="T63">e</text:span><text:span text:style-name="T47">resado), loca</text:span><text:span text:style-name="T63">l</text:span><text:span text:style-name="T47">es o </text:span><text:span text:style-name="T63">e</text:span><text:span text:style-name="T47">stablec</text:span><text:span text:style-name="T63">i</text:span><text:span text:style-name="T47">mientos mer</text:span><text:span text:style-name="T63">c</text:span><text:span text:style-name="T47">antiles o de negocios en general (c</text:span><text:span text:style-name="T63">o</text:span><text:span text:style-name="T47">mercios ord</text:span><text:span text:style-name="T63">i</text:span><text:span text:style-name="T47">nario</text:span><text:span text:style-name="T67">s</text:span><text:span text:style-name="T47">, baza</text:span><text:span text:style-name="T63">r</text:span><text:span text:style-name="T47">es, boutiqu</text:span><text:span text:style-name="T67">e</text:span><text:span text:style-name="T47">s, in</text:span><text:span text:style-name="T67">m</text:span><text:span text:style-name="T47">obilia</text:span><text:span text:style-name="T63">r</text:span><text:span text:style-name="T47">ias, bancos, cafet</text:span><text:span text:style-name="T63">e</text:span><text:span text:style-name="T47">rías, </text:span><text:span text:style-name="T63">r</text:span><text:span text:style-name="T47">e</text:span><text:span text:style-name="T63">s</text:span><text:span text:style-name="T47">taurantes, supe</text:span><text:span text:style-name="T63">r</text:span><text:span text:style-name="T67">m</text:span><text:span text:style-name="T47">e</text:span><text:span text:style-name="T63">r</text:span><text:span text:style-name="T47">cados, etc.), local</text:span><text:span text:style-name="T63">e</text:span><text:span text:style-name="T47">s profesionales, etc., si</text:span><text:span text:style-name="T63">e</text:span><text:span text:style-name="T47">mpre que reúnan los requisitos exigidos en el Regl</text:span><text:span text:style-name="T63">a</text:span><text:span text:style-name="T47">mento del Servicio Municipal de Abastec</text:span><text:span text:style-name="T63">i</text:span><text:span text:style-name="T47">miento D</text:span><text:span text:style-name="T63">o</text:span><text:span text:style-name="T67">m</text:span><text:span text:style-name="T47">iciliario de Agua.</text:span> </text:p>
      <text:p text:style-name="P11"><text:span text:style-name="T47">En el supuesto de aloja</text:span><text:span text:style-name="T67">m</text:span><text:span text:style-name="T63">i</text:span><text:span text:style-name="T47">entos turísticos, la cuota a aplicar resu</text:span><text:span text:style-name="T63">l</text:span><text:span text:style-name="T47">taría de dividir el total de metros cúbicos consu</text:span><text:span text:style-name="T67">m</text:span><text:span text:style-name="T47">idos entre el n</text:span><text:span text:style-name="T63">ú</text:span><text:span text:style-name="T47">mero total </text:span><text:span text:style-name="T63">d</text:span><text:span text:style-name="T47">e unidades de cons</text:span><text:span text:style-name="T63">u</text:span><text:span text:style-name="T67">m</text:span><text:span text:style-name="T47">o (alojativas, locales, e</text:span><text:span text:style-name="T63">t</text:span><text:span text:style-name="T47">c.) de que conste el in</text:span><text:span text:style-name="T67">m</text:span><text:span text:style-name="T63">u</text:span><text:span text:style-name="T47">eble en cuestión.</text:span> </text:p>
      <text:p text:style-name="P11"><text:span text:style-name="T47">4. En caso de tratarse de </text:span><text:span text:style-name="T63">a</text:span><text:span text:style-name="T47">bastecimie</text:span><text:span text:style-name="T63">n</text:span><text:span text:style-name="T47">to de agua a </text:span><text:span text:style-name="T67">c</text:span><text:span text:style-name="T47">onstrucciones u obras habrá de depositarse una fianza de 198,63 euros / solicitud, p</text:span><text:span text:style-name="T67">r</text:span><text:span text:style-name="T47">ocediendo la retirada del con</text:span><text:span text:style-name="T67">t</text:span><text:span text:style-name="T47">ador una vez finaliza</text:span><text:span text:style-name="T67">d</text:span><text:span text:style-name="T47">a la obra o, en su caso, el </text:span><text:span text:style-name="T67">p</text:span><text:span text:style-name="T47">lazo de ejecución de </text:span><text:span text:style-name="T67">l</text:span><text:span text:style-name="T47">a </text:span><text:span text:style-name="T67">m</text:span><text:span text:style-name="T47">isma, efectuándose nueva acometida en el supuesto </text:span><text:span text:style-name="T67">d</text:span><text:span text:style-name="T47">e reno</text:span><text:span text:style-name="T67">v</text:span><text:span text:style-name="T47">ación de la licencia de obra.</text:span> </text:p>
      <text:p text:style-name="P11"><text:span text:style-name="T47">Una vez co</text:span><text:span text:style-name="T63">m</text:span><text:span text:style-name="T47">unicada la finalización de la obra al Servicio Mu</text:span><text:span text:style-name="T63">n</text:span><text:span text:style-name="T47">icipal de Aguas, aportando para ello la documentación requer</text:span><text:span text:style-name="T63">i</text:span><text:span text:style-name="T47">da al efecto en el Reglamento del Servicio Municipal de Abastecimiento Domiciliario de Agua para cambio de agua de obra a doméstica, las tarifas aplicables, desde el bim</text:span><text:span text:style-name="T63">e</text:span><text:span text:style-name="T47">stre siguiente al de la comunicación, ser</text:span><text:span text:style-name="T63">á</text:span><text:span text:style-name="T47">n las detalla</text:span><text:span text:style-name="T67">da</text:span><text:span text:style-name="T47">s en la tabla citada en el </text:span><text:span text:style-name="T67">a</text:span><text:span text:style-name="T47">partado 1.a) de este artíc</text:span><text:span text:style-name="T63">u</text:span><text:span text:style-name="T47">lo, o </text:span><text:span text:style-name="T67">a</text:span><text:span text:style-name="T47">parta</text:span><text:span text:style-name="T67">d</text:span><text:span text:style-name="T47">o 1.b), en su caso.</text:span> </text:p>
      <text:p text:style-name="P11"><text:span text:style-name="T47">5. Las tari</text:span><text:span text:style-name="T63">f</text:span><text:span text:style-name="T47">as cont</text:span><text:span text:style-name="T63">e</text:span><text:span text:style-name="T67">m</text:span><text:span text:style-name="T47">p</text:span><text:span text:style-name="T63">lad</text:span><text:span text:style-name="T47">as para los supuestos de solicitud de revisión </text:span><text:span text:style-name="T63">y</text:span><text:span text:style-name="T47">/o c</text:span><text:span text:style-name="T63">a</text:span><text:span text:style-name="T67">m</text:span><text:span text:style-name="T63">b</text:span><text:span text:style-name="T47">io de contador de </text:span><text:span text:style-name="T67">a</text:span><text:span text:style-name="T47">gua, única</text:span><text:span text:style-name="T67">m</text:span><text:span text:style-name="T63">en</text:span><text:span text:style-name="T47">te serán aplicables en aquéllos casos </text:span><text:span text:style-name="T63">e</text:span><text:span text:style-name="T47">n que por </text:span><text:span text:style-name="T63">e</text:span><text:span text:style-name="T47">l operario/fon</text:span><text:span text:style-name="T67">t</text:span><text:span text:style-name="T47">anero asignado al Servicio </text:span><text:span text:style-name="T67">M</text:span><text:span text:style-name="T47">unici</text:span><text:span text:style-name="T67">p</text:span><text:span text:style-name="T47">al de Agua se informe o ponga en conoci</text:span><text:span text:style-name="T67">m</text:span><text:span text:style-name="T47">iento del Servicio que el conta</text:span><text:span text:style-name="T67">d</text:span><text:span text:style-name="T47">or se e</text:span><text:span text:style-name="T63">n</text:span><text:span text:style-name="T47">cuentra en perfectas condiciones de uso, y a pesar de ello el interesado persista en su propósi</text:span><text:span text:style-name="T67">t</text:span><text:span text:style-name="T47">o de que sea revisado o ca</text:span><text:span text:style-name="T67">m</text:span><text:span text:style-name="T47">biado por otro.</text:span> </text:p>
      <text:p text:style-name="P11"><text:span text:style-name="T47">6. En el supuesto de tener que efectua</text:span><text:span text:style-name="T67">r</text:span><text:span text:style-name="T47">se nueva conexión por </text:span><text:span text:style-name="T67">h</text:span><text:span text:style-name="T47">aberse suspe</text:span><text:span text:style-name="T63">n</text:span><text:span text:style-name="T47">dido o privado te</text:span><text:span text:style-name="T67">m</text:span><text:span text:style-name="T47">poral</text:span><text:span text:style-name="T67">m</text:span><text:span text:style-name="T47">ente el s</text:span><text:span text:style-name="T63">u</text:span><text:span text:style-name="T67">m</text:span><text:span text:style-name="T47">inistro, </text:span><text:span text:style-name="T67">h</text:span><text:span text:style-name="T47">abrá de </text:span><text:span text:style-name="T67">a</text:span><text:span text:style-name="T47">bonarse una cuota de reapertura de </text:span><text:span text:style-name="T67">39,66 euros / reapertura</text:span><text:span text:style-name="T47">.</text:span> </text:p>
      <text:p text:style-name="P11"><text:span text:style-name="T47">7. No obstante lo anterio</text:span><text:span text:style-name="T63">r</text:span><text:span text:style-name="T67">m</text:span><text:span text:style-name="T47">ente expuesto, para el agua do</text:span><text:span text:style-name="T67">m</text:span><text:span text:style-name="T47">ésti</text:span><text:span text:style-name="T63">c</text:span><text:span text:style-name="T47">a se aplicará una cuota equiva</text:span><text:span text:style-name="T67">l</text:span><text:span text:style-name="T47">ente a un 5</text:span><text:span text:style-name="T67">0</text:span><text:span text:style-name="T47">% de las establecidas en el apartado 1.a) del presente artículo, si</text:span><text:span text:style-name="T63">e</text:span><text:span text:style-name="T67">m</text:span><text:span text:style-name="T47">pre que no se sobrepase en un 20% el val</text:span><text:span text:style-name="T63">o</text:span><text:span text:style-name="T47">r medio de c</text:span><text:span text:style-name="T63">o</text:span><text:span text:style-name="T47">nsu</text:span><text:span text:style-name="T67">m</text:span><text:span text:style-name="T47">o </text:span><text:span text:style-name="T63">(</text:span><text:span text:style-name="T47">en metros cúbico</text:span><text:span text:style-name="T63">s</text:span><text:span text:style-name="T47">) calculado sobre el últ</text:span><text:span text:style-name="T63">i</text:span><text:span text:style-name="T67">m</text:span><text:span text:style-name="T47">o </text:span><text:span text:style-name="T63">e</text:span><text:span text:style-name="T47">jercicio. En </text:span><text:span text:style-name="T63">c</text:span><text:span text:style-name="T47">aso de sobr</text:span><text:span text:style-name="T63">ep</text:span><text:span text:style-name="T47">asar el valor indicado, únic</text:span><text:span text:style-name="T63">a</text:span><text:span text:style-name="T47">mente se facturará al </text:span><text:span text:style-name="T63">50</text:span><text:span text:style-name="T47">% la </text:span><text:span text:style-name="T67">m</text:span><text:span text:style-name="T47">edia de consu</text:span><text:span text:style-name="T67">m</text:span><text:span text:style-name="T47">o del ejercicio anterior, aplicándose sobre el resto </text:span><text:span text:style-name="T63">l</text:span><text:span text:style-name="T47">a tarifa ordinaria.</text:span> </text:p>
      <text:p text:style-name="P11"><text:span text:style-name="T47">El sujeto pasivo-propietario del in</text:span><text:span text:style-name="T67">m</text:span><text:span text:style-name="T63">u</text:span><text:span text:style-name="T47">eble (salvo en el caso de e</text:span><text:span text:style-name="T63">s</text:span><text:span text:style-name="T47">tablec</text:span><text:span text:style-name="T63">i</text:span><text:span text:style-name="T67">m</text:span><text:span text:style-name="T47">ient</text:span><text:span text:style-name="T63">o</text:span><text:span text:style-name="T47">s sin fin de lucro, cu</text:span><text:span text:style-name="T63">y</text:span><text:span text:style-name="T47">a circunstancia se acreditará por cualquier medio válido en Derecho) deberá solicitarlo y deberá c</text:span><text:span text:style-name="T63">u</text:span><text:span text:style-name="T67">m</text:span><text:span text:style-name="T63">p</text:span><text:span text:style-name="T47">lir los siguient</text:span><text:span text:style-name="T67">e</text:span><text:span text:style-name="T47">s requisitos:</text:span> </text:p>
      <text:p text:style-name="P16"><text:span text:style-name="T2">a) </text:span><text:span text:style-name="T38">Deberá instarse su concesión antes del 31 de julio de cada año, para disfrutar de su concesión si procede, de los periodos impositivos correspondientes a los consumos de mayo y junio del año corriente, y hasta el periodo impositivo correspondiente a los consumos de marzo y abril del ejercicio siguiente. En ningún caso, la aplicación de este beneficio fiscal tendrá efectos retroactivos. </text:span><text:span text:style-name="T40">Finalizado dicho plazo para mantener su aplicación durante el siguiente ejercicio </text:span><text:soft-page-break/><text:span text:style-name="T40">deberá de comunicarse al Ayuntamiento que se sigue cumpliendo con los requisitos para la concesión lo cual podrá ser objeto de comprobación por la Administración. </text:span></text:p>
      <text:p text:style-name="P11"><text:span text:style-name="T47">b) Que la cuota se </text:span><text:span text:style-name="T63">r</text:span><text:span text:style-name="T47">efie</text:span><text:span text:style-name="T63">r</text:span><text:span text:style-name="T47">a o afec</text:span><text:span text:style-name="T63">t</text:span><text:span text:style-name="T47">e a </text:span><text:span text:style-name="T63">l</text:span><text:span text:style-name="T47">a r</text:span><text:span text:style-name="T63">e</text:span><text:span text:style-name="T47">sidencia habitual del sujeto pasivo, sie</text:span><text:span text:style-name="T67">m</text:span><text:span text:style-name="T63">pr</text:span><text:span text:style-name="T47">e que ésta sea </text:span><text:span text:style-name="T63">l</text:span><text:span text:style-name="T47">a de su </text:span><text:span text:style-name="T63">e</text:span><text:span text:style-name="T67">m</text:span><text:span text:style-name="T47">p</text:span><text:span text:style-name="T63">a</text:span><text:span text:style-name="T47">drona</text:span><text:span text:style-name="T67">m</text:span><text:span text:style-name="T47">iento.</text:span> </text:p>
      <text:p text:style-name="P11"><text:span text:style-name="T3">c) Que el conjunto de los ingresos de la unidad familiar del solicitante (sujeto pasivo) no supere la cantidad que resulta de multiplicar por 14 el Indicador Público de Renta de Efectos Múltiples (IPREM) vigente en cada momento. Si el número de personas empadronadas es superior a dos, la cantidad que no debe superarse para gozar de la reducción es el IPREM multiplicado por 17, y, si los empadronados son más de cuatro personas, no debe superarse la cantidad que resulte de multiplicar el IPREM por 22.</text:span> </text:p>
      <text:p text:style-name="P11"><text:span text:style-name="T3">La</text:span><text:span text:style-name="T97"> </text:span><text:span text:style-name="T3">docu</text:span><text:span text:style-name="T68">m</text:span><text:span text:style-name="T3">entación por</text:span><text:span text:style-name="T53"> </text:span><text:span text:style-name="T3">la</text:span><text:span text:style-name="T72"> </text:span><text:span text:style-name="T3">que</text:span><text:span text:style-name="T53"> </text:span><text:span text:style-name="T3">se</text:span><text:span text:style-name="T72"> </text:span><text:span text:style-name="T3">acrediten</text:span><text:span text:style-name="T60"> </text:span><text:span text:style-name="T3">los</text:span><text:span text:style-name="T72"> </text:span><text:span text:style-name="T3">requisitos</text:span><text:span text:style-name="T76"> </text:span><text:span text:style-name="T3">aquí</text:span><text:span text:style-name="T53"> </text:span><text:span text:style-name="T3">exigidos,</text:span><text:span text:style-name="T75"> </text:span><text:span text:style-name="T76">que </text:span><text:span text:style-name="T3">deberá presentar</text:span><text:span text:style-name="T64">s</text:span><text:span text:style-name="T3">e</text:span><text:span text:style-name="T63"> </text:span><text:span text:style-name="T64">la primera vez que lo solicite, será la siguiente:</text:span> </text:p>
      <text:p text:style-name="P11"><text:span text:style-name="T3">a)</text:span><text:span text:style-name="T76"> </text:span><text:span text:style-name="T3">Copia</text:span><text:span text:style-name="T60"> </text:span><text:span text:style-name="T3">del</text:span><text:span text:style-name="T57"> </text:span><text:span text:style-name="T3">últi</text:span><text:span text:style-name="T68">m</text:span><text:span text:style-name="T3">o</text:span><text:span text:style-name="T57"> </text:span><text:span text:style-name="T3">recibo</text:span><text:span text:style-name="T64"> </text:span><text:span text:style-name="T3">de</text:span><text:span text:style-name="T76"> </text:span><text:span text:style-name="T3">la</text:span><text:span text:style-name="T57"> </text:span><text:span text:style-name="T3">tasa</text:span><text:span text:style-name="T56"> </text:span><text:span text:style-name="T64">pu</text:span><text:span text:style-name="T3">esto</text:span><text:span text:style-name="T64"> </text:span><text:span text:style-name="T3">al</text:span><text:span text:style-name="T57"> </text:span><text:span text:style-name="T3">cobro</text:span><text:span text:style-name="T64"> </text:span><text:span text:style-name="T3">y</text:span><text:span text:style-name="T53"> </text:span><text:span text:style-name="T3">pagado, que</text:span><text:span text:style-name="T76"> </text:span><text:span text:style-name="T3">se</text:span><text:span text:style-name="T76"> </text:span><text:span text:style-name="T3">refiera</text:span><text:span text:style-name="T64"> </text:span><text:span text:style-name="T3">a</text:span><text:span text:style-name="T57"> </text:span><text:span text:style-name="T3">la vivienda</text:span><text:span text:style-name="T64"> </text:span><text:span text:style-name="T3">residencia habitual</text:span><text:span text:style-name="T64"> </text:span><text:span text:style-name="T3">de</text:span><text:span text:style-name="T57"> </text:span><text:span text:style-name="T3">la</text:span><text:span text:style-name="T53"> </text:span><text:span text:style-name="T3">fa</text:span><text:span text:style-name="T68">m</text:span><text:span text:style-name="T3">ilia,</text:span><text:span text:style-name="T75"> </text:span><text:span text:style-name="T68">r</text:span><text:span text:style-name="T3">especto</text:span><text:span text:style-name="T64"> </text:span><text:span text:style-name="T3">de</text:span><text:span text:style-name="T57"> </text:span><text:span text:style-name="T3">la</text:span><text:span text:style-name="T53"> </text:span><text:span text:style-name="T3">que</text:span><text:span text:style-name="T76"> </text:span><text:span text:style-name="T3">se</text:span><text:span text:style-name="T57"> </text:span><text:span text:style-name="T3">s</text:span><text:span text:style-name="T64">o</text:span><text:span text:style-name="T3">licita</text:span><text:span text:style-name="T57"> </text:span><text:span text:style-name="T3">la</text:span><text:span text:style-name="T53"> </text:span><text:span text:style-name="T3">cuota</text:span><text:span text:style-name="T60"> </text:span><text:span text:style-name="T3">reducida,</text:span><text:span text:style-name="T64"> </text:span><text:span text:style-name="T3">o docu</text:span><text:span text:style-name="T68">m</text:span><text:span text:style-name="T3">ento</text:span><text:span text:style-name="T91"> </text:span><text:span text:style-name="T3">por</text:span><text:span text:style-name="T87"> </text:span><text:span text:style-name="T3">la que</text:span><text:span text:style-name="T87"> </text:span><text:span text:style-name="T3">fue</text:span><text:span text:style-name="T87"> </text:span><text:span text:style-name="T3">concedida</text:span><text:span text:style-name="T91"> </text:span><text:span text:style-name="T3">en</text:span><text:span text:style-name="T68"> </text:span><text:span text:style-name="T3">el ejerc</text:span><text:span text:style-name="T64">i</text:span><text:span text:style-name="T3">cio</text:span><text:span text:style-name="T87"> </text:span><text:span text:style-name="T3">anterior.</text:span> </text:p>
      <text:p text:style-name="P11"><text:span text:style-name="T3">b)</text:span><text:span text:style-name="T57"> </text:span><text:span text:style-name="T3">Relación</text:span><text:span text:style-name="T64"> </text:span><text:span text:style-name="T3">con</text:span><text:span text:style-name="T57"> </text:span><text:span text:style-name="T3">no</text:span><text:span text:style-name="T68">m</text:span><text:span text:style-name="T3">bre,</text:span><text:span text:style-name="T64"> </text:span><text:span text:style-name="T3">apellidos</text:span><text:span text:style-name="T64"> </text:span><text:span text:style-name="T3">y</text:span><text:span text:style-name="T72"> </text:span><text:span text:style-name="T3">N</text:span><text:span text:style-name="T68">.</text:span><text:span text:style-name="T3">I.F.</text:span><text:span text:style-name="T76"> </text:span><text:span text:style-name="T3">(fotocop</text:span><text:span text:style-name="T68">i</text:span><text:span text:style-name="T3">a) de</text:span><text:span text:style-name="T57"> </text:span><text:span text:style-name="T3">todos</text:span><text:span text:style-name="T76"> </text:span><text:span text:style-name="T3">los</text:span><text:span text:style-name="T56"> </text:span><text:span text:style-name="T68">m</text:span><text:span text:style-name="T3">iembros</text:span><text:span text:style-name="T60"> </text:span><text:span text:style-name="T3">de</text:span><text:span text:style-name="T57"> </text:span><text:span text:style-name="T3">la unidad</text:span><text:span text:style-name="T94"> </text:span><text:span text:style-name="T3">fa</text:span><text:span text:style-name="T68">m</text:span><text:span text:style-name="T3">iliar.</text:span> </text:p>
      <text:p text:style-name="P11"><text:span text:style-name="T3">c)</text:span><text:span text:style-name="T76"> </text:span><text:span text:style-name="T3">Autorizac</text:span><text:span text:style-name="T64">i</text:span><text:span text:style-name="T3">ón</text:span><text:span text:style-name="T87"> </text:span><text:span text:style-name="T3">fir</text:span><text:span text:style-name="T68">m</text:span><text:span text:style-name="T3">ada</text:span><text:span text:style-name="T64"> </text:span><text:span text:style-name="T3">por</text:span><text:span text:style-name="T76"> </text:span><text:span text:style-name="T3">el</text:span><text:span text:style-name="T57"> </text:span><text:span text:style-name="T3">solicitante</text:span><text:span text:style-name="T57"> </text:span><text:span text:style-name="T3">(sujeto</text:span><text:span text:style-name="T64"> </text:span><text:span text:style-name="T3">pasivo)</text:span><text:span text:style-name="T64"> </text:span><text:span text:style-name="T3">para</text:span><text:span text:style-name="T60"> </text:span><text:span text:style-name="T3">consultar en</text:span><text:span text:style-name="T76"> </text:span><text:span text:style-name="T3">el</text:span><text:span text:style-name="T57"> </text:span><text:span text:style-name="T3">padrón de</text:span><text:span text:style-name="T97"> </text:span><text:span text:style-name="T3">habitantes</text:span><text:span text:style-name="T57"> </text:span><text:span text:style-name="T3">que</text:span><text:span text:style-name="T97"> </text:span><text:span text:style-name="T3">todos</text:span><text:span text:style-name="T71"> </text:span><text:span text:style-name="T68">l</text:span><text:span text:style-name="T64">o</text:span><text:span text:style-name="T3">s</text:span><text:span text:style-name="T82"> </text:span><text:span text:style-name="T68">m</text:span><text:span text:style-name="T3">ie</text:span><text:span text:style-name="T68">m</text:span><text:span text:style-name="T3">bros de</text:span><text:span text:style-name="T97"> </text:span><text:span text:style-name="T3">la</text:span><text:span text:style-name="T83"> </text:span><text:span text:style-name="T3">unidad</text:span><text:span text:style-name="T53"> </text:span><text:span text:style-name="T3">fa</text:span><text:span text:style-name="T68">m</text:span><text:span text:style-name="T3">iliar</text:span><text:span text:style-name="T97"> </text:span><text:span text:style-name="T3">están</text:span><text:span text:style-name="T72"> </text:span><text:span text:style-name="T3">e</text:span><text:span text:style-name="T68">m</text:span><text:span text:style-name="T3">padr</text:span><text:span text:style-name="T64">on</text:span><text:span text:style-name="T3">ados</text:span><text:span text:style-name="T60"> </text:span><text:span text:style-name="T3">en</text:span><text:span text:style-name="T97"> </text:span><text:span text:style-name="T3">la vivienda</text:span><text:span text:style-name="T99"> </text:span><text:span text:style-name="T3">para</text:span><text:span text:style-name="T87"> </text:span><text:span text:style-name="T3">la que</text:span><text:span text:style-name="T87"> </text:span><text:span text:style-name="T3">se</text:span><text:span text:style-name="T68"> </text:span><text:span text:style-name="T3">solicita</text:span><text:span text:style-name="T68"> </text:span><text:span text:style-name="T3">la cuota</text:span><text:span text:style-name="T94"> </text:span><text:span text:style-name="T3">reducida</text:span> </text:p>
      <text:p text:style-name="P11"><text:span text:style-name="T3">d) Decla</text:span><text:span text:style-name="T64">r</text:span><text:span text:style-name="T3">aci</text:span><text:span text:style-name="T64">ó</text:span><text:span text:style-name="T3">n jurada</text:span><text:span text:style-name="T76"> </text:span><text:span text:style-name="T3">por</text:span><text:span text:style-name="T53"> </text:span><text:span text:style-name="T3">la</text:span><text:span text:style-name="T72"> </text:span><text:span text:style-name="T3">que</text:span><text:span text:style-name="T57"> </text:span><text:span text:style-name="T3">se</text:span><text:span text:style-name="T72"> </text:span><text:span text:style-name="T3">m</text:span><text:span text:style-name="T64">a</text:span><text:span text:style-name="T3">nifieste</text:span><text:span text:style-name="T64"> </text:span><text:span text:style-name="T3">no</text:span><text:span text:style-name="T53"> </text:span><text:span text:style-name="T3">poseer</text:span><text:span text:style-name="T76"> </text:span><text:span text:style-name="T3">otros</text:span><text:span text:style-name="T56"> </text:span><text:span text:style-name="T64">b</text:span><text:span text:style-name="T3">ienes</text:span><text:span text:style-name="T76"> </text:span><text:span text:style-name="T3">i</text:span><text:span text:style-name="T64">n</text:span><text:span text:style-name="T68">m</text:span><text:span text:style-name="T64">u</text:span><text:span text:style-name="T3">e</text:span><text:span text:style-name="T64">b</text:span><text:span text:style-name="T3">les</text:span><text:span text:style-name="T64"> </text:span><text:span text:style-name="T3">de naturaleza u</text:span><text:span text:style-name="T64">r</text:span><text:span text:style-name="T3">bana</text:span><text:span text:style-name="T60"> </text:span><text:span text:style-name="T3">o</text:span><text:span text:style-name="T57"> </text:span><text:span text:style-name="T3">rústi</text:span><text:span text:style-name="T64">c</text:span><text:span text:style-name="T3">a</text:span><text:span text:style-name="T60"> </text:span><text:span text:style-name="T3">a</text:span><text:span text:style-name="T53"> </text:span><text:span text:style-name="T3">n</text:span><text:span text:style-name="T64">o</text:span><text:span text:style-name="T68">m</text:span><text:span text:style-name="T64">b</text:span><text:span text:style-name="T3">re</text:span><text:span text:style-name="T60"> </text:span><text:span text:style-name="T3">del</text:span><text:span text:style-name="T76"> </text:span><text:span text:style-name="T3">solicit</text:span><text:span text:style-name="T68">a</text:span><text:span text:style-name="T3">nte</text:span><text:span text:style-name="T56"> </text:span><text:span text:style-name="T64">y</text:span><text:span text:style-name="T68">/</text:span><text:span text:style-name="T3">o</text:span><text:span text:style-name="T57"> </text:span><text:span text:style-name="T3">cón</text:span><text:span text:style-name="T64">y</text:span><text:span text:style-name="T3">uge,</text:span><text:span text:style-name="T64"> </text:span><text:span text:style-name="T3">salvo</text:span><text:span text:style-name="T60"> </text:span><text:span text:style-name="T3">la</text:span><text:span text:style-name="T53"> </text:span><text:span text:style-name="T3">vivienda</text:span><text:span text:style-name="T64"> </text:span><text:span text:style-name="T3">habitual que</text:span><text:span text:style-name="T60"> </text:span><text:span text:style-name="T3">aquí</text:span><text:span text:style-name="T64"> </text:span><text:span text:style-name="T3">nos</text:span><text:span text:style-name="T60"> </text:span><text:span text:style-name="T3">ocupa; así</text:span><text:span text:style-name="T60"> </text:span><text:span text:style-name="T3">c</text:span><text:span text:style-name="T64">o</text:span><text:span text:style-name="T68">m</text:span><text:span text:style-name="T3">o</text:span><text:span text:style-name="T60"> </text:span><text:span text:style-name="T3">acreditativa</text:span><text:span text:style-name="T76"> </text:span><text:span text:style-name="T3">de</text:span><text:span text:style-name="T60"> </text:span><text:span text:style-name="T3">ser</text:span><text:span text:style-name="T76"> </text:span><text:span text:style-name="T3">ciertos todos</text:span><text:span text:style-name="T64"> </text:span><text:span text:style-name="T3">los</text:span><text:span text:style-name="T60"> </text:span><text:span text:style-name="T3">datos</text:span><text:span text:style-name="T64"> </text:span><text:span text:style-name="T3">y</text:span><text:span text:style-name="T57"> </text:span><text:span text:style-name="T3">la</text:span><text:span text:style-name="T76"> </text:span><text:span text:style-name="T3">d</text:span><text:span text:style-name="T68">o</text:span><text:span text:style-name="T3">c</text:span><text:span text:style-name="T64">u</text:span><text:span text:style-name="T68">m</text:span><text:span text:style-name="T3">entación aportados.</text:span> </text:p>
      <text:p text:style-name="P11"><text:span text:style-name="T3">La</text:span><text:span text:style-name="T97"> </text:span><text:span text:style-name="T3">docu</text:span><text:span text:style-name="T68">m</text:span><text:span text:style-name="T3">entación que se deberá presentar anualmente para mantener los requisitos será</text:span><text:span text:style-name="T63"> </text:span><text:span text:style-name="T64">la siguiente:</text:span> </text:p>
      <text:p text:style-name="P11"><text:span text:style-name="T64">a) Copia de la declaración del I.R.P.F. del últi</text:span><text:span text:style-name="T68">m</text:span><text:span text:style-name="T64">o ejercicio declarado, correspondiente a</text:span><text:span text:style-name="T97"> </text:span><text:span text:style-name="T64">todos</text:span><text:span text:style-name="T53"> </text:span><text:span text:style-name="T64">los</text:span><text:span text:style-name="T71"> </text:span><text:span text:style-name="T68">m</text:span><text:span text:style-name="T64">iembros</text:span><text:span text:style-name="T76"> </text:span><text:span text:style-name="T64">de</text:span><text:span text:style-name="T71"> </text:span><text:span text:style-name="T72">e</text:span><text:span text:style-name="T64">mpadronados en el domicilio y</text:span><text:span text:style-name="T83"> </text:span><text:span text:style-name="T64">justificante</text:span><text:span text:style-name="T60"> </text:span><text:span text:style-name="T64">de</text:span><text:span text:style-name="T72"> </text:span><text:span text:style-name="T64">cualquier</text:span><text:span text:style-name="T76"> </text:span><text:span text:style-name="T64">otro ingreso</text:span><text:span text:style-name="T60"> </text:span><text:span text:style-name="T64">que</text:span><text:span text:style-name="T57"> </text:span><text:span text:style-name="T64">los</text:span><text:span text:style-name="T56"> </text:span><text:span text:style-name="T68">m</text:span><text:span text:style-name="T64">is</text:span><text:span text:style-name="T68">m</text:span><text:span text:style-name="T64">os</text:span><text:span text:style-name="T60"> </text:span><text:span text:style-name="T64">hayan</text:span><text:span text:style-name="T57"> </text:span><text:span text:style-name="T64">obtenido en</text:span><text:span text:style-name="T57"> </text:span><text:span text:style-name="T64">el</text:span><text:span text:style-name="T53"> </text:span><text:span text:style-name="T64">ejercicio</text:span><text:span text:style-name="T57"> </text:span><text:span text:style-name="T64">precedente. En</text:span><text:span text:style-name="T57"> </text:span><text:span text:style-name="T64">caso</text:span><text:span text:style-name="T76"> </text:span><text:span text:style-name="T64">de</text:span><text:span text:style-name="T57"> </text:span><text:span text:style-name="T64">no</text:span><text:span text:style-name="T57"> </text:span><text:span text:style-name="T64">estar obligado</text:span><text:span text:style-name="T60"> </text:span><text:span text:style-name="T64">a</text:span><text:span text:style-name="T72"> </text:span><text:span text:style-name="T64">la</text:span><text:span text:style-name="T72"> </text:span><text:span text:style-name="T64">presentación de</text:span><text:span text:style-name="T53"> </text:span><text:span text:style-name="T64">la</text:span><text:span text:style-name="T72"> </text:span><text:span text:style-name="T64">declaración, certificación</text:span><text:span text:style-name="T76"> </text:span><text:span text:style-name="T64">de</text:span><text:span text:style-name="T53"> </text:span><text:span text:style-name="T64">la</text:span><text:span text:style-name="T72"> </text:span><text:span text:style-name="T64">Delegación de</text:span><text:span text:style-name="T53"> </text:span><text:span text:style-name="T64">Hacienda</text:span><text:span text:style-name="T60"> </text:span><text:span text:style-name="T64">en ese</text:span><text:span text:style-name="T87"> </text:span><text:span text:style-name="T64">sentido.</text:span> </text:p>
      <text:p text:style-name="P11"><text:span text:style-name="T39">b) Justo a la declaración del apartado a), deberá de comunicarse al Ayuntamiento que se sigue cumpliendo con los requisitos</text:span><text:span text:style-name="T42">.</text:span> </text:p>
      <text:p text:style-name="P17">El Ayuntamiento aportará los documentos sobre bienes que consten en los Registros Municipales de Contribuyentes, régimen de empadronamiento y convivencia, etc. Para el mantenimiento de dichas bonificaciones en ejercicios sucesivos el Ayuntamiento podrá verificar que se continúa cumpliendo con las condiciones requeridas. Solamente cuando el título oficial deba de ser objeto de renovación ante los organismos correspondientes deberá de volver de nuevo a presentar la solicitud con los requisitos arriba enunciados </text:p>
      <text:p text:style-name="P11"><text:span text:style-name="T3">La</text:span><text:span text:style-name="T53"> </text:span><text:span text:style-name="T3">presente</text:span><text:span text:style-name="T64"> </text:span><text:span text:style-name="T3">cuota</text:span><text:span text:style-name="T60"> </text:span><text:span text:style-name="T3">se</text:span><text:span text:style-name="T57"> </text:span><text:span text:style-name="T3">establece</text:span><text:span text:style-name="T53"> </text:span><text:span text:style-name="T3">en</text:span><text:span text:style-name="T57"> </text:span><text:span text:style-name="T3">func</text:span><text:span text:style-name="T64">i</text:span><text:span text:style-name="T3">ón</text:span><text:span text:style-name="T64"> </text:span><text:span text:style-name="T3">del</text:span><text:span text:style-name="T76"> </text:span><text:span text:style-name="T3">principio</text:span><text:span text:style-name="T64"> </text:span><text:span text:style-name="T3">de</text:span><text:span text:style-name="T57"> </text:span><text:span text:style-name="T3">capacidad económica, generalidad</text:span><text:span text:style-name="T101"> </text:span><text:span text:style-name="T3">y progresivi</text:span><text:span text:style-name="T68">d</text:span><text:span text:style-name="T3">ad</text:span><text:span text:style-name="T103"> </text:span><text:span text:style-name="T3">propios</text:span><text:span text:style-name="T99"> </text:span><text:span text:style-name="T3">d</text:span><text:span text:style-name="T68">e</text:span><text:span text:style-name="T3">l</text:span><text:span text:style-name="T68"> </text:span><text:span text:style-name="T3">sistema</text:span><text:span text:style-name="T99"> </text:span><text:span text:style-name="T3">t</text:span><text:span text:style-name="T68">r</text:span><text:span text:style-name="T3">i</text:span><text:span text:style-name="T64">b</text:span><text:span text:style-name="T3">utario</text:span><text:span text:style-name="T99"> </text:span><text:span text:style-name="T3">español</text:span><text:span text:style-name="T99"> </text:span><text:span text:style-name="T3">y,</text:span><text:span text:style-name="T68"> </text:span><text:span text:style-name="T3">co</text:span><text:span text:style-name="T68">m</text:span><text:span text:style-name="T3">o</text:span><text:span text:style-name="T87"> </text:span><text:span text:style-name="T3">se ha</text:span><text:span text:style-name="T68"> </text:span><text:span text:style-name="T3">regulado</text:span><text:span text:style-name="T99"> </text:span><text:span text:style-name="T3">en párrafos</text:span><text:span text:style-name="T64"> </text:span><text:span text:style-name="T3">anteriores, surtirá</text:span><text:span text:style-name="T60"> </text:span><text:span text:style-name="T3">efectos</text:span><text:span text:style-name="T60"> </text:span><text:span text:style-name="T3">para</text:span><text:span text:style-name="T57"> </text:span><text:span text:style-name="T3">ca</text:span><text:span text:style-name="T64">d</text:span><text:span text:style-name="T3">a</text:span><text:span text:style-name="T57"> </text:span><text:span text:style-name="T3">período</text:span><text:span text:style-name="T63"> </text:span><text:span text:style-name="T64">i</text:span><text:span text:style-name="T68">m</text:span><text:span text:style-name="T3">positivo,</text:span><text:span text:style-name="T64"> </text:span><text:span text:style-name="T3">s</text:span><text:span text:style-name="T68">i</text:span><text:span text:style-name="T3">n</text:span><text:span text:style-name="T57"> </text:span><text:span text:style-name="T3">que</text:span><text:span text:style-name="T57"> </text:span><text:span text:style-name="T3">en</text:span><text:span text:style-name="T76"> </text:span><text:span text:style-name="T3">ningún</text:span><text:span text:style-name="T60"> </text:span><text:span text:style-name="T3">caso</text:span><text:span text:style-name="T76"> </text:span><text:span text:style-name="T3">su aplicación</text:span><text:span text:style-name="T91"> </text:span><text:span text:style-name="T3">tenga</text:span><text:span text:style-name="T94"> </text:span><text:span text:style-name="T3">carác</text:span><text:span text:style-name="T64">t</text:span><text:span text:style-name="T3">er</text:span><text:span text:style-name="T68"> </text:span><text:span text:style-name="T3">r</text:span><text:span text:style-name="T64">e</text:span><text:span text:style-name="T3">troactivo.</text:span> </text:p>
      <text:p text:style-name="P11"><text:span text:style-name="T3">La</text:span><text:span text:style-name="T97"> </text:span><text:span text:style-name="T3">referida</text:span><text:span text:style-name="T56"> </text:span><text:span text:style-name="T64">c</text:span><text:span text:style-name="T3">apacidad</text:span><text:span text:style-name="T57"> </text:span><text:span text:style-name="T3">ec</text:span><text:span text:style-name="T64">o</text:span><text:span text:style-name="T3">nó</text:span><text:span text:style-name="T68">m</text:span><text:span text:style-name="T3">i</text:span><text:span text:style-name="T64">c</text:span><text:span text:style-name="T3">a,</text:span><text:span text:style-name="T76"> </text:span><text:span text:style-name="T3">así</text:span><text:span text:style-name="T71"> </text:span><text:span text:style-name="T64">co</text:span><text:span text:style-name="T68">m</text:span><text:span text:style-name="T3">o</text:span><text:span text:style-name="T72"> </text:span><text:span text:style-name="T3">la</text:span><text:span text:style-name="T97"> </text:span><text:span text:style-name="T3">c</text:span><text:span text:style-name="T64">o</text:span><text:span text:style-name="T68">m</text:span><text:span text:style-name="T64">p</text:span><text:span text:style-name="T3">robación y</text:span><text:span text:style-name="T97"> </text:span><text:span text:style-name="T3">verificación</text:span><text:span text:style-name="T60"> </text:span><text:span text:style-name="T3">de</text:span><text:span text:style-name="T72"> </text:span><text:span text:style-name="T3">los requisitos</text:span><text:span text:style-name="T76"> </text:span><text:span text:style-name="T3">y</text:span><text:span text:style-name="T97"> </text:span><text:span text:style-name="T3">docu</text:span><text:span text:style-name="T68">m</text:span><text:span text:style-name="T3">entación exigidos</text:span><text:span text:style-name="T76"> </text:span><text:span text:style-name="T3">en</text:span><text:span text:style-name="T72"> </text:span><text:span text:style-name="T3">la</text:span><text:span text:style-name="T97"> </text:span><text:span text:style-name="T3">pre</text:span><text:span text:style-name="T64">s</text:span><text:span text:style-name="T3">ente</text:span><text:span text:style-name="T76"> </text:span><text:span text:style-name="T3">Ordenan</text:span><text:span text:style-name="T64">z</text:span><text:span text:style-name="T3">a</text:span><text:span text:style-name="T76"> </text:span><text:span text:style-name="T3">se</text:span><text:span text:style-name="T72"> </text:span><text:span text:style-name="T3">l</text:span><text:span text:style-name="T64">l</text:span><text:span text:style-name="T3">evará</text:span><text:span text:style-name="T72"> </text:span><text:span text:style-name="T3">a</text:span><text:span text:style-name="T97"> </text:span><text:span text:style-name="T3">cabo</text:span><text:span text:style-name="T53"> </text:span><text:span text:style-name="T3">por</text:span><text:span text:style-name="T53"> </text:span><text:span text:style-name="T3">los Servicios</text:span><text:span text:style-name="T76"> </text:span><text:span text:style-name="T3">Sociales</text:span><text:span text:style-name="T57"> </text:span><text:span text:style-name="T3">de</text:span><text:span text:style-name="T72"> </text:span><text:span text:style-name="T3">este</text:span><text:span text:style-name="T97"> </text:span><text:span text:style-name="T3">A</text:span><text:span text:style-name="T64">y</text:span><text:span text:style-name="T3">unta</text:span><text:span text:style-name="T68">m</text:span><text:span text:style-name="T3">iento,</text:span><text:span text:style-name="T64"> </text:span><text:span text:style-name="T3">debiendo</text:span><text:span text:style-name="T76"> </text:span><text:span text:style-name="T3">e</text:span><text:span text:style-name="T68">m</text:span><text:span text:style-name="T3">itir</text:span><text:span text:style-name="T72"> </text:span><text:span text:style-name="T3">el</text:span><text:span text:style-name="T83"> </text:span><text:span text:style-name="T3">correspondiente informe (favorable,</text:span><text:span text:style-name="T91"> </text:span><text:span text:style-name="T3">o</text:span><text:span text:style-name="T68"> </text:span><text:span text:style-name="T3">no)</text:span><text:span text:style-name="T87"> </text:span><text:span text:style-name="T3">a los</text:span><text:span text:style-name="T87"> </text:span><text:span text:style-name="T3">efectos</text:span><text:span text:style-name="T94"> </text:span><text:span text:style-name="T3">de</text:span><text:span text:style-name="T68"> </text:span><text:span text:style-name="T3">su</text:span><text:span text:style-name="T68"> </text:span><text:span text:style-name="T3">aplicación,</text:span><text:span text:style-name="T91"> </text:span><text:span text:style-name="T3">en</text:span><text:span text:style-name="T68"> </text:span><text:span text:style-name="T3">su</text:span><text:span text:style-name="T68"> </text:span><text:span text:style-name="T3">caso.</text:span> </text:p>
      <text:p text:style-name="P11"><text:span text:style-name="T3">ART</text:span><text:span text:style-name="T64">Í</text:span><text:span text:style-name="T3">CU</text:span><text:span text:style-name="T64">L</text:span><text:span text:style-name="T3">O</text:span><text:span text:style-name="T103"> </text:span><text:span text:style-name="T3">8º.-</text:span><text:span text:style-name="T104"> </text:span><text:span text:style-name="T3">PERIODO</text:span><text:span text:style-name="T91"> </text:span><text:span text:style-name="T3">IM</text:span><text:span text:style-name="T64">P</text:span><text:span text:style-name="T3">OS</text:span><text:span text:style-name="T64">I</text:span><text:span text:style-name="T3">TI</text:span><text:span text:style-name="T64">V</text:span><text:span text:style-name="T3">O</text:span><text:span text:style-name="T109"> </text:span><text:span text:style-name="T3">Y</text:span><text:span text:style-name="T68"> </text:span><text:span text:style-name="T3">D</text:span><text:span text:style-name="T64">E</text:span><text:span text:style-name="T3">VE</text:span><text:span text:style-name="T64">N</text:span><text:span text:style-name="T3">G</text:span><text:span text:style-name="T68">O</text:span><text:span text:style-name="T3">.</text:span> </text:p>
      <text:p text:style-name="P11"><text:span text:style-name="T47">1. Los cons</text:span><text:span text:style-name="T67">um</text:span><text:span text:style-name="T63">o</text:span><text:span text:style-name="T47">s se facturarán por períodos de su</text:span><text:span text:style-name="T67">m</text:span><text:span text:style-name="T63">i</text:span><text:span text:style-name="T47">nistros venci</text:span><text:span text:style-name="T67">d</text:span><text:span text:style-name="T47">os bi</text:span><text:span text:style-name="T67">m</text:span><text:span text:style-name="T63">e</text:span><text:span text:style-name="T47">stralmente.</text:span> </text:p>
      <text:p text:style-name="P11"><text:span text:style-name="T47">2. Las tasas se devengarán, y nacerá la obligación de contribuir, </text:span><text:span text:style-name="T67">c</text:span><text:span text:style-name="T63">u</text:span><text:span text:style-name="T47">ando se presente la solicitud que inicie la </text:span><text:span text:style-name="T63">a</text:span><text:span text:style-name="T47">ctuación o el expediente, que no se real</text:span><text:span text:style-name="T63">i</text:span><text:span text:style-name="T47">zará o tr</text:span><text:span text:style-name="T63">a</text:span><text:span text:style-name="T47">mit</text:span><text:span text:style-name="T63">a</text:span><text:span text:style-name="T47">rá sin que </text:span><text:span text:style-name="T63">s</text:span><text:span text:style-name="T47">e ha</text:span><text:span text:style-name="T63">y</text:span><text:span text:style-name="T47">a efectuado el pago cor</text:span><text:span text:style-name="T67">r</text:span><text:span text:style-name="T47">espondiente.</text:span> </text:p>
      <text:p text:style-name="P11"><text:span text:style-name="T47">3. En caso de no haberse </text:span><text:span text:style-name="T63">so</text:span><text:span text:style-name="T47">licitado previ</text:span><text:span text:style-name="T63">a</text:span><text:span text:style-name="T67">m</text:span><text:span text:style-name="T47">ente, n</text:span><text:span text:style-name="T63">a</text:span><text:span text:style-name="T47">cerá </text:span><text:span text:style-name="T63">l</text:span><text:span text:style-name="T47">a obligación de contribuir cuando se in</text:span><text:span text:style-name="T67">i</text:span><text:span text:style-name="T47">cie la prestación del servic</text:span><text:span text:style-name="T67">i</text:span><text:span text:style-name="T47">o o la realización de la actividad.</text:span> </text:p>
      <text:p text:style-name="P11"><text:span text:style-name="T3">ART</text:span><text:span text:style-name="T64">Í</text:span><text:span text:style-name="T3">CU</text:span><text:span text:style-name="T64">L</text:span><text:span text:style-name="T3">O</text:span><text:span text:style-name="T103"> </text:span><text:span text:style-name="T3">9º.-</text:span><text:span text:style-name="T87"> </text:span><text:span text:style-name="T3">PADRÓN-PER</text:span><text:span text:style-name="T64">I</text:span><text:span text:style-name="T3">O</text:span><text:span text:style-name="T64">D</text:span><text:span text:style-name="T3">O</text:span><text:span text:style-name="T110"> </text:span><text:span text:style-name="T3">DE</text:span><text:span text:style-name="T87"> </text:span><text:span text:style-name="T64">C</text:span><text:span text:style-name="T3">O</text:span><text:span text:style-name="T64">BR</text:span><text:span text:style-name="T3">A</text:span><text:span text:style-name="T64">N</text:span><text:span text:style-name="T3">Z</text:span><text:span text:style-name="T64">A</text:span><text:span text:style-name="T3">.</text:span> </text:p>
      <text:p text:style-name="P11"><text:span text:style-name="T47">1. Aprobado el padrón, </text:span><text:span text:style-name="T67">c</text:span><text:span text:style-name="T63">o</text:span><text:span text:style-name="T47">rrespondien</text:span><text:span text:style-name="T67">t</text:span><text:span text:style-name="T47">e a los reci</text:span><text:span text:style-name="T63">bo</text:span><text:span text:style-name="T47">s de los b</text:span><text:span text:style-name="T67">i</text:span><text:span text:style-name="T47">mestres puestos al cobro </text:span><text:span text:style-name="T67">p</text:span><text:span text:style-name="T63">o</text:span><text:span text:style-name="T47">r los órganos de gobierno </text:span><text:span text:style-name="T67">m</text:span><text:span text:style-name="T47">unicipales, se expondrá al público por el tér</text:span><text:span text:style-name="T67">m</text:span><text:span text:style-name="T47">ino de quince días, c</text:span><text:span text:style-name="T63">o</text:span><text:span text:style-name="T67">m</text:span><text:span text:style-name="T47">o </text:span><text:span text:style-name="T67">m</text:span><text:span text:style-name="T47">ínimo. En dicho plazo se podrán for</text:span><text:span text:style-name="T67">m</text:span><text:span text:style-name="T47">ular las alegaciones que se est</text:span><text:span text:style-name="T63">i</text:span><text:span text:style-name="T47">men convenientes. As</text:span><text:span text:style-name="T63">i</text:span><text:span text:style-name="T47">mis</text:span><text:span text:style-name="T67">m</text:span><text:span text:style-name="T63">o</text:span><text:span text:style-name="T47">, se a</text:span><text:span text:style-name="T63">b</text:span><text:span text:style-name="T47">rirá, y por </text:span><text:soft-page-break/><text:span text:style-name="T47">espacio de dos meses, el período vo</text:span><text:span text:style-name="T67">l</text:span><text:span text:style-name="T47">untario de pago. El edicto de la exposición al públi</text:span><text:span text:style-name="T67">c</text:span><text:span text:style-name="T47">o y de la apertura del período voluntario de cobranza se anunciará en el Tablón de Anuncios del Ayunta</text:span><text:span text:style-name="T67">m</text:span><text:span text:style-name="T47">iento, así co</text:span><text:span text:style-name="T67">m</text:span><text:span text:style-name="T47">o en el Boletín Oficial de la Provincia, </text:span><text:span text:style-name="T63">e</text:span><text:span text:style-name="T47">n c</text:span><text:span text:style-name="T63">u</text:span><text:span text:style-name="T67">m</text:span><text:span text:style-name="T63">p</text:span><text:span text:style-name="T47">l</text:span><text:span text:style-name="T63">i</text:span><text:span text:style-name="T67">m</text:span><text:span text:style-name="T47">i</text:span><text:span text:style-name="T63">en</text:span><text:span text:style-name="T47">to de lo preceptuado en el Regl</text:span><text:span text:style-name="T63">a</text:span><text:span text:style-name="T47">men</text:span><text:span text:style-name="T63">t</text:span><text:span text:style-name="T47">o General de Recaudación para los trib</text:span><text:span text:style-name="T63">u</text:span><text:span text:style-name="T47">tos de cobro periód</text:span><text:span text:style-name="T67">i</text:span><text:span text:style-name="T47">co y notificación colectiva, con </text:span><text:span text:style-name="T63">i</text:span><text:span text:style-name="T47">ndicación del lugar, plazo y forma en que deba ser sati</text:span><text:span text:style-name="T63">s</text:span><text:span text:style-name="T47">fecha la deuda tributaria.</text:span> </text:p>
      <text:p text:style-name="P11"><text:span text:style-name="T47">2. Las deudas no satisfechas en período </text:span><text:span text:style-name="T67">v</text:span><text:span text:style-name="T63">o</text:span><text:span text:style-name="T47">l</text:span><text:span text:style-name="T63">u</text:span><text:span text:style-name="T67">n</text:span><text:span text:style-name="T47">tario serán exigidas por la vía de apre</text:span><text:span text:style-name="T67">m</text:span><text:span text:style-name="T47">io, con los recargos del período e</text:span><text:span text:style-name="T67">j</text:span><text:span text:style-name="T47">ecutivo que correspondan (5%, 10% ó 20%).</text:span> </text:p>
      <text:p text:style-name="P11"><text:span text:style-name="T3">ART</text:span><text:span text:style-name="T64">I</text:span><text:span text:style-name="T3">CU</text:span><text:span text:style-name="T64">L</text:span><text:span text:style-name="T3">O</text:span><text:span text:style-name="T103"> </text:span><text:span text:style-name="T3">10º.-</text:span><text:span text:style-name="T87"> </text:span><text:span text:style-name="T3">GEST</text:span><text:span text:style-name="T64">IÓ</text:span><text:span text:style-name="T68">N</text:span><text:span text:style-name="T3">.</text:span> </text:p>
      <text:p text:style-name="P11"><text:span text:style-name="T47">En todo lo no previsto en la presente Ordenanza </text:span><text:span text:style-name="T63">s</text:span><text:span text:style-name="T47">e estará a lo que dispongan las nor</text:span><text:span text:style-name="T67">m</text:span><text:span text:style-name="T63">a</text:span><text:span text:style-name="T47">s de gestión, que serán las desar</text:span><text:span text:style-name="T63">ro</text:span><text:span text:style-name="T47">lladas en el Regl</text:span><text:span text:style-name="T63">a</text:span><text:span text:style-name="T47">mento del Servicio Municipal de Abastec</text:span><text:span text:style-name="T63">i</text:span><text:span text:style-name="T47">mie</text:span><text:span text:style-name="T63">n</text:span><text:span text:style-name="T47">to Do</text:span><text:span text:style-name="T67">m</text:span><text:span text:style-name="T47">icil</text:span><text:span text:style-name="T63">i</text:span><text:span text:style-name="T47">a</text:span><text:span text:style-name="T63">r</text:span><text:span text:style-name="T47">io de Agua, y demás no</text:span><text:span text:style-name="T63">r</text:span><text:span text:style-name="T47">mativa que resulte de aplicac</text:span><text:span text:style-name="T63">i</text:span><text:span text:style-name="T47">ón.</text:span> </text:p>
      <text:p text:style-name="P11"><text:span text:style-name="T3">ART</text:span><text:span text:style-name="T64">Í</text:span><text:span text:style-name="T3">CU</text:span><text:span text:style-name="T64">L</text:span><text:span text:style-name="T3">O</text:span><text:span text:style-name="T103"> </text:span><text:span text:style-name="T3">11º.-</text:span><text:span text:style-name="T104"> </text:span><text:span text:style-name="T3">INFRAC</text:span><text:span text:style-name="T64">C</text:span><text:span text:style-name="T3">IONES</text:span><text:span text:style-name="T106"> </text:span><text:span text:style-name="T3">Y</text:span><text:span text:style-name="T68"> </text:span><text:span text:style-name="T3">SAN</text:span><text:span text:style-name="T64">C</text:span><text:span text:style-name="T3">IONES</text:span><text:span text:style-name="T109"> </text:span><text:span text:style-name="T3">TR</text:span><text:span text:style-name="T64">I</text:span><text:span text:style-name="T3">B</text:span><text:span text:style-name="T64">U</text:span><text:span text:style-name="T3">TAR</text:span><text:span text:style-name="T64">I</text:span><text:span text:style-name="T3">A</text:span><text:span text:style-name="T64">S</text:span><text:span text:style-name="T3">.</text:span> </text:p>
      <text:p text:style-name="P11"><text:span text:style-name="T47">En todo lo relativo a la calific</text:span><text:span text:style-name="T63">a</text:span><text:span text:style-name="T47">ción de infracciones tributarias, así c</text:span><text:span text:style-name="T63">o</text:span><text:span text:style-name="T67">m</text:span><text:span text:style-name="T47">o de las sanciones que a l</text:span><text:span text:style-name="T63">a</text:span><text:span text:style-name="T47">s </text:span><text:span text:style-name="T67">m</text:span><text:span text:style-name="T47">i</text:span><text:span text:style-name="T63">s</text:span><text:span text:style-name="T47">mas corresp</text:span><text:span text:style-name="T63">o</text:span><text:span text:style-name="T47">ndan en ca</text:span><text:span text:style-name="T63">d</text:span><text:span text:style-name="T47">a c</text:span><text:span text:style-name="T63">a</text:span><text:span text:style-name="T47">so, además de lo </text:span><text:span text:style-name="T63">p</text:span><text:span text:style-name="T47">revisto en e</text:span><text:span text:style-name="T63">s</text:span><text:span text:style-name="T47">ta Ordenanza, </text:span><text:span text:style-name="T63">s</text:span><text:span text:style-name="T47">e est</text:span><text:span text:style-name="T63">a</text:span><text:span text:style-name="T47">rá a lo dispuesto en la Ley General Tributaria y de</text:span><text:span text:style-name="T67">m</text:span><text:span text:style-name="T63">á</text:span><text:span text:style-name="T47">s nor</text:span><text:span text:style-name="T67">m</text:span><text:span text:style-name="T47">ativa de vigente aplicación que la co</text:span><text:span text:style-name="T67">m</text:span><text:span text:style-name="T63">ple</text:span><text:span text:style-name="T47">menten y desarrollen.</text:span> </text:p>
      <text:p text:style-name="P11"><text:span text:style-name="T3">DISPOS</text:span><text:span text:style-name="T64">I</text:span><text:span text:style-name="T3">C</text:span><text:span text:style-name="T64">I</text:span><text:span text:style-name="T3">ÓN</text:span><text:span text:style-name="T105"> </text:span><text:span text:style-name="T3">A</text:span><text:span text:style-name="T64">D</text:span><text:span text:style-name="T3">I</text:span><text:span text:style-name="T64">CI</text:span><text:span text:style-name="T3">ON</text:span><text:span text:style-name="T64">A</text:span><text:span text:style-name="T3">L</text:span><text:span text:style-name="T109"> </text:span><text:span text:style-name="T3">PR</text:span><text:span text:style-name="T64">I</text:span><text:span text:style-name="T3">MERA.</text:span> </text:p>
      <text:p text:style-name="P11"><text:span text:style-name="T47">Se faculta a la Alcaldía al objeto de dic</text:span><text:span text:style-name="T95">t</text:span><text:span text:style-name="T47">ar los Bandos o Nor</text:span><text:span text:style-name="T67">m</text:span><text:span text:style-name="T47">as c</text:span><text:span text:style-name="T63">o</text:span><text:span text:style-name="T67">m</text:span><text:span text:style-name="T63">p</text:span><text:span text:style-name="T47">lementarias de gestión, técnicas y de interpretación que se est</text:span><text:span text:style-name="T63">i</text:span><text:span text:style-name="T47">m</text:span><text:span text:style-name="T63">e</text:span><text:span text:style-name="T47">n necesari</text:span><text:span text:style-name="T63">a</text:span><text:span text:style-name="T47">s para la apli</text:span><text:span text:style-name="T63">c</text:span><text:span text:style-name="T47">ación de la presente Or</text:span><text:span text:style-name="T63">d</text:span><text:span text:style-name="T47">enanza y p</text:span><text:span text:style-name="T67">a</text:span><text:span text:style-name="T47">ra el desar</text:span><text:span text:style-name="T63">ro</text:span><text:span text:style-name="T47">llo de la prestación del Servicio. </text:span><text:span text:style-name="T67">T</text:span><text:span text:style-name="T47">odo ello de confor</text:span><text:span text:style-name="T67">m</text:span><text:span text:style-name="T47">idad con lo dispuesto en la Ley Gener</text:span><text:span text:style-name="T67">a</text:span><text:span text:style-name="T47">l Tributaria, en co</text:span><text:span text:style-name="T63">n</text:span><text:span text:style-name="T47">cordancia c</text:span><text:span text:style-name="T63">o</text:span><text:span text:style-name="T47">n las nor</text:span><text:span text:style-name="T67">m</text:span><text:span text:style-name="T63">a</text:span><text:span text:style-name="T47">s del Derecho C</text:span><text:span text:style-name="T63">o</text:span><text:span text:style-name="T67">m</text:span><text:span text:style-name="T47">ún.</text:span> </text:p>
      <text:p text:style-name="P11"><text:span text:style-name="T3">DISPOS</text:span><text:span text:style-name="T64">I</text:span><text:span text:style-name="T3">C</text:span><text:span text:style-name="T64">IÓ</text:span><text:span text:style-name="T3">N</text:span><text:span text:style-name="T106"> </text:span><text:span text:style-name="T64">A</text:span><text:span text:style-name="T3">DI</text:span><text:span text:style-name="T64">C</text:span><text:span text:style-name="T3">IONAL</text:span><text:span text:style-name="T109"> </text:span><text:span text:style-name="T3">S</text:span><text:span text:style-name="T64">E</text:span><text:span text:style-name="T3">G</text:span><text:span text:style-name="T64">U</text:span><text:span text:style-name="T3">NDA.</text:span> </text:p>
      <text:p text:style-name="P11"><text:span text:style-name="T47">En todo lo no previsto en la presente</text:span><text:span text:style-name="T63"> O</text:span><text:span text:style-name="T67">r</text:span><text:span text:style-name="T47">denanza se </text:span><text:span text:style-name="T63">e</text:span><text:span text:style-name="T47">stará a lo dispuesto en el Texto Refundido de la L</text:span><text:span text:style-name="T67">e</text:span><text:span text:style-name="T47">y Regu</text:span><text:span text:style-name="T67">l</text:span><text:span text:style-name="T47">adora de las Hacien</text:span><text:span text:style-name="T67">d</text:span><text:span text:style-name="T47">as L</text:span><text:span text:style-name="T63">o</text:span><text:span text:style-name="T47">cales, en la Ley General </text:span><text:span text:style-name="T67">T</text:span><text:span text:style-name="T47">ributaria, en la Ley de B</text:span><text:span text:style-name="T63">a</text:span><text:span text:style-name="T47">ses de Rég</text:span><text:span text:style-name="T63">i</text:span><text:span text:style-name="T47">men Local, </text:span><text:span text:style-name="T63">e</text:span><text:span text:style-name="T47">n el R</text:span><text:span text:style-name="T67">e</text:span><text:span text:style-name="T47">gl</text:span><text:span text:style-name="T63">am</text:span><text:span text:style-name="T47">ento General de Re</text:span><text:span text:style-name="T63">c</text:span><text:span text:style-name="T47">audación, y de</text:span><text:span text:style-name="T67">m</text:span><text:span text:style-name="T63">á</text:span><text:span text:style-name="T47">s nor</text:span><text:span text:style-name="T67">m</text:span><text:span text:style-name="T63">a</text:span><text:span text:style-name="T47">s que las c</text:span><text:span text:style-name="T63">o</text:span><text:span text:style-name="T67">m</text:span><text:span text:style-name="T63">p</text:span><text:span text:style-name="T47">l</text:span><text:span text:style-name="T63">e</text:span><text:span text:style-name="T47">m</text:span><text:span text:style-name="T63">e</text:span><text:span text:style-name="T47">nten y desarrollen.</text:span> </text:p>
      <text:p text:style-name="P11"><text:span text:style-name="T3">DISPOS</text:span><text:span text:style-name="T64">I</text:span><text:span text:style-name="T3">C</text:span><text:span text:style-name="T64">I</text:span><text:span text:style-name="T3">ÓN</text:span><text:span text:style-name="T105"> </text:span><text:span text:style-name="T3">D</text:span><text:span text:style-name="T64">E</text:span><text:span text:style-name="T3">ROGA</text:span><text:span text:style-name="T64">T</text:span><text:span text:style-name="T3">O</text:span><text:span text:style-name="T64">R</text:span><text:span text:style-name="T3">IA.</text:span> </text:p>
      <text:p text:style-name="P11"><text:span text:style-name="T47">A la entrada en vigor de la presente Ordenan</text:span><text:span text:style-name="T63">z</text:span><text:span text:style-name="T47">a, quedan derogadas cu</text:span><text:span text:style-name="T63">an</text:span><text:span text:style-name="T47">tas disposiciones regla</text:span><text:span text:style-name="T67">m</text:span><text:span text:style-name="T47">entarias de á</text:span><text:span text:style-name="T67">m</text:span><text:span text:style-name="T47">bito local se opon</text:span><text:span text:style-name="T67">g</text:span><text:span text:style-name="T47">an a la </text:span><text:span text:style-name="T67">m</text:span><text:span text:style-name="T47">isma.</text:span> </text:p>
      <text:p text:style-name="P11"><text:span text:style-name="T3">DISPOSICIÓN</text:span><text:span text:style-name="T105"> </text:span><text:span text:style-name="T3">FINAL.</text:span> </text:p>
      <text:p text:style-name="P41">La presente Ordenanza Fiscal entrará en vigor el día siguiente de su publicación en el Boletín Oficial de la Provincia, y comenzará a aplicarse a partir de dicho día, permaneciendo en vigor hasta que se acuerde su modificación o derogación expresa.<text:span text:style-name="T4">&gt;&gt;</text:span></text:p>
      <text:p text:style-name="P41"/>
      <text:p text:style-name="P19"/>
      <text:p text:style-name="P18"/>
      <text:p text:style-name="P28"><text:span text:style-name="T4">El Pleno de este Ayuntamiento, en sesión de fecha 9 de octubre de 2023 aprobó inicialmente</text:span> la modificación de la <text:span text:style-name="T17">Ordenanza Fiscal Reguladora de la tasa por prestación del servicio de abastecimiento de agua </text:span><text:span text:style-name="Strong_20_Emphasis"><text:span text:style-name="T16"><text:s/>incluidos los derechos de enganche y utilización de contadores, </text:span></text:span><text:span text:style-name="Strong_20_Emphasis"><text:span text:style-name="T15">y el anuncio del mismo se publicó en el </text:span></text:span><text:span text:style-name="Strong_20_Emphasis"><text:span text:style-name="T18">BOP de Las Palmas número 124 de 13 de octubre de 2023</text:span></text:span><text:span text:style-name="Strong_20_Emphasis"><text:span text:style-name="T15">, </text:span></text:span>y el texto íntegro de la normativa aprobada en el tablón de edictos y página web de este Ayuntamiento.</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1" svg:font-family="Arial, sans-serif"/>
    <style:font-face style:name="OpenSymbol" svg:font-family="OpenSymbol"/>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Narrow"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fo:font-size="9pt" style:font-size-asian="9pt"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Courier New" fo:font-weight="bold"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3pt" fo:font-style="italic" fo:font-weight="bold"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4pt" fo:font-weight="bold"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4pt" fo:font-style="italic" fo:font-weight="bold"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bold"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98cm" fo:margin-left="0.079cm" table:align="left"/>
    </style:style>
    <style:style style:name="Table1.A" style:family="table-column">
      <style:table-column-properties style:column-width="13.06cm"/>
    </style:style>
    <style:style style:name="Table1.B" style:family="table-column">
      <style:table-column-properties style:column-width="3.438cm"/>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MP5"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MP6" style:family="paragraph" style:parent-style-name="Heading">
      <style:text-properties style:font-name="Arial"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4"><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9</text:page-number></text:span></text:span><text:span text:style-name="Fuente_20_de_20_párrafo_20_predeter."><text:span text:style-name="MT1"> de </text:span></text:span><text:span text:style-name="Fuente_20_de_20_párrafo_20_predeter."><text:span text:style-name="MT1"><text:page-count>10</text:page-count></text:span></text:span></text:p>
            </table:table-cell>
          </table:table-row>
          <table:table-row>
            <table:table-cell table:style-name="Table1.A1" office:value-type="string">
              <text:p text:style-name="MP1">Unidad administrativa de Secretaría</text:p>
              <text:p text:style-name="MP3"/>
              <text:p text:style-name="MP3"/>
              <text:p text:style-name="MP4"/>
            </table:table-cell>
            <table:table-cell table:style-name="Table1.A1" office:value-type="string">
              <text:p text:style-name="MP2"/>
            </table:table-cell>
          </table:table-row>
        </table:table>
        <text:p text:style-name="MP5"/>
      </style:header>
      <style:header-left>
        <table:table table:name="Table2" table:style-name="Table2">
          <table:table-column table:style-name="Table2.A"/>
          <table:table-column table:style-name="Table2.B"/>
          <table:table-row>
            <table:table-cell table:style-name="Table2.A1" office:value-type="string">
              <text:p text:style-name="MP3"/>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10</text:page-number></text:span></text:span><text:span text:style-name="Fuente_20_de_20_párrafo_20_predeter."><text:span text:style-name="MT1"> de </text:span></text:span><text:span text:style-name="Fuente_20_de_20_párrafo_20_predeter."><text:span text:style-name="MT1"><text:page-count>10</text:page-count></text:span></text:span></text:p>
            </table:table-cell>
          </table:table-row>
        </table:table>
        <text:p text:style-name="MP6"/>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6-10T12:18:31.73</dc:date>
    <meta:editing-cycles>51</meta:editing-cycles>
    <meta:editing-duration>PT7H23M56S</meta:editing-duration>
    <meta:document-statistic meta:table-count="4" meta:image-count="1" meta:object-count="0" meta:page-count="10" meta:paragraph-count="236" meta:word-count="5556" meta:character-count="35061"/>
    <meta:user-defined meta:name="Información 1"/>
    <meta:user-defined meta:name="Información 2"/>
    <meta:user-defined meta:name="Información 3"/>
    <meta:user-defined meta:name="Información 4"/>
    <meta:template xlink:type="simple" xlink:actuate="onRequest" xlink:title="" xlink:href="file://vmfilepm/redirected$/promera/Descargas/cert3167946945700396.odt/Normal.dotm"/>
  </office:meta>
</office:document-meta>
</file>