
<file path=META-INF/manifest.xml><?xml version="1.0" encoding="utf-8"?>
<manifest:manifest xmlns:manifest="urn:oasis:names:tc:opendocument:xmlns:manifest:1.0" manifest:version="1.2">
  <manifest:file-entry manifest:media-type="application/vnd.oasis.opendocument.graphics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/>
    <style:style style:name="gr1" style:family="graphic" style:parent-style-name="objectwithoutfill">
      <style:graphic-properties draw:fill="none" draw:fill-color="#ffffd7" draw:textarea-vertical-align="middle"/>
    </style:style>
    <style:style style:name="gr2" style:family="graphic" style:parent-style-name="objectwithoutfill">
      <style:graphic-properties draw:stroke="none" svg:stroke-color="#000000" draw:fill="none" draw:fill-color="#ffffd7" draw:textarea-vertical-align="middle"/>
    </style:style>
    <style:style style:name="gr3" style:family="graphic" style:parent-style-name="standard">
      <style:graphic-properties draw:fill-color="#ffffd7" draw:textarea-vertical-align="middle"/>
    </style:style>
    <style:style style:name="gr4" style:family="graphic" style:parent-style-name="standard">
      <style:graphic-properties draw:textarea-horizontal-align="justify" draw:textarea-vertical-align="middle" draw:auto-grow-height="false" fo:min-height="1.284cm" fo:min-width="27.034cm"/>
    </style:style>
    <style:style style:name="gr5" style:family="graphic" style:parent-style-name="standard">
      <style:graphic-properties draw:fill="solid" draw:fill-color="#66ccff" draw:textarea-horizontal-align="justify" draw:textarea-vertical-align="middle" draw:auto-grow-height="false" fo:min-height="2.278cm" fo:min-width="5.427cm"/>
    </style:style>
    <style:style style:name="gr6" style:family="graphic" style:parent-style-name="standard">
      <style:graphic-properties draw:fill="solid" draw:fill-color="#66ccff" draw:textarea-horizontal-align="justify" draw:textarea-vertical-align="middle" draw:auto-grow-height="false" fo:min-height="2.278cm" fo:min-width="10.963cm"/>
    </style:style>
    <style:style style:name="gr7" style:family="graphic" style:parent-style-name="standard">
      <style:graphic-properties draw:fill="solid" draw:fill-color="#66ccff" draw:textarea-horizontal-align="justify" draw:textarea-vertical-align="middle" draw:auto-grow-height="false" fo:min-height="2.278cm" fo:min-width="6.728cm"/>
    </style:style>
    <style:style style:name="gr8" style:family="graphic" style:parent-style-name="standard">
      <style:graphic-properties draw:fill="solid" draw:fill-color="#66ccff" draw:textarea-horizontal-align="justify" draw:textarea-vertical-align="middle" draw:auto-grow-height="false" fo:min-height="2.326cm" fo:min-width="1.583cm"/>
    </style:style>
    <style:style style:name="gr9" style:family="graphic" style:parent-style-name="standard">
      <style:graphic-properties draw:fill="solid" draw:fill-color="#ffd428" draw:textarea-horizontal-align="justify" draw:textarea-vertical-align="middle" draw:auto-grow-height="false" fo:min-height="2.098cm" fo:min-width="10.948cm"/>
    </style:style>
    <style:style style:name="gr10" style:family="graphic" style:parent-style-name="standard">
      <style:graphic-properties draw:fill="solid" draw:fill-color="#ffccff" draw:textarea-horizontal-align="justify" draw:textarea-vertical-align="middle" draw:auto-grow-height="false" fo:min-height="2.278cm" fo:min-width="5.427cm"/>
    </style:style>
    <style:style style:name="P1" style:family="paragraph">
      <style:paragraph-properties fo:text-align="center"/>
    </style:style>
    <style:style style:name="P2" style:family="paragraph">
      <style:paragraph-properties fo:text-align="center"/>
      <style:text-properties fo:font-size="9pt" style:font-size-asian="18pt" style:font-size-complex="18pt"/>
    </style:style>
    <style:style style:name="P3" style:family="paragraph">
      <style:paragraph-properties fo:text-align="center"/>
      <style:text-properties fo:font-size="7pt" style:font-size-asian="18pt" style:font-size-complex="18pt"/>
    </style:style>
    <style:style style:name="P4" style:family="paragraph">
      <style:paragraph-properties fo:text-align="center"/>
      <style:text-properties fo:color="#a7074b" fo:font-size="10pt" fo:font-weight="bold" style:font-size-asian="18pt" style:font-size-complex="18pt"/>
    </style:style>
    <style:style style:name="P5" style:family="paragraph">
      <style:paragraph-properties fo:text-align="center"/>
      <style:text-properties fo:font-size="6pt" style:font-size-asian="18pt" style:font-size-complex="18pt"/>
    </style:style>
    <style:style style:name="T1" style:family="text">
      <style:text-properties fo:font-size="9pt" style:font-size-asian="18pt" style:font-size-complex="18pt"/>
    </style:style>
    <style:style style:name="T2" style:family="text">
      <style:text-properties fo:font-size="7pt" style:font-size-asian="18pt" style:font-size-complex="18pt"/>
    </style:style>
    <style:style style:name="T3" style:family="text">
      <style:text-properties fo:color="#a7074b" fo:font-size="10pt" fo:font-weight="bold" style:font-size-asian="18pt" style:font-size-complex="18pt"/>
    </style:style>
    <style:style style:name="T4" style:family="text">
      <style:text-properties fo:font-size="6pt" fo:font-weight="bold" style:font-size-asian="18pt" style:font-weight-asian="bold" style:font-size-complex="18pt" style:font-weight-complex="bold"/>
    </style:style>
    <style:style style:name="T5" style:family="text">
      <style:text-properties fo:font-size="6pt" style:font-size-asian="18pt" style:font-size-complex="18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Predeterminado">
        <draw:connector draw:style-name="gr1" draw:text-style-name="P1" draw:layer="layout" draw:type="lines" svg:x1="18.1cm" svg:y1="3.32cm" svg:x2="20.17cm" svg:y2="3.618cm" svg:d="M18100 3320l2070 298">
          <text:p/>
        </draw:connector>
        <draw:connector draw:style-name="gr1" draw:text-style-name="P1" draw:layer="layout" draw:type="lines" svg:x1="18.1cm" svg:y1="3.32cm" svg:x2="20.17cm" svg:y2="3.618cm" svg:d="M18100 3320l2070 298">
          <text:p/>
        </draw:connector>
        <draw:connector draw:style-name="gr1" draw:text-style-name="P1" draw:layer="layout" draw:type="line" svg:x1="18.1cm" svg:y1="3.32cm" svg:x2="20.17cm" svg:y2="3.618cm" svg:d="M18100 3320l2070 298">
          <text:p/>
        </draw:connector>
        <draw:connector draw:style-name="gr1" draw:text-style-name="P1" draw:layer="layout" draw:type="line" svg:x1="18.1cm" svg:y1="3.32cm" svg:x2="20.17cm" svg:y2="3.618cm" svg:d="M18100 3320l2070 298">
          <text:p/>
        </draw:connector>
        <draw:connector draw:style-name="gr1" draw:text-style-name="P1" draw:layer="layout" draw:type="line" svg:x1="18.1cm" svg:y1="3.32cm" svg:x2="20.17cm" svg:y2="3.618cm" svg:d="M18100 3320l2070 298">
          <text:p/>
        </draw:connector>
        <draw:connector draw:style-name="gr1" draw:text-style-name="P1" draw:layer="layout" draw:type="line" svg:x1="18.1cm" svg:y1="3.32cm" svg:x2="20.17cm" svg:y2="3.618cm" svg:d="M18100 3320l2070 298">
          <text:p/>
        </draw:connector>
        <draw:connector draw:style-name="gr1" draw:text-style-name="P1" draw:layer="layout" draw:type="line" svg:x1="19.579cm" svg:y1="3.634cm" svg:x2="18.1cm" svg:y2="3.32cm" svg:d="M19579 3634l-1479-314">
          <text:p/>
        </draw:connector>
        <draw:connector draw:style-name="gr1" draw:text-style-name="P1" draw:layer="layout" draw:type="lines" svg:x1="18.1cm" svg:y1="3.32cm" svg:x2="20.17cm" svg:y2="3.618cm" svg:d="M18100 3320l2070 298">
          <text:p/>
        </draw:connector>
        <draw:connector draw:style-name="gr1" draw:text-style-name="P1" draw:layer="layout" draw:type="line" svg:x1="18.1cm" svg:y1="3.32cm" svg:x2="20.17cm" svg:y2="3.618cm" svg:d="M18100 3320l2070 298">
          <text:p/>
        </draw:connector>
        <draw:connector draw:style-name="gr1" draw:text-style-name="P1" draw:layer="layout" draw:type="line" svg:x1="18.1cm" svg:y1="3.32cm" svg:x2="20.17cm" svg:y2="3.618cm" svg:d="M18100 3320l2070 298">
          <text:p/>
        </draw:connector>
        <draw:connector draw:style-name="gr1" draw:text-style-name="P1" draw:layer="layout" draw:type="lines" svg:x1="18.1cm" svg:y1="3.32cm" svg:x2="20.17cm" svg:y2="3.618cm" svg:d="M18100 3320l2070 298">
          <text:p/>
        </draw:connector>
        <draw:connector draw:style-name="gr2" draw:text-style-name="P1" draw:layer="layout" draw:type="lines" svg:x1="18.1cm" svg:y1="3.32cm" svg:x2="20.17cm" svg:y2="3.618cm" svg:d="M18100 3320l2070 298">
          <text:p/>
        </draw:connector>
        <draw:connector draw:style-name="gr3" draw:text-style-name="P1" draw:layer="layout" svg:x1="13.9cm" svg:y1="4.77cm" svg:x2="2.459cm" svg:y2="6.204cm" svg:d="M13900 4770h-5720v1434h-5721">
          <text:p/>
        </draw:connector>
        <draw:custom-shape draw:style-name="gr4" draw:text-style-name="P2" draw:layer="layout" svg:width="27.7cm" svg:height="1.7cm" svg:x="0.7cm" svg:y="4.4cm">
          <text:p text:style-name="P1"><text:span text:style-name="T1">Competencias delegadas</text:span></text:p>
          <text:p text:style-name="P1"><text:span text:style-name="T1">Decreto n.º 908/2025, de 25 de febrero</text:span></text:p>
          <text:p text:style-name="P1"><text:span text:style-name="T1"/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5" draw:text-style-name="P3" draw:layer="layout" svg:width="6.999cm" svg:height="4.73cm" svg:x="0.401cm" svg:y="7.37cm">
          <text:p text:style-name="P3"><text:span text:style-name="T2">Dª Consuelo Díaz León </text:span></text:p>
          <text:p text:style-name="P3"><text:span text:style-name="T2"/></text:p>
          <text:p text:style-name="P3"><text:span text:style-name="T2">Patrimonio</text:span></text:p>
          <text:p text:style-name="P3"><text:span text:style-name="T2">Patimonio Cultural</text:span></text:p>
          <text:p text:style-name="P3"><text:span text:style-name="T2">OAC</text:span></text:p>
          <text:p text:style-name="P3"><text:span text:style-name="T2">Transparencia</text:span></text:p>
          <text:p text:style-name="P3"><text:span text:style-name="T2">Archivo</text:span></text:p>
          <text:p text:style-name="P3"><text:span text:style-name="T2">Contratación </text:span></text:p>
          <text:p text:style-name="P3"><text:span text:style-name="T2">Estadística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3" draw:layer="layout" svg:width="4.2cm" svg:height="4.7cm" svg:x="8.125cm" svg:y="7.5cm">
          <text:p text:style-name="P3"><text:span text:style-name="T2">D. Víctor Gutiérrez Navarro</text:span></text:p>
          <text:p text:style-name="P3"><text:span text:style-name="T2"/></text:p>
          <text:p text:style-name="P3"><text:span text:style-name="T2">Jardines</text:span></text:p>
          <text:p text:style-name="P3"><text:span text:style-name="T2">Tráfico y Transportes</text:span></text:p>
          <text:p text:style-name="P3"><text:span text:style-name="T2">Alumbrado</text:span></text:p>
          <text:p text:style-name="P3"><text:span text:style-name="T2">Pesca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7" draw:text-style-name="P3" draw:layer="layout" svg:width="4.301cm" svg:height="4.8cm" draw:transform="skewX (-0.0064577182323778) rotate (-0.00645771823356458) translate (12.9cm 7.405cm)">
          <text:p text:style-name="P3"><text:span text:style-name="T2"><text:s text:c="10"/></text:span><text:span text:style-name="T2">D. Wilian Cristofe García Jiménez</text:span></text:p>
          <text:p text:style-name="P3"><text:span text:style-name="T2"/></text:p>
          <text:p text:style-name="P3"><text:span text:style-name="T2">Playas</text:span></text:p>
          <text:p text:style-name="P3"><text:span text:style-name="T2">Limpieza Viaria</text:span></text:p>
          <text:p text:style-name="P3"><text:span text:style-name="T2">Vías y Obras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8" draw:text-style-name="P3" draw:layer="layout" svg:width="3.352cm" svg:height="4.8cm" svg:x="17.748cm" svg:y="7.4cm">
          <text:p text:style-name="P3"><text:span text:style-name="T2">D. Mencey Santana Rodríguez</text:span></text:p>
          <text:p text:style-name="P3"><text:span text:style-name="T2"/></text:p>
          <text:p text:style-name="P3"><text:span text:style-name="T2">Eventos</text:span></text:p>
          <text:p text:style-name="P3"><text:span text:style-name="T2">Cultura</text:span></text:p>
          <text:p text:style-name="P3"><text:span text:style-name="T2">Festejos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9" draw:text-style-name="P4" draw:layer="layout" svg:width="21.9cm" svg:height="2.6cm" svg:x="3.8cm" svg:y="1.2cm">
          <text:p text:style-name="P1"><text:span text:style-name="T3">COMPETENCIAS CONCEJALES DELEGADOS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5" draw:text-style-name="P3" draw:layer="layout" svg:width="3cm" svg:height="4.822cm" draw:transform="skewX (0.013962634015952) rotate (0.013962634015952) translate (21.5cm 7.32cm)">
          <text:p text:style-name="P3"><text:span text:style-name="T2">Dª Emily del Carmen Quintana Ramírez</text:span></text:p>
          <text:p text:style-name="P3"><text:span text:style-name="T2"/></text:p>
          <text:p text:style-name="P3"><text:span text:style-name="T2">Juventud</text:span></text:p>
          <text:p text:style-name="P3"><text:span text:style-name="T2">Educación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6" draw:text-style-name="P3" draw:layer="layout" svg:width="3.6cm" svg:height="4.9cm" svg:x="24.9cm" svg:y="7.1cm">
          <text:p text:style-name="P3"><text:span text:style-name="T2">D. Raico Guerra Rodríguez</text:span></text:p>
          <text:p text:style-name="P3"><text:span text:style-name="T2"/></text:p>
          <text:p text:style-name="P3"><text:span text:style-name="T2">Dominio Público</text:span></text:p>
          <text:p text:style-name="P3"><text:span text:style-name="T2">Mercadillos</text:span></text:p>
          <text:p text:style-name="P3"><text:span text:style-name="T2">Consumo</text:span></text:p>
          <text:p text:style-name="P3"><text:span text:style-name="T2">Medio Ambiente</text:span></text:p>
          <text:p text:style-name="P3"><text:span text:style-name="T2">Cementerio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0" draw:text-style-name="P5" draw:layer="layout" svg:width="2.1cm" svg:height="3.8cm" svg:x="0.5cm" svg:y="12.5cm">
          <text:p text:style-name="P1"><text:span text:style-name="T4">Contratación</text:span></text:p>
          <text:p text:style-name="P1"><text:span text:style-name="T5"/></text:p>
          <text:p text:style-name="P1"><text:span text:style-name="T5">Dª Begoña del Pino Hernández Perdomo</text:span></text:p>
          <text:p text:style-name="P1"><text:span text:style-name="T5"/></text:p>
          <text:p text:style-name="P1"><text:span text:style-name="T5">Jefa del Servicio de Contratación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0" draw:text-style-name="P5" draw:layer="layout" svg:width="1.9cm" svg:height="3.8cm" svg:x="2.9cm" svg:y="12.5cm">
          <text:p text:style-name="P1"><text:span text:style-name="T4">OAC</text:span></text:p>
          <text:p text:style-name="P1"><text:span text:style-name="T4">Estadística</text:span></text:p>
          <text:p text:style-name="P1"><text:span text:style-name="T5"/></text:p>
          <text:p text:style-name="P1"><text:span text:style-name="T5">Dª Juana Emma Santana Trujillo</text:span></text:p>
          <text:p text:style-name="P1"><text:span text:style-name="T5"/></text:p>
          <text:p text:style-name="P1"><text:span text:style-name="T5">Jefa del Negociado de la OAC y Estadística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0" draw:text-style-name="P5" draw:layer="layout" svg:width="4cm" svg:height="3.8cm" svg:x="8.3cm" svg:y="12.7cm">
          <text:p text:style-name="P1"><text:span text:style-name="T4">Jardines</text:span></text:p>
          <text:p text:style-name="P1"><text:span text:style-name="T5"/></text:p>
          <text:p text:style-name="P1"><text:span text:style-name="T5">Dª María Cecilia Santana Díaz</text:span></text:p>
          <text:p text:style-name="P1"><text:span text:style-name="T5"/></text:p>
          <text:p text:style-name="P1"><text:span text:style-name="T5">Coordinadora del Área de Medio Ambiente, Servicios Públicos, Obras Públicas y Embellecimiento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0" draw:text-style-name="P5" draw:layer="layout" svg:width="2.4cm" svg:height="3.8cm" svg:x="12.9cm" svg:y="12.598cm">
          <text:p text:style-name="P5"><text:span text:style-name="T4">Limpieza</text:span><text:span text:style-name="T5"> </text:span><text:span text:style-name="T4">Viaria</text:span></text:p>
          <text:p text:style-name="P5"><text:span text:style-name="T5"/></text:p>
          <text:p text:style-name="P5"><text:span text:style-name="T5">Dª María Cecilia Santana Díaz</text:span></text:p>
          <text:p text:style-name="P5"><text:span text:style-name="T5"/></text:p>
          <text:p text:style-name="P5"><text:span text:style-name="T5">Coordinadora del Área de Medio Ambiente, Servicios Públicos, Obras Públicas y Embellecimiento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0" draw:text-style-name="P5" draw:layer="layout" svg:width="1.7cm" svg:height="3.8cm" svg:x="15.5cm" svg:y="12.6cm">
          <text:p text:style-name="P5"><text:span text:style-name="T4">Vías</text:span><text:span text:style-name="T5"> y </text:span><text:span text:style-name="T4">Obras</text:span></text:p>
          <text:p text:style-name="P5"><text:span text:style-name="T5"/></text:p>
          <text:p text:style-name="P5"><text:span text:style-name="T5">D. Alberto Sánchez López</text:span></text:p>
          <text:p text:style-name="P5"><text:span text:style-name="T5"/></text:p>
          <text:p text:style-name="P5"><text:span text:style-name="T5">Jefe de la UA de Mantenimiento y Obras Públicas 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0" draw:text-style-name="P5" draw:layer="layout" svg:width="3.5cm" svg:height="3.8cm" svg:x="17.7cm" svg:y="12.5cm">
          <text:p text:style-name="P5"><text:span text:style-name="T4">Cultura</text:span></text:p>
          <text:p text:style-name="P5"><text:span text:style-name="T5"/></text:p>
          <text:p text:style-name="P5"><text:span text:style-name="T5">Dª María Cecilia Santana Díaz</text:span></text:p>
          <text:p text:style-name="P5"><text:span text:style-name="T5"/></text:p>
          <text:p text:style-name="P5"><text:span text:style-name="T5">Jefa del Servicio de Cultura, Eventos y Festejos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0" draw:text-style-name="P5" draw:layer="layout" svg:width="3.564cm" svg:height="3.8cm" svg:x="24.9cm" svg:y="12.484cm">
          <text:p text:style-name="P5"><text:span text:style-name="T4">Consumo, Medio Ambiente y Cementerio</text:span></text:p>
          <text:p text:style-name="P5"><text:span text:style-name="T5"/></text:p>
          <text:p text:style-name="P5"><text:span text:style-name="T5">Dª María Cecilia Santana Díaz</text:span></text:p>
          <text:p text:style-name="P5"><text:span text:style-name="T5"/></text:p>
          <text:p text:style-name="P5"><text:span text:style-name="T5">Coordinadora del Área de Medio Ambiente, Servicios Públicos, Obras Públicas y Embellecimiento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0" draw:text-style-name="P5" draw:layer="layout" svg:width="2.201cm" svg:height="3.8cm" svg:x="5.1cm" svg:y="12.501cm">
          <text:p text:style-name="P5"><text:span text:style-name="T4">Transparencia</text:span></text:p>
          <text:p text:style-name="P5"><text:span text:style-name="T5"/></text:p>
          <text:p text:style-name="P5"><text:span text:style-name="T5">D. David Chao Castro</text:span></text:p>
          <text:p text:style-name="P5"><text:span text:style-name="T5"/></text:p>
          <text:p text:style-name="P5"><text:span text:style-name="T5">Secretario General Accidental</text:span>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gradient draw:name="Formas" draw:style="rectangular" draw:cx="50%" draw:cy="50%" draw:start-color="#cccccc" draw:end-color="#ffffff" draw:start-intensity="100%" draw:end-intensity="100%" draw:angle="0" draw:border="0%"/>
    <draw:gradient draw:name="Rellenado" draw:style="linear" draw:start-color="#ffffff" draw:end-color="#cccccc" draw:start-intensity="100%" draw:end-intensity="100%" draw:angle="300" draw:border="0%"/>
    <draw:gradient draw:name="Rellenado_20_amarillo" draw:display-name="Rellenado amarillo" draw:style="linear" draw:start-color="#ffde59" draw:end-color="#b47804" draw:start-intensity="100%" draw:end-intensity="100%" draw:angle="300" draw:border="0%"/>
    <draw:gradient draw:name="Rellenado_20_azul" draw:display-name="Rellenado azul" draw:style="linear" draw:start-color="#729fcf" draw:end-color="#355269" draw:start-intensity="100%" draw:end-intensity="100%" draw:angle="300" draw:border="0%"/>
    <draw:gradient draw:name="Rellenado_20_rojo" draw:display-name="Rellenado rojo" draw:style="linear" draw:start-color="#ff6d6d" draw:end-color="#c9211e" draw:start-intensity="100%" draw:end-intensity="100%" draw:angle="300" draw:border="0%"/>
    <draw:gradient draw:name="Rellenado_20_verde" draw:display-name="Rellenado verde" draw:style="linear" draw:start-color="#77bc65" draw:end-color="#127622" draw:start-intensity="100%" draw:end-intensity="100%" draw:angle="300" draw:border="0%"/>
    <draw:marker draw:name="Arrow" svg:viewBox="0 0 20 30" svg:d="M10 0l-10 30h20z"/>
    <draw:stroke-dash draw:name="Dash_20_1" draw:display-name="Dash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s" fo:country="ES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none" draw:stroke-dash="Dash_20_1" svg:stroke-width="0cm" svg:stroke-color="#3465a4" draw:marker-start-width="0.2cm" draw:marker-start-center="false" draw:marker-end-width="0.2cm" draw:marker-end-center="false" draw:fill="solid" draw:fill-color="#dddddd" draw:gradient-step-count="0" draw:fill-image-width="3.316cm" draw:fill-image-height="3.316cm" style:repeat="repeat" draw:fill-image-ref-point-x="0%" draw:fill-image-ref-point-y="0%" draw:fill-image-ref-point="center" draw:tile-repeat-offset="0% vertical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style-name="Normal" style:font-family-generic="swiss" style:font-pitch="variable" fo:font-size="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o_20_no_20_tiene_20_relleno_20_o_20_lineas" style:display-name="Objeto no tiene relleno o lineas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Objeto_20_sin_20_relleno_20_ni_20_línea" style:display-name="Objeto sin relleno ni línea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Rellenado"/>
    </style:style>
    <style:style style:name="Filled_20_Blue" style:display-name="Filled Blue" style:family="graphic" style:parent-style-name="Filled">
      <style:graphic-properties draw:fill-gradient-name="Rellenado_20_azul"/>
      <style:text-properties fo:color="#ffffff"/>
    </style:style>
    <style:style style:name="Filled_20_Green" style:display-name="Filled Green" style:family="graphic" style:parent-style-name="Filled">
      <style:graphic-properties draw:fill-gradient-name="Rellenado_20_verde"/>
      <style:text-properties fo:color="#ffffff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ellenado_20_rojo"/>
      <style:text-properties fo:color="#ffffff"/>
    </style:style>
    <style:style style:name="Filled_20_Yellow" style:display-name="Filled Yellow" style:family="graphic" style:parent-style-name="Filled">
      <style:graphic-properties draw:fill-gradient-name="Rellenado_20_amarillo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Normal" style:family="graphic">
      <style:paragraph-properties style:text-autospace="none"/>
      <style:text-properties style:use-window-font-color="true" fo:language="es" fo:country="ES" style:letter-kerning="true" style:font-family-asian="Mangal" style:font-pitch-asian="variable" style:font-size-asian="12pt" style:language-asian="hi" style:country-asian="IN"/>
    </style:style>
    <style:style style:name="Índice" style:family="graphic">
      <style:paragraph-properties style:text-autospace="none"/>
      <style:text-properties style:font-family-asian="Mangal"/>
    </style:style>
    <style:style style:name="Leyenda" style:family="graphic">
      <style:paragraph-properties fo:margin-top="0.374cm" fo:margin-bottom="0.374cm" style:text-autospace="none"/>
      <style:text-properties fo:font-style="italic" style:font-family-asian="Mangal" style:font-size-asian="12pt" style:font-style-asian="italic" style:font-style-complex="italic"/>
    </style:style>
    <style:style style:name="Lista" style:family="graphic">
      <style:paragraph-properties fo:margin-top="0cm" fo:margin-bottom="0.436cm" fo:line-height="115%" style:text-autospace="none"/>
      <style:text-properties style:font-family-asian="Mangal"/>
    </style:style>
    <style:style style:name="_ff8d_ndice" style:display-name="ﾍndice" style:family="graphic">
      <style:paragraph-properties style:text-autospace="none"/>
      <style:text-properties style:use-window-font-color="true" fo:font-family="Mangal" style:font-family-generic="roman" style:font-pitch="variable" fo:font-size="12pt" fo:language="es" fo:country="ES" style:letter-kerning="true" style:font-family-asian="'Liberation Sans', Arial" style:font-pitch-asian="variable" style:font-size-asian="12pt" style:language-asian="hi" style:country-asian="IN"/>
    </style:style>
  </office:styles>
  <office:automatic-styles>
    <style:page-layout style:name="PM0">
      <style:page-layout-properties fo:margin-top="1cm" fo:margin-bottom="1cm" fo:margin-left="0.3cm" fo:margin-right="1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Predeterminado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creation-date>2020-05-17T09:16:58.695000000</meta:creation-date>
    <dc:date>2025-02-27T12:04:18.53</dc:date>
    <meta:editing-duration>PT7H33M55S</meta:editing-duration>
    <meta:editing-cycles>81</meta:editing-cycles>
    <meta:generator>OpenOffice/4.1.15$Win32 OpenOffice.org_project/4115m2$Build-9813</meta:generator>
    <meta:print-date>2020-05-18T13:03:14.243000000</meta:print-date>
    <meta:document-statistic meta:object-count="29"/>
  </office:meta>
</office:document-meta>
</file>