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3" style:family="table">
      <style:table-properties style:width="8.599cm" fo:margin-left="1cm" table:align="left"/>
    </style:style>
    <style:style style:name="Table3.A" style:family="table-column">
      <style:table-column-properties style:column-width="8.599cm"/>
    </style:style>
    <style:style style:name="Table3.A1" style:family="table-cell">
      <style:table-cell-properties fo:padding="0.049cm" fo:border="none"/>
    </style:style>
    <style:style style:name="Table5" style:family="table">
      <style:table-properties style:width="12.099cm" fo:margin-left="1cm" fo:margin-right="3.399cm" table:align="margins"/>
    </style:style>
    <style:style style:name="Table5.A" style:family="table-column">
      <style:table-column-properties style:column-width="1.99cm" style:rel-column-width="10777*"/>
    </style:style>
    <style:style style:name="Table5.B" style:family="table-column">
      <style:table-column-properties style:column-width="10.109cm" style:rel-column-width="54758*"/>
    </style:style>
    <style:style style:name="Table5.A1" style:family="table-cell">
      <style:table-cell-properties style:vertical-align="middle" fo:padding="0.049cm" fo:border="none"/>
    </style:style>
    <style:style style:name="Table5.B2" style:family="table-cell" style:data-style-name="N0">
      <style:table-cell-properties style:vertical-align="middle" fo:padding="0.049cm" fo:border="none"/>
    </style:style>
    <style:style style:name="Table6" style:family="table">
      <style:table-properties style:width="8.599cm" fo:margin-left="1cm" table:align="left"/>
    </style:style>
    <style:style style:name="Table6.A" style:family="table-column">
      <style:table-column-properties style:column-width="8.599cm"/>
    </style:style>
    <style:style style:name="Table6.A1" style:family="table-cell">
      <style:table-cell-properties fo:padding="0.049cm" fo:border="none"/>
    </style:style>
    <style:style style:name="Table7" style:family="table">
      <style:table-properties style:width="12.099cm" fo:margin-left="1cm" fo:margin-right="3.399cm" table:align="margins"/>
    </style:style>
    <style:style style:name="Table7.A" style:family="table-column">
      <style:table-column-properties style:column-width="2.007cm" style:rel-column-width="10873*"/>
    </style:style>
    <style:style style:name="Table7.B" style:family="table-column">
      <style:table-column-properties style:column-width="10.091cm" style:rel-column-width="54662*"/>
    </style:style>
    <style:style style:name="Table7.A1" style:family="table-cell">
      <style:table-cell-properties style:vertical-align="middle" fo:padding="0.049cm" fo:border="none"/>
    </style:style>
    <style:style style:name="Table7.B2" style:family="table-cell" style:data-style-name="N0">
      <style:table-cell-properties style:vertical-align="middle" fo:padding="0.049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normal" fo:background-color="transparent" style:font-size-asian="10pt" style:font-size-complex="10pt"/>
    </style:style>
    <style:style style:name="P7"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weight="normal" fo:background-color="transparent" style:font-size-asian="10pt" style:font-size-complex="10pt"/>
    </style:style>
    <style:style style:name="P8"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style:text-underline-style="solid" style:text-underline-width="auto" style:text-underline-color="font-color" fo:font-weight="bold" fo:background-color="transparent" style:font-size-asian="10pt" style:font-weight-asian="bold" style:font-size-complex="10pt" style:font-weight-complex="bold"/>
    </style:style>
    <style:style style:name="P9" style:family="paragraph" style:parent-style-name="Text_20_body">
      <style:paragraph-properties fo:margin-left="0cm" fo:margin-right="0cm" fo:margin-top="0cm" fo:margin-bottom="0cm" fo:text-indent="0cm" style:auto-text-indent="false"/>
      <style:text-properties style:font-name="Arial" fo:font-size="10pt" style:font-size-asian="10pt" style:font-size-complex="10pt"/>
    </style:style>
    <style:style style:name="P10" style:family="paragraph" style:parent-style-name="Text_20_body">
      <style:paragraph-properties fo:margin-left="0cm" fo:margin-right="0cm" fo:margin-top="0cm" fo:margin-bottom="0cm" fo:text-align="justify" style:justify-single-word="false" fo:text-indent="0cm" style:auto-text-indent="false"/>
      <style:text-properties style:font-name="Arial" fo:font-size="10pt" style:font-size-asian="10pt" style:font-size-complex="10pt"/>
    </style:style>
    <style:style style:name="P11"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12" style:family="paragraph" style:parent-style-name="Text_20_body">
      <style:paragraph-properties fo:margin-left="0cm" fo:margin-right="0cm" fo:margin-top="0cm" fo:margin-bottom="0cm" fo:text-align="center" style:justify-single-word="false" fo:orphans="2" fo:widows="2" fo:text-indent="0cm" style:auto-text-indent="false"/>
      <style:text-properties style:font-name="Arial" fo:font-size="10pt" style:font-size-asian="10pt" style:font-size-complex="10pt"/>
    </style:style>
    <style:style style:name="P13" style:family="paragraph" style:parent-style-name="Text_20_body">
      <style:paragraph-properties fo:margin-left="0cm" fo:margin-right="0cm" fo:margin-top="0cm" fo:margin-bottom="0cm" fo:text-align="start" style:justify-single-word="false" fo:orphans="2" fo:widows="2" fo:text-indent="0cm" style:auto-text-indent="false"/>
      <style:text-properties style:font-name="Arial" fo:font-size="10pt" style:font-size-asian="10pt" style:font-size-complex="10pt"/>
    </style:style>
    <style:style style:name="P14" style:family="paragraph" style:parent-style-name="Text_20_body">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15"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bold" fo:background-color="transparent" style:font-size-asian="10pt" style:font-size-complex="10pt"/>
    </style:style>
    <style:style style:name="P16"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17"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normal" fo:background-color="transparent" style:font-size-asian="10pt" style:font-size-complex="10pt"/>
    </style:style>
    <style:style style:name="P18"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19"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weight="normal" fo:background-color="transparent" style:font-size-asian="10pt" style:font-size-complex="10pt"/>
    </style:style>
    <style:style style:name="P20" style:family="paragraph" style:parent-style-name="Text_20_body">
      <style:paragraph-properties fo:margin-left="0cm" fo:margin-right="0cm" fo:margin-top="0cm" fo:margin-bottom="0cm" fo:text-align="justify" style:justify-single-word="false" fo:orphans="2" fo:widows="2" fo:text-indent="0cm" style:auto-text-indent="false"/>
    </style:style>
    <style:style style:name="P21"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letter-spacing="normal" fo:font-style="italic" fo:font-weight="normal" fo:background-color="transparent" style:font-size-asian="10pt" style:font-size-complex="10pt"/>
    </style:style>
    <style:style style:name="P22" style:family="paragraph" style:parent-style-name="Text_20_body">
      <style:paragraph-properties fo:margin-left="0cm" fo:margin-right="0cm" fo:margin-top="0cm" fo:margin-bottom="0cm" fo:text-indent="0cm" style:auto-text-indent="false"/>
      <style:text-properties fo:font-variant="normal" fo:text-transform="none" style:font-name="Arial" fo:font-size="10pt" fo:font-style="normal" fo:font-weight="normal" fo:background-color="transparent" style:font-size-asian="10pt" style:font-size-complex="10pt"/>
    </style:style>
    <style:style style:name="P23"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fo:font-style="italic" fo:background-color="transparent" style:font-size-asian="10pt" style:font-size-complex="10pt"/>
    </style:style>
    <style:style style:name="P24"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fo:background-color="transparent" style:font-size-asian="10pt" style:font-size-complex="10pt"/>
    </style:style>
    <style:style style:name="P25"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26"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fo:font-variant="normal" fo:text-transform="none" fo:color="#000000" style:font-name="Arial" fo:font-size="10pt" fo:letter-spacing="normal" fo:font-style="italic" fo:font-weight="normal" fo:background-color="transparent" style:font-size-asian="10pt" style:font-size-complex="10pt"/>
    </style:style>
    <style:style style:name="P27" style:family="paragraph" style:parent-style-name="Standard">
      <style:paragraph-properties fo:margin-left="0cm" fo:margin-right="0cm" fo:margin-top="0cm" fo:margin-bottom="0cm" fo:text-align="justify" style:justify-single-word="false" fo:orphans="2" fo:widows="2" fo:text-indent="0cm" style:auto-text-indent="false"/>
      <style:text-properties fo:color="#000000" style:font-name="Arial1" fo:font-size="10pt" fo:font-style="italic" fo:font-weight="bold"/>
    </style:style>
    <style:style style:name="P28"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weight-asian="normal" style:font-name-complex="Arial Narrow" style:font-size-complex="10pt" style:font-weight-complex="normal"/>
    </style:style>
    <style:style style:name="P29" style:family="paragraph" style:parent-style-name="Text_20_body">
      <style:paragraph-properties fo:margin-left="0cm" fo:margin-right="0cm" fo:orphans="2" fo:widows="2" fo:text-indent="0cm" style:auto-text-indent="false"/>
      <style:text-properties style:font-name="Arial" fo:font-size="10pt" style:font-size-asian="10pt" style:font-size-complex="10pt"/>
    </style:style>
    <style:style style:name="P30" style:family="paragraph" style:parent-style-name="Table_20_Contents">
      <style:paragraph-properties fo:margin-left="0cm" fo:margin-right="0cm" fo:margin-top="0cm" fo:margin-bottom="0.21cm" fo:text-align="center" style:justify-single-word="false" fo:orphans="2" fo:widows="2" fo:text-indent="0cm" style:auto-text-indent="false" fo:padding="0.101cm" fo:border="0.002cm solid #000000"/>
      <style:text-properties style:font-name="Arial" fo:font-size="10pt" style:font-size-asian="10pt" style:font-size-complex="10pt"/>
    </style:style>
    <style:style style:name="P31" style:family="paragraph" style:parent-style-name="Table_20_Contents">
      <style:paragraph-properties fo:margin-left="0cm" fo:margin-right="0cm" fo:margin-top="0cm" fo:margin-bottom="0.21cm" fo:text-align="center" style:justify-single-word="false" fo:orphans="2" fo:widows="2" fo:text-indent="0cm" style:auto-text-indent="false" fo:padding="0.101cm" fo:border="0.002cm solid #000000"/>
      <style:text-properties style:font-name="Arial" fo:font-size="10pt" fo:font-style="italic" fo:font-weight="bold" fo:background-color="transparent" style:font-size-asian="10pt" style:font-size-complex="10pt"/>
    </style:style>
    <style:style style:name="P32" style:family="paragraph" style:parent-style-name="Table_20_Contents">
      <style:paragraph-properties fo:margin-left="0cm" fo:margin-right="0cm" fo:margin-top="0cm" fo:margin-bottom="0.21cm" fo:text-align="center" style:justify-single-word="false" fo:orphans="2" fo:widows="2" fo:text-indent="0cm" style:auto-text-indent="false" fo:padding="0.101cm" fo:border="0.002cm solid #000000"/>
      <style:text-properties style:font-name="Arial" fo:font-size="10pt" fo:font-weight="bold" fo:background-color="transparent" style:font-size-asian="10pt" style:font-size-complex="10pt"/>
    </style:style>
    <style:style style:name="P33" style:family="paragraph" style:parent-style-name="Table_20_Contents">
      <style:paragraph-properties fo:margin-left="0cm" fo:margin-right="0cm" fo:margin-top="0cm" fo:margin-bottom="0.21cm" fo:orphans="2" fo:widows="2" fo:text-indent="0cm" style:auto-text-indent="false"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34" style:family="paragraph" style:parent-style-name="Table_20_Contents">
      <style:paragraph-properties fo:margin-left="0cm" fo:margin-right="0cm" fo:margin-top="0cm" fo:margin-bottom="0.21cm" fo:text-align="justify" style:justify-single-word="false" fo:text-indent="0cm" style:auto-text-indent="false"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35" style:family="paragraph" style:parent-style-name="Table_20_Contents">
      <style:paragraph-properties fo:margin-left="0cm" fo:margin-right="0cm" fo:margin-top="0cm" fo:margin-bottom="0.21cm" fo:text-align="center" style:justify-single-word="false" fo:orphans="2" fo:widows="2" fo:text-indent="0cm" style:auto-text-indent="false"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36" style:family="paragraph" style:parent-style-name="Table_20_Contents">
      <style:paragraph-properties fo:margin-left="0cm" fo:margin-right="0cm" fo:margin-top="0cm" fo:margin-bottom="0.21cm" fo:text-align="center" style:justify-single-word="false" fo:orphans="2" fo:widows="2" fo:text-indent="0cm" style:auto-text-indent="false" fo:padding-left="0.101cm" fo:padding-right="0cm" fo:padding-top="0.101cm" fo:padding-bottom="0.101cm" fo:border-left="0.002cm solid #000000" fo:border-right="none" fo:border-top="0.002cm solid #000000" fo:border-bottom="0.002cm solid #000000"/>
      <style:text-properties style:font-name="Arial" fo:font-size="10pt" style:font-size-asian="10pt" style:font-size-complex="10pt"/>
    </style:style>
    <style:style style:name="P37" style:family="paragraph" style:parent-style-name="Table_20_Contents">
      <style:paragraph-properties fo:margin-left="0cm" fo:margin-right="0cm" fo:margin-top="0cm" fo:margin-bottom="0.21cm" fo:text-align="center" style:justify-single-word="false" fo:text-indent="0cm" style:auto-text-indent="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38" style:family="paragraph" style:parent-style-name="Table_20_Contents">
      <style:paragraph-properties fo:margin-left="0cm" fo:margin-right="0cm" fo:margin-top="0cm" fo:margin-bottom="0.21cm" fo:text-align="center" style:justify-single-word="false" fo:orphans="2" fo:widows="2" fo:text-indent="0cm" style:auto-text-indent="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39" style:family="paragraph" style:parent-style-name="Text_20_body">
      <style:paragraph-properties fo:margin-left="0cm" fo:margin-right="0cm" fo:margin-top="0cm" fo:margin-bottom="0.21cm" fo:text-align="justify" style:justify-single-word="false" fo:orphans="2" fo:widows="2" fo:text-indent="0cm" style:auto-text-indent="false" fo:padding="0cm" fo:border="none"/>
      <style:text-properties style:font-name="Arial" fo:font-size="10pt" style:font-size-asian="10pt" style:font-size-complex="10pt"/>
    </style:style>
    <style:style style:name="P40" style:family="paragraph" style:parent-style-name="Text_20_body">
      <style:paragraph-properties fo:margin-left="0cm" fo:margin-right="0cm" fo:margin-top="0cm" fo:margin-bottom="0.199cm" fo:text-align="center" style:justify-single-word="false" fo:orphans="2" fo:widows="2" fo:text-indent="0cm" style:auto-text-indent="false"/>
      <style:text-properties style:font-name="Arial" fo:font-size="10pt" style:font-size-asian="10pt" style:font-size-complex="10pt"/>
    </style:style>
    <style:style style:name="P41" style:family="paragraph" style:parent-style-name="Heading">
      <style:text-properties style:font-name="Arial" fo:font-size="9pt" style:font-size-asian="9pt" style:font-size-complex="9pt"/>
    </style:style>
    <style:style style:name="P42" style:family="paragraph" style:parent-style-name="Standard">
      <style:paragraph-properties fo:text-align="justify" style:justify-single-word="false"/>
      <style:text-properties style:font-name="Arial" fo:font-weight="bold" fo:background-color="#ccff99" style:font-weight-asian="bold" style:font-name-complex="Arial Narrow" style:font-style-complex="italic" style:font-weight-complex="bold"/>
    </style:style>
    <style:style style:name="P43" style:family="paragraph" style:parent-style-name="Standard">
      <style:paragraph-properties fo:text-align="center" style:justify-single-word="false"/>
      <style:text-properties style:font-name="Arial" fo:font-weight="bold" fo:background-color="#ccff99" style:font-weight-asian="bold" style:font-name-complex="Arial Narrow" style:font-style-complex="italic" style:font-weight-complex="bold"/>
    </style:style>
    <style:style style:name="P44"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45" style:family="paragraph" style:parent-style-name="Text_20_body" style:list-style-name="L1">
      <style:paragraph-properties fo:margin-left="0cm" fo:margin-right="0cm" fo:margin-top="0cm" fo:margin-bottom="0cm" fo:text-align="justify" style:justify-single-word="false" fo:text-indent="0cm" style:auto-text-indent="false"/>
      <style:text-properties style:font-name="Arial" fo:font-size="10pt" style:font-size-asian="10pt" style:font-size-complex="10pt"/>
    </style:style>
    <style:style style:name="P46" style:family="paragraph" style:parent-style-name="Text_20_body" style:list-style-name="L2">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7" style:family="paragraph" style:parent-style-name="Text_20_body" style:list-style-name="L3">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8" style:family="paragraph" style:parent-style-name="Text_20_body" style:list-style-name="L6">
      <style:paragraph-properties fo:margin-left="0cm" fo:margin-right="0cm" fo:margin-top="0cm" fo:margin-bottom="0cm" fo:text-indent="0cm" style:auto-text-indent="false"/>
      <style:text-properties style:font-name="Arial" fo:font-size="10pt" style:font-size-asian="10pt" style:font-size-complex="10pt"/>
    </style:style>
    <style:style style:name="P49" style:family="paragraph" style:parent-style-name="Text_20_body" style:list-style-name="L7">
      <style:paragraph-properties fo:margin-left="0cm" fo:margin-right="0cm" fo:margin-top="0cm" fo:margin-bottom="0cm" fo:text-indent="0cm" style:auto-text-indent="false"/>
      <style:text-properties style:font-name="Arial" fo:font-size="10pt" style:font-size-asian="10pt" style:font-size-complex="10pt"/>
    </style:style>
    <style:style style:name="P50" style:family="paragraph" style:parent-style-name="Text_20_body" style:list-style-name="L8">
      <style:paragraph-properties fo:margin-left="0cm" fo:margin-right="0cm" fo:margin-top="0cm" fo:margin-bottom="0cm" fo:text-indent="0cm" style:auto-text-indent="false"/>
      <style:text-properties style:font-name="Arial" fo:font-size="10pt" style:font-size-asian="10pt" style:font-size-complex="10pt"/>
    </style:style>
    <style:style style:name="P51" style:family="paragraph" style:parent-style-name="Text_20_body" style:list-style-name="L9">
      <style:paragraph-properties fo:margin-left="0cm" fo:margin-right="0cm" fo:margin-top="0cm" fo:margin-bottom="0cm" fo:text-indent="0cm" style:auto-text-indent="false"/>
      <style:text-properties style:font-name="Arial" fo:font-size="10pt" style:font-size-asian="10pt" style:font-size-complex="10pt"/>
    </style:style>
    <style:style style:name="P52" style:family="paragraph" style:parent-style-name="Text_20_body" style:list-style-name="L10">
      <style:paragraph-properties fo:margin-left="0cm" fo:margin-right="0cm" fo:margin-top="0cm" fo:margin-bottom="0cm" fo:text-indent="0cm" style:auto-text-indent="false"/>
      <style:text-properties style:font-name="Arial" fo:font-size="10pt" style:font-size-asian="10pt" style:font-size-complex="10pt"/>
    </style:style>
    <style:style style:name="P53" style:family="paragraph" style:parent-style-name="Text_20_body" style:list-style-name="L11">
      <style:paragraph-properties fo:margin-left="0cm" fo:margin-right="0cm" fo:margin-top="0cm" fo:margin-bottom="0cm" fo:text-indent="0cm" style:auto-text-indent="false"/>
      <style:text-properties style:font-name="Arial" fo:font-size="10pt" style:font-size-asian="10pt" style:font-size-complex="10pt"/>
    </style:style>
    <style:style style:name="P54" style:family="paragraph" style:parent-style-name="Text_20_body" style:list-style-name="L12">
      <style:paragraph-properties fo:margin-left="0cm" fo:margin-right="0cm" fo:margin-top="0cm" fo:margin-bottom="0cm" fo:text-indent="0cm" style:auto-text-indent="false"/>
      <style:text-properties style:font-name="Arial" fo:font-size="10pt" style:font-size-asian="10pt" style:font-size-complex="10pt"/>
    </style:style>
    <style:style style:name="P55" style:family="paragraph" style:parent-style-name="Text_20_body" style:list-style-name="L13">
      <style:paragraph-properties fo:margin-left="0cm" fo:margin-right="0cm" fo:margin-top="0cm" fo:margin-bottom="0cm" fo:text-indent="0cm" style:auto-text-indent="false"/>
      <style:text-properties style:font-name="Arial" fo:font-size="10pt" style:font-size-asian="10pt" style:font-size-complex="10pt"/>
    </style:style>
    <style:style style:name="P56" style:family="paragraph" style:parent-style-name="Text_20_body" style:list-style-name="L14">
      <style:paragraph-properties fo:margin-left="0cm" fo:margin-right="0cm" fo:margin-top="0cm" fo:margin-bottom="0cm" fo:text-indent="0cm" style:auto-text-indent="false"/>
      <style:text-properties style:font-name="Arial" fo:font-size="10pt" style:font-size-asian="10pt" style:font-size-complex="10pt"/>
    </style:style>
    <style:style style:name="P57" style:family="paragraph" style:parent-style-name="Text_20_body" style:list-style-name="L15">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58" style:family="paragraph" style:parent-style-name="Text_20_body" style:list-style-name="L16">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59" style:family="paragraph" style:parent-style-name="Text_20_body" style:list-style-name="L18">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0" style:family="paragraph" style:parent-style-name="Text_20_body" style:list-style-name="L19">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1" style:family="paragraph" style:parent-style-name="Text_20_body" style:list-style-name="L20">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2" style:family="paragraph" style:parent-style-name="Text_20_body" style:list-style-name="L21">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3" style:family="paragraph" style:parent-style-name="Text_20_body" style:list-style-name="L22">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4" style:family="paragraph" style:parent-style-name="Text_20_body" style:list-style-name="L23">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5" style:family="paragraph" style:parent-style-name="Text_20_body" style:list-style-name="L24">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6" style:family="paragraph" style:parent-style-name="Text_20_body" style:list-style-name="L25">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7" style:family="paragraph" style:parent-style-name="Text_20_body" style:list-style-name="L26">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8" style:family="paragraph" style:parent-style-name="Text_20_body" style:list-style-name="L27">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69" style:family="paragraph" style:parent-style-name="Text_20_body" style:list-style-name="L15">
      <style:paragraph-properties fo:margin-left="0cm" fo:margin-right="0cm" fo:margin-top="0cm" fo:margin-bottom="0cm" fo:text-indent="0cm" style:auto-text-indent="false"/>
      <style:text-properties style:font-name="Arial" fo:font-size="10pt" style:font-size-asian="10pt" style:font-size-complex="10pt"/>
    </style:style>
    <style:style style:name="P70" style:family="paragraph" style:parent-style-name="Text_20_body" style:list-style-name="L16">
      <style:paragraph-properties fo:margin-left="0cm" fo:margin-right="0cm" fo:margin-top="0cm" fo:margin-bottom="0cm" fo:text-indent="0cm" style:auto-text-indent="false"/>
      <style:text-properties style:font-name="Arial" fo:font-size="10pt" style:font-size-asian="10pt" style:font-size-complex="10pt"/>
    </style:style>
    <style:style style:name="P71" style:family="paragraph" style:parent-style-name="Text_20_body" style:list-style-name="L17">
      <style:paragraph-properties fo:margin-left="0cm" fo:margin-right="0cm" fo:margin-top="0cm" fo:margin-bottom="0cm" fo:text-indent="0cm" style:auto-text-indent="false"/>
      <style:text-properties style:font-name="Arial" fo:font-size="10pt" style:font-size-asian="10pt" style:font-size-complex="10pt"/>
    </style:style>
    <style:style style:name="P72"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normal" fo:background-color="transparent" style:font-size-asian="10pt" style:font-size-complex="10pt"/>
    </style:style>
    <style:style style:name="P73" style:family="paragraph" style:parent-style-name="Text_20_body" style:list-style-name="L3">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normal" fo:background-color="transparent" style:font-size-asian="10pt" style:font-size-complex="10pt"/>
    </style:style>
    <style:style style:name="P74" style:family="paragraph" style:parent-style-name="Text_20_body" style:list-style-name="L4">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normal" fo:background-color="transparent" style:font-size-asian="10pt" style:font-size-complex="10pt"/>
    </style:style>
    <style:style style:name="P75" style:family="paragraph" style:parent-style-name="Text_20_body" style:list-style-name="L4">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76" style:family="paragraph" style:parent-style-name="Text_20_body" style:list-style-name="L5">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fo:font-style="italic" fo:background-color="transparen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transparent"/>
    </style:style>
    <style:style style:name="T4" style:family="text">
      <style:text-properties fo:font-weight="bold" fo:background-color="transparent" style:font-weight-asian="bold" style:font-weight-complex="bold"/>
    </style:style>
    <style:style style:name="T5" style:family="text">
      <style:text-properties fo:font-weight="bold" style:font-weight-asian="bold" style:font-weight-complex="bold"/>
    </style:style>
    <style:style style:name="T6" style:family="text">
      <style:text-properties fo:color="#000000"/>
    </style:style>
    <style:style style:name="T7" style:family="text">
      <style:text-properties fo:color="#000000" fo:font-style="italic" fo:background-color="transparent"/>
    </style:style>
    <style:style style:name="T8" style:family="text">
      <style:text-properties fo:color="#000000" fo:font-style="italic" fo:font-weight="normal" fo:background-color="transparent"/>
    </style:style>
    <style:style style:name="T9" style:family="text">
      <style:text-properties fo:color="#000000" fo:font-style="italic" fo:font-weight="bold" fo:background-color="transparent"/>
    </style:style>
    <style:style style:name="T10" style:family="text">
      <style:text-properties fo:color="#000000" fo:font-style="italic" fo:font-weight="bold" fo:background-color="transparent" style:font-weight-asian="bold" style:font-weight-complex="bold"/>
    </style:style>
    <style:style style:name="T11" style:family="text">
      <style:text-properties fo:color="#000000" style:font-name="Arial" fo:font-size="10pt" fo:font-style="italic" fo:background-color="transparent" style:font-size-asian="10pt" style:font-size-complex="10pt"/>
    </style:style>
    <style:style style:name="T12" style:family="text">
      <style:text-properties fo:color="#000000" style:font-name="Arial" fo:font-size="10pt" fo:letter-spacing="normal" fo:font-style="italic" fo:font-weight="normal" fo:background-color="transparent" style:font-size-asian="10pt" style:font-size-complex="10pt"/>
    </style:style>
    <style:style style:name="T13" style:family="text">
      <style:text-properties fo:color="#000000" style:font-name="Arial" fo:font-size="10pt" fo:letter-spacing="normal" fo:font-style="italic" style:text-underline-style="solid" style:text-underline-width="auto" style:text-underline-color="font-color" fo:font-weight="normal" fo:background-color="transparent" style:font-size-asian="10pt" style:font-size-complex="10pt"/>
    </style:style>
    <style:style style:name="T14"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style:style>
    <style:style style:name="T15"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loext:char-shading-value="0"/>
    </style:style>
    <style:style style:name="T16" style:family="text">
      <style:text-properties fo:color="#000000" fo:font-style="normal" style:text-underline-style="none" fo:background-color="transparent" style:font-style-asian="normal" style:font-style-complex="normal" loext:char-shading-value="0"/>
    </style:style>
    <style:style style:name="T17" style:family="text">
      <style:text-properties fo:color="#000000" fo:font-style="normal" style:text-underline-style="none" fo:font-weight="bold" fo:background-color="transparent" style:font-name-asian="Times New Roman" style:font-style-asian="normal" style:font-weight-asian="bold" style:font-style-complex="normal" style:font-weight-complex="bold"/>
    </style:style>
    <style:style style:name="T18" style:family="text">
      <style:text-properties fo:color="#000000" fo:font-weight="normal"/>
    </style:style>
    <style:style style:name="T19" style:family="text">
      <style:text-properties fo:color="#000000" fo:font-weight="bold" style:font-weight-asian="bold" style:font-weight-complex="bold"/>
    </style:style>
    <style:style style:name="T20" style:family="text">
      <style:text-properties style:font-name="Arial" fo:font-size="10pt" fo:font-weight="bold" fo:background-color="transparent" style:font-size-asian="10pt" style:font-weight-asian="bold" style:font-size-complex="10pt" style:font-weight-complex="bold"/>
    </style:style>
    <style:style style:name="T21" style:family="text">
      <style:text-properties style:font-name="Arial" fo:font-size="10pt" fo:font-weight="normal" fo:background-color="transparent" style:font-size-asian="10pt" style:font-size-complex="10pt"/>
    </style:style>
    <style:style style:name="T22" style:family="text">
      <style:text-properties style:font-name="Arial" fo:font-size="10pt" style:font-size-asian="10pt" style:font-size-complex="10pt"/>
    </style:style>
    <style:style style:name="T23" style:family="text">
      <style:text-properties style:font-name="Arial" fo:font-size="10pt" fo:background-color="transparent" style:font-size-asian="10pt" style:font-size-complex="10pt"/>
    </style:style>
    <style:style style:name="T24" style:family="text">
      <style:text-properties style:font-name="Arial" fo:font-size="10pt" fo:font-style="italic" fo:background-color="transparent" style:font-size-asian="10pt" style:font-size-complex="10pt"/>
    </style:style>
    <style:style style:name="T25" style:family="text">
      <style:text-properties style:font-name="Arial" fo:font-size="10pt" fo:font-style="italic" fo:font-weight="bold" fo:background-color="transparent" style:font-size-asian="10pt" style:font-size-complex="10pt"/>
    </style:style>
    <style:style style:name="T26" style:family="text">
      <style:text-properties style:font-name="Arial" fo:font-size="10pt" fo:font-style="italic" fo:font-weight="normal" fo:background-color="transparent" style:font-size-asian="10pt" style:font-size-complex="10pt"/>
    </style:style>
    <style:style style:name="T27" style:family="text">
      <style:text-properties style:font-name="Arial" style:text-underline-style="solid" style:text-underline-width="auto" style:text-underline-color="font-color" fo:background-color="#ccff99" style:font-name-asian="Times New Roman" style:font-size-asian="10pt" style:font-size-complex="10pt" loext:char-shading-value="0"/>
    </style:style>
    <style:style style:name="T28" style:family="text">
      <style:text-properties style:font-name="Arial" style:text-underline-style="solid" style:text-underline-width="auto" style:text-underline-color="font-color" fo:background-color="#ccff99" style:font-size-asian="10pt" style:font-size-complex="10pt" loext:char-shading-value="0"/>
    </style:style>
    <style:style style:name="T29" style:family="text">
      <style:text-properties fo:font-style="italic"/>
    </style:style>
    <style:style style:name="T30" style:family="text">
      <style:text-properties fo:font-style="italic" fo:font-weight="normal" fo:background-color="transparent"/>
    </style:style>
    <style:style style:name="T31" style:family="text">
      <style:text-properties fo:font-style="italic" fo:font-weight="bold" fo:background-color="transparent"/>
    </style:style>
    <style:style style:name="T32" style:family="text">
      <style:text-properties fo:font-style="italic" fo:font-weight="bold" fo:background-color="transparent" style:font-weight-asian="bold" style:font-weight-complex="bold"/>
    </style:style>
    <style:style style:name="T33" style:family="text">
      <style:text-properties fo:font-style="italic" fo:background-color="transparent"/>
    </style:style>
    <style:style style:name="T34" style:family="text">
      <style:text-properties fo:font-style="italic" style:text-underline-style="solid" style:text-underline-width="auto" style:text-underline-color="font-color"/>
    </style:style>
    <style:style style:name="T35" style:family="text">
      <style:text-properties fo:font-style="italic" style:text-underline-style="solid" style:text-underline-width="auto" style:text-underline-color="font-color" fo:font-weight="bold" fo:background-color="transparent"/>
    </style:style>
    <style:style style:name="T36" style:family="text">
      <style:text-properties fo:font-style="italic" style:text-underline-style="solid" style:text-underline-width="auto" style:text-underline-color="font-color" fo:font-weight="normal" fo:background-color="transparent"/>
    </style:style>
    <style:style style:name="T37" style:family="text">
      <style:text-properties fo:font-variant="normal" fo:text-transform="none" fo:color="#000000" fo:letter-spacing="normal"/>
    </style:style>
    <style:style style:name="T38" style:family="text">
      <style:text-properties fo:font-variant="normal" fo:text-transform="none" fo:color="#000000" fo:letter-spacing="normal" fo:font-style="italic" fo:font-weight="normal"/>
    </style:style>
    <style:style style:name="T39" style:family="text">
      <style:text-properties fo:font-variant="normal" fo:text-transform="none" fo:color="#000000" fo:letter-spacing="normal" fo:font-style="italic" fo:font-weight="normal" fo:background-color="transparent"/>
    </style:style>
    <style:style style:name="T40" style:family="text">
      <style:text-properties fo:font-variant="normal" fo:text-transform="none" fo:color="#000000" fo:letter-spacing="normal" fo:font-style="italic" style:text-underline-style="solid" style:text-underline-width="auto" style:text-underline-color="font-color" fo:font-weight="bold"/>
    </style:style>
    <style:style style:name="T41" style:family="text">
      <style:text-properties fo:font-variant="normal" fo:text-transform="none" fo:color="#000000" fo:letter-spacing="normal" fo:font-style="italic" style:text-underline-style="solid" style:text-underline-width="auto" style:text-underline-color="font-color" fo:font-weight="normal"/>
    </style:style>
    <style:style style:name="T42" style:family="text">
      <style:text-properties fo:font-variant="normal" fo:text-transform="none" fo:color="#000000" fo:letter-spacing="normal" fo:font-style="italic" fo:font-weight="bold"/>
    </style:style>
    <style:style style:name="T43" style:family="text">
      <style:text-properties fo:font-variant="normal" fo:text-transform="none" fo:color="#000000" fo:letter-spacing="normal" fo:font-style="italic" fo:font-weight="bold" fo:background-color="transparent"/>
    </style:style>
    <style:style style:name="T44" style:family="text">
      <style:text-properties fo:font-variant="normal" fo:text-transform="none" fo:color="#000000" fo:letter-spacing="normal" fo:font-weight="normal"/>
    </style:style>
    <style:style style:name="T45" style:family="text">
      <style:text-properties fo:font-variant="normal" fo:text-transform="none" fo:color="#000000" fo:letter-spacing="normal" fo:font-style="normal" fo:font-weight="bold" fo:background-color="transparent"/>
    </style:style>
    <style:style style:name="T46" style:family="text">
      <style:text-properties fo:font-variant="normal" fo:text-transform="none" fo:color="#000000" fo:letter-spacing="normal" fo:font-style="normal" fo:font-weight="normal" fo:background-color="transparent"/>
    </style:style>
    <style:style style:name="T47" style:family="text">
      <style:text-properties fo:font-variant="normal" fo:text-transform="none" fo:color="#000000" fo:letter-spacing="normal" fo:font-style="normal" fo:background-color="transparent"/>
    </style:style>
    <style:style style:name="T48" style:family="text">
      <style:text-properties fo:font-variant="normal" fo:text-transform="none" fo:color="#000000" fo:letter-spacing="normal" fo:background-color="transparent"/>
    </style:style>
    <style:style style:name="T49" style:family="text">
      <style:text-properties fo:font-variant="normal" fo:text-transform="none" fo:color="#000000" fo:letter-spacing="normal" style:text-underline-style="solid" style:text-underline-width="auto" style:text-underline-color="font-color"/>
    </style:style>
    <style:style style:name="T50" style:family="text">
      <style:text-properties fo:font-variant="normal" fo:text-transform="none" fo:color="#000000" fo:letter-spacing="normal" fo:font-weight="bold" fo:background-color="transparent"/>
    </style:style>
    <style:style style:name="T51" style:family="text">
      <style:text-properties fo:font-variant="normal" fo:text-transform="none" fo:color="#000000" fo:font-style="normal" fo:font-weight="normal" fo:background-color="transparent"/>
    </style:style>
    <style:style style:name="T52" style:family="text">
      <style:text-properties fo:font-variant="normal" fo:text-transform="none" fo:color="#000000" fo:font-style="normal" fo:font-weight="bold" fo:background-color="transparent"/>
    </style:style>
    <style:style style:name="T53" style:family="text">
      <style:text-properties fo:font-variant="normal" fo:text-transform="none" fo:font-style="normal" fo:font-weight="bold" fo:background-color="transparent"/>
    </style:style>
    <style:style style:name="T54" style:family="text">
      <style:text-properties fo:font-variant="normal" fo:text-transform="none" fo:font-style="normal" fo:font-weight="normal" fo:background-color="transparent"/>
    </style:style>
    <style:style style:name="T55" style:family="text">
      <style:text-properties fo:font-variant="normal" fo:text-transform="none" fo:font-style="normal" style:text-underline-style="solid" style:text-underline-width="auto" style:text-underline-color="font-color" fo:font-weight="bold" fo:background-color="transparent"/>
    </style:style>
    <style:style style:name="T56" style:family="text">
      <style:text-properties fo:font-variant="normal" fo:text-transform="none" fo:font-style="normal" style:text-underline-style="solid" style:text-underline-width="auto" style:text-underline-color="font-color" fo:font-weight="normal" fo:background-color="transparent"/>
    </style:style>
    <style:style style:name="T57" style:family="text">
      <style:text-properties fo:font-variant="normal" fo:text-transform="none" fo:color="#ff0000" fo:font-style="normal" fo:font-weight="normal" fo:background-color="transparent"/>
    </style:style>
    <style:style style:name="T58" style:family="text">
      <style:text-properties style:text-underline-style="solid" style:text-underline-width="auto" style:text-underline-color="font-color"/>
    </style:style>
    <style:style style:name="T59" style:family="text">
      <style:text-properties style:text-underline-style="solid" style:text-underline-width="auto" style:text-underline-color="font-color" fo:font-weight="bold"/>
    </style:style>
    <style:style style:name="T60" style:family="text">
      <style:text-properties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61" style:family="text">
      <style:text-properties style:text-underline-style="solid" style:text-underline-width="auto" style:text-underline-color="font-color" fo:background-color="#ccff99"/>
    </style:style>
    <style:style style:name="T62" style:family="text">
      <style:text-properties style:text-underline-style="solid" style:text-underline-width="auto" style:text-underline-color="font-color" fo:font-weight="normal"/>
    </style:style>
    <style:style style:name="T63" style:family="text">
      <style:text-properties fo:font-weight="normal"/>
    </style:style>
    <style:style style:name="T64" style:family="text">
      <style:text-properties fo:background-color="transparent"/>
    </style:style>
    <style:style style:name="T65" style:family="text">
      <style:text-properties style:text-position="33% 80%" fo:font-style="italic" fo:font-weight="normal" fo:background-color="transparent"/>
    </style:style>
    <style:style style:name="T66" style:family="text">
      <style:text-properties style:text-position="33% 80%" fo:background-color="transparent"/>
    </style:style>
    <style:style style:name="T67" style:family="text">
      <style:text-properties fo:color="#111111" fo:font-style="italic" fo:font-weight="normal" fo:background-color="transparent"/>
    </style:style>
    <style:style style:name="T68" style:family="text">
      <style:text-properties fo:color="#111111" fo:font-style="italic" fo:background-color="transparent"/>
    </style:style>
    <style:style style:name="T69" style:family="text">
      <style:text-properties fo:color="#111111" fo:font-style="italic" fo:font-weight="bold" fo:background-color="transparen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7">
      <text:list-level-style-number text:level="1" text:style-name="Numbering_20_Symbols" style:num-suffix="." style:num-format="a" text:start-value="2">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8">
      <text:list-level-style-number text:level="1" text:style-name="Numbering_20_Symbols" style:num-suffix="." style:num-format="a" text:start-value="3">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
      <text:list-level-style-number text:level="1" text:style-name="Numbering_20_Symbols" style:num-suffix="." style:num-format="a" text:start-value="4">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number text:level="1" text:style-name="Numbering_20_Symbols" style:num-suffix="." style:num-format="a" text:start-value="3">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1">
      <text:list-level-style-number text:level="1" text:style-name="Numbering_20_Symbols" style:num-suffix="." style:num-format="a" text:start-value="2">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2">
      <text:list-level-style-number text:level="1" text:style-name="Numbering_20_Symbols" style:num-suffix="." style:num-format="a" text:start-value="3">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3">
      <text:list-level-style-number text:level="1" text:style-name="Numbering_20_Symbols" style:num-suffix="." style:num-format="a" text:start-value="4">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4">
      <text:list-level-style-number text:level="1" text:style-name="Numbering_20_Symbols" style:num-suffix="." style:num-format="a" text:start-value="5">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5">
      <text:list-level-style-number text:level="1" text:style-name="Numbering_20_Symbols" style:num-suffix="." style:num-format="a" text:start-value="6">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6">
      <text:list-level-style-number text:level="1" text:style-name="Numbering_20_Symbols" style:num-suffix="." style:num-format="a" text:start-value="7">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7">
      <text:list-level-style-number text:level="1" text:style-name="Numbering_20_Symbols" style:num-suffix="." style:num-format="a" text:start-value="8">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text:span text:style-name="T61">Ordenanza fiscal reguladora de <text:s/></text:span><text:span text:style-name="T28">Ordenanza Fiscal reguladora del Impuesto sobre Bienes Inmuebles:</text:span><text:span text:style-name="Strong_20_Emphasis"><text:span text:style-name="T27"> </text:span></text:span><text:span text:style-name="Strong_20_Emphasis"><text:span text:style-name="T60"><text:s/>memoria, proyecto normativo previo, informe justificativo de la aprobación del proyecto</text:span></text:span></text:p>
      <text:p text:style-name="P42"/>
      <text:p text:style-name="P43">Expte: <text:s/>11774/2023</text:p>
      <text:p text:style-name="P42"/>
      <text:p text:style-name="P20"><text:span text:style-name="T23">En fecha </text:span><text:span text:style-name="T20">18 de septiembre de 2023 se dicta Providencia de Alcaldía</text:span><text:span text:style-name="T23">, que literalmente expresa:</text:span><text:span text:style-name="T22"> </text:span></text:p>
      <text:p text:style-name="P11"/>
      <text:p text:style-name="P16"><text:span text:style-name="T5">&lt;&lt;</text:span><text:span text:style-name="T63">Desde el Área de Recaudación se ha comunicado la necesidad de modificar</text:span> <text:span text:style-name="T63">l</text:span><text:span text:style-name="T18">a </text:span><text:span text:style-name="T19">Ordenanza Fiscal Reguladora del Impuesto sobre Bienes Inmuebles (IBI),</text:span><text:span text:style-name="T18"> respecto a tres aspectos: modificación de los tipos de gravamen, inclusión de un recargo por vivienda desocupada (en base al artículo 72 del Real Decreto Legislativo 2/2004, de 5 de marzo, por el que se aprueba el texto refundido de la Ley Reguladora de las Haciendas Locales) e inclusión de un apartado que regule la división de cuota del IBI, cuando concurran dos o más titulares.</text:span><text:span text:style-name="T6"> </text:span><text:span text:style-name="T18">Estas propuestas se han realizado en base a la experiencia del Área de Recaudación en la tramitación del mentado Impuesto. </text:span></text:p>
      <text:p text:style-name="P11"><text:span text:style-name="T39">Por todo ello y al objeto de iniciar el oportuno expediente,</text:span> </text:p>
      <text:p text:style-name="P11"/>
      <text:p text:style-name="P12"><text:span text:style-name="T31">DISPONGO</text:span> </text:p>
      <text:p text:style-name="P12"/>
      <text:p text:style-name="P11"><text:span text:style-name="T31">PRIMERO.-</text:span><text:span text:style-name="T33"> Incoar el procedimiento de modificación de la </text:span><text:span text:style-name="T7">Ordenanza Fiscal Reguladora del Impuesto sobre Bienes Inmuebles (IBI), </text:span><text:span text:style-name="T33">con arreglo a lo previsto en el Texto Refundido de la Ley Reguladora de las Haciendas Locales, aprobado por Real Decreto Legislativo 2/2004, de 5 de marzo.</text:span> </text:p>
      <text:p text:style-name="P11"><text:span text:style-name="T31">SEGUNDO.-</text:span><text:span text:style-name="T33"> Que se emitan los informes técnicos necesarios para la modificación de la Ordenanza Fiscal Reguladora del Impuesto sobre Bienes Inmuebles (IBI).</text:span> </text:p>
      <text:p text:style-name="P11"><text:span text:style-name="T31">TERCERO.- </text:span><text:span text:style-name="T33">Que se emita informe jurídico sobre la legislación aplicable al caso y la adecuación a la misma del proyecto propuesto para acuerdo.</text:span><text:span text:style-name="T32">&gt;&gt;</text:span><text:span text:style-name="T5"> </text:span></text:p>
      <text:p text:style-name="P11"/>
      <text:p text:style-name="P11"/>
      <text:p text:style-name="P19">Con fecha<text:span text:style-name="T5"> 27 de septiembre de 2023,</text:span> D. Eduardo Álamo Perera, en calidad de Gerente de la compañía MOGÁN GESTIÓN MUNICIPAL, S.L., emite informe en virtud del cual determina lo siguiente: </text:p>
      <text:p text:style-name="P17"/>
      <text:p text:style-name="P11"><text:span text:style-name="T30">&lt;&lt; </text:span><text:span text:style-name="T31">INFORME</text:span> </text:p>
      <text:p text:style-name="P11"/>
      <text:p text:style-name="P15">PRIMERO.- FUNDAMENTOS JURÍDICOS Y ANTECEDENTES. </text:p>
      <text:p text:style-name="P15"/>
      <text:p text:style-name="P17">Establece el artículo 72 del RD 2/2004, texto refundido de la Ley Reguladora de las Haciendas Locales (en adelante TRLRHHLL), de 5 de marzo, donde se regula el tipo de gravamen del impuesto sobre bienes inmuebles lo siguiente: </text:p>
      <text:p text:style-name="P11"><text:span text:style-name="T30">1. El tipo de gravamen mínimo y supletorio será el 0,4 por ciento cuando se trate de bienes inmuebles urbanos y el 0,3 por ciento cuando se trate de bienes inmuebles rústicos, y el máximo será el 1,10 por ciento para los urbanos y 0,90 por ciento para los rústicos.</text:span> </text:p>
      <text:p text:style-name="P17">() </text:p>
      <text:p text:style-name="P11"><text:span text:style-name="T30">4. Dentro de los límites resultantes de lo dispuesto en los apartados anteriores, los ayuntamientos podrán establecer, para los bienes inmuebles urbanos, excluidos los de uso residencial, tipos diferenciados atendiendo a los usos establecidos en la normativa catastral para la valoración de las construcciones. Cuando los inmuebles tengan atribuidos varios usos se aplicará el tipo correspondiente al uso de la edificación o dependencia principal. Dichos tipos solo podrán aplicarse, como máximo, al 10 por ciento de los bienes inmuebles urbanos del término municipal que, para cada uso, tenga mayor valor catastral, a cuyo efecto la ordenanza fiscal del impuesto señalará el correspondiente umbral de valor para todos o cada uno de los usos, a partir del cual serán de aplicación los tipos incrementados.</text:span> </text:p>
      <text:p text:style-name="P17">El tipo general en la ordenanza del Impuesto sobre Bienes Inmuebles Urbanos del Ayuntamiento de Mogán está fijado en el 0,64. Hasta ahora no existen tipos diferenciados por uso que habilita el artículo 72.4 del TRLRHHLL. </text:p>
      <text:p text:style-name="P17"/>
      <text:p text:style-name="P15">SEGUNDO.- ANÁLISIS DE LA APLICACIÓN DE TIPOS DIFERENCIADOS EN DISTINTAS ADMINISTRACIONES LOCALES. </text:p>
      <text:p text:style-name="P15"><text:soft-page-break/></text:p>
      <text:p text:style-name="P17">Se adjunta como Anexo I al presente Informe, análisis de aplicación de tipos diferenciados en distintas Administraciones Locales del panorama nacional. </text:p>
      <text:p text:style-name="P17"/>
      <text:p text:style-name="P15">TERCERO.- ESTUDIO DE APLICACIÓN DE TIPOS DIFERENCIADOS EN EL MUNICIPIO DE MOGÁN. </text:p>
      <text:p text:style-name="P17">Vistos los diferentes escenarios expuestos, tras reunión con Alcaldía y Concejal de Hacienda se proponen lo siguiente: </text:p>
      <text:p text:style-name="P11"><text:span text:style-name="T30">- Se ha realizado un estudio de los distintos inmuebles por uso y en función de su valor catastral (VC), pretendiendo fijar un umbral único (aunque la legislación no obliga a que sea único), a partir del cual los inmuebles afectados no se acerquen al 10% de tope máximo establecido por la ley. Así, tomando los datos del IBI 2023, los inmuebles por uso (excluidos residencial), que tiene un VC superior a 600.000 serían 92 inmuebles afectados (0,47% de todos los inmuebles de uso distinto al residencial):</text:span> </text:p>
      <text:p text:style-name="P11"><text:span text:style-name="T30">()</text:span> </text:p>
      <text:p text:style-name="P17">Parece oportuno destacar que, ajustando más los umbrales, esta capacidad normativa podría afectar hasta 1.946 inmuebles de uso distinto al residencial. </text:p>
      <text:p text:style-name="P17">Estando fijado el tipo general en el Ayuntamiento de Mogán en el 0,64 y el tipo máximo fijado por el artículo 72.1. del TRLRHHLL en el 1,1, se considera que el tipo intermedio entre los anteriores (0,87) puede ser suficiente para una subida en el cargo, sin recurrir a los tipos máximos, y permitiendo un margen de incremento del mismo volumen dentro de las habilitaciones legales del citado artículo 72 del TRLRRHHLL. </text:p>
      <text:p text:style-name="P11"><text:span text:style-name="T30">Por todo lo expuesto en el presente informe, y sin perjuicio de opinión jurídica y técnica económica mejor fundada, se da traslado al Ilustre Ayuntamiento de Mogán a los efectos legales y administrativos oportunos. (...)</text:span> <text:span text:style-name="T5">&gt;&gt;</text:span></text:p>
      <text:p text:style-name="P11"/>
      <text:p text:style-name="P11"/>
      <text:p text:style-name="P20"><text:span text:style-name="T21">Con fecha </text:span><text:span text:style-name="T20">27 de septiembre de 2023</text:span><text:span text:style-name="T21">, se emite informe técnico-económico por Dña. Beatriz Delgado Santana,de cuyo tenor literal se desprende, en síntesis, lo siguiente:</text:span><text:span text:style-name="T22"> </text:span></text:p>
      <text:p text:style-name="P11"/>
      <text:p text:style-name="P13"><text:span text:style-name="T31">&lt;&lt;INFORME</text:span> </text:p>
      <text:p text:style-name="P13"/>
      <text:p text:style-name="P11"><text:span text:style-name="T9">PRIMERO.-</text:span><text:span text:style-name="T8"> El Ayuntamiento de Mogán, en sesión plenaria celebrada el 05 de octubre de 2017, aprobó la modificación d</text:span><text:span text:style-name="T67">e la Ordenanza Fiscal Reguladora del Impuesto sobre Bienes Inmuebles (IBI), publicándose el texto íntegro en e</text:span><text:span text:style-name="T8">l BOP de Las Palmas nº 146, de 6 de diciembre de 2017.</text:span> </text:p>
      <text:p text:style-name="P11"/>
      <text:p text:style-name="P11"><text:span text:style-name="T9">SEGUNDO.-</text:span><text:span text:style-name="T8"> Se propone la modificación del artículo 3, correspondiente a los sujetos pasivos, con el objetivo de prever y regular los casos en los que existen dos o más titulares del Bien y se solicite la división de la cuota. Esta modificación se plantea desde la eficacia y eficiencia administrativa, pues se establece un mínimo de la cuota líquida, que no podrá ser inferior a 20,00 euros; y de esa manera se evita la sobrecarga administrativa.</text:span> </text:p>
      <text:p text:style-name="P10"/>
      <text:p text:style-name="P11"><text:span text:style-name="T9">TERCERO.-</text:span><text:span text:style-name="T8"> En los dos primeros párrafos del apartado 4 del artículo 72 del Real Decreto Legislativo 2/2004, de 5 de marzo, por el que se aprueba el texto refundido de la Ley Reguladora de las Haciendas Locales (TRLHL), modificado por la disposición final tercera de la Ley 12/2023, de 24 de mayo, por el derecho a la vivienda, se prevé que:</text:span> </text:p>
      <text:p text:style-name="P11"><text:span text:style-name="T8">Dentro de los límites resultantes de lo dispuesto en los apartados anteriores, los ayuntamientos podrán establecer, para los bienes inmuebles urbanos, excluidos los de uso residencial, tipos diferenciados atendiendo a los usos establecidos en la normativa catastral para la valoración de las construcciones. Cuando los inmuebles tengan atribuidos varios usos se aplicará el tipo correspondiente al uso de la edificación o dependencia principal.</text:span> </text:p>
      <text:p text:style-name="P11"><text:span text:style-name="T8">Dichos tipos solo podrán aplicarse, como máximo, al 10 por ciento de los bienes inmuebles urbanos del término municipal que, para cada uso, tenga mayor valor catastral, a cuyo efecto la ordenanza fiscal del impuesto señalará el correspondiente umbral de valor para todos o cada uno de los usos, a partir del cual serán de aplicación los tipos incrementados.</text:span> </text:p>
      <text:p text:style-name="P11"><text:span text:style-name="T8">(.)</text:span> </text:p>
      <text:p text:style-name="P11"><text:span text:style-name="T30">Tras el informe emitido por la empresa Mogán Gestión, SLU, se propone que el tipo diferencial ascienda al 0,87% para aquellos </text:span><text:span text:style-name="T33">bienes inmuebles urbanos, excluidos los de uso residencial, que tengan un valor catastral de más de 600.000,00 euros; siendo el total de Bienes afectados un 0,47 %.</text:span> </text:p>
      <text:p text:style-name="P11"/>
      <text:p text:style-name="P11"><text:span text:style-name="T9">CUARTO.-</text:span><text:span text:style-name="T8"> En el resto del apartado 4 del artículo 72 del TRLHL continúa regulando los recargos por inmuebles urbanos de uso residencial desocupados con carácter permanente, estableciendo lo siguiente:</text:span> </text:p>
      <text:p text:style-name="P6">() </text:p>
      <text:p text:style-name="P11"><text:span text:style-name="T8">Tratándose de inmuebles de uso residencial que se encuentren desocupados con carácter permanente, los ayuntamientos podrán exigir un recargo de hasta el 50 por ciento de la cuota líquida del impuesto.</text:span> </text:p>
      <text:p text:style-name="P11"><text:soft-page-break/><text:span text:style-name="T8">A estos efectos tendrá la consideración de inmueble desocupado con carácter permanente aquel que permanezca desocupado, de forma continuada y sin causa justificada, por un plazo superior a dos años, </text:span><text:span text:style-name="T8">conforme a los requisitos, medios de prueba y procedimiento que establezca la ordenanza fiscal, y pertenezcan a titulares de cuatro o más inmuebles de uso residencial.</text:span> </text:p>
      <text:p text:style-name="P11"><text:span text:style-name="T8">El recargo podrá ser de hasta el 100 por ciento de la cuota líquida del impuesto cuando el periodo de desocupación sea superior a tres años, pudiendo modularse en función del periodo de tiempo de desocupación.</text:span> </text:p>
      <text:p text:style-name="P11"><text:span text:style-name="T8">Además, los ayuntamientos podrán aumentar el porcentaje de recargo que corresponda con arreglo a lo señalado anteriormente en hasta 50 puntos porcentuales adicionales en caso de inmuebles pertenecientes a titulares de dos o más inmuebles de uso residencial que se encuentren desocupados en el mismo término municipal.</text:span> </text:p>
      <text:p text:style-name="P11"><text:span text:style-name="T8">En todo caso se considerarán justificadas las siguientes causas: el traslado temporal por razones laborales o de formación, el cambio de domicilio por situación de dependencia o razones de salud o emergencia social, inmuebles destinados a usos de vivienda de segunda residencia con un máximo de cuatro años de desocupación continuada, inmuebles sujetos a actuaciones de obra o rehabilitación, u otras circunstancias que imposibiliten su ocupación efectiva, que la vivienda esté siendo objeto de un litigio o causa pendiente de resolución judicial o administrativa que impida el uso y disposición de la misma o que se trate de inmuebles cuyos titulares, en condiciones de mercado, ofrezcan en venta, con un máximo de un año en esta situación, o en alquiler, con un máximo de seis meses en esta situación. En el caso de inmuebles de titularidad de alguna Administración Pública, se considerará también como causa justificada ser objeto el inmueble de un procedimiento de venta o de puesta en explotación mediante arrendamiento.</text:span> </text:p>
      <text:p text:style-name="P11"><text:span text:style-name="T8">El recargo, que se exigirá a los sujetos pasivos de este tributo, se devengará el 31 de diciembre y se liquidará anualmente por los ayuntamientos, una vez constatada la desocupación del inmueble en tal fecha, juntamente con el acto administrativo por el que esta se declare.</text:span> </text:p>
      <text:p text:style-name="P11"><text:span text:style-name="T8">La declaración municipal como inmueble desocupado con carácter permanente exigirá la previa audiencia del sujeto pasivo y la acreditación por el Ayuntamiento de los indicios de desocupación, a regular en dicha ordenanza, dentro de los cuales podrán figurar los relativos a los datos del padrón municipal, así como los consumos de servicios de suministro.</text:span> </text:p>
      <text:p text:style-name="P6">Con la incorporación de este nuevo artículo, este Ayuntamiento quiere completar su Ordenanza con el recargo, ya previsto por la normativa, que no se estaba aplicando en el municipio de Mogán. Además, uno de los objetivos con esta incorporación es usar el recargo como un instrumento para hacer frente a situaciones de vivienda decoupada a través de la fiscalidad, que principalmente son propiedad de grandes tenedores como entidades bancarias. </text:p>
      <text:p text:style-name="P6"/>
      <text:p text:style-name="P6"><text:span text:style-name="T2">QUINTO.-</text:span> Con el objetivo de aclarar la documentación a presentar e incrementar la eficiencia administrativa, se propone la modificación del apartado 4 del artículo 9. </text:p>
      <text:p text:style-name="P11"><text:span text:style-name="T30">En base a todo lo anterior, se exponen las siguientes</text:span> </text:p>
      <text:p text:style-name="P11"/>
      <text:p text:style-name="P11"/>
      <text:p text:style-name="P12"><text:span text:style-name="T31">CONCLUSIONES</text:span> </text:p>
      <text:p text:style-name="P12"/>
      <text:p text:style-name="P11"><text:span text:style-name="T31">PRIMERA.-</text:span><text:span text:style-name="T33"> </text:span><text:span text:style-name="T68">En la nueva redacción de la ordenanza </text:span><text:span text:style-name="T69">se modifica el</text:span><text:span text:style-name="T68"> </text:span><text:span text:style-name="T69">apartado 1º del artículo 3</text:span><text:span text:style-name="T68"> en el que se regule la división de la cuota del IBI, en el caso de que haya varios sujetos pasivos, quedando redactado de la siguiente manera:</text:span> </text:p>
      <text:p text:style-name="P11"><text:span text:style-name="T30">1. Son sujetos pasivos, a título de contribuyente, las personas físicas y jurídicas y también las herencias yacentes, comunidades de bienes y otras entidades que, sin personalidad jurídica, constituyan una unidad económica. No obstante:</text:span> </text:p>
      <text:p text:style-name="P11"><text:span text:style-name="T30">a) Cuando un bien inmueble o derecho sobre éste pertenezca a dos o más titulares, se podrá solicitar la división de la deuda tributaria en proporción a la participación de cada uno de ellos en el dominio o derecho de que se trate, al amparo del artículo 35.7 de la Ley 58/2003, de 17 de diciembre, General Tributaria (en adelante, LGT).</text:span> </text:p>
      <text:p text:style-name="P11"><text:span text:style-name="T33">Para solicitar la división, es necesario proporcionar los datos personales y domicilios de los demás responsables del pago, junto con los documentos públicos que demuestren la proporción de propiedad de cada uno en el inmueble. Todos los solicitantes de la división de la cuota deben también adherirse al sistema de notificación electrónica del Ayuntamiento de Mogán o la entidad designada para la gestión </text:span><text:soft-page-break/><text:span text:style-name="T33">tributaria del impuesto, según lo establecido en el artículo 14.3 de la Ley 39/2015, de 1 de octubre, del Procedimiento Administrativo Común de las Administraciones Públicas.</text:span> </text:p>
      <text:p text:style-name="P11"><text:span text:style-name="T30">Caso de que alguno de los cotitulares tenga deuda ejecutiva pendiente en el momento de la solicitud, ésta será desestimada, como garantía de crédito tributario.</text:span> </text:p>
      <text:p text:style-name="P11"><text:span text:style-name="T30">Por razones de coste y eficacia, no se procederá a la división de las liquidaciones si, como consecuencia de la misma, resultaren liquidaciones con una cuota líquida inferior a 20 euros.</text:span> </text:p>
      <text:p text:style-name="P11"><text:span text:style-name="T30">La solicitud deberá formularse con anterioridad al 31 de enero del ejercicio en el que se pretenda obtener la división de las cuotas. Una vez aceptada por la Administración la solicitud de división, los datos se incorporarán en el padrón del impuesto del ejercicio inmediato posterior y se mantendrá en los sucesivos mientras no se solicite la modificación. En este caso, </text:span><text:span text:style-name="T35">NO</text:span><text:span text:style-name="T30"> se admitirá la domiciliación en una entidad financiera del pago de las cuotas individuales resultantes.</text:span> </text:p>
      <text:p text:style-name="P11"><text:span text:style-name="T33">En caso de incumplimiento de pago de alguna de las liquidaciones producto de la división de la cuota, o bien si se constate el incumplimiento de cualquiera de los requisitos necesarios para la concesión de la misma, el Ayuntamiento de Mogán anulará la división de cuota para sucesivos ejercicios.</text:span> </text:p>
      <text:p text:style-name="P11"><text:span text:style-name="T30">Además, en el supuesto de incumplimiento de alguno de los cotitulares de su obligación de ingresar su parte de la liquidación, una vez transcurrido el periodo voluntario, con independencia de que dicha liquidación pueda ser exigida al citado deudor a través del procedimiento de apremio regulado en los artículos 163 y siguientes de la LGT, el Ayuntamiento de Mogán también podrá exigir el importe de la liquidación impagada a cualquiera de los obligados tributarios, en virtud de la obligación solidaria de todos ellos establecida en el primer párrafo del artículo 35.7 de la LGT. Si esta deuda es satisfecha por otro obligado tributario, éste tendrá derecho de reembolso frente al obligado incumplidor en los términos previstos en la legislación civil (artículo 41.6 de la LGT).</text:span> </text:p>
      <text:p text:style-name="P11"><text:span text:style-name="T30">En ningún caso se puede solicitar la división de la cuota del tributo en los supuestos del régimen económico matrimonial de sociedad legal de gananciales.</text:span> </text:p>
      <text:p text:style-name="P11"><text:span text:style-name="T30">b) En los supuestos de concurrencia de cotitulares con idéntico porcentaje de titularidad del derecho que origina la deuda, se puede solicitar la alteración del orden de los sujetos pasivos para hacer constar, en primer lugar, quien es el mayor beneficiario del uso. En este caso se exige el acuerdo expreso de todos los cotitulares interesados.</text:span> </text:p>
      <text:p text:style-name="P11"><text:span text:style-name="T8">2. Lo dispuesto en el apartado anterior será de aplicación sin perjuicio de la facultad del sujeto pasivo de repercutir la carga tributaria soportada, conforme a las normas de derecho común.</text:span> </text:p>
      <text:p text:style-name="P11"><text:span text:style-name="T8">3. El Ayuntamiento repercutirá la totalidad de la cuota líquida del impuesto en quienes, no reuniendo la condición de sujetos pasivos del mismo, hagan uso mediante contraprestación de sus bienes demaniales o patrimoniales. A tal efecto la cuota repercutible se determinará en razón a la parte del valor catastral que corresponda a la superficie utilizada y a la construcción directamente vinculada a cada arrendatario o cesionario del derecho de uso.</text:span> </text:p>
      <text:p text:style-name="P10"><text:span text:style-name="T30">4. En el supuesto de concurrencia de varios concesionarios sobre un mismo inmueble de características especiales será sustituto del contribuyente el que deba satisfacer el mayor canon. Para esa misma clase de inmuebles, cuando el propietario tenga la condición de sujeto pasivo contribuyente por la superficie no afectada por las concesiones, actuará como sustituto del mismo el ente u organismo público a que se halle afectado o adscrito el inmueble o aquél a cuyo cargo se encuentre su administración y gestión, el cual no podrá repercutir en el contribuyente el importe de la deuda tributaria satisfecha.</text:span> </text:p>
      <text:p text:style-name="P10"><text:span text:style-name="T30">Asimismo, el sustituto del contribuyente podrá repercutir sobre los demás concesionarios la parte de la cuota líquida que le corresponda en proporción a los cánones que deban satisfacer cada uno de ellos.</text:span> </text:p>
      <text:p text:style-name="P10"/>
      <text:p text:style-name="P11"><text:span text:style-name="T69">SEGUNDA.-</text:span><text:span text:style-name="T68"> </text:span><text:span text:style-name="T69">Se añade un apartado nuevo al artículo 8, siendo el 2º apartado,</text:span><text:span text:style-name="T33"> </text:span><text:span text:style-name="T68">en el que se establece</text:span><text:span text:style-name="T7"> </text:span><text:span text:style-name="T8">un tipo de gravamen diferenciado para los bienes inmuebles de naturaleza urbana que superen el valor catastral que para cada uso, distinto del residencial,</text:span><text:span text:style-name="T33"> </text:span><text:span text:style-name="T68">quedando redactado de la siguiente manera:</text:span> </text:p>
      <text:p text:style-name="P10"><text:span text:style-name="T30">1. El tipo de gravamen será:</text:span> </text:p>
      <text:list xml:id="list2884054173759780358" text:style-name="L1">
        <text:list-item>
          <text:p text:style-name="P45"><text:span text:style-name="T30">Bienes Inmuebles de Naturaleza Urbana = 0,64%</text:span> </text:p>
        </text:list-item>
        <text:list-item>
          <text:p text:style-name="P45"><text:span text:style-name="T30">Bienes Inmuebles de Naturaleza Rústica = 0,90%</text:span> </text:p>
        </text:list-item>
        <text:list-item>
          <text:p text:style-name="P45"><text:span text:style-name="T30">Bienes Inmuebles de características especiales = 0,60 %.</text:span> </text:p>
        </text:list-item>
      </text:list>
      <text:p text:style-name="P10"><text:span text:style-name="T30">* Bienes Inmuebles de Características Especiales:</text:span> </text:p>
      <table:table table:name="Table3" table:style-name="Table3">
        <table:table-column table:style-name="Table3.A"/>
        <table:table-row>
          <table:table-cell table:style-name="Table3.A1" office:value-type="string">
            <text:p text:style-name="P30"><text:span text:style-name="T31">BICE</text:span> </text:p>
          </table:table-cell>
        </table:table-row>
        <table:table-row>
          <table:table-cell table:style-name="Table3.A1" office:value-type="string">
            <text:p text:style-name="P33"><text:span text:style-name="T33">Producción de energía eléctrica y gas, al refino de petróleo y a las centrales nucleares.</text:span> </text:p>
          </table:table-cell>
        </table:table-row>
        <table:table-row>
          <table:table-cell table:style-name="Table3.A1" office:value-type="string">
            <text:p text:style-name="P34"><text:span text:style-name="T30">Presas, saltos de agua y embalses.</text:span> </text:p>
          </table:table-cell>
        </table:table-row>
        <table:table-row>
          <table:table-cell table:style-name="Table3.A1" office:value-type="string">
            <text:p text:style-name="P34"><text:span text:style-name="T30">Autopistas, carreteras y túneles de peaje.</text:span> </text:p>
          </table:table-cell>
        </table:table-row>
        <table:table-row>
          <table:table-cell table:style-name="Table3.A1" office:value-type="string">
            <text:p text:style-name="P34"><text:span text:style-name="T30">Aeropuertos y puertos comerciales</text:span> </text:p>
          </table:table-cell>
        </table:table-row>
      </table:table>
      <text:p text:style-name="P10"><text:soft-page-break/><text:span text:style-name="T8">2. De conformidad con lo dispuesto en el apartado 4 del artículo 72 del Real Decreto Legislativo 2/2004, de 5 de marzo, por el que se aprueba el texto refundido de la Ley Reguladora de las Haciendas Locales (en adelante, TRLRHL), se establece un tipo de gravamen diferenciado del </text:span><text:span text:style-name="T9">0,87 %</text:span><text:span text:style-name="T8"> para los bienes </text:span><text:span text:style-name="T8">inmuebles de naturaleza urbana que superen el valor catastral que para cada uso, distinto del residencial, se establece a continuación:</text:span> </text:p>
      <table:table table:name="Table5" table:style-name="Table5">
        <table:table-column table:style-name="Table5.A"/>
        <table:table-column table:style-name="Table5.B"/>
        <table:table-row>
          <table:table-cell table:style-name="Table5.A1" office:value-type="string">
            <text:p text:style-name="P36"><text:span text:style-name="T31">USO</text:span> </text:p>
          </table:table-cell>
          <table:table-cell table:style-name="Table5.A1" office:value-type="string">
            <text:p text:style-name="P31">UMBRALES VALOR CATASTRAL A EFECTOS DE APLICACIÓN TIPO DIFERENCIADO POR USO </text:p>
          </table:table-cell>
        </table:table-row>
        <table:table-row>
          <table:table-cell table:style-name="Table5.A1" office:value-type="string">
            <text:p text:style-name="P38"><text:span text:style-name="T33">Ocio</text:span> </text:p>
          </table:table-cell>
          <table:table-cell table:style-name="Table5.B2" office:value-type="float" office:value="600000">
            <text:p text:style-name="P35"><text:span text:style-name="T33">600.000,00 EUR</text:span> </text:p>
          </table:table-cell>
        </table:table-row>
        <table:table-row>
          <table:table-cell table:style-name="Table5.A1" office:value-type="string">
            <text:p text:style-name="P37"><text:span text:style-name="T30">Comercial</text:span> </text:p>
          </table:table-cell>
          <table:table-cell table:style-name="Table5.A1" office:value-type="string">
            <text:p text:style-name="P35"><text:span text:style-name="T33">600.000,00 EUR</text:span> </text:p>
          </table:table-cell>
        </table:table-row>
        <table:table-row>
          <table:table-cell table:style-name="Table5.A1" office:value-type="string">
            <text:p text:style-name="P37"><text:span text:style-name="T30">Industrial</text:span> </text:p>
          </table:table-cell>
          <table:table-cell table:style-name="Table5.A1" office:value-type="string">
            <text:p text:style-name="P35"><text:span text:style-name="T33">600.000,00 EUR</text:span> </text:p>
          </table:table-cell>
        </table:table-row>
        <table:table-row>
          <table:table-cell table:style-name="Table5.A1" office:value-type="string">
            <text:p text:style-name="P37"><text:span text:style-name="T30">Sanitario</text:span> </text:p>
          </table:table-cell>
          <table:table-cell table:style-name="Table5.A1" office:value-type="string">
            <text:p text:style-name="P35"><text:span text:style-name="T33">600.000,00 EUR</text:span> </text:p>
          </table:table-cell>
        </table:table-row>
        <table:table-row>
          <table:table-cell table:style-name="Table5.A1" office:value-type="string">
            <text:p text:style-name="P37"><text:span text:style-name="T30">Oficina</text:span> </text:p>
          </table:table-cell>
          <table:table-cell table:style-name="Table5.A1" office:value-type="string">
            <text:p text:style-name="P35"><text:span text:style-name="T33">600.000,00 EUR</text:span> </text:p>
          </table:table-cell>
        </table:table-row>
        <table:table-row>
          <table:table-cell table:style-name="Table5.A1" office:value-type="string">
            <text:p text:style-name="P37"><text:span text:style-name="T30">Deportivo</text:span> </text:p>
          </table:table-cell>
          <table:table-cell table:style-name="Table5.A1" office:value-type="string">
            <text:p text:style-name="P35"><text:span text:style-name="T33">600.000,00 EUR</text:span> </text:p>
          </table:table-cell>
        </table:table-row>
      </table:table>
      <text:p text:style-name="P10"><text:span text:style-name="T8">El tipo de gravamen diferenciado sólo podrá aplicarse, como máximo, al 10,00 % de los bienes inmuebles de naturaleza urbana del término municipal que, para cada uso, tengan mayor valor catastral.</text:span> </text:p>
      <text:p text:style-name="P10"><text:span text:style-name="T8">Cuando los inmuebles tengan atribuidos varios usos se aplicará el tipo correspondiente al uso de la edificación o dependencia principal, considerando como tal el fijado por la Gerencia Provincial del Catastro.</text:span> </text:p>
      <text:p text:style-name="P10"><text:span text:style-name="T8">3. La cuota íntegra de este Impuesto es el resultado de aplicar a la Base Liquidable el tipo de gravamen.</text:span> </text:p>
      <text:p text:style-name="P10"><text:span text:style-name="T8">4. La cuota líquida se obtiene minorando la cuota íntegra con el importe de las bonificaciones previstas legalmente.</text:span> </text:p>
      <text:p text:style-name="P10"/>
      <text:p text:style-name="P11"><text:span text:style-name="T31">TERCERA.-</text:span><text:span text:style-name="T33"> </text:span><text:span text:style-name="T31">Se modificada el texto del apartado 4 del artículo 9, </text:span><text:span text:style-name="T30">con el fin de mejorar y aclarar la redacción e incrementar la eficiencia administrativa, quedando</text:span><text:span text:style-name="T33"> </text:span><text:span text:style-name="T30">redactado de la siguiente manera:</text:span> </text:p>
      <text:p text:style-name="P10"><text:span text:style-name="T39">1. Se concederá una bonificación de 50 % en la cuota íntegra del impuesto, siempre que así se solicite por los interesados antes del inicio de las obras, los inmuebles que constituyan el objeto de la actividad de las </text:span><text:span text:style-name="T43">empresas de urbanización, construcción y promoción inmobiliaria</text:span><text:span text:style-name="T39"> tanto de obra nueva como de rehabilitación equiparable a ésta, y no figuren entre los bienes de su inmovilizado. En defecto de acuerdo municipal, se aplicará a los referidos inmuebles la bonificación máxima prevista en este artículo.</text:span> </text:p>
      <text:p text:style-name="P11"><text:span text:style-name="T39">El plazo de aplicación de esta bonificación comprenderá desde el período impositivo siguiente a aquel en que se inicien las obras hasta el posterior a la terminación de las mismas, siempre que durante ese tiempo se realicen obras de urbanización o construcción efectiva, y sin que, en ningún caso, pueda exceder de tres periodos impositivos.</text:span> </text:p>
      <text:p text:style-name="P11"><text:span text:style-name="T39">Para disfrutar de la mencionada bonificación, los interesados deberán cumplir los siguientes requisitos:</text:span> </text:p>
      <text:p text:style-name="P11"><text:span text:style-name="T39">a) Comunicación de la/s referencia/s catastral/es del inmueble/s sobre el/los que se van a realizar las nuevas construcciones y/u obras de rehabilitación integral. Si las obras de nueva construcción o de rehabilitación integral afectan a diversos solares, en la solicitud se detallarán las referencias catastrales de los diferentes solares.</text:span> </text:p>
      <text:p text:style-name="P11"><text:span text:style-name="T39">b) Acreditación de la fecha de inicio de las obras de urbanización o construcción de que se trate, la cual se hará mediante certificado del Técnico-Director competente de las mismas, visado por el Colegio Profesional.</text:span> </text:p>
      <text:p text:style-name="P11"><text:span text:style-name="T39">c) Acreditación de que la empresa se dedica a la actividad de urbanización, construcción y promoción inmobiliaria, la cual se hará mediante la presentación de los estatutos de la sociedad.</text:span> </text:p>
      <text:p text:style-name="P11"><text:span text:style-name="T39">d) Acreditación de que el inmueble objeto de la bonificación es de su propiedad y no forma parte del inmovilizado, que se hará mediante copia de la escritura pública o alta catastral y certificación del Administrador de la Sociedad, o fotocopia del último balance presentado ante la AEAT, a efectos del Impuesto sobre Sociedades.</text:span> </text:p>
      <text:p text:style-name="P11"><text:span text:style-name="T39">e) Fotocopia del alta o último recibo del Impuesto de Actividades Económicas.</text:span> </text:p>
      <text:p text:style-name="P11"><text:soft-page-break/><text:span text:style-name="T39">f) La solicitud se debe formular antes del inicio de las obras.</text:span> </text:p>
      <text:p text:style-name="P11"><text:span text:style-name="T39">La acreditación de los requisitos anteriores podrá realizarse también mediante cualquier documentación admitida en derecho.</text:span> </text:p>
      <text:p text:style-name="P11"><text:span text:style-name="T39">2. Las </text:span><text:span text:style-name="T43">viviendas de protección oficial y las equiparables</text:span><text:span text:style-name="T39"> a estas según las normas de la Comunidad Autónoma, disfrutaran de una bonificación del 50 por ciento durante el plazo de tres años, contados desde el año siguiente a la fecha otorgamiento de la calificación definitiva. Dicha bonificación se concederá a petición del interesado, la cual podrá efectuarse en cualquier momento anterior a la terminación de los tres periodos impositivos de duración de la misma y surtirá efectos, en su caso, desde el periodo impositivo siguiente a aquel en que se solicite.</text:span> </text:p>
      <text:p text:style-name="P11"><text:span text:style-name="T39">Para tener derecho a esta bonificación, los interesados deberán aportar la siguiente documentación:</text:span> </text:p>
      <text:p text:style-name="P11"><text:span text:style-name="T39">1. Escrito de solicitud de la bonificación.</text:span> </text:p>
      <text:p text:style-name="P11"><text:span text:style-name="T39">2. Fotocopia de la alteración catastral (MD 902).</text:span> </text:p>
      <text:p text:style-name="P11"><text:span text:style-name="T39">3. Fotocopia del certificado de calificación de V.P.O.</text:span> </text:p>
      <text:p text:style-name="P11"><text:span text:style-name="T39">4. Fotocopia de la escritura o certificación registral del inmueble.</text:span> </text:p>
      <text:p text:style-name="P11"><text:span text:style-name="T39">5. Si en la escritura pública no constara la referencia catastral: copia del recibo IBI año anterior.</text:span> </text:p>
      <text:p text:style-name="P11"><text:span text:style-name="T39">3. Tendrán derecho a una bonificación del 95% de la cuota íntegra y, en su caso, del recargo del Impuesto a que se refiere el artículo 134 de la presente Ley, los </text:span><text:span text:style-name="T43">bienes rústicos de las Cooperativas Agrarias y de Explotación comunitaria de la tierra,</text:span><text:span text:style-name="T39"> en los términos establecidos en la Ley 20/1990, de 19 de diciembre, sobre Régimen Fiscal de las Cooperativas.</text:span> </text:p>
      <text:p text:style-name="P11"><text:span text:style-name="T39">4. Los contribuyentes del impuesto que, en el momento del devengo, sean titulares de una familia numerosa, según lo establecido en la Ley 40/2003, de 18 de noviembre, de Protección a las Familias Numerosas, y otras normativas pertinentes, tendrán derecho a una bonificación del 50,00 % en la cuota íntegra del impuesto aplicable a su vivienda habitual.</text:span> </text:p>
      <text:p text:style-name="P11"><text:span text:style-name="T39">Para tener derecho a esta bonificación, los sujetos pasivos deberán cumplir las siguientes condiciones:</text:span> </text:p>
      <text:p text:style-name="P11"><text:span text:style-name="T39">1. El inmueble para el que se solicita la aplicación del beneficio es el domicilio habitual del sujeto pasivo.</text:span> </text:p>
      <text:p text:style-name="P11"><text:span text:style-name="T39">*A tal efecto, se entenderá por vivienda habitual aquella unidad urbana de uso residencial destinada exclusivamente a satisfacer la necesidad permanente de vivienda del sujeto pasivo y su familia.</text:span> </text:p>
      <text:p text:style-name="P11"><text:span text:style-name="T39">*Se presumirá que la vivienda habitual de la familia numerosa es aquélla en la que figura empadronada la familia.</text:span> </text:p>
      <text:p text:style-name="P11"><text:span text:style-name="T39">2. Que el conjunto de los ingresos de las personas empadronadas en la vivienda para la que se solicita la bonificación no supere los límites que se indican a continuación, computándose como tales ingresos aquéllos que señala la Ley Reguladora del Impuesto sobre la Renta de las Personas Físicas.</text:span> </text:p>
      <text:p text:style-name="P11"><text:span text:style-name="T48">? </text:span><text:span text:style-name="T39">Menos de cinco convivientes empadronados: Que en conjunto no superen 45 veces el Salario Mínimo Interprofesional.</text:span> </text:p>
      <text:p text:style-name="P11"><text:span text:style-name="T48">? </text:span><text:span text:style-name="T39">Cinco o más convivientes empadronados: Que la media per-cápita no supere 1 vez el Salario Mínimo Interprofesional.</text:span> </text:p>
      <text:p text:style-name="P11"><text:span text:style-name="T39">Además, se entenderá que es vivienda habitual aquélla a la que se refiere el art. 51 del Reglamento del Impuesto sobre la Renta de las Personas Físicas, con exclusión de los garajes y trasteros.</text:span> </text:p>
      <text:p text:style-name="P11"><text:span text:style-name="T39">La solicitud de bonificación deberá realizarse antes del 28 de febrero de cada año, y para cada período impositivo, sin que en ningún caso su aplicación tenga carácter retroactivo.</text:span> </text:p>
      <text:p text:style-name="P11"><text:span text:style-name="T39">Asimismo, la documentación por la que se acrediten los requisitos aquí exigidos deberá presentarse anualmente dentro del plazo señalado anteriormente, y constará básicamente de los siguientes documentos, sin perjuicio de la facultad de este Ayuntamiento de requerir cualquier otro que se estime necesario:</text:span> </text:p>
      <text:p text:style-name="P11"><text:span text:style-name="T39">a) Documento que acredite al solicitante como titular de familia numerosa.</text:span> </text:p>
      <text:p text:style-name="P11"><text:span text:style-name="T39">b) Relación con nombre, apellidos y N.I.F. de todos los miembros de la unidad familiar, así como los convivientes en la vivienda de la que se solicita la bonificación.</text:span> </text:p>
      <text:p text:style-name="P11"><text:span text:style-name="T39">c) Copia del último recibo del impuesto de la vivienda residencia permanente de la familia, respecto de la que se solicita la bonificación, o documento por la que fue concedida en el ejercicio anterior.</text:span> </text:p>
      <text:p text:style-name="P11"><text:span text:style-name="T39">d) Autorización firmada por el titular de la familia numerosa para consultar en el padrón de habitantes que todos los miembros de la unidad familiar están empadronados en la vivienda para la que se solicita la bonificación, o Certificados de empadronamiento acreditando tal circunstancia. En el caso de menores o incapacitados que, por razones de estudio o enfermedad, deban residir fuera del domicilio familiar deberán acompañarse certificados que acrediten tal circunstancia expedidos por la dirección del centro docente o sanitario.</text:span> </text:p>
      <text:p text:style-name="P11"><text:span text:style-name="T39">e) Copia de la declaración del I.R.P.F. del último ejercicio declarado correspondiente a todos los convivientes en la vivienda, sean o no de la unidad familiar.</text:span> </text:p>
      <text:p text:style-name="P11"><text:span text:style-name="T39">5. Podrán gozar de una bonificación del 15% de la cuota íntegra del impuesto los bienes inmuebles destinados a vivienda, en los que se haya instalado sistemas para el aprovechamiento térmico o eléctrico de la energía proveniente del sol, durante los tres periodos impositivos siguientes a la instalación.</text:span> </text:p>
      <text:p text:style-name="P11"><text:span text:style-name="T39">La aplicación de esta bonificación quedará condicionada a la aceptación por parte del Ayuntamiento de la comunicación de obra menor correspondiente y que las instalaciones para la producción de calor incluyan colectores que dispongan de la correspondiente homologación por la Administración competente.</text:span> </text:p>
      <text:p text:style-name="P11"><text:soft-page-break/><text:span text:style-name="T39">Los interesados deberán proporcionar junto a la solicitud de beneficio fiscal la referencia catastral de la finca sobre la que solicitan la bonificación, así como cualquier documento que certifique la instalación efectiva y las características técnicas de la misma. En caso de ser necesario, el servicio de urbanismo </text:span><text:span text:style-name="T39">del ayuntamiento emitirá un informe que confirme la correcta realización de la instalación y el cumplimiento con las especificaciones técnicas requeridas. El plazo para presentar la solicitud de bonificación es hasta el 31 de enero del año en el que se desee beneficiar de esta bonificación.</text:span> </text:p>
      <text:p text:style-name="P11"><text:span text:style-name="T39">No procederá la bonificación cuando la instalación de los sistemas para el aprovechamiento térmico o eléctrico de la energía proveniente del sol sea obligatoria de acuerdo con la norma específica en la materia.</text:span> </text:p>
      <text:p text:style-name="P11"><text:span text:style-name="T39">6. Las bonificaciones deben ser solicitadas por el sujeto pasivo del impuesto.</text:span> </text:p>
      <text:p text:style-name="P11"><text:span text:style-name="T39">7. Con carácter general, el efecto de la concesión de bonificación empieza a partir del ejercicio siguiente a la fecha de la solicitud y no puede tener carácter retroactivo. No obstante, cuando el beneficio fiscal se solicita antes de que la liquidación sea firme, se concederá si en la fecha de devengo del tributo concurren los requisitos exigidos para su disfrute.</text:span> </text:p>
      <text:p text:style-name="P11"><text:span text:style-name="T39">8. Régimen de compatibilidad de los beneficios fiscales:</text:span> </text:p>
      <text:p text:style-name="P11"><text:span text:style-name="T39">A) Las bonificaciones reguladas en esta ordenanza serán compatibles entre sí, cuando así lo permita la naturaleza de la bonificación y del bien correspondiente, y se aplicarán, por el orden en el que las mismas aparecen relacionadas en los artículos precedentes, sobre la cuota íntegra o, en su caso, sobre la resultante de aplicar las que le precedan.</text:span> </text:p>
      <text:p text:style-name="P21">B) El límite máximo de cuota íntegra bonificada sobre un mismo bien será del 90% </text:p>
      <text:p text:style-name="P21"/>
      <text:p text:style-name="P11"><text:span text:style-name="T31">CUARTA.-</text:span><text:span text:style-name="T33"> </text:span><text:span text:style-name="T31">Se añade un nuevo artículo, el n.º 10,</text:span><text:span text:style-name="T33"> en el que se regula un recargo por viviendas desocupadas</text:span><text:span text:style-name="T8">,</text:span><text:span text:style-name="T33"> quedando redactado de la siguiente manera:</text:span> </text:p>
      <text:p text:style-name="P11"><text:span text:style-name="T30">En virtud del artículo 72.4 del TRLRHL, y con la finalidad de facilitar a los ciudadanos el acceso a una vivienda digna, se exigirá un recargo del 50,00 % de la cuota líquida del Impuesto de Bienes Inmuebles (IBI), que se liquidará anualmente, a todos aquellos inmuebles que se encuentren desocupados con carácter permanente. A fin de determinar qué inmuebles se encuentran desocupados con carácter permanente se establecen los siguientes criterios:</text:span> </text:p>
      <text:list xml:id="list2498502313597898011" text:style-name="L2">
        <text:list-item>
          <text:p text:style-name="P46"><text:span text:style-name="T30">Los inmuebles de tipo residencial que a fecha de la elaboración del padrón del IBI, y cuya titularidad catastral corresponda a bancos, empresas inmobiliarias vinculadas a la banca y entidades financieras, de inversión o de gestión de cobros, serán consideradas desocupadas con carácter permanente; a no ser que la entidad, o sujeto pasivo, corrobore la efectiva ocupación del inmueble en régimen de alquiler ante la oficina gestora del impuesto.</text:span> </text:p>
        </text:list-item>
        <text:list-item>
          <text:p text:style-name="P46"><text:span text:style-name="T30">Viviendas con un consumo anual inferior a 12 m</text:span><text:span text:style-name="T65">3</text:span><text:span text:style-name="T30"> y cuyo titular lo sea de al menos 4 inmuebles de uso residencial.</text:span> </text:p>
        </text:list-item>
      </text:list>
      <text:p text:style-name="P11"><text:span text:style-name="T30">Dicho recargo se devengará el 31 de diciembre. La desocupación del inmueble se constatará mediante acto administrativo de los servicios municipales, o la oficina gestora del impuesto. Y se liquidará durante el año en curso y sucesivamente, hasta que el titular del inmueble corrobore, ante la oficina gestora y los servicios municipales, bien el alta en el servicio de agua potable y alcantarillado, o la retirada de cualquier cerramiento con materiales de obra y construcción al acceso del inmueble, o el régimen de alquiler en uso y en vigor del inmueble.</text:span> </text:p>
      <text:p text:style-name="P11"/>
      <text:p text:style-name="P11"><text:span text:style-name="T30">En todo caso se considerarán justificadas las causas recogidas en el artículo 72.4 del TRLRHL.</text:span> </text:p>
      <text:p text:style-name="P11"/>
      <text:p text:style-name="P11"><text:span text:style-name="T31">CUARTA.-</text:span><text:span text:style-name="T33"> </text:span><text:span text:style-name="T31">Se modifica la disposición final,</text:span><text:span text:style-name="T33"> para que el texto sea más genérico y no haya que actualizarle cada vez que haya una modificación</text:span><text:span text:style-name="T8">,</text:span><text:span text:style-name="T33"> quedando redactado de la siguiente manera:</text:span> </text:p>
      <text:p text:style-name="P11"><text:span text:style-name="T7">La presente Ordenanza Fiscal entrará en vigor el día siguiente de su publicación en el Boletín Oficial de la Provincia, y comenzará a aplicarse a partir de dicho día, permaneciendo en vigor hasta que se acuerde su modificación o derogación expresa.</text:span> </text:p>
      <text:p text:style-name="P11"/>
      <text:p text:style-name="P11"><text:span text:style-name="T64">Tal y como se ha puesto de relieve en dicho informe, se anexa al mismo el correspondiente borrador de la Ordenanza Fiscal Reguladora del Impuesto sobre Bienes Inmuebles (IBI), junto a las modificaciones propuestas (Apartado 1o del articulo 3; Articulo 8; Apartado 4 del articulo 9; nuevo articulo 10, Disposicion Final).</text:span><text:span text:style-name="T4">&gt;&gt;</text:span><text:span text:style-name="T5"> </text:span></text:p>
      <text:p text:style-name="P11"/>
      <text:p text:style-name="P20"><text:soft-page-break/><text:span text:style-name="T21">Con fecha </text:span><text:span text:style-name="T20">28 de septiembre de 2023</text:span><text:span text:style-name="T21">, se emite informe jurídico por Dña. Lorena Pérez Trujillo letrada adscrita a la unidad administrativa de Asesoría Jurídica, con nota de conformidad del Secretario General de la Corporación, <text:s/>de cuyo tenor literal se desprende, en síntesis, lo siguiente:</text:span><text:span text:style-name="T22"> </text:span></text:p>
      <text:p text:style-name="P11"/>
      <text:p text:style-name="P11"><text:span text:style-name="T8">&lt;&lt;</text:span><text:span text:style-name="T9">FUNDAMENTOS JURÍDICOS</text:span> </text:p>
      <text:p text:style-name="P16"><text:span text:style-name="T2">PRIMERO.- </text:span><text:span text:style-name="T63">En concreto, la Legislación aplicable viene determinada por: </text:span></text:p>
      <text:list xml:id="list6459550037324032924" text:style-name="L3">
        <text:list-item>
          <text:p text:style-name="P47"><text:span text:style-name="T30">Ley 7/1985, de 2 de abril, Reguladora de las Bases de Régimen Local (en adelante, </text:span><text:span text:style-name="T31">LRBRL</text:span><text:span text:style-name="T30">).</text:span> </text:p>
        </text:list-item>
        <text:list-item>
          <text:p text:style-name="P47"><text:span text:style-name="T30">Real Decreto Legislativo 2/2004, de 5 de marzo, por el que se aprueba el Texto Refundido de la Ley Reguladora de Haciendas Locales (en adelante, </text:span><text:span text:style-name="T31">TRLRHL</text:span><text:span text:style-name="T30">).</text:span> </text:p>
        </text:list-item>
        <text:list-item>
          <text:p text:style-name="P47"><text:span text:style-name="T30">Ley 39/2015, de 1 de octubre, del Procedimiento Administrativo Común de las Administraciones Públicas (en adelante, </text:span><text:span text:style-name="T31">LPACAP</text:span><text:span text:style-name="T30">).</text:span> </text:p>
        </text:list-item>
        <text:list-item>
          <text:p text:style-name="P73">Real Decreto 128/2018, de 16 de marzo, por el que se regula el régimen jurídico de los funcionarios de Administración Local con habilitación de carácter nacional. </text:p>
        </text:list-item>
        <text:list-item>
          <text:p text:style-name="P73"/>
        </text:list-item>
      </text:list>
      <text:p text:style-name="P16"><text:span text:style-name="T2">SEGUNDO.- </text:span><text:span text:style-name="T63">Que, el título competencial para establecer la modificación de la presente Ordenanza se basa en las potestades que, en su calidad de Administraciones Públicas de carácter territorial, reconoce el </text:span><text:span text:style-name="T2">artículo 4.1.a) y b) de la LRBRL, </text:span><text:span text:style-name="T63">al corresponderle las potestades reglamentaria y de autoorganización (apartado a), y las potestades tributaria y financiera (apartado b). Así, el </text:span><text:span text:style-name="T2">artículo 106.2</text:span> <text:span text:style-name="T63">de la misma norma legal, establece que la potestad reglamentaria de las Entidades Locales en materia tributaria se ejercerá a través de Ordenanzas fiscales reguladoras de sus tributos propios y de Ordenanzas generales de gestión, recaudación e inspección. </text:span></text:p>
      <text:p text:style-name="P16"><text:span text:style-name="T63">Asimismo, el ejercicio de la potestad reglamentaria está, no obstante, sujeto a un procedimiento reglado en lo referido a la </text:span><text:span text:style-name="T62">elaboración</text:span> <text:span text:style-name="T2">(artículo 127 y ss. de la LPACAP),</text:span> <text:span text:style-name="T63">como a la </text:span><text:span text:style-name="T62">aprobación</text:span> <text:span text:style-name="T2">(artículo 49 de la LRBRL). </text:span><text:span text:style-name="T63">Paralelamente, y atendiendo al caso que nos ocupa, la modificación de ordenanzas fiscales debe someterse a las </text:span><text:span text:style-name="T62">especialidades previstas en el </text:span><text:span text:style-name="T59">TRLRHL</text:span><text:span text:style-name="T2">. </text:span></text:p>
      <text:p text:style-name="P15"/>
      <text:p text:style-name="P16"><text:span text:style-name="T2">TERCERO.-</text:span> <text:span text:style-name="T63">El </text:span><text:span text:style-name="T2">artículo 59.1 del TRLRHL </text:span><text:span text:style-name="T63">dispone que: «Los Ayuntamientos exigirán, de acuerdo con esta ley y las disposiciones que la desarrollan, los siguientes impuestos: </text:span></text:p>
      <text:p text:style-name="P16"><text:span text:style-name="T63">a) </text:span><text:span text:style-name="T59">Impuesto sobre Bienes Inmuebles</text:span><text:span text:style-name="T63">. </text:span></text:p>
      <text:p text:style-name="P17">b) Impuesto sobre Actividades Económicas. </text:p>
      <text:p text:style-name="P11"><text:span text:style-name="T30">c) Impuestos sobre Vehículos de Tracción Mecánica.»</text:span> </text:p>
      <text:p text:style-name="P17">Tras lo expuesto, y a los solos efectos de una mejor exposición y valoración de la legalidad, procedemos a desglosar las modificaciones pretendidas: </text:p>
      <text:p text:style-name="P11"><text:span text:style-name="T30">- </text:span><text:span text:style-name="T35">División de la cuota del Impuesto sobre Bienes Inmuebles (Artículo 3.1)</text:span><text:span text:style-name="T30">.</text:span> </text:p>
      <text:p text:style-name="P16"><text:span text:style-name="T63">Sobre el particular, resulta necesario traer a colación el </text:span><text:span text:style-name="T2">artículo 35.7 de la Ley General Tributaria (LGT),</text:span> <text:span text:style-name="T63">al disponer que: </text:span></text:p>
      <text:p text:style-name="P11"><text:span text:style-name="T30">«</text:span><text:span text:style-name="T39">La concurrencia de varios obligados tributarios en un mismo presupuesto de una obligación determinará que queden solidariamente obligados frente a la Administración tributaria al cumplimiento de todas las prestaciones, salvo que por ley se disponga expresamente otra cosa.</text:span> </text:p>
      <text:p text:style-name="P39"><text:span text:style-name="T39">Las leyes podrán establecer otros supuestos de solidaridad distintos del previsto en el párrafo anterior.</text:span> </text:p>
      <text:p text:style-name="P39"><text:span text:style-name="T39">Cuando la Administración sólo conozca la identidad de un titular practicará y notificará las liquidaciones tributarias a nombre del mismo, quien vendrá obligado a satisfacerlas si no solicita su división. A tal efecto, para que proceda la división será indispensable que el solicitante facilite los datos personales y el domicilio de los restantes obligados al pago, así como la proporción en que cada uno de ellos participe en el dominio o derecho trasmitido.»</text:span> </text:p>
      <text:p text:style-name="P24"><text:span text:style-name="T38">La literalidad del precepto es clara para el supuesto de pluralidad de sujetos en un mismo presupuesto, así, y centrándonos en el caso que nos ocupa, el tercer párrafo del mismo hace referencia a la </text:span><text:span text:style-name="T41">posibilidad de que la deuda tributaria pueda ser dividida aunque para ello exige determinados requisitos a aquél que pretenda tal división</text:span><text:span text:style-name="T38">. A tal efecto, para que proceda la división de la liquidación tributaria es indispensable que se faciliten a la Administración los </text:span><text:span text:style-name="T41">datos personales y el domicilio de todos los obligados al pago</text:span><text:span text:style-name="T38">, así como la </text:span><text:span text:style-name="T41">proporción en que cada uno de ellos participe en el dominio o derecho sobre el bien</text:span><text:span text:style-name="T38">. </text:span></text:p>
      <text:p text:style-name="P24"><text:span text:style-name="T38">Conforme a ello, resulta del todo lícito la modificación del artículo 3.1. pretendida, siempre y cuando se cumplan con los requisitos exigidos. Asimismo, y atendiendo en todo momento a la economía procedimental, así como a la eficiencia y eficacia de la Administración, se propone establecer un </text:span><text:span text:style-name="T41">mínimo de 20,00,</text:span><text:span text:style-name="T37"> </text:span><text:span text:style-name="T38">a los solos efectos de evitar la sobrecarga administrativa, tal y como se ha puesto de manifiesto en el informe emitido por la Unidad Administrativa de Intervención (véase Antecedente tercero del presente informe). </text:span></text:p>
      <text:p text:style-name="P11"><text:span text:style-name="T30">- </text:span><text:span text:style-name="T35">Incremento del tipo diferencial para los Bienes Inmuebles de naturaleza urbana, excluidos lo de uso residencial, que superen el valor catastral que para cada uso se establezca. (Artículo 8).</text:span> </text:p>
      <text:p text:style-name="P16"><text:span text:style-name="T63">A este respecto, los</text:span> <text:span text:style-name="T2">apartados 1 y 2 del artículo 72 del TRLHL</text:span> <text:span text:style-name="T63">establecen los tipos de gravamen supletorios del IBI, y, en su caso, mínimos y máximos, según la naturaleza de los bienes: </text:span></text:p>
      <text:p text:style-name="P16"><text:soft-page-break/><text:span text:style-name="T63">- </text:span><text:span text:style-name="T59">Bienes Inmuebles urbanos</text:span><text:span text:style-name="T2">:</text:span> <text:span text:style-name="T63">el tipo de gravamen mínimo y supletorio será el </text:span><text:span text:style-name="T2">0,4 por ciento </text:span><text:span text:style-name="T63">y el máximo será el </text:span><text:span text:style-name="T2">1,10 por ciento. </text:span></text:p>
      <text:p text:style-name="P11"><text:span text:style-name="T30">- </text:span><text:span text:style-name="T36">Bienes Inmuebles rústicos</text:span><text:span text:style-name="T30">: el tipo de gravamen mínimo y supletorio será el 0,3 por ciento y el máximo será del 0,90 por ciento.</text:span> </text:p>
      <text:p text:style-name="P11"><text:span text:style-name="T30">- </text:span><text:span text:style-name="T36">Bienes inmuebles de características especiales</text:span><text:span text:style-name="T30">: el tipo de gravamen aplicable, que tendrá carácter supletorio, será del 0,6 por ciento, pero los ayuntamientos podrán establecer para cada grupo de ellos </text:span><text:span text:style-name="T30">existentes en el municipio un tipo diferenciado que, en ningún caso, será inferior al 0,4 por ciento ni superior al 1,3 por ciento .</text:span> </text:p>
      <text:p text:style-name="P16"><text:span text:style-name="T63">Adicionalmente, los </text:span><text:span text:style-name="T2">dos primeros párrafos del artículo 72.4 </text:span><text:span text:style-name="T63">del mismo texto normativo, establecen la posibilidad de que los ayuntamientos establezcan tipos diferenciados atendiendo a los usos establecidos en la normativa catastral para la valoración de las construcciones, con los siguientes condicionamientos: </text:span></text:p>
      <text:list xml:id="list9021596592641617852" text:style-name="L4">
        <text:list-item>
          <text:p text:style-name="P75"><text:span text:style-name="T63">Estos tipos diferenciados </text:span><text:span text:style-name="T62">habrán de encontrarse dentro de los límites resultantes de lo dispuesto en los apartados anteriores</text:span> <text:span text:style-name="T63">del mismo precepto legal (artículo 72.1 TRLRHL). </text:span></text:p>
        </text:list-item>
        <text:list-item>
          <text:p text:style-name="P75"><text:span text:style-name="T63">Sólo podrán establecerse para los </text:span><text:span text:style-name="T59">bienes inmuebles urbanos, excluidos los de uso residencial</text:span><text:span text:style-name="T63">. </text:span></text:p>
        </text:list-item>
        <text:list-item>
          <text:p text:style-name="P74">Cuando los inmuebles tengan atribuidos varios usos se aplicará el tipo correspondiente al uso de la edificación o dependencia principal. </text:p>
        </text:list-item>
        <text:list-item>
          <text:p text:style-name="P75"><text:span text:style-name="T63">Dichos tipos </text:span><text:span text:style-name="T62">solo podrán aplicarse, como máximo, al 10 por ciento de los bienes inmuebles urbanos del término municipal que, para cada uso, tenga mayor valor catastral</text:span><text:span text:style-name="T63">, a cuyo efecto la ordenanza fiscal del impuesto señalará el correspondiente umbral de valor para todos o cada uno de los usos, a partid del cual serán de aplicación los tipos incrementados. </text:span></text:p>
        </text:list-item>
      </text:list>
      <text:p text:style-name="P20"><text:span text:style-name="T24">Sobre este asunto se ha pronunciado el Tribunal Constitucional, a través de Auto 123/2009, de 28 de abril de 2009, al indicar que</text:span><text:span text:style-name="T11">: « </text:span><text:span text:style-name="Emphasis"><text:span text:style-name="T12">cuando el art. 72 LHL regula los tipos de gravamen de los bienes inmuebles urbanos, estableciendo un límite mínimo(0,4 por 100) y un límite máximo -que varía en función de la concurrencia de determinadas circunstancias en el término municipal- (de hasta el 1,30 por 100), </text:span></text:span><text:span text:style-name="Strong_20_Emphasis"><text:span text:style-name="T12">está adoptando una técnica "al servicio de la autonomía de los municipios que, a la par que se concilia perfectamente con el principio de reserva de ley, sirve al principio, igualmente reconocido en la CE, de suficiencia, dado que, garantizando un mínimo de recaudación, posibilita a los municipios aumentar ésta en función de sus necesidades" </text:span></text:span><text:span text:style-name="Emphasis"><text:span text:style-name="T12">( STC 233/1999, de 16 de diciembre , FJ26 ). En consecuencia, </text:span></text:span><text:span text:style-name="Emphasis"><text:span text:style-name="T13">ningún óbice existe desde un punto de vista estrictamente constitucional para que un Ayuntamiento fije mediante ordenanza fiscal, dentro de los márgenes fijados por la norma legal habilitante, un tipo de gravamen específico para una concreta clase de bienes inmuebles</text:span></text:span><text:span text:style-name="Emphasis"><text:span text:style-name="T12">». </text:span></text:span></text:p>
      <text:p text:style-name="P16">A tal efecto, y como bien se ha expuesto en los informes emitidos en el presente expediente (véase Antecedente segundo y tercero), tras un exhaustivo estudio de los distintos inmuebles por uso y en función a su valor catastral, se propone que, al estar fijando el tipo general en el Ayuntamiento de Mogán, en su actual ordenanza, en el 0,64 %, y estar el tipo máximo fijado (articulo 72.1 del TRLRHL), en el 1,10%, se considera oportuno el establecerse, como tipo intermedio entre los anteriores, el <text:span text:style-name="T59">0,87%</text:span><text:span text:style-name="T63">, el cual puede ser suficiente para una subida en el cargo, resultando que la misma se encuentra dentro del umbral legalmente permitido. </text:span></text:p>
      <text:p text:style-name="P11"><text:span text:style-name="T30">- </text:span><text:span text:style-name="T35">Aclaración en la redacción del artículo 9.4.</text:span> </text:p>
      <text:p text:style-name="P16">En este caso, y tras realizar la comparativa oportuna, esta parte ha podido acreditar que se trata de una mejora en la redacción de la misma, no conteniendo ninguna modificación sustancial que requiera de estudio de legalidad. </text:p>
      <text:p text:style-name="P11"><text:span text:style-name="T30">- </text:span><text:span text:style-name="T35">Recargos por Inmuebles Urbanos de uso residencial desocupados. (Nuevo Artículo 10).</text:span> </text:p>
      <text:p text:style-name="P11"><text:span text:style-name="T33">Sobre el particular, destacar, en un primero momento, el Preámbulo de la Ley 12/2023, de 24 de mayo, por el derecho a la vivienda que, en extracto de su contenido, literalmente expresa que: «() </text:span><text:span text:style-name="T39">A través de la disposición final tercera se modula el recargo a los inmuebles de uso residencial desocupados con carácter permanente en el Impuesto sobre Bienes Inmuebles, IBI, que podrá aplicarse a aquellas viviendas vacías durante más de dos años, con un mínimo de cuatro viviendas por propietario, salvo causas justificadas de desocupación temporal, tasadas por la ley. Asimismo, se establece el incremento del recargo actualmente situado en el 50 por ciento de la cuota líquida del IBI hasta un máximo del 150 por ciento, en función de la duración de la desocupación y del número de viviendas también desocupadas que sean del mismo titular en el término municipal, con el objetivo de que tenga un mayor efecto en la optimización del uso del parque edificatorio residencial y refuerce el instrumento de los Ayuntamientos para hacer frente a situaciones de vivienda desocupada a través de la fiscalidad.(...)»</text:span> </text:p>
      <text:p text:style-name="P18"><text:soft-page-break/><text:span text:style-name="T38">Consiguientemente, y conforme a la Disposición final tercera reseñada (Modulación del recargo a los inmuebles de uso residencial desocupados con carácter permanente en el Impuesto sobre Bienes Inmuebles), </text:span><text:span text:style-name="T41">el Texto refundido de la Ley Reguladora de las Haciendas Locales, aprobado por Real Decreto Legislativo 2/2004, de 5 de marzo, queda </text:span><text:span text:style-name="T40">modificado</text:span><text:span text:style-name="T49"> </text:span><text:span text:style-name="T41">como sigue</text:span><text:span text:style-name="T38">: </text:span></text:p>
      <text:p text:style-name="P18"><text:span text:style-name="T38">El </text:span><text:span text:style-name="T42">apartado 4 del artículo 72</text:span><text:span text:style-name="T37"> </text:span><text:span text:style-name="T38">queda redactado en los siguientes términos: </text:span></text:p>
      <text:p text:style-name="P11"><text:span text:style-name="T39">«4. Dentro de los límites resultantes de lo dispuesto en los apartados anteriores, los ayuntamientos podrán establecer, para los bienes inmuebles urbanos, excluidos los de uso residencial, tipos diferenciados atendiendo a los usos establecidos en la normativa catastral para la valoración de las construcciones. Cuando los inmuebles tengan atribuidos varios usos se aplicará el tipo correspondiente al uso de la edificación o dependencia principal.</text:span> </text:p>
      <text:p text:style-name="P39"><text:span text:style-name="T39">Dichos tipos solo podrán aplicarse, como máximo, al 10 por ciento de los bienes inmuebles urbanos del término municipal que, para cada uso, tenga mayor valor catastral, a cuyo efecto la ordenanza fiscal del impuesto señalará el correspondiente umbral de valor para todos o cada uno de los usos, a partir del cual serán de aplicación los tipos incrementados.</text:span> </text:p>
      <text:p text:style-name="P39"><text:span text:style-name="T39">Tratándose de inmuebles de uso residencial que se encuentren desocupados con carácter permanente, los ayuntamientos podrán exigir un recargo de hasta el 50 por ciento de la cuota líquida del impuesto.</text:span> </text:p>
      <text:p text:style-name="P39"><text:span text:style-name="T39">A estos efectos tendrá la consideración de inmueble desocupado con carácter permanente aquel que permanezca desocupado, de forma continuada y sin causa justificada, por un plazo superior a dos años, conforme a los requisitos, medios de prueba y procedimiento que establezca la ordenanza fiscal, y pertenezcan a titulares de cuatro o más inmuebles de uso residencial.</text:span> </text:p>
      <text:p text:style-name="P39"><text:span text:style-name="T39">El recargo podrá ser de hasta el 100 por ciento de la cuota líquida del impuesto cuando el periodo de desocupación sea superior a tres años, pudiendo modularse en función del periodo de tiempo de desocupación.</text:span> </text:p>
      <text:p text:style-name="P39"><text:span text:style-name="T39">Además, los ayuntamientos podrán aumentar el porcentaje de recargo que corresponda con arreglo a lo señalado anteriormente en hasta 50 puntos porcentuales adicionales en caso de inmuebles pertenecientes a titulares de dos o más inmuebles de uso residencial que se encuentren desocupados en el mismo término municipal.</text:span> </text:p>
      <text:p text:style-name="P39"><text:span text:style-name="T39">En todo caso se considerarán justificadas las siguientes causas: el traslado temporal por razones laborales o de formación, el cambio de domicilio por situación de dependencia o razones de salud o emergencia social, inmuebles destinados a usos de vivienda de segunda residencia con un máximo de cuatro años de desocupación continuada, inmuebles sujetos a actuaciones de obra o rehabilitación, u otras circunstancias que imposibiliten su ocupación efectiva, que la vivienda esté siendo objeto de un litigio o causa pendiente de resolución judicial o administrativa que impida el uso y disposición de la misma o que se trate de inmuebles cuyos titulares, en condiciones de mercado, ofrezcan en venta, con un máximo de un año en esta situación, o en alquiler, con un máximo de seis meses en esta situación. En el caso de inmuebles de titularidad de alguna Administración Pública, se considerará también como causa justificada ser objeto el inmueble de un procedimiento de venta o de puesta en explotación mediante arrendamiento.</text:span> </text:p>
      <text:p text:style-name="P39"><text:span text:style-name="T39">El recargo, que se exigirá a los sujetos pasivos de este tributo, se devengará el 31 de diciembre y se liquidará anualmente por los ayuntamientos, una vez constatada la desocupación del inmueble en tal fecha, juntamente con el acto administrativo por el que esta se declare.</text:span> </text:p>
      <text:p text:style-name="P25"><text:span text:style-name="T39">La declaración municipal como inmueble desocupado con carácter permanente exigirá la previa audiencia del sujeto pasivo y la acreditación por el Ayuntamiento de los indicios de desocupación, a regular en dicha ordenanza, dentro de los cuales podrán figurar los relativos a los datos del padrón municipal, así como los consumos de servicios de suministro.»</text:span> </text:p>
      <text:p text:style-name="P23"><text:span text:style-name="T44">Por consiguiente, dicho precepto </text:span>permite que los ayuntamientos puedan establecer un gravamen complementario en los bienes inmuebles de uso residencial que se encuentren desocupados con carácter permanente, que no se articula como un incremento de los tipos de gravamen de estos bienes inmuebles, sino como un recargo potestativo en la cuota del impuesto, que debe venir establecido de forma expresa en la ordenanza fiscal del impuesto y cuyo régimen jurídico es el siguiente: </text:p>
      <text:list xml:id="list1927651238554768081" text:style-name="L5">
        <text:list-item>
          <text:p text:style-name="P76">El objetivo del recargo es <text:span text:style-name="T58">garantizar el acceso a una vivienda digna de todos los ciudadanos</text:span>, penalizando las viviendas que se encuentren desocupadas y fomentando el uso por sus propietarios o el alquiler. </text:p>
        </text:list-item>
        <text:list-item>
          <text:p text:style-name="P76">El tipo de gravamen del recargo se exigirá sobre la cuota líquida del impuesto y no podrá superar el 50% de esta. </text:p>
        </text:list-item>
        <text:list-item>
          <text:p text:style-name="P76">El recargo se exigirá a los sujetos pasivos del IBI, de forma que no se puede exigir a alguien que no ostente la condición de sujeto pasivo del impuesto, de acuerdo con lo dispuesto en el artículo 63.1 de la <text:span text:style-name="T63">TRLRHL</text:span>. </text:p>
        </text:list-item>
        <text:list-item>
          <text:p text:style-name="P76">El devengo del recargo se produce el día 31 de diciembre de cada año, último día del periodo impositivo del IBI, por lo que no coincide con el devengo del impuesto, que se produce el día 1 de enero de cada año, primer día del periodo impositivo. </text:p>
        </text:list-item>
        <text:list-item>
          <text:p text:style-name="P76"><text:soft-page-break/>El recargo se liquidará anualmente por los ayuntamientos, una vez constatada la desocupación del inmueble, juntamente con el acto administrativo por el que esta se declare. </text:p>
        </text:list-item>
      </text:list>
      <text:p text:style-name="P26">Lo cual apunta a la conclusión de que, la inclusión del nuevo Artículo 10 a la Ordenanza Fiscal Reguladora del Impuesto de Bienes Inmuebles y, por ende, su contenido, es ajustada a derecho. </text:p>
      <text:p text:style-name="P11"><text:span text:style-name="T30">- </text:span><text:span text:style-name="T35">Modificación de la Disposición final.</text:span> </text:p>
      <text:p text:style-name="P17">Con respecto a dicha modificación, esta parte ha podido acreditar que se trata de una mejora en la redacción de la misma, no conteniendo ninguna modificación sustancial que requiera de estudio de legalidad. </text:p>
      <text:p text:style-name="P17"/>
      <text:p text:style-name="P20"><text:span text:style-name="Strong_20_Emphasis"><text:span text:style-name="T25">TERCERO.- </text:span></text:span><text:span text:style-name="Strong_20_Emphasis"><text:span text:style-name="T26">Por su parte, el</text:span></text:span><text:span text:style-name="Strong_20_Emphasis"><text:span text:style-name="T23"> </text:span></text:span><text:span text:style-name="Strong_20_Emphasis"><text:span text:style-name="T25">artículo 15.2</text:span></text:span><text:span text:style-name="Strong_20_Emphasis"><text:span text:style-name="T23"> </text:span></text:span><text:span text:style-name="Strong_20_Emphasis"><text:span text:style-name="T26">del</text:span></text:span><text:span text:style-name="Strong_20_Emphasis"><text:span text:style-name="T23"> </text:span></text:span><text:span text:style-name="Strong_20_Emphasis"><text:span text:style-name="T25">TRLRHL</text:span></text:span><text:span text:style-name="Strong_20_Emphasis"><text:span text:style-name="T26">, establece que:</text:span></text:span><text:span text:style-name="T23"> </text:span><text:span text:style-name="T26">« los ayuntamientos que decidan hacer uso de las facultades que les confiere esta ley en orden a la fijación de los elementos necesarios para la determinación de las respectivas cuotas tributarias, deberán acordar el ejercicio de tales facultades, y aprobar las oportunas ordenanzas fiscales.</text:span><text:span text:style-name="T24">&gt;&gt;, teniendo en cuenta que las mismas habrán de incluir el contenido mínimo establecido en el </text:span><text:span text:style-name="T25">artículo 16.1</text:span><text:span text:style-name="T24"> del mismo texto legal.</text:span><text:span text:style-name="T22"> </text:span></text:p>
      <text:p text:style-name="P20"><text:span text:style-name="T24">En el supuesto de </text:span><text:span text:style-name="T25">modificaciones de las Ordenanzas Fiscales</text:span><text:span text:style-name="T24">, el último párrafo del </text:span><text:span text:style-name="T25">artículo 16.1</text:span><text:span text:style-name="T24"> </text:span><text:span text:style-name="T26">del </text:span><text:span text:style-name="T25">TRLRHL </text:span><text:span text:style-name="T26">dispone que: los acuerdos de modificación de dichas ordenanzas deberán contener la nueva redacción de las normas afectadas y las fechas de su aprobación y del comienzo de su aplicación</text:span><text:span text:style-name="Strong_20_Emphasis"><text:span text:style-name="T26">.</text:span></text:span><text:span text:style-name="Strong_20_Emphasis"><text:span text:style-name="T23"> </text:span></text:span><text:span text:style-name="Strong_20_Emphasis"><text:span text:style-name="T26">En el presente caso, y como se puede desprender del Anexo adjunto al presente informe, se ha dado cumplimiento al mismo. </text:span></text:span></text:p>
      <text:p text:style-name="P20"><text:span text:style-name="Strong_20_Emphasis"><text:span text:style-name="T26"/></text:span></text:p>
      <text:p text:style-name="P20"><text:span text:style-name="Strong_20_Emphasis"><text:span text:style-name="T25">CUARTO.- </text:span></text:span><text:span text:style-name="T24">El procedimiento a seguir para la elaboración, publicación y publicidad de las ordenanzas fiscales, al igual que para su modificación, es el previsto en el </text:span><text:span text:style-name="T25">artículo 17 </text:span><text:span text:style-name="T26">del </text:span><text:span text:style-name="T25">TRLRHL</text:span><text:span text:style-name="T24">, que se expone a continuación:</text:span><text:span text:style-name="T22"> </text:span></text:p>
      <text:p text:style-name="P11"><text:span text:style-name="T33">1º. Acuerdo del Pleno del Ayuntamiento, por el que se </text:span><text:span text:style-name="T31">aprueba provisionalmente la modificación</text:span><text:span text:style-name="T33"> de la Ordenanza Fiscal (artículo 49 LRBRL).</text:span> </text:p>
      <text:p text:style-name="P11"><text:span text:style-name="T33">2º. </text:span><text:span text:style-name="T31">Exposición pública</text:span><text:span text:style-name="T33"> durante un plazo mínimo de </text:span><text:span text:style-name="T31">treinta días</text:span><text:span text:style-name="T33">,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 (en adelante BOP).</text:span> </text:p>
      <text:p text:style-name="P11"><text:span text:style-name="T33">3º. Finalizado el período de exposición, la Corporación local adoptará el acuerdo de aprobación definitiva</text:span><text:span text:style-name="T30">, </text:span><text:span text:style-name="T31">resolviendo las reclamaciones</text:span><text:span text:style-name="T33"> que se hubieran presentado en el periodo de exposición pública. Estos acuerdos deberán adoptarse con el </text:span><text:span text:style-name="T31">mismo quórum que el exigido para la aprobación</text:span><text:span text:style-name="T33"> provisional.</text:span> </text:p>
      <text:p text:style-name="P11"><text:span text:style-name="T33">En el supuesto de que no se hubieran presentado reclamaciones, se entenderá definitivamente adoptado el acuerdo, hasta entonces provisional, sin necesidad de un nuevo acuerdo plenario.</text:span> </text:p>
      <text:p text:style-name="P11"><text:span text:style-name="T33">4º. Los acuerdos definitivos y el texto íntegro de las modificaciones de las Ordenanzas fiscales habrán de ser publicados en el BOP sin que puedan entrar en vigor hasta que se haya llevado a cabo dicha publicación.</text:span> </text:p>
      <text:p text:style-name="P11"><text:span text:style-name="T33">En todo caso, las Entidades Locales habrán de expedir copias de las Ordenanzas fiscales publicadas a quienes las demanden.</text:span> </text:p>
      <text:p text:style-name="P11"/>
      <text:p text:style-name="P11"><text:span text:style-name="T31">QUINTO.-</text:span><text:span text:style-name="T33"> El Proyecto de modificación de la Ordenanza Fiscal en cuestión, que se adjunta como Anexo al presente, se ajusta a las determinaciones legales y su contenido no supone infracción del Ordenamiento Jurídico.</text:span> </text:p>
      <text:p text:style-name="P18"><text:span text:style-name="T29">A mayor abundamiento, consta en el expediente </text:span><text:span text:style-name="T34">Providencia de Alcaldía</text:span><text:span text:style-name="T29"> por la que se justifica la procedencia del inicio del expediente para la modificación de la citada Ordenanza Fiscal, así como </text:span><text:span text:style-name="T34">informe de Mogán Gestión Municipal, S.L.,e técnico-económico</text:span><text:span text:style-name="T29"> en el que se justifica la necesidad e idoneidad de su modificación.</text:span> </text:p>
      <text:p text:style-name="P16">Por todo ello, se informa favorablemente la propuesta de modificación de la <text:span text:style-name="T2">Ordenanza Fiscal</text:span> <text:span text:style-name="T2">Reguladora del Impuesto sobre Bienes Inmuebles (IBI), </text:span><text:span text:style-name="T63">en cuanto a los artículos que se modifican respecto del texto de la Ordenanza vigente anteriormente. </text:span></text:p>
      <text:p text:style-name="P17"/>
      <text:p text:style-name="P11"><text:span text:style-name="T31">SEXTO.- </text:span><text:span text:style-name="T30">La adopción del acuerdo de modificación de la citada Ordenanza Fiscal corresponde al Pleno de la Corporación, en virtud de las atribuciones que le confiere el </text:span><text:span text:style-name="T31">artículo 22.2. d) y e) de la LRBRL, </text:span><text:span text:style-name="T30">sin ser necesaria una mayoría especial, de conformidad con el quórum establecido en el </text:span><text:span text:style-name="T31">artículo 47.1 de la LBRL.</text:span> </text:p>
      <text:p text:style-name="P11"><text:soft-page-break/><text:span text:style-name="T33">En virtud de los antecedentes y consideraciones expuestos, y de acuerdo con la normativa citada, así como la de general y pertinente aplicación, tengo a bien elevar al Peno de la Corporación la siguiente:</text:span> </text:p>
      <text:p text:style-name="P11"/>
      <text:p text:style-name="P40"><text:span text:style-name="T31">PROPUESTA DE RESOLUCIÓN</text:span> </text:p>
      <text:p text:style-name="P20"><text:span text:style-name="Strong_20_Emphasis"><text:span text:style-name="T25">PRIMERO.-</text:span></text:span><text:span text:style-name="Strong_20_Emphasis"><text:span text:style-name="T23"> </text:span></text:span><text:span text:style-name="T26">Aprobar por el Pleno, con carácter inicial, la </text:span><text:span text:style-name="T25">modificación </text:span><text:span text:style-name="T26">de la </text:span><text:span text:style-name="T25">Ordenanza Fiscal Reguladora del Impuesto sobre Bienes Inmuebles (IBI),</text:span><text:span text:style-name="T23"> </text:span><text:span text:style-name="T26">con la redacción que se recoge en el Anexo del presente informe. </text:span></text:p>
      <text:p text:style-name="P20"><text:span text:style-name="Strong_20_Emphasis"><text:span text:style-name="T25">SEGUNDO.-</text:span></text:span><text:span text:style-name="T23"> </text:span><text:span text:style-name="T24">Exponer al público el presente acuerdo </text:span><text:span text:style-name="T11">en el tablón de anuncios del Ayuntamiento y en el Boletín Oficial de la Provincia</text:span><text:span text:style-name="T24">, por un </text:span><text:span text:style-name="T25">PLAZO DE TREINTA (30) DÍAS</text:span><text:span text:style-name="T24">, a fin de que los interesados puedan examinar el expediente y presentar las reclamaciones que estimen oportunas, </text:span><text:span text:style-name="T11">de conformidad con las exigencias del artículo 49 de la LRBRL.</text:span><text:span text:style-name="T22"> </text:span></text:p>
      <text:p text:style-name="P20"><text:span text:style-name="Strong_20_Emphasis"><text:span text:style-name="T25">TERCERO.-</text:span></text:span><text:span text:style-name="T23"> </text:span><text:span text:style-name="T24">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text:span text:style-name="T22"> </text:span></text:p>
      <text:p text:style-name="P11"><text:line-break/><text:span text:style-name="T31">CUARTO.-</text:span><text:span text:style-name="T33"> Publicar en el Boletín Oficial de la Provincia el acuerdo definitivo en unión del texto íntegro modificado de la </text:span><text:span text:style-name="T30">Ordenanza F</text:span><text:span text:style-name="T8">iscal Reguladora del Impuesto sobre Bienes Inmuebles (IBI).</text:span><text:span text:style-name="T10">&gt;&gt;</text:span> </text:p>
      <text:p text:style-name="P11"/>
      <text:p text:style-name="P11"/>
      <text:p text:style-name="P7"/>
      <text:p text:style-name="P8">El texto normativo elevado a la consideración plenaria es el siguiente:</text:p>
      <text:p text:style-name="P7"/>
      <text:p text:style-name="P7"/>
      <text:p text:style-name="P12"><text:span text:style-name="T3">&lt;&lt;ORDENANZA FISCAL REGULADORA DEL IMPUESTO SOBRE BIENES INMUEBLES (IBI).</text:span> </text:p>
      <text:p text:style-name="P12"/>
      <text:p text:style-name="P14"><text:span text:style-name="T53">ARTÍCULO 1º.- FUNDAMENTO Y RÉGIMEN.</text:span> </text:p>
      <text:p text:style-name="P14"><text:span text:style-name="T54">De conformidad con lo previsto en los artículos 15.2 y 59.1 del Texto Refundido de la Ley Reguladora de las Haciendas Locales, aprobado por Real Decreto Legislativo 2/2004, de 5 de marzo, este Ayuntamiento hace uso de las facultades otorgadas por los citados preceptos y acuerda la fijación de los elementos necesarios para la determinación de las cuotas del Impuesto sobre Bienes Inmuebles de Naturaleza Rústica y Urbana, de aplicación en este Municipio, en los términos que se establecen en el articulado siguiente.</text:span> </text:p>
      <text:p text:style-name="P14"><text:span text:style-name="T53">ARTÍCULO 2º.- HECHO IMPONIBLE.</text:span> </text:p>
      <text:p text:style-name="P9"><text:span text:style-name="T54">1. Constituye el hecho imponible del impuesto la titularidad de los siguientes derechos sobre los bienes inmuebles rústicos y urbanos y sobre los inmuebles de características especiales:</text:span> </text:p>
      <text:list xml:id="list171616122358410238" text:style-name="L6">
        <text:list-item>
          <text:p text:style-name="P48"><text:span text:style-name="T54">De una concesión administrativa sobre los propios inmuebles o sobre los servicios públicos a que se hallen afectos.</text:span> </text:p>
        </text:list-item>
      </text:list>
      <text:list xml:id="list7174834793692858705" text:style-name="L7">
        <text:list-item>
          <text:p text:style-name="P49"><text:span text:style-name="T54">De un derecho real de superficie.</text:span> </text:p>
        </text:list-item>
      </text:list>
      <text:list xml:id="list1966868761180711082" text:style-name="L8">
        <text:list-item>
          <text:p text:style-name="P50"><text:span text:style-name="T54">De un derecho real de usufructo.</text:span> </text:p>
        </text:list-item>
      </text:list>
      <text:list xml:id="list3441836063954360150" text:style-name="L9">
        <text:list-item>
          <text:p text:style-name="P51"><text:span text:style-name="T54">Del derecho de propiedad.</text:span> </text:p>
        </text:list-item>
      </text:list>
      <text:p text:style-name="P9"><text:span text:style-name="T54">2. La realización del hecho imponible que corresponda, de entre los definidos en el Artículo 2º, del apartado anterior, por el orden establecido, determinará la no sujeción del inmueble urbano o rustico a las restantes modalidades en el mismo previstas.</text:span> </text:p>
      <text:p text:style-name="P22">A los inmuebles de características especiales se aplicará esta misma prelación, excepto cuando los derechos de concesión que pueden recaer sobre el inmueble no agoten su extensión superficial, supuesto en el que también se realizará el hecho imponible por el derecho de propiedad sobre la parte del inmueble no afectada por una concesión. </text:p>
      <text:p text:style-name="P9"><text:span text:style-name="T54">3. A los efectos de este impuesto tendrán la consideración de bienes inmuebles rústicos, de bienes inmuebles urbanos y de bienes inmuebles de características especiales los definidos como tales en los artículos 7 y 8 del texto refundido de la Ley del Catastro Inmobiliario.</text:span> </text:p>
      <text:p text:style-name="P9"><text:span text:style-name="T54">4. No están sujetos al impuesto:</text:span> </text:p>
      <text:list xml:id="list7895816891663571120" text:style-name="L10">
        <text:list-item>
          <text:p text:style-name="P52"><text:span text:style-name="T54">Las carreteras, los caminos, las demás vías terrestres y los bienes del dominio público marítimo-terrestre e hidráulico, siempre que sean de aprovechamiento público y gratuito para los usuarios.</text:span> </text:p>
        </text:list-item>
        <text:list-item>
          <text:p text:style-name="P52"><text:span text:style-name="T54">Los siguientes bienes inmuebles propiedad de este Ayuntamiento:</text:span> </text:p>
        </text:list-item>
      </text:list>
      <text:list xml:id="list3362522479109748582" text:style-name="L11">
        <text:list-item>
          <text:p text:style-name="P53"><text:span text:style-name="T54">De dominio público afectos a uso público.</text:span> </text:p>
        </text:list-item>
      </text:list>
      <text:list xml:id="list5379057023524816910" text:style-name="L12">
        <text:list-item>
          <text:p text:style-name="P54"><text:span text:style-name="T54">De dominio público afectos a un servicio público gestionado directamente por el Ayuntamiento y los bienes patrimoniales, excepto cuando se trate de inmuebles cedidos a terceros mediante contraprestación.</text:span> </text:p>
        </text:list-item>
      </text:list>
      <text:p text:style-name="P14"><text:span text:style-name="T53">ARTÍCULO 3º.- SUJETOS PASIVOS.</text:span> </text:p>
      <text:p text:style-name="P14"><text:span text:style-name="T54">1. Son sujetos pasivos, a título de contribuyente, las personas físicas y jurídicas y también las herencias yacentes, comunidades de bienes y otras entidades que, sin personalidad jurídica, constituyan una unidad económica. No obstante:</text:span> </text:p>
      <text:p text:style-name="P14"><text:soft-page-break/><text:span text:style-name="T54">a) Cuando un bien inmueble o derecho sobre éste pertenezca a dos o más titulares, se podrá solicitar la división de la deuda tributaria en proporción a la participación de cada uno de ellos en el dominio o derecho de que se trate, al amparo del artículo 35.7 de la Ley 58/2003, de 17 de diciembre, General Tributaria (en adelante, LGT).</text:span> </text:p>
      <text:p text:style-name="P14"><text:span text:style-name="T64">Para solicitar la división, es necesario proporcionar los datos personales y domicilios de los demás responsables del pago, junto con los documentos públicos que demuestren la proporción de propiedad de cada uno en el inmueble. Todos los solicitantes de la división de la cuota deben también adherirse al sistema de notificación electrónica del Ayuntamiento de Mogán o la entidad designada para la gestión tributaria del impuesto, según lo establecido en el artículo 14.3 de la Ley 39/2015, de 1 de octubre, del Procedimiento Administrativo Común de las Administraciones Públicas.</text:span> </text:p>
      <text:p text:style-name="P14"><text:span text:style-name="T54">Caso de que alguno de los cotitulares tenga deuda ejecutiva pendiente en el momento de la solicitud, ésta será desestimada, como garantía de crédito tributario.</text:span> </text:p>
      <text:p text:style-name="P14"><text:span text:style-name="T54">Por razones de coste y eficacia, no se procederá a la división de las liquidaciones si, como consecuencia de la misma, resultaren liquidaciones con una cuota líquida inferior a 20 euros.</text:span> </text:p>
      <text:p text:style-name="P14"><text:span text:style-name="T54">La solicitud deberá formularse con anterioridad al 31 de enero del ejercicio en el que se pretenda obtener la división de las cuotas. Una vez aceptada por la Administración la solicitud de división, los datos se incorporarán en el padrón del impuesto del ejercicio inmediato posterior y se mantendrá en los sucesivos mientras no se solicite la modificación. En este caso, </text:span><text:span text:style-name="T55">NO</text:span><text:span text:style-name="T54"> se admitirá la domiciliación en una entidad financiera del pago de las cuotas individuales resultantes.</text:span> </text:p>
      <text:p text:style-name="P14"><text:span text:style-name="T64">En caso de incumplimiento de pago de alguna de las liquidaciones producto de la división de la cuota, o bien si se constate el incumplimiento de cualquiera de los requisitos necesarios para la concesión de la misma, el Ayuntamiento de Mogán anulará la división de cuota para sucesivos ejercicios.</text:span> </text:p>
      <text:p text:style-name="P14"><text:span text:style-name="T54">Además, en el supuesto de incumplimiento de alguno de los cotitulares de su obligación de ingresar su parte de la liquidación, una vez transcurrido el periodo voluntario, con independencia de que dicha liquidación pueda ser exigida al citado deudor a través del procedimiento de apremio regulado en los artículos 163 y siguientes de la LGT, el Ayuntamiento de Mogán también podrá exigir el importe de la liquidación impagada a cualquiera de los obligados tributarios, en virtud de la obligación solidaria de todos ellos establecida en el primer párrafo del artículo 35.7 de la LGT. Si esta deuda es satisfecha por otro obligado tributario, éste tendrá derecho de reembolso frente al obligado incumplidor en los términos previstos en la legislación civil (artículo 41.6 de la LGT).</text:span> </text:p>
      <text:p text:style-name="P14"><text:span text:style-name="T54">En ningún caso se puede solicitar la división de la cuota del tributo en los supuestos del régimen económico matrimonial de sociedad legal de gananciales.</text:span> </text:p>
      <text:p text:style-name="P14"><text:span text:style-name="T54">b) En los supuestos de concurrencia de cotitulares con idéntico porcentaje de titularidad del derecho que origina la deuda, se puede solicitar la alteración del orden de los sujetos pasivos para hacer constar, en primer lugar, quien es el mayor beneficiario del uso. En este caso se exige el acuerdo expreso de todos los cotitulares interesados.</text:span> </text:p>
      <text:p text:style-name="P14"><text:span text:style-name="T51">2. Lo dispuesto en el apartado anterior será de aplicación sin perjuicio de la facultad del sujeto pasivo de repercutir la carga tributaria soportada, conforme a las normas de derecho común.</text:span> </text:p>
      <text:p text:style-name="P14"><text:span text:style-name="T51">3. El Ayuntamiento repercutirá la totalidad de la cuota líquida del impuesto en quienes, no reuniendo la condición de sujetos pasivos del mismo, hagan uso mediante contraprestación de sus bienes demaniales o patrimoniales. A tal efecto la cuota repercutible se determinará en razón a la parte del valor catastral que corresponda a la superficie utilizada y a la construcción directamente vinculada a cada arrendatario o cesionario del derecho de uso.</text:span> </text:p>
      <text:p text:style-name="P9"><text:span text:style-name="T54">4. En el supuesto de concurrencia de varios concesionarios sobre un mismo inmueble de características especiales será sustituto del contribuyente el que deba satisfacer el mayor canon. Para esa misma clase de inmuebles, cuando el propietario tenga la condición de sujeto pasivo contribuyente por la superficie no afectada por las concesiones, actuará como sustituto del mismo el ente u organismo público a que se halle afectado o adscrito el inmueble o aquél a cuyo cargo se encuentre su administración y gestión, el cual no podrá repercutir en el contribuyente el importe de la deuda tributaria satisfecha.</text:span> </text:p>
      <text:p text:style-name="P9"><text:span text:style-name="T54">Asimismo, el sustituto del contribuyente podrá repercutir sobre los demás concesionarios la parte de la cuota líquida que le corresponda en proporción a los cánones que deban satisfacer cada uno de ellos.</text:span> </text:p>
      <text:p text:style-name="P14"><text:span text:style-name="T53">ARTÍCULO 4º.- AFECCIÓN DE LOS BIENES AL PAGO DEL IMPUESTO Y SUPUESTOS ESPECIALES DE RESPONSABILIDAD.</text:span> </text:p>
      <text:p text:style-name="P22">1. En los supuestos de cambio, por cualquier causa, en la titularidad de los derechos que constituyen el hecho imponible de este impuesto, los bienes inmuebles objeto de dichos derechos quedarán afectos al <text:soft-page-break/>pago de la totalidad de la cuota tributaria en los términos previstos en los términos previstos en la Ley General Tributaria. </text:p>
      <text:p text:style-name="P9"><text:span text:style-name="T54">A estos efectos, los notarios solicitarán información y advertirán a los comparecientes sobre las deudas pendientes por el impuesto sobre Bienes Inmuebles asociadas al inmueble que se transmite , sobre el plazo dentro del cual están obligados los interesados a presentar declaración por el impuesto, cuando tal obligación subsista por no haberse aportado la referencia catastral del inmueble, conforme al apartado 2, del artículo 43 del texto refundido de la Ley del Catastro Inmobiliario y otras normas tributarias, sobre la afección de los bienes al pago de la cuota tributaria y, asimismo, sobre las responsabilidades en que incurran por la falta de presentación de declaraciones, el no efectuarlas en plazo o la presentación de declaraciones falsas, incompletas o inexactas, conforme a lo previsto en el artículo 70 del texto refundido de la Ley del Catastro Inmobiliario y otras normas tributarias.</text:span> </text:p>
      <text:p text:style-name="P9"><text:span text:style-name="T54">2. Responden solidariamente de la cuota de este Impuesto, y en proporción a sus respectivas participaciones, los copartícipes o cotitulares de las entidades a que se refiere el artículo 35.4 de la Ley General Tributaria, si figuran inscritos como tales en el Catastro Inmobiliario. De no figurar inscritos, la responsabilidad se exigirá por partes iguales en todo caso.</text:span> </text:p>
      <text:p text:style-name="P14"><text:span text:style-name="T53">ARTÍCULO 5º.- EXENCIONES.</text:span> </text:p>
      <text:p text:style-name="P9"><text:span text:style-name="T55">1. Exenciones directas de aplicación de oficio:</text:span> </text:p>
      <text:list xml:id="list2055728414209259509" text:style-name="L13">
        <text:list-item>
          <text:p text:style-name="P55"><text:span text:style-name="T54">Los que siendo propiedad del Estado, de las Comunidades Autónomas o de las Entidades Locales que estén directamente afectos a la seguridad ciudadana y a los servicios educativos y penitenciarios, así como los del Estado afectos a la Defensa Nacional.</text:span> </text:p>
        </text:list-item>
        <text:list-item>
          <text:p text:style-name="P55"><text:span text:style-name="T54">Los bienes comunales y los montes vecinales en mano comunes.</text:span> </text:p>
        </text:list-item>
        <text:list-item>
          <text:p text:style-name="P55"><text:span text:style-name="T54">Los de la Iglesia Católica, en los términos previstos en el Acuerdo entre el Estado Español y la Santa Sede sobre asuntos económicos, de 3 de enero de 1979, y los de las Asociaciones confesionales no católicas legalmente reconocidas, en los términos establecidos en los respectivos acuerdos de cooperación suscritos en virtud de lo dispuesto en el Artículo 16 de la Constitución</text:span> </text:p>
        </text:list-item>
        <text:list-item>
          <text:p text:style-name="P55"><text:span text:style-name="T54">Los de la Cruz Roja Española</text:span> </text:p>
        </text:list-item>
        <text:list-item>
          <text:p text:style-name="P55"><text:span text:style-name="T54">Los inmuebles a los que sea de aplicación la exención en virtud de los Convenios Internacionales en vigor y, a condición de reciprocidad, los de los Gobiernos extranjeros destinados a su representación diplomática, consular, o a sus organismos oficiales.</text:span> </text:p>
        </text:list-item>
        <text:list-item>
          <text:p text:style-name="P55"><text:span text:style-name="T54">La superficie de los montes poblados con especies de crecimiento lento reglamentariamente determinadas, cuyo principal aprovechamiento sea la madera o el corcho, siempre que la densidad del arbolado sea la propia o normal de la especie de que se trate.</text:span> </text:p>
        </text:list-item>
        <text:list-item>
          <text:p text:style-name="P55"><text:span text:style-name="T54">Los terrenos ocupados por las líneas de ferrocarriles y los edificios enclavados en los mismos terrenos, que estén dedicados a estaciones, almacenes o a cualquier otro servicio indispensable para la explotación de dichas líneas. No están exentos, por consiguiente, casas destinadas a viviendas de los empleados, las oficinas de dirección ni las instalaciones fabriles.</text:span> </text:p>
        </text:list-item>
        <text:list-item>
          <text:p text:style-name="P55"><text:span text:style-name="T54">Estarán asimismo exentos, los inmuebles de naturaleza rústica o urbana cuya cuota líquida por este impuesto no supere los seis euros (6.</text:span> </text:p>
        </text:list-item>
      </text:list>
      <text:p text:style-name="P9"><text:span text:style-name="T55">2. Exenciones directas de carácter rogado:</text:span> </text:p>
      <text:list xml:id="list1476916961765105458" text:style-name="L14">
        <text:list-item>
          <text:p text:style-name="P56"><text:span text:style-name="T54">Los inmuebles que se destinen a la enseñanza por centros docentes acogidos, total o parcialmente, al régimen de conciertos educativos, en cuanto a la superficie afectada a la enseñanza concertada, con el alcance previsto en el RD 2187/1995 de 28 de diciembre.</text:span> </text:p>
        </text:list-item>
        <text:list-item>
          <text:p text:style-name="P56"><text:span text:style-name="T54">Los declarados expresa e individualmente monumento o jardín histórico de interés cultural, mediante Real Decreto en la forma establecida por el Artículo 9 de la Ley 16/1985, de 25 de junio, e inscrito en el Registro General a que se refiere el Artículo 12 como integrantes del Patrimonio Histórico Artístico Español, así como los comprendidos en las disposiciones adicionales primera, segunda y quinta de dicha Ley.</text:span> </text:p>
        </text:list-item>
      </text:list>
      <text:p text:style-name="P9"><text:span text:style-name="T54">Siempre que cumplan los siguientes requisitos:</text:span> </text:p>
      <text:list xml:id="list6765985338303315889" text:style-name="L15">
        <text:list-item>
          <text:list>
            <text:list-item>
              <text:list>
                <text:list-item>
                  <text:p text:style-name="P57"><text:span text:style-name="T54">En sitios o conjuntos históricos, los que cuenten con una antigüedad igual o superior a 50 años y estén incluidos en el catálogo previsto en RD 2159/1978, de 23 de junio, por el que se aprobó el Reglamento de Planeamiento Urbanístico para el desarrollo y aplicación de la Ley sobre el Régimen del Suelo y </text:span><text:span text:style-name="T54">Ordenación Urbana, como objeto de protección integral en los términos previstos en el Artículo 21 de la Ley 16/1985, de 25 de junio.</text:span> </text:p>
                </text:list-item>
                <text:list-item>
                  <text:p text:style-name="P69"><text:span text:style-name="T54">En zonas arqueológicas, los incluidos como objeto de especial protección en el instrumento de planeamiento urbanístico a que se refiere el Artículo 20 de la Ley 16/1985, de 25 de junio, del Patrimonio Histórico Español.</text:span> </text:p>
                </text:list-item>
              </text:list>
            </text:list-item>
          </text:list>
        </text:list-item>
      </text:list>
      <text:p text:style-name="P9"><text:span text:style-name="T56">No estarán exentos</text:span><text:span text:style-name="T54"> los bienes inmuebles a que se refiere esta letra b) </text:span><text:span text:style-name="T56">cuando están afectos a explotaciones económicas,</text:span><text:span text:style-name="T54"> salvo que les resulte de aplicación alguno de los supuestos de exención previstos en la Ley 49/2002, de 23 de diciembre, de régimen fiscal de las entidades sin fines lucrativos y de los incentivos fiscales al mecenazgo, o que la sujeción al impuesto a título de contribuyente recaiga sobre el Estado, las Comunidades Autónomas o las entidades locales, o sobre organismos autónomos del Estado o entidades de derecho público de análogo carácter de las Comunidades Autónomas y de las entidades locales.</text:span> </text:p>
      <text:list xml:id="list4175005597394005376" text:style-name="L16">
        <text:list-item>
          <text:p text:style-name="P70"><text:soft-page-break/><text:span text:style-name="T54">La superficie de los montes en que se realicen repoblaciones forestales o regeneración de masas arboladas sujetas a proyectos de ordenación o planes técnicos aprobados por la Administración forestal. Esta exención tendrá una duración de quince años, contando a partir del periodo impositivo siguiente a aquel en que se realice su solicitud.</text:span> </text:p>
        </text:list-item>
        <text:list-item>
          <text:p text:style-name="P58"><text:span text:style-name="T51">Estarán exentos los bienes cuyos titulares sean, en los términos previstos en el art.63.1 del texto refundido de la Ley Reguladora de las Haciendas Locales, las entidades sin fines lucrativos y aquellas otras entidades recogidas en la Ley 49/2002, de 23 de diciembre, de Régimen Fiscal de las entidades sin fines lucrativos y de los incentivos fiscales al mecenazgo, en los supuestos y con los requisitos que la citada Ley y el Reglamento para la aplicación del régimen fiscal de las mencionadas entidades, aprobado por Real Decreto 1270/2003, de 10 de octubre, establecen.</text:span> </text:p>
        </text:list-item>
      </text:list>
      <text:p text:style-name="P9"><text:span text:style-name="T55">3. Exenciones potestativas:</text:span> </text:p>
      <text:p text:style-name="P9"><text:span text:style-name="T54">Estarán exentos los bienes de que sean titulares los centros sanitarios de titularidad pública, siempre que estén afectos al cumplimiento de los fines específicos de los referidos centros</text:span><text:span text:style-name="T57">.</text:span> </text:p>
      <text:p text:style-name="P9"><text:span text:style-name="T55">4. Con carácter general,</text:span><text:span text:style-name="T54"> el efecto de la concesión de exenciones empieza a partir del ejercicio siguiente a la fecha de la solicitud y no puede tener carácter retroactivo. Sin embargo, cuando el beneficio fiscal se solicita antes de que la liquidación sea firme, se concederá si en la fecha de devengo del tributo concurren los requisitos exigidos para su disfrute.</text:span> </text:p>
      <text:p text:style-name="P9"><text:span text:style-name="T53">ARTÍCULO 6º.- BASE IMPONIBLE.</text:span> </text:p>
      <text:p text:style-name="P9"><text:span text:style-name="T54">1. La base imponible esta constituida por el valor catastral de los bienes inmuebles, que se determinará, notificará y será susceptible de impugnación, conforme al Texto Refundido de la Ley del Catastro Inmobiliario.</text:span> </text:p>
      <text:p text:style-name="P9"><text:span text:style-name="T54">2. Estos valores podrán ser objeto de revisión, modificación o actualización en los casos y de la manera que la Ley prevé.</text:span> </text:p>
      <text:p text:style-name="P14"><text:span text:style-name="T53">ARTÍCULO 7º.- BASE LIQUIDABLE.</text:span> </text:p>
      <text:p text:style-name="P9"><text:span text:style-name="T54">1. La base liquidable será el resultado de practicar en la base imponible las reducciones que legalmente se establezca (artículos 66 a 70 Texto refundido de la Ley reguladora de las Haciendas Locales)</text:span> </text:p>
      <text:p text:style-name="P22">2. A los inmuebles urbanos cuyo valor catastral se haya incrementado como consecuencia de la revisión realizada de acuerdo con la Ponencia de Valores aprobada por la Dirección General del Catastro, se les aplicará durante nueve años a contar desde la entrada en vigor de los nuevos valores la reducción que se determina en los apartados siguientes. </text:p>
      <text:p text:style-name="P22">La cuantía de la reducción, que decrecerá anualmente, será el resultado de aplicar un coeficiente reductor, único para todos los inmuebles del municipio, a un componente individual de la reducción calculado para cada inmueble. </text:p>
      <text:p text:style-name="P9"><text:span text:style-name="T54">El coeficiente anual de reducción a aplicar tendrá el valor de 0,9 el primer año de su aplicación, e irá disminuyendo un 0,1 por año hasta su desaparición. El componente individual de la reducción será la diferencia positiva entre el nuevo valor catastral asignado al inmueble y su valor base que será la base liquidable del ejercicio inmediato anterior a la entrada en vigor de aquél.</text:span> </text:p>
      <text:p text:style-name="P22">3. Tratándose de bienes inmuebles de características especiales, la reducción en la base imponible únicamente procederá cuando el valor catastral resultante de la aplicación de una nueva ponencia de valores especial supere el doble del que, como inmueble de esta clase, tuviera previamente asignado. En defecto de este valor, se tomará como tal el 40% de lo que resulte de la nueva ponencia. </text:p>
      <text:p text:style-name="P9"><text:span text:style-name="T54">En los bienes inmuebles de características especiales el componente individual de la reducción será, en cada año, la diferencia positiva entre el nuevo valor catastral que corresponda al inmueble en el primer </text:span><text:span text:style-name="T54">ejercicio de su vigencia y el doble del valor a que se refiere el apartado 3 que, a estos efectos, se tomará como valor base.</text:span> </text:p>
      <text:p text:style-name="P9"><text:span text:style-name="T54">4. La base liquidable se notificará conjuntamente con la base imponible en los procedimientos de valoración colectiva. Dicha notificación incluirá la motivación de la reducción aplicada mediante la indicación del valor base del inmueble así cono el importe de la reducción y de la base liquidable del primer año del valor catastral.</text:span> </text:p>
      <text:p text:style-name="P9"><text:span text:style-name="T54">5. El valor base será la base liquidable del ejercicio inmediato anterior a la entrada en vigor del nuevo valor catastral, salvo las circunstancias señaladas en el Artículo 69 del Texto refundido de la Ley Reguladora de las Haciendas Locales.</text:span> </text:p>
      <text:p text:style-name="P9"><text:span text:style-name="T54">6. En los procedimientos de valoración colectiva la determinación de la base liquidable será competencia de la Dirección General del Catastro y recurrible ante los Tribunales Económico-Administrativos del Estado.</text:span> </text:p>
      <text:p text:style-name="P9"><text:soft-page-break/><text:span text:style-name="T54">7. De acuerdo con lo dispuesto en el artículo 77 del texto refundido de la Ley reguladora de las Haciendas Locales, una vez transcurrido el plazo de impugnación previsto en las notificaciones del valor catastral y base liquidable previstas en los procedimientos de valoración colectiva, se entenderán consentidas y firmes las bases imponible y liquidable notificadas, sin que puedan ser objeto de nueva impugnación al procederse a la exacción anual del impuesto.</text:span> </text:p>
      <text:p text:style-name="P14"><text:span text:style-name="T53">ARTÍCULO 8º.- TIPO DE GRAVAMEN Y CUOTA.</text:span> </text:p>
      <text:p text:style-name="P9"><text:span text:style-name="T54">1. El tipo de gravamen será:</text:span> </text:p>
      <text:list xml:id="list4036529329587160599" text:style-name="L17">
        <text:list-item>
          <text:p text:style-name="P71"><text:span text:style-name="T54">Bienes Inmuebles de Naturaleza Urbana = 0,64%</text:span> </text:p>
        </text:list-item>
        <text:list-item>
          <text:p text:style-name="P71"><text:span text:style-name="T54">Bienes Inmuebles de Naturaleza Rústica = 0,90%</text:span> </text:p>
        </text:list-item>
        <text:list-item>
          <text:p text:style-name="P71"><text:span text:style-name="T54">Bienes Inmuebles de características especiales = 0,60 %.</text:span> </text:p>
        </text:list-item>
      </text:list>
      <text:p text:style-name="P9"><text:span text:style-name="T54">* Bienes Inmuebles de Características Especiales:</text:span> </text:p>
      <table:table table:name="Table6" table:style-name="Table6">
        <table:table-column table:style-name="Table6.A"/>
        <table:table-row>
          <table:table-cell table:style-name="Table6.A1" office:value-type="string">
            <text:p text:style-name="P30"><text:span text:style-name="T3">BICE</text:span> </text:p>
          </table:table-cell>
        </table:table-row>
        <table:table-row>
          <table:table-cell table:style-name="Table6.A1" office:value-type="string">
            <text:p text:style-name="P33"><text:span text:style-name="T64">Producción de energía eléctrica y gas, al refino de petróleo y a las centrales nucleares.</text:span> </text:p>
          </table:table-cell>
        </table:table-row>
        <table:table-row>
          <table:table-cell table:style-name="Table6.A1" office:value-type="string">
            <text:p text:style-name="P34"><text:span text:style-name="T54">Presas, saltos de agua y embalses.</text:span> </text:p>
          </table:table-cell>
        </table:table-row>
        <table:table-row>
          <table:table-cell table:style-name="Table6.A1" office:value-type="string">
            <text:p text:style-name="P34"><text:span text:style-name="T54">Autopistas, carreteras y túneles de peaje.</text:span> </text:p>
          </table:table-cell>
        </table:table-row>
        <table:table-row>
          <table:table-cell table:style-name="Table6.A1" office:value-type="string">
            <text:p text:style-name="P34"><text:span text:style-name="T54">Aeropuertos y puertos comerciales</text:span> </text:p>
          </table:table-cell>
        </table:table-row>
      </table:table>
      <text:p text:style-name="P10"><text:span text:style-name="T51">2. De conformidad con lo dispuesto en el apartado 4 del artículo 72 del Real Decreto Legislativo 2/2004, de 5 de marzo, por el que se aprueba el texto refundido de la Ley Reguladora de las Haciendas Locales (en adelante, TRLRHL), se establece un tipo de gravamen diferenciado del </text:span><text:span text:style-name="T52">0,87 %</text:span><text:span text:style-name="T51"> para los bienes inmuebles de naturaleza urbana que superen el valor catastral que para cada uso, distinto del residencial, se establece a continuación:</text:span> </text:p>
      <table:table table:name="Table7" table:style-name="Table7">
        <table:table-column table:style-name="Table7.A"/>
        <table:table-column table:style-name="Table7.B"/>
        <table:table-row>
          <table:table-cell table:style-name="Table7.A1" office:value-type="string">
            <text:p text:style-name="P36"><text:span text:style-name="T3">USO</text:span> </text:p>
          </table:table-cell>
          <table:table-cell table:style-name="Table7.A1" office:value-type="string">
            <text:p text:style-name="P32">UMBRALES VALOR CATASTRAL A EFECTOS DE APLICACIÓN TIPO DIFERENCIADO POR USO </text:p>
          </table:table-cell>
        </table:table-row>
        <table:table-row>
          <table:table-cell table:style-name="Table7.A1" office:value-type="string">
            <text:p text:style-name="P38"><text:span text:style-name="T64">Ocio</text:span> </text:p>
          </table:table-cell>
          <table:table-cell table:style-name="Table7.B2" office:value-type="float" office:value="600000">
            <text:p text:style-name="P35"><text:span text:style-name="T64">600.000,00 EUR</text:span> </text:p>
          </table:table-cell>
        </table:table-row>
        <table:table-row>
          <table:table-cell table:style-name="Table7.A1" office:value-type="string">
            <text:p text:style-name="P37"><text:span text:style-name="T54">Comercial</text:span> </text:p>
          </table:table-cell>
          <table:table-cell table:style-name="Table7.A1" office:value-type="string">
            <text:p text:style-name="P35"><text:span text:style-name="T64">600.000,00 EUR</text:span> </text:p>
          </table:table-cell>
        </table:table-row>
        <table:table-row>
          <table:table-cell table:style-name="Table7.A1" office:value-type="string">
            <text:p text:style-name="P37"><text:span text:style-name="T54">Industrial</text:span> </text:p>
          </table:table-cell>
          <table:table-cell table:style-name="Table7.A1" office:value-type="string">
            <text:p text:style-name="P35"><text:span text:style-name="T64">600.000,00 EUR</text:span> </text:p>
          </table:table-cell>
        </table:table-row>
        <table:table-row>
          <table:table-cell table:style-name="Table7.A1" office:value-type="string">
            <text:p text:style-name="P37"><text:span text:style-name="T54">Sanitario</text:span> </text:p>
          </table:table-cell>
          <table:table-cell table:style-name="Table7.A1" office:value-type="string">
            <text:p text:style-name="P35"><text:span text:style-name="T64">600.000,00 EUR</text:span> </text:p>
          </table:table-cell>
        </table:table-row>
        <table:table-row>
          <table:table-cell table:style-name="Table7.A1" office:value-type="string">
            <text:p text:style-name="P37"><text:span text:style-name="T54">Oficina</text:span> </text:p>
          </table:table-cell>
          <table:table-cell table:style-name="Table7.A1" office:value-type="string">
            <text:p text:style-name="P35"><text:span text:style-name="T64">600.000,00 EUR</text:span> </text:p>
          </table:table-cell>
        </table:table-row>
        <table:table-row>
          <table:table-cell table:style-name="Table7.A1" office:value-type="string">
            <text:p text:style-name="P37"><text:span text:style-name="T54">Deportivo</text:span> </text:p>
          </table:table-cell>
          <table:table-cell table:style-name="Table7.A1" office:value-type="string">
            <text:p text:style-name="P35"><text:span text:style-name="T64">600.000,00 EUR</text:span> </text:p>
          </table:table-cell>
        </table:table-row>
      </table:table>
      <text:p text:style-name="P9"><text:span text:style-name="T51">El tipo de gravamen diferenciado sólo podrá aplicarse, como máximo, al 10,00 % de los bienes inmuebles de naturaleza urbana del término municipal que, para cada uso, tengan mayor valor catastral.</text:span> </text:p>
      <text:p text:style-name="P9"><text:span text:style-name="T64">Cuando los inmuebles tengan atribuidos varios usos se aplicará el tipo correspondiente al uso de la edificación o dependencia principal, considerando como tal el fijado por la Gerencia Provincial del Catastro.</text:span> </text:p>
      <text:p text:style-name="P9"><text:span text:style-name="T51">3. La cuota íntegra de este Impuesto es el resultado de aplicar a la Base Liquidable el tipo de gravamen.</text:span> </text:p>
      <text:p text:style-name="P9"><text:span text:style-name="T51">4. La cuota líquida se obtiene minorando la cuota íntegra con el importe de las bonificaciones previstas legalmente.</text:span> </text:p>
      <text:p text:style-name="P14"><text:span text:style-name="T53">ARTÍCULO 9º.- BONIFICACIONES.</text:span> </text:p>
      <text:p text:style-name="P29"><text:span text:style-name="T46">1. Se concederá una bonificación de 50 % en la cuota íntegra del impuesto, siempre que así se solicite por los interesados antes del inicio de las obras, los inmuebles que constituyan el objeto de la actividad de las </text:span><text:span text:style-name="T45">empresas de urbanización, construcción y promoción inmobiliaria</text:span><text:span text:style-name="T50"> </text:span><text:span text:style-name="T46">tanto de obra nueva como de rehabilitación equiparable a ésta, y no figuren entre los bienes de su inmovilizado. En defecto de acuerdo municipal, se aplicará a los referidos inmuebles la bonificación máxima prevista en este artículo.</text:span> </text:p>
      <text:p text:style-name="P14"><text:span text:style-name="T46">El plazo de aplicación de esta bonificación comprenderá desde el período impositivo siguiente a aquel en que se inicien las obras hasta el posterior a la terminación de las mismas, siempre que durante ese tiempo se realicen obras de urbanización o construcción efectiva, y sin que, en ningún caso, pueda exceder de tres periodos impositivos.</text:span> </text:p>
      <text:p text:style-name="P14"><text:span text:style-name="T46">Para disfrutar de la mencionada bonificación, los interesados deberán cumplir los siguientes requisitos:</text:span> </text:p>
      <text:p text:style-name="P14"><text:span text:style-name="T46">a) Comunicación de la/s referencia/s catastral/es del inmueble/s sobre el/los que se van a realizar las nuevas construcciones y/u obras de rehabilitación integral. Si las obras de nueva construcción o de </text:span><text:soft-page-break/><text:span text:style-name="T46">rehabilitación integral afectan a diversos solares, en la solicitud se detallarán las referencias catastrales de los diferentes solares.</text:span> </text:p>
      <text:p text:style-name="P14"><text:span text:style-name="T46">b) Acreditación de la fecha de inicio de las obras de urbanización o construcción de que se trate, la cual se hará mediante certificado del Técnico-Director competente de las mismas, visado por el Colegio Profesional.</text:span> </text:p>
      <text:p text:style-name="P14"><text:span text:style-name="T46">c) Acreditación de que la empresa se dedica a la actividad de urbanización, construcción y promoción inmobiliaria, la cual se hará mediante la presentación de los estatutos de la sociedad.</text:span> </text:p>
      <text:p text:style-name="P14"><text:span text:style-name="T46">d) Acreditación de que el inmueble objeto de la bonificación es de su propiedad y no forma parte del inmovilizado, que se hará mediante copia de la escritura pública o alta catastral y certificación del Administrador de la Sociedad, o fotocopia del último balance presentado ante la AEAT, a efectos del Impuesto sobre Sociedades.</text:span> </text:p>
      <text:p text:style-name="P14"><text:span text:style-name="T46">e) Fotocopia del alta o último recibo del Impuesto de Actividades Económicas.</text:span> </text:p>
      <text:p text:style-name="P14"><text:span text:style-name="T46">f) La solicitud se debe formular antes del inicio de las obras.</text:span> </text:p>
      <text:p text:style-name="P14"><text:span text:style-name="T46">La acreditación de los requisitos anteriores podrá realizarse también mediante cualquier documentación admitida en derecho.</text:span> </text:p>
      <text:p text:style-name="P14"><text:span text:style-name="T46">2. Las </text:span><text:span text:style-name="T45">viviendas de protección oficial y las equiparables </text:span><text:span text:style-name="T46">a estas según las normas de la Comunidad Autónoma, disfrutaran de una bonificación del 50 por ciento durante el plazo de tres años, contados desde el año siguiente a la fecha otorgamiento de la calificación definitiva. Dicha bonificación se concederá a petición del interesado, la cual podrá efectuarse en cualquier momento anterior a la terminación de los tres periodos impositivos de duración de la misma y surtirá efectos, en su caso, desde el periodo impositivo siguiente a aquel en que se solicite.</text:span> </text:p>
      <text:p text:style-name="P14"><text:span text:style-name="T46">Para tener derecho a esta bonificación, los interesados deberán aportar la siguiente documentación:</text:span> </text:p>
      <text:p text:style-name="P14"><text:span text:style-name="T46">1. Escrito de solicitud de la bonificación.</text:span> </text:p>
      <text:p text:style-name="P14"><text:span text:style-name="T46">2. Fotocopia de la alteración catastral (MD 902).</text:span> </text:p>
      <text:p text:style-name="P14"><text:span text:style-name="T46">3. Fotocopia del certificado de calificación de V.P.O.</text:span> </text:p>
      <text:p text:style-name="P14"><text:span text:style-name="T46">4. Fotocopia de la escritura o certificación registral del inmueble.</text:span> </text:p>
      <text:p text:style-name="P14"><text:span text:style-name="T46">5. Si en la escritura pública no constara la referencia catastral: copia del recibo IBI año anterior.</text:span> </text:p>
      <text:p text:style-name="P14"><text:span text:style-name="T46">3. Tendrán derecho a una bonificación del 95% de la cuota íntegra y, en su caso, del recargo del Impuesto a que se refiere el artículo 134 de la presente Ley, los </text:span><text:span text:style-name="T45">bienes rústicos de las Cooperativas Agrarias y de Explotación comunitaria de la tierra, </text:span><text:span text:style-name="T46">en los términos establecidos en la Ley 20/1990, de 19 de diciembre, sobre Régimen Fiscal de las Cooperativas.</text:span> </text:p>
      <text:p text:style-name="P14"><text:span text:style-name="T46">4. Los contribuyentes del impuesto que, en el momento del devengo, sean titulares de una familia numerosa, según lo establecido en la Ley 40/2003, de 18 de noviembre, de Protección a las Familias Numerosas, y otras normativas pertinentes, tendrán derecho a una bonificación del 50,00 % en la cuota íntegra del impuesto aplicable a su vivienda habitual.</text:span> </text:p>
      <text:p text:style-name="P14"><text:span text:style-name="T46">Para tener derecho a esta bonificación, los sujetos pasivos deberán cumplir las siguientes condiciones:</text:span> </text:p>
      <text:p text:style-name="P14"><text:span text:style-name="T46">1. El inmueble para el que se solicita la aplicación del beneficio es el domicilio habitual del sujeto pasivo.</text:span> </text:p>
      <text:p text:style-name="P14"><text:span text:style-name="T46">*A tal efecto, se entenderá por vivienda habitual aquella unidad urbana de uso residencial destinada exclusivamente a satisfacer la necesidad permanente de vivienda del sujeto pasivo y su familia.</text:span> </text:p>
      <text:p text:style-name="P14"><text:span text:style-name="T46">*Se presumirá que la vivienda habitual de la familia numerosa es aquélla en la que figura empadronada la familia.</text:span> </text:p>
      <text:p text:style-name="P14"><text:span text:style-name="T46">2. Que el conjunto de los ingresos de las personas empadronadas en la vivienda para la que se solicita la bonificación no supere los límites que se indican a continuación, computándose como tales ingresos aquéllos que señala la Ley Reguladora del Impuesto sobre la Renta de las Personas Físicas.</text:span> </text:p>
      <text:p text:style-name="P14"><text:span text:style-name="T47">? </text:span><text:span text:style-name="T46">Menos de cinco convivientes empadronados: Que en conjunto no superen 45 veces el Salario Mínimo Interprofesional.</text:span> </text:p>
      <text:p text:style-name="P14"><text:span text:style-name="T47">? </text:span><text:span text:style-name="T46">Cinco o más convivientes empadronados: Que la media per-cápita no supere 1 vez el Salario Mínimo Interprofesional.</text:span> </text:p>
      <text:p text:style-name="P14"><text:span text:style-name="T46">Además, se entenderá que es vivienda habitual aquélla a la que se refiere el art. 51 del Reglamento del Impuesto sobre la Renta de las Personas Físicas, con exclusión de los garajes y trasteros.</text:span> </text:p>
      <text:p text:style-name="P14"><text:span text:style-name="T46">La solicitud de bonificación deberá realizarse antes del 28 de febrero de cada año, y para cada período impositivo, sin que en ningún caso su aplicación tenga carácter retroactivo.</text:span> </text:p>
      <text:p text:style-name="P14"><text:span text:style-name="T46">Asimismo, la documentación por la que se acrediten los requisitos aquí exigidos deberá presentarse anualmente dentro del plazo señalado anteriormente, y constará básicamente de los siguientes documentos, sin perjuicio de la facultad de este Ayuntamiento de requerir cualquier otro que se estime necesario:</text:span> </text:p>
      <text:p text:style-name="P14"><text:soft-page-break/><text:span text:style-name="T46">a) Documento que acredite al solicitante como titular de familia numerosa.</text:span> </text:p>
      <text:p text:style-name="P14"><text:span text:style-name="T46">b) Relación con nombre, apellidos y N.I.F. de todos los miembros de la unidad familiar, así como los convivientes en la vivienda de la que se solicita la bonificación.</text:span> </text:p>
      <text:p text:style-name="P14"><text:span text:style-name="T46">c) Copia del último recibo del impuesto de la vivienda residencia permanente de la familia, respecto de la que se solicita la bonificación, o documento por la que fue concedida en el ejercicio anterior.</text:span> </text:p>
      <text:p text:style-name="P14"><text:span text:style-name="T46">d) Autorización firmada por el titular de la familia numerosa para consultar en el padrón de habitantes que todos los miembros de la unidad familiar están empadronados en la vivienda para la que se solicita la bonificación, o Certificados de empadronamiento acreditando tal circunstancia. En el caso de menores o incapacitados que, por razones de estudio o enfermedad, deban residir fuera del domicilio familiar deberán acompañarse certificados que acrediten tal circunstancia expedidos por la dirección del centro docente o sanitario.</text:span> </text:p>
      <text:p text:style-name="P14"><text:span text:style-name="T46">e) Copia de la declaración del I.R.P.F. del último ejercicio declarado correspondiente a todos los convivientes en la vivienda, sean o no de la unidad familiar.</text:span> </text:p>
      <text:p text:style-name="P14"><text:span text:style-name="T46">5. Podrán gozar de una bonificación del 15% de la cuota íntegra del impuesto los bienes inmuebles destinados a vivienda, en los que se haya instalado sistemas para el aprovechamiento térmico o eléctrico de la energía proveniente del sol, durante los tres periodos impositivos siguientes a la instalación.</text:span> </text:p>
      <text:p text:style-name="P14"><text:span text:style-name="T46">La aplicación de esta bonificación quedará condicionada a la aceptación por parte del Ayuntamiento de la comunicación de obra menor correspondiente y que las instalaciones para la producción de calor incluyan colectores que dispongan de la correspondiente homologación por la Administración competente.</text:span> </text:p>
      <text:p text:style-name="P14"><text:span text:style-name="T46">Los interesados deberán proporcionar junto a la solicitud de beneficio fiscal la referencia catastral de la finca sobre la que solicitan la bonificación, así como cualquier documento que certifique la instalación efectiva y las características técnicas de la misma. En caso de ser necesario, el servicio de urbanismo del ayuntamiento emitirá un informe que confirme la correcta realización de la instalación y el cumplimiento con las especificaciones técnicas requeridas. El plazo para presentar la solicitud de bonificación es hasta el 31 de enero del año en el que se desee beneficiar de esta bonificación.</text:span> </text:p>
      <text:p text:style-name="P14"><text:span text:style-name="T46">No procederá la bonificación cuando la instalación de los sistemas para el aprovechamiento térmico o eléctrico de la energía proveniente del sol sea obligatoria de acuerdo con la norma específica en la materia.</text:span> </text:p>
      <text:p text:style-name="P14"><text:span text:style-name="T46">6. Las bonificaciones deben ser solicitadas por el sujeto pasivo del impuesto.</text:span> </text:p>
      <text:p text:style-name="P14"><text:span text:style-name="T46">7. Con carácter general, el efecto de la concesión de bonificación empieza a partir del ejercicio siguiente a la fecha de la solicitud y no puede tener carácter retroactivo. No obstante, cuando el beneficio fiscal se solicita antes de que la liquidación sea firme, se concederá si en la fecha de devengo del tributo concurren los requisitos exigidos para su disfrute.</text:span> </text:p>
      <text:p text:style-name="P14"><text:span text:style-name="T46">8. Régimen de compatibilidad de los beneficios fiscales:</text:span> </text:p>
      <text:p text:style-name="P14"><text:span text:style-name="T46">A) Las bonificaciones reguladas en esta ordenanza serán compatibles entre sí, cuando así lo permita la naturaleza de la bonificación y del bien correspondiente, y se aplicarán, por el orden en el que las mismas aparecen relacionadas en los artículos precedentes, sobre la cuota íntegra o, en su caso, sobre la resultante de aplicar las que le precedan.</text:span> </text:p>
      <text:p text:style-name="P14"><text:span text:style-name="T46">B) El límite máximo de cuota íntegra bonificada sobre un mismo bien será del 90 %.</text:span> </text:p>
      <text:p text:style-name="P9"><text:span text:style-name="T53">ARTÍCULO 10º.- RECARGO POR VIVIENDAS DESOCUPADAS.</text:span> </text:p>
      <text:p text:style-name="P14"><text:span text:style-name="T64">En virtud del artículo 72.4 del TRLRHL, y con la finalidad de facilitar a los ciudadanos el acceso a una vivienda digna, se exigirá un recargo del 50,00 % de la cuota líquida del Impuesto de Bienes Inmuebles (IBI), que se liquidará anualmente, a todos aquellos inmuebles que se encuentren desocupados con carácter permanente. A estos efectos tendrá la consideración de inmueble desocupado con carácter permanente aquel que permanezca desocupado, de forma continuada y sin causa justificada, por un plazo superior a dos años, y pertenezcan a titulares de cuatro o más inmuebles de uso residencial, conforme a los siguientes requisitos, medios de prueba y procedimiento:</text:span> </text:p>
      <text:list xml:id="list7797721623724233040" text:style-name="L18">
        <text:list-item>
          <text:p text:style-name="P59"><text:span text:style-name="T64">Los inmuebles de tipo residencial cuya titularidad catastral corresponda a bancos, empresas inmobiliarias vinculadas a la banca y entidades financieras, de inversión o de gestión de cobros, serán considerados desocupados con carácter permanente; a no ser que la entidad, o sujeto pasivo, corrobore la efectiva ocupación del inmueble en régimen de alquiler ante la oficina gestora del impuesto.</text:span> </text:p>
        </text:list-item>
      </text:list>
      <text:list xml:id="list7998103338063102646" text:style-name="L19">
        <text:list-item>
          <text:p text:style-name="P60"><text:span text:style-name="T64">Viviendas con un consumo anual inferior a 12 m</text:span><text:span text:style-name="T66">3</text:span><text:span text:style-name="T64"> en los dos últimos años.</text:span> </text:p>
        </text:list-item>
      </text:list>
      <text:p text:style-name="P14"><text:span text:style-name="T64">El recargo podrá ser de hasta el 100 por ciento de la cuota líquida del impuesto cuando el periodo de desocupación sea superior a tres años, pudiendo modularse en función del periodo de tiempo de desocupación.</text:span> </text:p>
      <text:p text:style-name="P14"><text:span text:style-name="T64">Dichos recargos se devengarán el 31 de diciembre. La desocupación del inmueble se constatará mediante acto administrativo de los servicios municipales, o la oficina gestora del impuesto. Y se liquidará durante el año en curso y sucesivamente, hasta que el titular del inmueble corrobore, ante la oficina gestora y los servicios municipales, bien el alta en el servicio de agua potable y alcantarillado, o la retirada de cualquier cerramiento con materiales de obra y construcción al acceso del inmueble, o el régimen de alquiler en uso y en vigor del inmueble.</text:span> </text:p>
      <text:p text:style-name="P14"><text:span text:style-name="T64">En todo caso se considerarán justificadas las causas recogidas en el artículo 72.4 del TRLRHL.</text:span> </text:p>
      <text:p text:style-name="P14"><text:soft-page-break/><text:span text:style-name="T53">ARTÍCULO 11º.- PERÍODO IMPOSITIVO Y DEVENGO DEL IMPUESTO.</text:span> </text:p>
      <text:p text:style-name="P14"><text:span text:style-name="T54">1. El período impositivo coincide con el año natural.</text:span> </text:p>
      <text:p text:style-name="P14"><text:span text:style-name="T54">2. El impuesto se devenga el primer día del período impositivo.</text:span> </text:p>
      <text:p text:style-name="P14"><text:span text:style-name="T54">3. Los hechos, actos y negocios que deban ser objeto de declaración o comunicación, tendrán efectividad en el devengo de este impuesto inmediatamente posterior a aquél en que se produjeron, con independencia del momento en que se declaren o comuniquen.</text:span> </text:p>
      <text:p text:style-name="P14"><text:span text:style-name="T54">4. En los procedimientos de valoración colectiva, los valores catastrales modificados tendrán efectividad el día uno de enero del año siguiente a aquél en que se produzca la notificación de los mismos.</text:span> </text:p>
      <text:p text:style-name="P14"><text:span text:style-name="T54">En particular, cuando el Ayuntamiento conozca de la conclusión de obras, o de cualquier variación de orden físico de los bienes inmuebles, que originan una modificación del valor catastral respecto al que figura en su padrón, liquidará el IBI en la fecha en que la Gerencia Territorial del Catastro le notifique el nuevo valor catastral. La liquidación del impuesto comprenderá la cuota correspondiente a los ejercicios devengados y no prescritos.</text:span> </text:p>
      <text:p text:style-name="P14"><text:span text:style-name="T54">5. En su caso, se deducirá de la liquidación correspondiente a éste y a los ejercicios anteriores la cuota satisfecha por I.B.I. en razón a otra configuración del inmueble, diferente de la que ha tenido realidad.</text:span> </text:p>
      <text:p text:style-name="P14"><text:span text:style-name="T53">ARTÍCULO 12º.- RÉGIMEN DE DECLARACIONES, COMUNICACIONES Y SOLICITUDES.</text:span> </text:p>
      <text:p text:style-name="P14"><text:span text:style-name="T54">1. Los titulares de los derechos constitutivos del hecho imponible de este impuesto están obligados a declarar ante la Dirección General del Catastro las circunstancias determinantes de un alta, baja o modificación de la descripción catastral de los inmuebles, excepto en los supuestos de comunicación o de solicitud previstos en los apartados siguientes.</text:span> </text:p>
      <text:p text:style-name="P14"><text:span text:style-name="T54">2. El Ayuntamiento comunicará al Catastro Inmobiliario los hechos, actos o negocios susceptibles de generar un alta, baja o modificación catastral, derivados de actuaciones para las que se haya otorgado la correspondiente licencia o autorización municipal.</text:span> </text:p>
      <text:p text:style-name="P14"><text:span text:style-name="T54">3. Serán objeto de declaración o comunicación, según proceda, los siguientes hechos, actos o negocios:</text:span> </text:p>
      <text:list xml:id="list7168009566037028589" text:style-name="L20">
        <text:list-item>
          <text:p text:style-name="P61"><text:span text:style-name="T54">La realización de nuevas construcciones y la ampliación, rehabilitación, reforma, demolición o derribo de las ya existentes, ya sea parcial o total. No se considerarán tales las obras o reparaciones que tengan por objeto la mera conservación y mantenimiento de los edificios, y las que afecten tan solo a características ornamentales o decorativas.</text:span> </text:p>
        </text:list-item>
      </text:list>
      <text:list xml:id="list6559448131173373181" text:style-name="L21">
        <text:list-item>
          <text:p text:style-name="P62"><text:span text:style-name="T54">La modificación de uso o destino y los cambios de clase de cultivo o aprovechamiento.</text:span> </text:p>
        </text:list-item>
      </text:list>
      <text:list xml:id="list3412309475737789538" text:style-name="L22">
        <text:list-item>
          <text:p text:style-name="P63"><text:span text:style-name="T54">La segregación, división, agregación y agrupación de los bienes inmuebles.</text:span> </text:p>
        </text:list-item>
      </text:list>
      <text:list xml:id="list1644412388163200294" text:style-name="L23">
        <text:list-item>
          <text:p text:style-name="P64"><text:span text:style-name="T54">La adquisición de la propiedad por cualquier título, así como su consolidación.</text:span> </text:p>
        </text:list-item>
      </text:list>
      <text:list xml:id="list7708744470625578033" text:style-name="L24">
        <text:list-item>
          <text:p text:style-name="P65"><text:span text:style-name="T54">La constitución, modificación o adquisición de la titularidad de una concesión administrativa y de los derechos reales de usufructo y de superficie.</text:span> </text:p>
        </text:list-item>
      </text:list>
      <text:list xml:id="list3904289281916521205" text:style-name="L25">
        <text:list-item>
          <text:p text:style-name="P66"><text:span text:style-name="T54">Las variaciones en la composición interna o en la cuota de participación de los copropietarios o los cotitulares de las entidades del artículo 35.4 de la Ley General Tributaria.</text:span> </text:p>
        </text:list-item>
      </text:list>
      <text:list xml:id="list453326558513501362" text:style-name="L26">
        <text:list-item>
          <text:p text:style-name="P67"><text:span text:style-name="T54">Solicitud de incorporación de titularidad, que 'podrá formular el propietario de un bien afecto a una concesión administrativa, o grabado con un derecho real de superficie o de usufructo.</text:span> </text:p>
        </text:list-item>
      </text:list>
      <text:list xml:id="list4660073820376449476" text:style-name="L27">
        <text:list-item>
          <text:p text:style-name="P68"><text:span text:style-name="T54">Solicitud de incorporación de cotitulares cuando resulte procedente, con modelo 901</text:span> </text:p>
        </text:list-item>
      </text:list>
      <text:p text:style-name="P14"><text:span text:style-name="T54">4. Se podrá presentar ante el Catastro Inmobiliario la siguiente solicitud:</text:span> </text:p>
      <text:p text:style-name="P14"><text:span text:style-name="T54">Solicitud de baja, que podrá formular quien, figurando como titular catastral, hubiera cesado en el derecho que originó dicha titularidad</text:span> </text:p>
      <text:p text:style-name="P14"><text:span text:style-name="T53">ARTÍCULO 13º.- ACTUACIONES POR DELEGACIÓN.</text:span> </text:p>
      <text:p text:style-name="P14"><text:span text:style-name="T54">1. Las declaraciones, comunicaciones y solicitudes se podrán presentar en el Ayuntamiento, en los términos del Convenio suscrito con el Catastro.</text:span> </text:p>
      <text:p text:style-name="P14"><text:span text:style-name="T54">2. Las declaraciones de alta se presentarán en el Catastro, o en el Ayuntamiento, acompañadas de la documentación reglamentaria precisa para la asignación del valor catastral. En caso de presentarse en el Ayuntamiento, los técnicos municipales realizarán las tareas que les competen en virtud del Convenio de Colaboración suscrito con el Catastro, y trasladarán el resultado de las mismas a la Gerencia Territorial en el formato establecido por ésta.</text:span> </text:p>
      <text:p text:style-name="P14"><text:span text:style-name="T54">3. Las declaraciones de modificación de titularidad jurídica del bien se podrán presentar ante el Ayuntamiento, acompañadas de copia de la escritura pública que formaliza la transmisión.</text:span> </text:p>
      <text:p text:style-name="P14"><text:span text:style-name="T54">Cuando la transmisión de dominio se formalice en escritura pública, o se solicite su inscripción en el Registro de la Propiedad en el plazo de dos meses desde el acto traslativo del dominio, el interesado quedará eximido de su obligación de presentar la declaración si se acredita la referencia catastral.</text:span> </text:p>
      <text:p text:style-name="P14"><text:soft-page-break/><text:span text:style-name="T54">4. Si el Ayuntamiento conoce de la modificación de titularidad por haber obtenido información de Notarios o del Registro de la Propiedad, o bien porque el interesado ha presentado declaración, modificará su base de datos y, en el formato establecido, trasladará las variaciones al Catastro.</text:span> </text:p>
      <text:p text:style-name="P14"><text:span text:style-name="T53">ARTÍCULO 14º.- GESTIÓN TRIBUTARIA DEL IMPUESTO.</text:span> </text:p>
      <text:p text:style-name="P14"><text:span text:style-name="T54">1. La liquidación y recaudación, así como la revisión de los actos dictados en vía de gestión tributaria de este impuesto, serán competencia exclusiva del Ayuntamiento u organismo en quien se haya delegado, y comprenderán las funciones de concesión y denegación de exenciones y bonificaciones, realización de las liquidaciones conducentes a la determinación de las deudas tributarias, emisión de los documentos de cobro, resolución de los expedientes de devolución de ingreso indebidos, resolución de los recursos que se interpongan contra dichos actos y actuaciones para la asistencia e información al contribuyente referidas a las materias comprendidas en este apartado.</text:span> </text:p>
      <text:p text:style-name="P14"><text:span text:style-name="T54">2. Las solicitudes para acogerse a los beneficios fiscales de carácter rogado, previstos en esta Ordenanza han de presentarse ante el Ayuntamiento u órgano en el que se hayan delegado dichas funciones, acreditando las circunstancias que fundamentan la solicitud.</text:span> </text:p>
      <text:p text:style-name="P14"><text:span text:style-name="T54">3. Las liquidaciones tributarias serán practicadas por el Ayuntamiento u órgano correspondiente, tanto las que correspondan a valores-recibo, como las liquidaciones por ingreso directo.</text:span> </text:p>
      <text:p text:style-name="P14"><text:span text:style-name="T54">4. No será necesaria la notificación individual de las liquidaciones tributarias en supuestos en que, llevándose a cabo un procedimiento de valoración colectiva, se hayan practicado, previamente, las notificaciones del valor catastral y base liquidable.</text:span> </text:p>
      <text:p text:style-name="P14"><text:span text:style-name="T54">Una vez transcurrido el plazo de impugnación previsto en las citadas notificaciones sin que se hayan utilizado los recursos pertinentes, se entenderá</text:span><text:span text:style-name="T64">n consentidas y firmes las bases imponibles y liquidables notificadas, sin que puedan ser objeto de nueva impugnación al procederse a la exacción anual del impuesto.</text:span> </text:p>
      <text:p text:style-name="P14"><text:span text:style-name="T3">ARTÍCULO 15º.- RÉGIMEN DE INGRESO.</text:span> </text:p>
      <text:p text:style-name="P14"><text:span text:style-name="T64">1. El período de cobro para valores-recibos notificados colectivamente se determinará cada año y se anunciará públicamente.</text:span> </text:p>
      <text:p text:style-name="P14"><text:span text:style-name="T64">Las liquidaciones de ingreso directo deben ser satisfechas en los períodos fijados en la Ley General tributaria y en el Reglamento General de Recaudación.</text:span> </text:p>
      <text:p text:style-name="P14"><text:span text:style-name="T64">2. Transcurridos los períodos de pago voluntario sin que la deuda se haya satisfecho, se iniciará el período ejecutivo, lo que comporta el devengo del recargo de la deuda no ingresada, así como el de los intereses de demora correspondientes.</text:span> </text:p>
      <text:p text:style-name="P14"><text:span text:style-name="T3">ARTÍCULO 16º.- IMPUGNACIÓN DE LOS ACTOS DE GESTIÓN DEL IMPUESTO.</text:span> </text:p>
      <text:p text:style-name="P14"><text:span text:style-name="T64">1. Los actos dictados por el Catastro, objeto de notificación podrán ser recurridos en vía económico-administrativa sin que la interposición de la reclamación suspenda su ejecutoriedad, salvo que excepcionalmente se acuerde la suspensión por el Tribunal Económico-Administrativo competente, cuando así lo solicite el interesado y justifique que su ejecución pudiera causar perjuicios de imposible o difícil reparación.</text:span> </text:p>
      <text:p text:style-name="P14"><text:span text:style-name="T64">2. Contra los actos de gestión tributaria, competencia del Ayuntamiento, los interesados pueden formular recurso de reposición, previo al contencioso administrativo, en el plazo de un mes a contar desde el día siguiente al de la notificación expresa, o al de la finalización del período de exposición pública de los padrones correspondientes.</text:span> </text:p>
      <text:p text:style-name="P14"><text:span text:style-name="T64">3. La interposición del recurso de reposición ante el Ayuntamiento no suspende la acción administrativa para el cobro, a menos que dentro del plazo previsto para interponer el recurso, el interesado solicite la suspensión de la ejecución del acto impugnado y acompañe garantía por el total de la deuda tributaria.</text:span> </text:p>
      <text:p text:style-name="P14"><text:span text:style-name="T64">No obstante, en casos excepcionales, se podrá acordar la suspensión del procedimiento, sin prestación de garantía, cuando el recurrente justifique la imposibilidad de prestar alguna, o bien demuestre fehacientemente la existencia de errores materiales en la liquidación que se impugna.</text:span> </text:p>
      <text:p text:style-name="P14"><text:span text:style-name="T64">4. Contra la denegación del recurso de reposición puede interponerse recurso contencioso-administrativo en plazos señalados legalmente para ello.</text:span> </text:p>
      <text:p text:style-name="P14"><text:span text:style-name="T3">ARTÍCULO 17º.- INFRACCIONES Y SANCIONES.</text:span> </text:p>
      <text:p text:style-name="P14"><text:span text:style-name="T64">En todo lo relativo a la calificación de las infracciones tributarias, así como a la determinación de las sanciones que, en cada caso, proceda imponer por causa de aquéllas, se aplicará el régimen sancionador regulado en la Ley General Tributaria, en las disposiciones que la desarrollan y complementan y lo establecido en la presente Ordenanza.</text:span> </text:p>
      <text:p text:style-name="P14"><text:span text:style-name="T3">DISPOSICIÓN ADICIONAL.</text:span> </text:p>
      <text:p text:style-name="P14"><text:span text:style-name="T64">Las modificaciones producidas por la Ley de Presupuestos Generales del Estado u otra norma de rango legal que afecten a cualquier elemento de este impuesto, serán de aplicación automática dentro del ámbito de esta Ordenanza.</text:span> </text:p>
      <text:p text:style-name="P14"><text:span text:style-name="T3">DISPOSICIÓN DEROGATORIA.</text:span> </text:p>
      <text:p text:style-name="P14"><text:span text:style-name="T64">A la entrada en vigor de la presente Ordenanza, quedan derogadas cuantas disposiciones reglamentarias de ámbito local se opongan a la misma.</text:span> </text:p>
      <text:p text:style-name="P14"><text:span text:style-name="T3">DISPOSICIÓN FINAL.</text:span> </text:p>
      <text:p text:style-name="P6">La presente Ordenanza Fiscal entrará en vigor el día siguiente de su publicación en el Boletín Oficial de la Provincia, y comenzará a aplicarse a partir de dicho día, permaneciendo en vigor hasta que se acuerde su modificación o derogación expresa.<text:span text:style-name="T5">&gt;&gt;</text:span></text:p>
      <text:p text:style-name="P27"><text:soft-page-break/></text:p>
      <text:p text:style-name="P28"><text:span text:style-name="T5">El Pleno de este Ayuntamiento, en sesión de fecha 9 de octubre de 2023 aprobó inicialmente</text:span> la modificación de la citada ordenanza, <text:span text:style-name="Strong_20_Emphasis"><text:span text:style-name="T15"><text:s/></text:span></text:span><text:span text:style-name="Strong_20_Emphasis"><text:span text:style-name="T14">y el anuncio del mismo se publicó en el </text:span></text:span><text:span text:style-name="Strong_20_Emphasis"><text:span text:style-name="T17">BOP de Las Palmas número 124 de 13 de octubre de 2023</text:span></text:span><text:span text:style-name="Strong_20_Emphasis"><text:span text:style-name="T14">, </text:span></text:span>y el texto íntegro de la normativa aprobada en el tablón de edictos y página web de este Ayuntamien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0"><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9</text:page-number></text:span></text:span><text:span text:style-name="Fuente_20_de_20_párrafo_20_predeter."><text:span text:style-name="MT1"> de </text:span></text:span><text:span text:style-name="Fuente_20_de_20_párrafo_20_predeter."><text:span text:style-name="MT1"><text:page-count>21</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8</text:page-number></text:span></text:span><text:span text:style-name="Fuente_20_de_20_párrafo_20_predeter."><text:span text:style-name="MT1"> de </text:span></text:span><text:span text:style-name="Fuente_20_de_20_párrafo_20_predeter."><text:span text:style-name="MT1"><text:page-count>21</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2:33:13.65</dc:date>
    <meta:editing-cycles>53</meta:editing-cycles>
    <meta:editing-duration>PT7H54M16S</meta:editing-duration>
    <meta:document-statistic meta:table-count="6" meta:image-count="1" meta:object-count="0" meta:page-count="21" meta:paragraph-count="432" meta:word-count="14624" meta:character-count="92607"/>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