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6" style:family="paragraph" style:parent-style-name="Heading">
      <style:text-properties style:font-name="Arial" fo:font-size="9pt" style:font-size-asian="9pt" style:font-size-complex="9pt"/>
    </style:style>
    <style:style style:name="P7" style:family="paragraph" style:parent-style-name="Standard">
      <style:paragraph-properties fo:text-align="justify" style:justify-single-word="false"/>
      <style:text-properties style:font-name="Arial" fo:font-size="10pt" fo:font-weight="bold" fo:background-color="#ccff99" style:font-size-asian="10pt" style:font-weight-asian="bold" style:font-name-complex="Arial Narrow" style:font-size-complex="10pt" style:font-style-complex="italic" style:font-weight-complex="bold"/>
    </style:style>
    <style:style style:name="P8" style:family="paragraph" style:parent-style-name="Standard">
      <style:paragraph-properties fo:text-align="center" style:justify-single-word="false"/>
      <style:text-properties style:font-name="Arial" fo:font-size="10pt" fo:font-weight="bold" fo:background-color="#ccff99" style:font-size-asian="10pt" style:font-weight-asian="bold" style:font-name-complex="Arial Narrow" style:font-size-complex="10pt" style:font-style-complex="italic" style:font-weight-complex="bold"/>
    </style:style>
    <style:style style:name="P9" style:family="paragraph" style:parent-style-name="Standard">
      <style:paragraph-properties fo:text-align="center" style:justify-single-word="false"/>
      <style:text-properties style:font-name="Arial" fo:font-size="10pt" fo:font-weight="bold" fo:background-color="#ccff99" style:font-size-asian="10pt" style:font-weight-asian="bold" style:font-name-complex="Arial Narrow" style:font-size-complex="10pt" style:font-style-complex="italic" style:font-weight-complex="bold"/>
    </style:style>
    <style:style style:name="P10" style:family="paragraph" style:parent-style-name="Standard">
      <style:paragraph-properties fo:text-align="center" style:justify-single-word="false"/>
      <style:text-properties style:font-name="Arial" fo:font-size="10pt" fo:font-weight="bold" style:font-size-asian="10pt" style:font-size-complex="10pt"/>
    </style:style>
    <style:style style:name="P11" style:family="paragraph" style:parent-style-name="Standard">
      <style:paragraph-properties fo:text-align="justify" style:justify-single-word="false"/>
      <style:text-properties fo:font-variant="normal" fo:text-transform="none" fo:color="#000000" style:font-name="Arial" fo:font-size="10pt" fo:letter-spacing="normal" fo:font-style="italic" fo:font-weight="bold" fo:background-color="#ffffff" style:font-size-asian="10pt" style:font-weight-asian="bold" style:font-size-complex="10pt" style:font-weight-complex="bold"/>
    </style:style>
    <style:style style:name="P12" style:family="paragraph" style:parent-style-name="Standard" style:master-page-name="MP0">
      <style:paragraph-properties fo:text-align="center" style:justify-single-word="false" style:page-number="auto" fo:break-before="page"/>
      <style:text-properties fo:color="#000000" style:font-name="Arial1" fo:font-size="10pt" fo:font-style="normal" style:text-underline-style="none" fo:font-weight="bold" fo:background-color="#ccff66" style:font-style-asian="normal" style:font-weight-asian="bold" style:font-name-complex="Arial Narrow" style:font-style-complex="normal" style:font-weight-complex="bold"/>
    </style:style>
    <style:style style:name="P13" style:family="paragraph" style:parent-style-name="Text_20_body">
      <style:paragraph-properties fo:text-align="justify" style:justify-single-word="false"/>
      <style:text-properties style:font-name="Arial" fo:font-size="10pt" style:font-size-asian="10pt" style:font-size-complex="10pt"/>
    </style:style>
    <style:style style:name="P14" style:family="paragraph" style:parent-style-name="Text_20_body">
      <style:paragraph-properties fo:text-align="center" style:justify-single-word="false"/>
      <style:text-properties style:font-name="Arial" fo:font-size="10pt" style:font-size-asian="10pt" style:font-size-complex="10pt"/>
    </style:style>
    <style:style style:name="P15" style:family="paragraph" style:parent-style-name="Text_20_body">
      <style:paragraph-properties fo:text-align="justify" style:justify-single-word="false"/>
      <style:text-properties style:font-name="Arial" fo:font-size="10pt" fo:font-weight="bold" style:font-size-asian="10pt" style:font-size-complex="10pt"/>
    </style:style>
    <style:style style:name="P16" style:family="paragraph" style:parent-style-name="Text_20_body">
      <style:paragraph-properties fo:text-align="justify" style:justify-single-word="false"/>
      <style:text-properties style:font-name="Arial" fo:font-size="10pt" fo:font-weight="bold" style:font-size-asian="10pt" style:font-weight-asian="bold" style:font-size-complex="10pt" style:font-weight-complex="bold"/>
    </style:style>
    <style:style style:name="P17" style:family="paragraph" style:parent-style-name="Text_20_body">
      <style:paragraph-properties fo:text-align="justify" style:justify-single-word="false"/>
    </style:style>
    <style:style style:name="P18" style:family="paragraph" style:parent-style-name="Text_20_body">
      <style:paragraph-properties fo:text-align="center" style:justify-single-word="false"/>
      <style:text-properties fo:color="#000000" style:font-name="Arial" fo:font-size="10pt" fo:language="es" fo:country="ES" fo:font-weight="bold" style:font-size-asian="10pt" style:font-size-complex="10pt"/>
    </style:style>
    <style:style style:name="P19" style:family="paragraph" style:parent-style-name="Text_20_body">
      <style:text-properties fo:color="#000000" style:font-name="Arial" fo:font-size="10pt" style:font-size-asian="10pt" style:font-size-complex="10pt"/>
    </style:style>
    <style:style style:name="P20" style:family="paragraph" style:parent-style-name="Text_20_body">
      <style:paragraph-properties fo:text-align="center" style:justify-single-word="false"/>
      <style:text-properties fo:color="#000000" style:font-name="Arial" fo:font-size="10pt" style:font-size-asian="10pt" style:font-size-complex="10pt"/>
    </style:style>
    <style:style style:name="P21" style:family="paragraph" style:parent-style-name="Text_20_body">
      <style:paragraph-properties fo:text-align="justify" style:justify-single-word="false"/>
      <style:text-properties fo:color="#000000" style:font-name="Arial" fo:font-size="10pt" style:font-size-asian="10pt" style:font-size-complex="10pt"/>
    </style:style>
    <style:style style:name="P22" style:family="paragraph" style:parent-style-name="Text_20_body">
      <style:text-properties fo:color="#000000" style:font-name="Arial" fo:font-size="10pt" fo:font-weight="bold" style:font-size-asian="10pt" style:font-size-complex="10pt"/>
    </style:style>
    <style:style style:name="P23" style:family="paragraph" style:parent-style-name="Text_20_body">
      <style:paragraph-properties fo:text-align="justify" style:justify-single-word="false"/>
      <style:text-properties fo:color="#000000" style:font-name="Arial" fo:font-size="10pt" fo:font-weight="bold" style:font-size-asian="10pt" style:font-size-complex="10pt"/>
    </style:style>
    <style:style style:name="P24" style:family="paragraph" style:parent-style-name="Text_20_body">
      <style:paragraph-properties fo:margin-left="0cm" fo:margin-right="0cm" fo:text-align="justify" style:justify-single-word="false" fo:text-indent="0cm" style:auto-text-indent="false"/>
      <style:text-properties style:font-name="Arial" fo:font-size="10pt" fo:font-weight="normal" style:font-size-asian="10pt" style:font-size-complex="10pt"/>
    </style:style>
    <style:style style:name="P25" style:family="paragraph" style:parent-style-name="Text_20_body">
      <style:paragraph-properties fo:margin-top="0cm" fo:margin-bottom="0cm" fo:text-align="justify" style:justify-single-word="false" fo:orphans="2" fo:widows="2"/>
      <style:text-properties style:font-name="Arial" fo:font-size="10pt" style:font-size-asian="10pt" style:font-size-complex="10pt"/>
    </style:style>
    <style:style style:name="P26" style:family="paragraph" style:parent-style-name="Text_20_body">
      <style:paragraph-properties fo:margin-top="0cm" fo:margin-bottom="0.212cm" fo:text-align="justify" style:justify-single-word="false"/>
      <style:text-properties fo:font-variant="normal" fo:text-transform="none" fo:color="#000000" style:font-name="Arial" fo:font-size="10pt" fo:letter-spacing="normal" fo:font-style="italic" fo:font-weight="bold" fo:background-color="#ffffff" style:font-size-asian="10pt" style:font-weight-asian="bold" style:font-size-complex="10pt" style:font-weight-complex="bold"/>
    </style:style>
    <style:style style:name="P27" style:family="paragraph" style:parent-style-name="Text_20_body">
      <style:paragraph-properties fo:margin-left="1.058cm" fo:margin-right="0cm" fo:text-align="justify" style:justify-single-word="false" fo:text-indent="0cm" style:auto-text-indent="false"/>
      <style:text-properties fo:color="#000000" style:font-name="Arial" fo:font-size="10pt" fo:font-style="italic" style:font-size-asian="10pt" style:font-size-complex="10pt"/>
    </style:style>
    <style:style style:name="P28" style:family="paragraph" style:parent-style-name="Text_20_body">
      <style:paragraph-properties fo:margin-left="1.058cm" fo:margin-right="0cm" fo:text-align="justify" style:justify-single-word="false" fo:text-indent="0cm" style:auto-text-indent="false"/>
      <style:text-properties fo:color="#000000" style:font-name="Arial" fo:font-size="10pt" fo:font-style="italic" fo:font-weight="bold" style:font-size-asian="10pt" style:font-size-complex="10pt"/>
    </style:style>
    <style:style style:name="P29" style:family="paragraph" style:parent-style-name="Text_20_body">
      <style:paragraph-properties fo:margin-left="1.058cm" fo:margin-right="0cm" fo:text-align="justify" style:justify-single-word="false" fo:text-indent="0cm" style:auto-text-indent="false"/>
      <style:text-properties fo:color="#000000" style:font-name="Arial" fo:font-size="10pt" fo:language="es" fo:country="ES" style:font-size-asian="10pt" style:font-size-complex="10pt"/>
    </style:style>
    <style:style style:name="P30" style:family="paragraph" style:parent-style-name="Text_20_body">
      <style:paragraph-properties fo:margin-left="1.058cm" fo:margin-right="0cm" fo:text-align="justify" style:justify-single-word="false" fo:text-indent="0cm" style:auto-text-indent="false"/>
      <style:text-properties fo:color="#000000" style:font-name="Arial" fo:font-size="10pt" fo:language="es" fo:country="ES" fo:font-style="italic" style:font-size-asian="10pt" style:font-size-complex="10pt"/>
    </style:style>
    <style:style style:name="P31" style:family="paragraph" style:parent-style-name="Text_20_body">
      <style:paragraph-properties fo:margin-left="1.058cm" fo:margin-right="0cm" fo:text-align="center" style:justify-single-word="false" fo:text-indent="0cm" style:auto-text-indent="false"/>
      <style:text-properties style:font-name="Arial" fo:font-size="10pt" fo:font-style="italic" fo:font-weight="bold" style:font-size-asian="10pt" style:font-size-complex="10pt"/>
    </style:style>
    <style:style style:name="P32" style:family="paragraph" style:parent-style-name="Text_20_body">
      <style:paragraph-properties fo:margin-left="1.058cm" fo:margin-right="0cm" fo:text-align="start" style:justify-single-word="false" fo:text-indent="0cm" style:auto-text-indent="false"/>
      <style:text-properties style:font-name="Arial" fo:font-size="10pt" fo:font-style="italic" fo:font-weight="bold" style:font-size-asian="10pt" style:font-size-complex="10pt"/>
    </style:style>
    <style:style style:name="P33" style:family="paragraph" style:parent-style-name="Text_20_body">
      <style:paragraph-properties fo:margin-left="1.058cm" fo:margin-right="0cm" fo:text-align="justify" style:justify-single-word="false" fo:text-indent="0cm" style:auto-text-indent="false"/>
      <style:text-properties style:font-name="Arial" fo:font-size="10pt" fo:font-style="italic" style:font-size-asian="10pt" style:font-size-complex="10pt"/>
    </style:style>
    <style:style style:name="P34" style:family="paragraph" style:parent-style-name="Text_20_body">
      <style:paragraph-properties fo:margin-left="1.058cm" fo:margin-right="0cm" fo:text-align="justify" style:justify-single-word="false" fo:text-indent="0cm" style:auto-text-indent="false"/>
      <style:text-properties style:font-name="Arial" fo:font-size="10pt" style:font-size-asian="10pt" style:font-size-complex="10pt"/>
    </style:style>
    <style:style style:name="P35" style:family="paragraph" style:parent-style-name="Text_20_body">
      <style:paragraph-properties fo:margin-left="1.058cm" fo:margin-right="0cm" fo:text-align="justify" style:justify-single-word="false" fo:text-indent="0cm" style:auto-text-indent="false"/>
      <style:text-properties style:font-name="Arial" fo:font-size="10pt" fo:language="es" fo:country="ES" style:font-size-asian="10pt" style:font-size-complex="10pt"/>
    </style:style>
    <style:style style:name="P36" style:family="paragraph" style:parent-style-name="Text_20_body">
      <style:paragraph-properties fo:margin-left="1.058cm" fo:margin-right="0cm" fo:text-align="justify" style:justify-single-word="false" fo:text-indent="0cm" style:auto-text-indent="false"/>
      <style:text-properties style:font-name="Arial" fo:font-size="10pt" fo:language="es" fo:country="ES" fo:font-style="italic" style:font-size-asian="10pt" style:font-size-complex="10pt"/>
    </style:style>
    <style:style style:name="P37" style:family="paragraph" style:parent-style-name="Text_20_body">
      <style:paragraph-properties fo:margin-left="1.058cm" fo:margin-right="0cm" fo:text-align="center" style:justify-single-word="false" fo:text-indent="0cm" style:auto-text-indent="false"/>
      <style:text-properties style:font-name="Arial" fo:font-size="10pt" fo:language="es" fo:country="ES" fo:font-style="italic" fo:font-weight="bold" style:font-size-asian="10pt" style:font-size-complex="10pt"/>
    </style:style>
    <style:style style:name="P38" style:family="paragraph" style:parent-style-name="Text_20_body">
      <style:paragraph-properties fo:margin-left="1.058cm" fo:margin-right="0cm" fo:text-align="justify" style:justify-single-word="false" fo:text-indent="0cm" style:auto-text-indent="false"/>
    </style:style>
    <style:style style:name="P39" style:family="paragraph" style:parent-style-name="Text_20_body">
      <style:paragraph-properties fo:margin-left="1.058cm" fo:margin-right="0cm" fo:text-align="justify" style:justify-single-word="false" fo:text-indent="0cm" style:auto-text-indent="false"/>
      <style:text-properties fo:color="#1c1c1c" style:font-name="Arial" fo:font-size="10pt" fo:language="es" fo:country="ES" fo:font-style="italic" style:font-size-asian="10pt" style:font-size-complex="10pt"/>
    </style:style>
    <style:style style:name="P40" style:family="paragraph" style:parent-style-name="Text_20_body">
      <style:paragraph-properties fo:margin-left="1.058cm" fo:margin-right="0cm" fo:text-align="justify" style:justify-single-word="false" fo:text-indent="0cm" style:auto-text-indent="false"/>
      <style:text-properties fo:color="#1c1c1c" style:font-name="Arial" fo:font-size="10pt" fo:language="es" fo:country="ES" style:font-size-asian="10pt" style:font-size-complex="10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fo:font-weight="bold" style:font-weight-asian="bold" style:font-name-complex="Arial Narrow" style:font-weight-complex="bold"/>
    </style:style>
    <style:style style:name="T5" style:family="text">
      <style:text-properties fo:color="#000000"/>
    </style:style>
    <style:style style:name="T6" style:family="text">
      <style:text-properties fo:color="#000000" fo:font-style="italic"/>
    </style:style>
    <style:style style:name="T7" style:family="text">
      <style:text-properties fo:color="#000000" fo:font-style="italic" fo:font-weight="bold"/>
    </style:style>
    <style:style style:name="T8" style:family="text">
      <style:text-properties fo:color="#000000" fo:font-weight="bold"/>
    </style:style>
    <style:style style:name="T9" style:family="text">
      <style:text-properties fo:color="#000000" style:font-name="Arial" fo:font-size="10pt" fo:font-style="italic" style:font-size-asian="10pt" style:font-size-complex="10pt"/>
    </style:style>
    <style:style style:name="T10" style:family="text">
      <style:text-properties fo:color="#000000" style:font-name="Arial" fo:font-size="10pt" fo:font-style="italic" fo:font-weight="bold" style:font-size-asian="10pt" style:font-size-complex="10pt"/>
    </style:style>
    <style:style style:name="T11" style:family="text">
      <style:text-properties fo:color="#000000" style:font-name="Arial" fo:font-size="10pt" fo:font-style="italic" style:text-underline-style="solid" style:text-underline-width="auto" style:text-underline-color="font-color" style:font-size-asian="10pt" style:font-size-complex="10pt"/>
    </style:style>
    <style:style style:name="T12" style:family="text">
      <style:text-properties fo:color="#000000" style:font-name="Arial" fo:font-size="10pt" fo:language="es" fo:country="ES" fo:font-style="italic" style:font-size-asian="10pt" style:font-size-complex="10pt"/>
    </style:style>
    <style:style style:name="T13" style:family="text">
      <style:text-properties fo:color="#000000" style:font-name="Arial" fo:font-size="10pt" fo:language="es" fo:country="ES" fo:font-style="italic" fo:font-weight="bold" style:font-size-asian="10pt" style:font-size-complex="10pt"/>
    </style:style>
    <style:style style:name="T14" style:family="text">
      <style:text-properties fo:color="#000000" style:font-name="Arial" fo:font-size="10pt" style:font-size-asian="10pt" style:font-size-complex="10pt"/>
    </style:style>
    <style:style style:name="T15" style:family="text">
      <style:text-properties fo:color="#000000" style:font-name="Arial" fo:font-size="10pt" fo:font-weight="bold" style:font-size-asian="10pt" style:font-weight-asian="bold" style:font-size-complex="10pt" style:font-weight-complex="bold"/>
    </style:style>
    <style:style style:name="T16" style:family="text">
      <style:text-properties fo:color="#000000" fo:font-style="normal" style:text-underline-style="none" fo:font-weight="normal" fo:background-color="transparent" style:font-name-asian="Times New Roman" style:font-style-asian="normal" style:font-weight-asian="normal" style:font-name-complex="Arial Narrow" style:font-style-complex="normal" style:font-weight-complex="normal"/>
    </style:style>
    <style:style style:name="T17" style:family="text">
      <style:text-properties fo:color="#000000" fo:font-style="normal" style:text-underline-style="none" fo:font-weight="bold" fo:background-color="transparent" style:font-name-asian="Times New Roman" style:font-style-asian="normal" style:font-weight-asian="bold" style:font-name-complex="Arial Narrow" style:font-style-complex="normal" style:font-weight-complex="bold"/>
    </style:style>
    <style:style style:name="T18" style:family="text">
      <style:text-properties fo:font-style="italic"/>
    </style:style>
    <style:style style:name="T19" style:family="text">
      <style:text-properties fo:font-style="italic" fo:font-weight="bold"/>
    </style:style>
    <style:style style:name="T20" style:family="text">
      <style:text-properties style:text-underline-style="solid" style:text-underline-width="auto" style:text-underline-color="font-color"/>
    </style:style>
    <style:style style:name="T21" style:family="text">
      <style:text-properties fo:color="#111111"/>
    </style:style>
    <style:style style:name="T22" style:family="text">
      <style:text-properties fo:color="#111111" fo:font-style="italic"/>
    </style:style>
    <style:style style:name="T23" style:family="text">
      <style:text-properties fo:color="#111111" fo:font-weight="bold"/>
    </style:style>
    <style:style style:name="T24" style:family="text">
      <style:text-properties style:font-name="Arial" fo:font-size="10pt" fo:font-weight="bold" style:font-size-asian="10pt" style:font-size-complex="10pt"/>
    </style:style>
    <style:style style:name="T25" style:family="text">
      <style:text-properties style:font-name="Arial" fo:font-size="10pt" fo:font-weight="bold" style:font-size-asian="10pt" style:font-weight-asian="bold" style:font-size-complex="10pt" style:font-weight-complex="bold"/>
    </style:style>
    <style:style style:name="T26" style:family="text">
      <style:text-properties style:font-name="Arial" fo:font-size="10pt" style:font-size-asian="10pt" style:font-size-complex="10pt"/>
    </style:style>
    <style:style style:name="T27" style:family="text">
      <style:text-properties style:font-name="Arial" fo:font-size="10pt" fo:font-style="italic" fo:font-weight="bold" style:font-size-asian="10pt" style:font-size-complex="10pt"/>
    </style:style>
    <style:style style:name="T28" style:family="text">
      <style:text-properties style:font-name="Arial" fo:font-size="10pt" fo:font-style="italic" style:font-size-asian="10pt" style:font-size-complex="10pt"/>
    </style:style>
    <style:style style:name="T29" style:family="text">
      <style:text-properties style:font-name="Arial" style:text-underline-style="solid" style:text-underline-width="auto" style:text-underline-color="font-color" fo:background-color="#ccff99" style:font-name-asian="Times New Roman" style:font-size-asian="10pt" style:font-size-complex="10pt" loext:char-shading-value="0"/>
    </style:style>
    <style:style style:name="T30" style:family="text">
      <style:text-properties style:font-name="Arial" style:text-underline-style="solid" style:text-underline-width="auto" style:text-underline-color="font-color" fo:font-weight="bold" fo:background-color="#ccff99" style:font-name-asian="Times New Roman" style:font-size-asian="10pt" style:font-weight-asian="bold" style:font-size-complex="10pt" style:font-weight-complex="bold" loext:char-shading-value="0"/>
    </style:style>
    <style:style style:name="T31" style:family="text">
      <style:text-properties style:font-weight-asian="normal" style:font-name-complex="Arial Narrow" style:font-weight-complex="normal"/>
    </style:style>
    <style:style style:name="T32" style:family="text">
      <style:text-properties fo:color="#1c1c1c"/>
    </style:style>
    <style:style style:name="T33" style:family="text">
      <style:text-properties fo:color="#1c1c1c" fo:font-style="italic"/>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9">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2">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2"><text:span text:style-name="Strong_20_Emphasis"><text:span text:style-name="T29">Ordenanza fiscal reguladora del Impuesto sobre Construcciones, Instalaciones y Obras (ICIO): <text:s/></text:span></text:span><text:span text:style-name="Strong_20_Emphasis"><text:span text:style-name="T30">memoria, proyecto normativo previo, informe justificativo de la aprobación del proyecto</text:span></text:span></text:p>
      <text:p text:style-name="P7"/>
      <text:p text:style-name="P8">Expte: 12658/2024</text:p>
      <text:p text:style-name="P8"/>
      <text:p text:style-name="P10"/>
      <text:p text:style-name="P17"><text:span text:style-name="T14">Con fecha </text:span><text:span text:style-name="T15">20 de agosto de 2024 </text:span><text:span text:style-name="T14">se dicta Providencia de la Alcaldía, que literalmente dice:</text:span></text:p>
      <text:p text:style-name="P27">&lt;&lt;En uso de las facultades concedidas por el artículo 106 de la Ley 7/1985, de 2 de Abril, Reguladora de las Bases de Régimen Local y de acuerdo con lo previsto en los artículos del 100 al 103 del Texto Refundido de la Ley Reguladora de las Haciendas Locales, aprobado por Real Decreto Legislativo 2/2004, de 5 de marzo, (en adelante, TRLRHL) esta entidad consideró necesario y oportuno establecer el Impuesto sobre Construcciones, Instalaciones y Obras (ICIO) que se recogió en la correspondiente Ordenanza Fiscal reguladora. Tras varias modificaciones, la última modificación aprobada fue publicada en el BOP de Las Palmas n.º 110, de 12 de septiembre de 2022.</text:p>
      <text:p text:style-name="P27">Teniendo que en cuenta que este Ayuntamiento tiene el máximo interés en la construcción de viviendas de protección oficial, es por lo que se están evaluando diferentes estrategias que hagan atractivas estas inversiones, entre las que se incluye la bonificación del Impuesto sobre Construcciones, Instalaciones y Obras (ICIO), con el objetivo de fomentar la inversión en este sector y de garantizar el acceso a viviendas asequibles para todos los ciudadanos.</text:p>
      <text:p text:style-name="P27">Por todo ello y al objeto de iniciar el oportuno expediente,</text:p>
      <text:p text:style-name="P31">DISPONGO</text:p>
      <text:p text:style-name="P33"><text:span text:style-name="T2">PRIMERO.-</text:span> Incoar el procedimiento de<text:span text:style-name="T3"> modificación de la Ordenanza Fiscal reguladora del Impuesto sobre Construcciones, Instalaciones y Obras (ICIO)</text:span><text:span text:style-name="T5">, </text:span>con arreglo a lo previsto en el Texto Refundido de la Ley Reguladora de las Haciendas Locales, aprobado por Real Decreto Legislativo 2/2004, de 5 de marzo.</text:p>
      <text:p text:style-name="P33"><text:span text:style-name="T2">SEGUNDO.-</text:span> Que se emitan los informes técnicos necesarios para la modificación de la Ordenanza Fiscal reguladora del Impuesto sobre Construcciones, Instalaciones y Obras (ICIO).</text:p>
      <text:p text:style-name="P34"><text:span text:style-name="T7">TERCERO.- </text:span><text:span text:style-name="T6">Que se emita informe jurídico sobre la legislación aplicable al caso y la adecuación a la misma del proyecto propuesto para acuerdo.&gt;&gt;</text:span></text:p>
      <text:p text:style-name="P17"><text:span text:style-name="T24"/></text:p>
      <text:p text:style-name="P17"><text:span text:style-name="T26">Con fecha </text:span><text:span text:style-name="T25">23 de agosto de 2024</text:span><text:span text:style-name="T26">, se emite informe técnico por Dña. Beatriz Delgado Santana, de cuyo tenor literal se desprende, en síntesis, lo siguiente:</text:span></text:p>
      <text:p text:style-name="P32">&lt;&lt;INFORME</text:p>
      <text:p text:style-name="P29"><text:span text:style-name="T19">PRIMERO.-</text:span><text:span text:style-name="T18"> El Ayuntamiento de Mogán, en sesión plenaria celebrada el 7 de julio de 2022, aprobó la última modificación d</text:span><text:span text:style-name="T22">e la Ordenanza Fiscal reguladora del Impuesto sobre Construcciones, Instalaciones y Obras (ICIO), publicándose el texto íntegro en e</text:span><text:span text:style-name="T18">l BOP de Las Palmas nº 110, de 12 de septiembre de 2022. Dicha modificación consistió en la inclusión de un apartado 6º al artículo 5º, que contempla una bonificación del 95,00 % a favor de las construcciones, instalaciones u obras en las que se incorporen sistemas para el aprovechamiento término o eléctrico de energía solar y una bonificación del 90,00 % a favor de las construcciones, instalaciones u obras que favorezcan las condiciones de acceso y habitabilidad de personas con movilidad reducida.</text:span></text:p>
      <text:p text:style-name="P38"><text:span text:style-name="T13">SEGUNDO.-</text:span><text:span text:style-name="T12"> Vista la providencia de Alcaldía, de fecha 20 de agosto de 2024 y con C.S.V. nº </text:span><text:a xlink:type="simple" xlink:href="https://oat.mogan.es:8448/ventanilla/web/validacionFirmas.do?opcion=1&amp;modo=3&amp;csv=E006754aa93a16017fc07e71e109100f6" office:name="BQ006754aa9181403a8207e81b5080a232" text:style-name="Internet_20_link" text:visited-style-name="Visited_20_Internet_20_Link"><text:span text:style-name="T26">BQ006754aa9181403a8207e81b5080a232</text:span></text:a><text:span text:style-name="T12">, en la que dice:</text:span></text:p>
      <text:p text:style-name="P27">&lt;&lt;En uso de las facultades concedidas por el artículo 106 de la Ley 7/1985, de 2 de Abril, Reguladora de las Bases de Régimen Local y de acuerdo con lo previsto en los artículos del 100 al 103 del Texto Refundido de la Ley Reguladora de las Haciendas Locales, aprobado por Real Decreto Legislativo 2/2004, de 5 de marzo, (en adelante, TRLRHL) esta entidad consideró <text:soft-page-break/>necesario y oportuno establecer el Impuesto sobre Construcciones, Instalaciones y Obras (ICIO) que se recogió en la correspondiente Ordenanza Fiscal reguladora. Tras varias modificaciones, la última modificación aprobada fue publicada en el BOP de Las Palmas n.º 110, de 12 de septiembre de 2022.</text:p>
      <text:p text:style-name="P27">Teniendo que en cuenta que este Ayuntamiento tiene el máximo interés en la construcción de viviendas de protección oficial, es por lo que se están evaluando diferentes estrategias que hagan atractivas estas inversiones, entre las que se incluye la bonificación del Impuesto sobre Construcciones, Instalaciones y Obras (ICIO), con el objetivo de fomentar la inversión en este sector y de garantizar el acceso a viviendas asequibles para todos los ciudadanos.</text:p>
      <text:p text:style-name="P27">Por todo ello y al objeto de iniciar el oportuno expediente,</text:p>
      <text:p text:style-name="P31">DISPONGO</text:p>
      <text:p text:style-name="P33"><text:span text:style-name="T2">PRIMERO.-</text:span> Incoar el procedimiento de modificación de la Ordenanza Fiscal reguladora del Impuesto sobre Construcciones, Instalaciones y Obras (ICIO)<text:span text:style-name="T5">, </text:span>con arreglo a lo previsto en el Texto Refundido de la Ley Reguladora de las Haciendas Locales, aprobado por Real Decreto Legislativo 2/2004, de 5 de marzo.</text:p>
      <text:p text:style-name="P33"><text:span text:style-name="T2">SEGUNDO.-</text:span> Que se emitan los informes técnicos necesarios para la modificación de la Ordenanza Fiscal reguladora del Impuesto sobre Construcciones, Instalaciones y Obras (ICIO).</text:p>
      <text:p text:style-name="P30"><text:span text:style-name="T2">TERCERO.- </text:span>Que se emita informe jurídico sobre la legislación aplicable al caso y la adecuación a la misma del proyecto propuesto para acuerdo.&gt;&gt;</text:p>
      <text:p text:style-name="P30"><text:span text:style-name="T2">TERCERO.- </text:span>En el artículo 103 del Real Decreto Legislativo 2/2004, de 5 de marzo, por el que se aprueba el texto refundido de la Ley Reguladora de las Haciendas Locales, en adelante TRLRHL, se regula la gestión tributaria del Impuesto sobre Construcciones, Instalaciones y Obras (ICIO) y, en su apartado 2, se prevén las siguientes bonificaciones:</text:p>
      <text:p text:style-name="P30">&lt;&lt;2. Las ordenanzas fiscales podrán regular las siguientes bonificaciones sobre la cuota del impuesto:</text:p>
      <text:p text:style-name="P30">a) Una bonificación de hasta el 95 por ciento a favor de las construcciones, instalaciones u obras que sean declaradas de especial interés o utilidad municipal por concurrir circunstancias sociales, culturales, histórico artísticas o de fomento del empleo que justifiquen tal declaración. Corresponderá dicha declaración al Pleno de la Corporación y se acordará, previa solicitud del sujeto pasivo, por voto favorable de la mayoría simple de sus miembros.</text:p>
      <text:p text:style-name="P30">b) Una bonificación de hasta el 95 por ciento a favor de las construcciones, instalaciones u obras en las que se incorporen sistemas para el aprovechamiento térmico o eléctrico de la energía solar. La aplicación de esta bonificación estará condicionada a que las instalaciones para producción de calor incluyan colectores que dispongan de la correspondiente homologación de la Administración competente.</text:p>
      <text:p text:style-name="P30">La bonificación prevista en este párrafo se aplicará a la cuota resultante de aplicar, en su caso, la bonificación a que se refiere el párrafo a) anterior.</text:p>
      <text:p text:style-name="P30">c) Una bonificación de hasta el 50 por ciento a favor de las construcciones, instalaciones u obras vinculadas a los planes de fomento de las inversiones privadas en infraestructuras.</text:p>
      <text:p text:style-name="P30">La bonificación prevista en este párrafo se aplicará a la cuota resultante de aplicar, en su caso, las bonificaciones a que se refieren los párrafos a) y b) anteriores.</text:p>
      <text:p text:style-name="P30">d) Una bonificación de hasta el 50 por ciento a favor de las construcciones, instalaciones u obras referentes a las viviendas de protección oficial.</text:p>
      <text:p text:style-name="P30">La bonificación prevista en este párrafo se aplicará a la cuota resultante de aplicar, en su caso, las bonificaciones a que se refieren los párrafos anteriores.</text:p>
      <text:p text:style-name="P30">e) Una bonificación de hasta el 90 por ciento a favor de las construcciones, instalaciones u obras que favorezcan las condiciones de acceso y habitabilidad de los discapacitados.</text:p>
      <text:p text:style-name="P30">La bonificación prevista en este párrafo se aplicará a la cuota resultante de aplicar, en su caso, las bonificaciones a que se refieren los párrafos anteriores.</text:p>
      <text:p text:style-name="P30">f) Una bonificación de hasta el 90 por ciento a favor de las construcciones, instalaciones u obras necesarias para la instalación de puntos de recarga para vehículos eléctricos. La aplicación de esta bonificación estará condicionada a que las instalaciones dispongan de la correspondiente homologación por la Administración competente.</text:p>
      <text:p text:style-name="P30">La bonificación prevista en este párrafo se aplicará a la cuota resultante de aplicar, en su caso, las bonificaciones a que se refieren los párrafos anteriores.</text:p>
      <text:p text:style-name="P30"><text:soft-page-break/>La regulación de los restantes aspectos sustantivos y formales de las bonificaciones a que se refiere este apartado se establecerá en la ordenanza fiscal. Entre otras materias, la ordenanza fiscal determinará si todas o algunas de las citadas bonificaciones son o no aplicables simultáneamente.</text:p>
      <text:p text:style-name="P30">(...)&gt;&gt;</text:p>
      <text:p text:style-name="P30"><text:span text:style-name="T2">CUARTO.-</text:span> Se propone la modificación del apartado 6º del artículo 5º, correspondiente a la gestión tributaria del impuesto, con el objetivo de incluir dos nuevas bonificaciones, concretamente se incluyen las letras a) y d) previstas en el apartado 2 del artículo 103 del TRLRHL. Asimismo, se modifica la redacción del apartado para que el texto esté en consonancia.</text:p>
      <text:p text:style-name="P30">El principal motivo por el cual se introducen estas nuevas bonificaciones es para aumentar el atractivo de los inversores al incluir nuevos beneficios fiscales en el impuesto. Considerando que este Ayuntamiento tiene el máximo interés en la construcción de viviendas de protección oficial, es por lo que con esta medida se intenta disminuir los costes iniciales de la construcción, lo que supone que el margen de beneficios crezca y, por lo tanto, sea una actuación más atractiva para el promotor privado. Con todo esto se espera poder aumentar la oferta de viviendas de protección oficial, que palíe la situación de emergencia habitacional que vive Canarias y que, por lo tanto, la población moganera tenga más posibilidades de disfrutar de una vivienda digna y adecuada y mejore su calidad de vida.</text:p>
      <text:p text:style-name="P35"><text:span text:style-name="T7">QUINTO.- </text:span><text:span text:style-name="T6">En relación con la tramitación del expediente, se debe puntualizar que l</text:span><text:span text:style-name="T18">as ordenanzas fiscales siempre han tenido un procedimiento específico para su aprobación, el cual viene detallado en los artículos 16 y 17 del </text:span><text:span text:style-name="T33">TRLRHL. </text:span><text:span text:style-name="T18">En la</text:span><text:span text:style-name="T32"> </text:span><text:span text:style-name="T33">Sentencia del Tribunal Supremo de fecha 31 de enero de 2023, se trató la necesidad del trámite previsto en el artículo 133 de la Ley 39/2015, de 1 de octubre, del Procedimiento Administrativo Común de las Administraciones Públicas, en adelante, LPACAP para la aprobación de las ordenanzas fiscales, siendo la conclusión</text:span><text:span text:style-name="T32"> </text:span><text:span text:style-name="T33">que no es exigible en los procedimientos de elaboración de ordenanzas fiscales municipales.</text:span></text:p>
      <text:p text:style-name="P39">A colación de la citada Sentencia y en analogía a lo recogido con la consulta previa, el Tribunal Supremo se refiere a que no son exigibles trámites adicionales o distintos a los que se prevén en el TRLRHL, con esto nos referimos a la existencia de la exposición de motivos o preámbulo y a lo dispuesto en el artículo 129 de la LPACAP. Así las cosas, no resulta de aplicación lo dispuesto en el artículo 129 de la LPACAP.</text:p>
      <text:p text:style-name="P39">No obstante lo anterior, ello no presupone la inobservancia de los principios de buena regulación contenidos en el mentado artículo 129, si bien atendiendo a la singularidad de la materia y a los fines perseguidos con la propuesta, pues los mismos se consideran básicos en la potestad reglamentaria de las Administraciones Públicas, si bien su ausencia o falta de motivación se viene considerando por los tribunales como una mera irregularidad no invalidante, véase STSJ de Castilla La Mancha, de 13 de abril de 2002 (Rec. 489/2018), STSJ CCAA Valenciana, de 22 de marzo de 2022 (Rec. 48/2019) y STSJ Extremadura, de 23 de junio de 2022 (Rec. 103/2022), entre otras. </text:p>
      <text:p text:style-name="P40"><text:span text:style-name="T18">En cualquier caso, los principios de buena regulación integrados en el artículo 129 de la LPACAP quedan justificados pues, en relación con los principios de necesidad y eficacia, el fin perseguido con esta modificación es el aumento del atractivo de los inversores al incluir nuevos beneficios fiscales en el ICIO y, por lo tanto, que repercuta en el incremento de la construcción de viviendas de protección oficial y en la mejora de la calidad de vida de los moganeros al tener más posibilidades de acceder a</text:span><text:span text:style-name="T5"> </text:span><text:span text:style-name="T6">una vivienda digna y adecuada</text:span><text:span text:style-name="T18">. Se cumple el principio de eficiencia porque se evitan cargas administrativas innecesarias o accesorias, no se incluyen requisitos adicionales a los establecidos en el TRLRHL. También se cumple con el principio de proporcionalidad, dado que la Ley impone que el instrumento normativo deberá contener la regulación imprescindible, que así sucede en la ordenanza. Igualmente es claro el principio de seguridad jurídica, la iniciativa normativa se ejerce de manera coherente con el resto del ordenamiento jurídico, Nacional y de la Unión Europea, para generar un marco normativo establece, predecible, integrado y claro. Finalmente, en cuanto al principio de transparencia, tras la aprobación inicial de la modificación por el Pleno del Ayuntamiento, el expediente será </text:span><text:soft-page-break/><text:span text:style-name="T18">sometido a exposición pública durante un plazo mínimo de treinta días, dentro de los cuales los interesados podrán examinar el expediente y presentar las reclamaciones que estimen oportunas.</text:span></text:p>
      <text:p text:style-name="P36">En base a todo lo anterior, se exponen las siguientes</text:p>
      <text:p text:style-name="P37">CONCLUSIONES</text:p>
      <text:p text:style-name="P36"><text:span text:style-name="T2">PRIMERA Y ÚNICA.-</text:span> <text:span text:style-name="T21">En la nueva redacción de la ordenanza </text:span><text:span text:style-name="T23">se modifica el apartado 6º del artículo 5º </text:span><text:span text:style-name="T21">en el que se regula la </text:span><text:span text:style-name="T5">gestión tributaria del Impuesto sobre Construcciones, Instalaciones y Obras (ICIO)</text:span><text:span text:style-name="T21">, incluyendo dos nuevas bonificaciones, quedando redactado de la siguiente manera:</text:span></text:p>
      <text:p text:style-name="P30">&lt;&lt;6.- Se podrán practicar las siguientes bonificaciones sobre la cuota del impuesto: </text:p>
      <text:p text:style-name="P33">a) Una bonificación del 95 por ciento a favor de las construcciones, instalaciones u obras que sean declaradas de especial interés o utilidad municipal por concurrir circunstancias sociales, culturales, histórico artísticas o de fomento del empleo que justifiquen tal declaración. </text:p>
      <text:p text:style-name="P33">Corresponderá dicha declaración al Pleno de la Corporación, sin perjuicio de sus facultades de delegación en otro órgano, y se acordará, previa solicitud del sujeto pasivo, por voto favorable de la mayoría simple de sus miembros. </text:p>
      <text:p text:style-name="P33">Los interesados, con anterioridad al devengo del impuesto, deberán presentar solicitud ante la Administración Municipal acompañando documentación que acredite la realidad del motivo alegado para solicitar la bonificación y memoria descriptiva de las construcciones, instalaciones u obras que se pretende realizar y su repercusión positiva para el municipio.</text:p>
      <text:p text:style-name="P27">b) Una bonificación del 95% a favor de las construcciones, instalaciones u obras en las que se incorporen sistemas para el aprovechamiento térmico o eléctrico de la energía solar que no tengan carácter obligatorio de conformidad con lo dispuesto en el Código Técnico de la Edificación aprobada por Real Decreto 314/2006, de 17 de marzo. La aplicación de esta bonificación estará condicionada a que las instalaciones para producción de calor incluyan colectores que dispongan de la correspondiente homologación de la Administración competente. </text:p>
      <text:p text:style-name="P27">La bonificación será rogada, aplicándose exclusivamente sobre el presupuesto de ejecución material referido a la instalación del sistema térmico o eléctrico de energía solar, que se deberá acompañar perfectamente diferenciado del presupuesto total con la solicitud de bonificación y estará condicionada a que las instalaciones para producción de calor incluyan colectores que dispongan de la correspondiente homologación de la Administración competente. </text:p>
      <text:p text:style-name="P33">La bonificación prevista en este párrafo se aplicará a la cuota resultante de aplicar, en su caso, la bonificación a que se refiere el párrafo a) anterior, siendo compatible con el resto de bonificaciones.</text:p>
      <text:p text:style-name="P33">c) Una bonificación del 50 por ciento a favor de las construcciones, instalaciones u obras referentes a las viviendas de protección oficial.</text:p>
      <text:p text:style-name="P27">La bonificación tendrá carácter rogado y se aplicará sobre el presupuesto de ejecución material, que deberá acompañarse con la solicitud de bonificación.</text:p>
      <text:p text:style-name="P33">La bonificación prevista en este párrafo se aplicará a la cuota resultante de aplicar, en su caso, las bonificaciones a que se refieren los párrafos anteriores, siendo compatible con el resto de bonificaciones.</text:p>
      <text:p text:style-name="P27">d) Una bonificación del 90% a favor de las construcciones, instalaciones u obras que favorezcan las condiciones de acceso y habitabilidad de personas con movilidad reducida, en inmuebles ya terminados que carezcan de este tipo de instalaciones. </text:p>
      <text:p text:style-name="P27">La bonificación tendrá carácter rogado y se aplicará solo sobre el presupuesto de ejecución material directamente y exclusivamente referido a la instalación realizada para favorecer a las personas de movilidad reducida, que deberá acompañarse perfectamente diferenciado del presupuesto general, si procede, con la solicitud de bonificación.</text:p>
      <text:p text:style-name="P35"><text:span text:style-name="T6">La bonificación prevista en este párrafo se aplicará a la cuota resultante de aplicar, en su caso, las bonificaciones a que se refieren los párrafos anteriores, siendo compatible con el resto de bonificaciones.&gt;&gt;</text:span><text:span text:style-name="T22">&gt;&gt;</text:span></text:p>
      <text:p text:style-name="P13">Tal y como se ha puesto de relieve en dicho informe, se anexa al mismo el correspondiente borrador de la Ordenanza Fiscal reguladora del Impuesto sobre Construcciones, Instalaciones y Obras (ICIO), junto a las modificaciones propuestas (apartado 6º del articulo 5).</text:p>
      <text:p text:style-name="P17"><text:soft-page-break/><text:span text:style-name="T24">TERCERO.-</text:span><text:span text:style-name="T26"> Que con fecha 27 de agosto de 2024, se emite informe jurídico por Dña. Ana Cristina Díaz Alonso, con nota de conformidad del Secretario General Accidental de la Corporación, con C.S.V. nº </text:span><text:a xlink:type="simple" xlink:href="https://oat.mogan.es:8448/ventanilla/web/validacionFirmas.do?opcion=1&amp;modo=3&amp;csv=E006754aa93a16017fc07e71e109100f6" office:name="t006754aa9041710cfd07e82cc080c2cy" text:style-name="Internet_20_link" text:visited-style-name="Visited_20_Internet_20_Link"><text:span text:style-name="T26">t006754aa9041710cfd07e82cc080c2cy</text:span></text:a><text:span text:style-name="T26">, de cuyo tenor literal se desprende, en síntesis, lo siguiente:</text:span></text:p>
      <text:p text:style-name="P34"><text:span text:style-name="T7">&lt;&lt;(</text:span><text:span text:style-name="T6">) </text:span><text:span text:style-name="T7">FUNDAMENTOS JURÍDICOS</text:span></text:p>
      <text:p text:style-name="P33"><text:span text:style-name="T2">PRIMERO.- </text:span>El <text:span text:style-name="T2">artículo 4.1.a) de la Ley 7/1985</text:span>, <text:span text:style-name="T2">de 2 de abril, Reguladora de las Bases del Régimen Local (en adelante, LRBRL)</text:span> reconoce a los municipios, en su calidad de Administraciones Públicas y dentro de la esfera de sus competencias, la potestad reglamentaria y de autoorganización; y, en su apartado b), las potestades tributarias y financiera.</text:p>
      <text:p text:style-name="P33">En este sentido, el Ayuntamiento es competente en la materia objeto de la disposición, de acuerdo con lo establecido en el <text:span text:style-name="T2">artículo 25.2.a)</text:span>, así como de conformidad con lo dispuesto en el <text:span text:style-name="T2">artículo 106 </text:span>del mismo texto normativo.</text:p>
      <text:p text:style-name="P33"><text:span text:style-name="T2">SEGUNDO.-</text:span> El <text:span text:style-name="T2">artículo 59.2 </text:span>del <text:span text:style-name="T2">Real Decreto</text:span> <text:span text:style-name="T2">Legislativo 2/2004, de 5 de marzo, por el que se aprueba el Texto Refundido de la Ley Reguladora de las Haciendas Locales (en adelante, TRLRHL)</text:span>, dispone literalmente que:</text:p>
      <text:p text:style-name="P33">&lt;&lt;2. [] los ayuntamientos podrán establecer y exigir el Impuesto sobre Construcciones, Instalaciones y Obras [], de acuerdo con esta ley, las disposiciones que la desarrollen y las respectivas ordenanzas fiscales.&gt;&gt;</text:p>
      <text:p text:style-name="P27">En este sentido el Impuesto sobre Construcciones, Instalaciones y Obras, en adelante ICIO, viene regulado en el TRLRHL en su <text:span text:style-name="T20">Título II, Capítulo II, Sección 3ª, Subsección 5ª, Artículos 100 al 103</text:span>.</text:p>
      <text:p text:style-name="P38"><text:span text:style-name="Strong_20_Emphasis"><text:span text:style-name="T9">Por su parte, el artículo 15.1 del</text:span></text:span><text:span text:style-name="Strong_20_Emphasis"><text:span text:style-name="T14"> </text:span></text:span><text:span text:style-name="Strong_20_Emphasis"><text:span text:style-name="T9">TRLRHL, establece que</text:span></text:span><text:span text:style-name="T14"> </text:span><text:span text:style-name="T9">&lt;&lt;las entidades locales deberán acordar la imposición y supresión de sus tributos propios, y aprobar las correspondientes ordenanzas fiscales reguladoras de estos&gt;&gt;, teniendo en cuenta que las mismas habrán de incluir el contenido mínimo establecido en el </text:span><text:span text:style-name="T10">artículo 16.1</text:span><text:span text:style-name="T9"> del mismo texto legal.</text:span></text:p>
      <text:p text:style-name="P38"><text:span text:style-name="T28">En el supuesto de </text:span><text:span text:style-name="T27">modificaciones de las Ordenanzas Fiscales</text:span><text:span text:style-name="T28">, el último párrafo del </text:span><text:span text:style-name="T27">artículo 16.1</text:span><text:span text:style-name="T28"> del </text:span><text:span text:style-name="T27">TRLRHL </text:span><text:span text:style-name="T28">dispone que los acuerdos de modificación de dichas ordenanzas deberán contener la nueva redacción de las normas afectadas y las fechas de su aprobación y del comienzo de su aplicación</text:span><text:span text:style-name="Strong_20_Emphasis"><text:span text:style-name="T28">.</text:span></text:span></text:p>
      <text:p text:style-name="P38"><text:bookmark text:name="ANCLAN1024F"/><text:bookmark text:name="RJN1024F"/><text:span text:style-name="Strong_20_Emphasis"><text:span text:style-name="T28">TERCERO.- En el presente caso, se propone la modificación del apartado 6 del artículo 5 de la Ordenanza Fiscal vigente, con el objetivo de incluir dos nuevas bonificaciones, así como modificar su redacción para una mayor comprensión del articulado, asimilándolo al literal establecido en la Ley de Haciendas Locales. </text:span></text:span></text:p>
      <text:p text:style-name="P38"><text:span text:style-name="Strong_20_Emphasis"><text:span text:style-name="T28">Tal modificación propuesta encuentra su amparo legal en el </text:span></text:span><text:span text:style-name="Strong_20_Emphasis"><text:span text:style-name="T27">artículo 9.1 del TRLRHL</text:span></text:span><text:span text:style-name="Strong_20_Emphasis"><text:span text:style-name="T26"> </text:span></text:span><text:span text:style-name="Strong_20_Emphasis"><text:span text:style-name="T28">que en extracto de su contenido viene a señalar que:</text:span></text:span></text:p>
      <text:p text:style-name="P38"><text:span text:style-name="Strong_20_Emphasis"><text:span text:style-name="T28">&lt;&lt;</text:span></text:span><text:span text:style-name="T9">1. No podrán reconocerse otros beneficios fiscales en los tributos locales que los expresamente previstos en las normas con rango de ley o los derivados de la aplicación de los tratados internacionales.</text:span></text:p>
      <text:p text:style-name="P38"><text:span text:style-name="T9">No obstante, también </text:span><text:span text:style-name="T11">podrán reconocerse los beneficios fiscales que las entidades locales establezcan en sus ordenanzas fiscales en los supuestos expresamente previstos por la ley</text:span><text:span text:style-name="T9">. En particular, y en las condiciones que puedan prever dichas ordenanzas, éstas podrán establecer una bonificación de hasta el cinco por ciento de la cuota a favor de los sujetos pasivos que domicilien sus deudas de vencimiento periódico en una entidad financiera, anticipen pagos o realicen actuaciones que impliquen colaboración en la recaudación de ingresos.</text:span><text:span text:style-name="Strong_20_Emphasis"><text:span text:style-name="T28">&gt;&gt;. </text:span></text:span></text:p>
      <text:p text:style-name="P38"><text:span text:style-name="Strong_20_Emphasis"><text:span text:style-name="T28">Así las cosas, en relación con el ICIO, impuesto cuyo establecimiento, al igual que sus bonificaciones, tiene carácter potestativo, el TRLRHL, en su </text:span></text:span><text:span text:style-name="Strong_20_Emphasis"><text:span text:style-name="T27">artículo 103.2 del TRLRHL </text:span></text:span><text:span text:style-name="Strong_20_Emphasis"><text:span text:style-name="T28">establece las bonificaciones que podrán regularse en las respectivas ordenanzas fiscales disponiendo literalmente lo siguiente:</text:span></text:span></text:p>
      <text:p text:style-name="P38"><text:soft-page-break/><text:span text:style-name="Strong_20_Emphasis"><text:span text:style-name="T28">&lt;&lt;</text:span></text:span><text:span text:style-name="Strong_20_Emphasis"><text:span text:style-name="T9">2. Las ordenanzas fiscales podrán regular las siguientes bonificaciones sobre la cuota del impuesto:</text:span></text:span></text:p>
      <text:p text:style-name="P28">a) Una bonificación de hasta el 95 por ciento a favor de las construcciones, instalaciones u obras que sean declaradas de especial interés o utilidad municipal por concurrir circunstancias sociales, culturales, histórico artísticas o de fomento del empleo que justifiquen tal declaración. Corresponderá dicha declaración al Pleno de la Corporación y se acordará, previa solicitud del sujeto pasivo, por voto favorable de la mayoría simple de sus miembros.</text:p>
      <text:p text:style-name="P27">b) Una bonificación de hasta el 95 por ciento a favor de las construcciones, instalaciones u obras en las que se incorporen sistemas para el aprovechamiento térmico o eléctrico de la energía solar. La aplicación de esta bonificación estará condicionada a que las instalaciones para producción de calor incluyan colectores que dispongan de la correspondiente homologación de la Administración competente.</text:p>
      <text:p text:style-name="P27">La bonificación prevista en este párrafo se aplicará a la cuota resultante de aplicar, en su caso, la bonificación a que se refiere el párrafo a) anterior.</text:p>
      <text:p text:style-name="P27">c) Una bonificación de hasta el 50 por ciento a favor de las construcciones, instalaciones u obras vinculadas a los planes de fomento de las inversiones privadas en infraestructuras.</text:p>
      <text:p text:style-name="P27">La bonificación prevista en este párrafo se aplicará a la cuota resultante de aplicar, en su caso, las bonificaciones a que se refieren los párrafos a) y b) anteriores.</text:p>
      <text:p text:style-name="P28">d) Una bonificación de hasta el 50 por ciento a favor de las construcciones, instalaciones u obras referentes a las viviendas de protección oficial.</text:p>
      <text:p text:style-name="P28">La bonificación prevista en este párrafo se aplicará a la cuota resultante de aplicar, en su caso, las bonificaciones a que se refieren los párrafos anteriores.</text:p>
      <text:p text:style-name="P27">e) Una bonificación de hasta el 90 por ciento a favor de las construcciones, instalaciones u obras que favorezcan las condiciones de acceso y habitabilidad de los discapacitados.</text:p>
      <text:p text:style-name="P27">La bonificación prevista en este párrafo se aplicará a la cuota resultante de aplicar, en su caso, las bonificaciones a que se refieren los párrafos anteriores.</text:p>
      <text:p text:style-name="P27">f) Una bonificación de hasta el 90 por ciento a favor de las construcciones, instalaciones u obras necesarias para la instalación de puntos de recarga para vehículos eléctricos. La aplicación de esta bonificación estará condicionada a que las instalaciones dispongan de la correspondiente homologación por la Administración competente.</text:p>
      <text:p text:style-name="P27">La bonificación prevista en este párrafo se aplicará a la cuota resultante de aplicar, en su caso, las bonificaciones a que se refieren los párrafos anteriores.</text:p>
      <text:p text:style-name="P38"><text:span text:style-name="T9">La regulación de los restantes aspectos sustantivos y formales de las bonificaciones a que se refiere este apartado se establecerá en la ordenanza fiscal. Entre otras materias, la ordenanza fiscal determinará si todas o algunas de las citadas bonificaciones son o no aplicables simultáneamente.</text:span><text:span text:style-name="Strong_20_Emphasis"><text:span text:style-name="T28">&gt;&gt;</text:span></text:span></text:p>
      <text:p text:style-name="P38"><text:span text:style-name="Strong_20_Emphasis"><text:span text:style-name="T28">En ese contexto las dos bonificaciones, que se pretenden incorporar en el proyecto de modificación de la Ordenanza Fiscal que nos ocupa, se incluyen en el TRLRHL en su artículo 103.2 letras a) y d), siendo viable legalmente su aprobación. </text:span></text:span></text:p>
      <text:p text:style-name="P33">A mayor abundamiento, consta en el expediente <text:span text:style-name="T20">Providencia de Alcaldía</text:span> por la que se justifica la procedencia del inicio del expediente para la modificación de la cita Ordenanza Fiscal, así como <text:span text:style-name="T20">informe técnico</text:span> en el que se justifica la necesidad e idoneidad de su modificación, que no es otra que incentivar y fomentar la inversión en construcción de viviendas de protección oficial que permita a futuro garantizar el acceso a viviendas asequibles para todos los ciudadanos, en consonancia con lo dispuesto en la exposición de motivos del Decreto-ley 1/2024, de 19 de febrero, de medidas urgentes en materia de vivienda, por el que se pone de relieve la problemática actual de acceso a la vivienda en Canarias, definida como una auténtica emergencia habitacional, siendo el papel de los poderes públicos fundamental para paliar tal situación. </text:p>
      <text:p text:style-name="P33">En este sentido, no cabe duda que aplicar bonificaciones en el Impuesto sobre Construcciones, Instalaciones y Obras, hasta el máximo permitido por el TRLRHL, evidencia la postura activa del Ayuntamiento de Mogán ante este interés general excepcional que supone actuar ante la emergencia habitacional adoptando una medida que promueve, impulsa y facilita la construcción de viviendas protegidas.</text:p>
      <text:p text:style-name="P33">En los mismos términos, debemos pronunciarnos en cuanto a las bonificación del impuesto a favor de las construcciones, instalaciones u obras que sean declaradas de especial interés o <text:soft-page-break/>utilidad municipal por concurrir circunstancias sociales, culturales, histórico artísticas o de fomento del empleo que justifiquen tal declaración, la cual compete al propio Pleno del Ayuntamiento de Mogán, sin perjuicio de que pueda delegarse tal atribución a otro órgano. </text:p>
      <text:p text:style-name="P33">Asimismo, quedan justificados en el expediente la observancia de los principios de buena regulación contenidos en el artículo 129 de la Ley 39/2015, de 1 de octubre, del Procedimiento Administrativo Común de las Administraciones Públicas, en cuanto a los principios de necesidad, eficacia, eficiencia, proporcionalidad, seguridad jurídica y transparencia. </text:p>
      <text:p text:style-name="P33">Por todo ello, considerando la normativa expuesta, se informa favorablemente la propuesta de modificación de la <text:span text:style-name="T2">Ordenanza Fiscal reguladora del Impuesto sobre Construcciones, Instalaciones y Obras (ICIO)</text:span>, que se adjunta como anexo I al presente, toda vez que la misma se ajusta a las determinaciones legales y su contenido no supone infracción del Ordenamiento Jurídico.</text:p>
      <text:p text:style-name="P38"><text:span text:style-name="Strong_20_Emphasis"><text:span text:style-name="T28">CUARTO.- </text:span></text:span><text:span text:style-name="T28">El procedimiento a seguir para la elaboración, publicación y publicidad de las ordenanzas fiscales, al igual que para su modificación, es el previsto en el </text:span><text:span text:style-name="T27">artículo 17 </text:span><text:span text:style-name="T28">del </text:span><text:span text:style-name="T27">TRLRHL</text:span><text:span text:style-name="T28">, que se expone a continuación:</text:span></text:p>
      <text:p text:style-name="P33">1º. Acuerdo del Pleno del Ayuntamiento, por el que se <text:span text:style-name="T2">aprueba provisionalmente la modificación</text:span> de la Ordenanza Fiscal (artículo 49 LRBRL).</text:p>
      <text:p text:style-name="P33">2º. <text:span text:style-name="T2">Exposición pública</text:span> durante un plazo mínimo de <text:span text:style-name="T2">treinta días</text:span>, dentro de los cuales los interesados podrán examinar el expediente y presentar las reclamaciones que estimen oportunas. A tales efectos, el Ayuntamiento deberá publicar el acuerdo provisional adoptado por el Pleno en el tablón de anuncios de la entidad, así como en el Boletín Oficial de la Provincia (en adelante BOP), junto al anuncio de exposición.</text:p>
      <text:p text:style-name="P33">Asimismo, los ayuntamientos de población superior a 10.000 habitantes deberán publicar el anuncio de exposición en un diario de los de mayor difusión de la provincia, o de la comunidad autónoma provincial.</text:p>
      <text:p text:style-name="P33">3º. Finalizado el período de exposición, la Corporación local adoptará el acuerdo de aprobación definitiva, <text:span text:style-name="T2">resolviendo las reclamaciones</text:span> que se hubieran presentado en el periodo de exposición pública. Estos acuerdos deberán adoptarse con el <text:span text:style-name="T2">mismo quórum que el exigido para la aprobación</text:span> provisional.</text:p>
      <text:p text:style-name="P33">En el supuesto de que no se hubieran presentado reclamaciones, se entenderá definitivamente adoptado el acuerdo, hasta entonces provisional, sin necesidad de un nuevo acuerdo plenario.</text:p>
      <text:p text:style-name="P33">4º. Los acuerdos definitivos y el texto íntegro de las modificaciones de las Ordenanzas fiscales habrán de ser publicados en el BOP sin que puedan entrar en vigor hasta que se haya llevado a cabo dicha publicación.</text:p>
      <text:p text:style-name="P33">En todo caso, las Entidades Locales habrán de expedir copias de las Ordenanzas fiscales publicadas a quienes las demanden.</text:p>
      <text:p text:style-name="P33"><text:span text:style-name="T2">QUINTO.- </text:span>La adopción del acuerdo de modificación de la citada Ordenanza Fiscal corresponde al Pleno de la Corporación, en virtud de las atribuciones que le confiere el artículo 22.2. d) y e) de la LRBRL, sin ser necesaria una mayoría especial, de conformidad con el quórum establecido en el artículo 47.1 de la LBRL.</text:p>
      <text:p text:style-name="P33"><text:bookmark text:name="ANCLAN1022511"/><text:bookmark text:name="RJN1022511"/>En virtud de los antecedentes y consideraciones expuestos, y de acuerdo con la normativa citada, así como la de general y pertinente aplicación, tengo a bien elevar al Peno de la Corporación la siguiente:</text:p>
      <text:p text:style-name="P31">PROPUESTA DE RESOLUCIÓN</text:p>
      <text:p text:style-name="P38"><text:span text:style-name="Strong_20_Emphasis"><text:span text:style-name="T27">PRIMERO.-</text:span></text:span><text:span text:style-name="Strong_20_Emphasis"><text:span text:style-name="T26"> </text:span></text:span><text:span text:style-name="T28">Aprobar inicialmente por el Pleno la </text:span><text:span text:style-name="T27">modificación </text:span><text:span text:style-name="T28">de la </text:span><text:span text:style-name="T27">Ordenanza Fiscal reguladora del Impuesto sobre Construcciones, Instalaciones y Obras (ICIO)</text:span><text:span text:style-name="T28">.</text:span></text:p>
      <text:p text:style-name="P38"><text:span text:style-name="Strong_20_Emphasis"><text:span text:style-name="T28">SEGUNDO.-</text:span></text:span><text:span text:style-name="T26"> </text:span><text:span text:style-name="T28">Exponer al público el presente acuerdo </text:span><text:span text:style-name="T9">en el tablón de anuncios del Ayuntamiento y en el Boletín Oficial de la Provincia</text:span><text:span text:style-name="T28">, por un PLAZO DE TREINTA DÍAS, a fin de que los </text:span><text:soft-page-break/><text:span text:style-name="T28">interesados puedan examinar el expediente y presentar las reclamaciones que estimen oportunas, </text:span><text:span text:style-name="T9">de conformidad con las exigencias del artículo 49 de la LRBRL y del artículo 17 del TRLRHL.</text:span></text:p>
      <text:p text:style-name="P38"><text:span text:style-name="Strong_20_Emphasis"><text:span text:style-name="T28">TERCERO.-</text:span></text:span><text:span text:style-name="T26"> </text:span><text:span text:style-name="T28">Aprobar definitivamente el acuerdo, por el Pleno, resolviendo las reclamaciones que se hubieran presentado, una vez transcurrido el plazo de exposición pública anterior. En el supuesto de que no se presenten reclamaciones en el plazo conferido, el acuerdo inicial se entenderá elevado automáticamente a definitivo sin necesidad de un nuevo acuerdo plenario.</text:span></text:p>
      <text:p text:style-name="P34"><text:line-break/><text:span text:style-name="T19">CUARTO.-</text:span><text:span text:style-name="T18"> Publicar en el Boletín Oficial de la Provincia el acuerdo definitivo en unión del texto íntegro modificado de la Ordenanza F</text:span><text:span text:style-name="T6">iscal reguladora del Impuesto sobre Construcciones, Instalaciones y Obras (ICIO).&gt;&gt;</text:span></text:p>
      <text:p text:style-name="P13"><text:span text:style-name="T5"/></text:p>
      <text:p text:style-name="P13"><text:span text:style-name="T5"/></text:p>
      <text:p text:style-name="P16"><text:span text:style-name="T5">El texto normativo elevado a la consideración Plenaria es el siguiente:</text:span></text:p>
      <text:p text:style-name="P13"><text:span text:style-name="T5"/></text:p>
      <text:p text:style-name="P14"><text:span text:style-name="T8">&lt;&lt;</text:span><text:span text:style-name="T2">ANEXO I</text:span></text:p>
      <text:p text:style-name="P20"><text:span text:style-name="T2">ORDENANZA</text:span> <text:span text:style-name="T2">FISCAL</text:span> <text:span text:style-name="T2">REGULADORA</text:span> <text:span text:style-name="T2">DEL</text:span> <text:span text:style-name="T2">IMPUESTO</text:span> <text:span text:style-name="T2">SOBRE CONSTRUCCIONES,</text:span> <text:span text:style-name="T2">INSTALACIONES</text:span> <text:span text:style-name="T2">Y</text:span> <text:span text:style-name="T2">OBRAS (ICIO).</text:span></text:p>
      <text:p text:style-name="P19"><text:span text:style-name="T2">Artículo</text:span> <text:span text:style-name="T2">1º.-</text:span> <text:span text:style-name="T2">FUNDAMENTO</text:span> <text:span text:style-name="T2">JURIDICO</text:span></text:p>
      <text:p text:style-name="P21">De conformidad con lo previsto en los artículos 59.2 y 101 a 104, ambos inclusive, del Texto Refundido de la Ley Reguladora de las Haciendas Locales, aprobado por Real Decreto Legislativo 2/2004, de 5 de marzo, este Ayuntamiento hace uso de las facultades otorgadas por los citados preceptos y acuerda la modificación de la Ordenanza y fijación de nuevo tipo impositivo del Impuesto de Construcciones, Instalaciones y Obras de aplicación en este Municipio, en los términos que se establecen en el articulado siguiente.</text:p>
      <text:p text:style-name="P19"><text:span text:style-name="T2">Artículo</text:span> <text:span text:style-name="T2">2º.-</text:span> <text:span text:style-name="T2">HECHO</text:span> <text:span text:style-name="T2">IMPONIBLE</text:span></text:p>
      <text:p text:style-name="P21">1.- Constituye el hecho imponible de este impuesto la realización, dentro de este término municipal, de cualquier clase de construcción, instalación u obra para la que se exija la obtención de la correspondiente licencia de obras o urbanística, se haya obtenido o no dicha licencia, o para la que se exija la presentación de comunicación previa o de cualquier título habilitante análogo, siempre que su expedición o potestad de control corresponda a este Ayuntamiento.</text:p>
      <text:p text:style-name="P21">Asimismo, se entienden incluidas en el hecho imponible del impuesto las construcciones, instalaciones u obras que se realicen en cumplimiento de una orden de ejecución municipal o aquellas otras que requieran la previa existencia de un acuerdo aprobatorio, de una concesión o de una autorización municipal. En tales casos, la orden de ejecución, el acuerdo aprobatorio, la adjudicación de la concesión o la autorización concedida por los órganos municipales equivaldrán a la licencia, comunicación previa o título habilitante aludidos en el apartado anterior.</text:p>
      <text:p text:style-name="P21">2.- Está exenta del pago del presente impuesto, la realización de cualquier construcción, instalación u obra de la que sea dueño el Estado, las Comunidades Autónomas o las Entidades Locales, que estando sujeta al impuesto, vaya a ser directamente destinada a carreteras, ferrocarriles, puertos, aeropuertos, obras hidráulicas, saneamiento de poblaciones y de sus aguas residuales, aunque su gestión se lleve a cabo por Organismos Autónomos, tanto si se trata de obras de inversión nueva como de conservación.</text:p>
      <text:p text:style-name="P19"><text:span text:style-name="T2">Artículo</text:span> <text:span text:style-name="T2">3º.-</text:span> <text:span text:style-name="T2">SUJETOS</text:span> <text:span text:style-name="T2">PASIVOS</text:span></text:p>
      <text:p text:style-name="P21">1.- Son sujetos pasivos de este impuesto, a título de contribuyentes, las personas físicas, personas jurídicas, así como las herencias yacentes, comunidades de bienes y demás Entidades que, carentes de personalidad jurídica, constituyan una unidad económica o un patrimonio separado susceptibles de imposición, que sean dueños de la construcción, instalación u obra, sean o no propietarios del inmueble sobre el que se realice aquélla.</text:p>
      <text:p text:style-name="P21">A los efectos previstos en el párrafo anterior, tendrá la consideración de dueño de la construcción, instalación u obra quien soporte los gastos o el coste que comporte su realización.</text:p>
      <text:p text:style-name="P21">2.- En el supuesto de que la construcción, instalación u obra no sea realizada por el sujeto pasivo contribuyente tendrán la condición de sujetos pasivos sustitutos del mismo quienes soliciten las correspondientes licencias o realicen las construcciones, instalaciones u obras.</text:p>
      <text:p text:style-name="P21">El sustituto podrá exigir del contribuyente el importe de la cuota tributaria satisfecha.</text:p>
      <text:p text:style-name="P19"><text:soft-page-break/><text:span text:style-name="T2">Artículo</text:span> <text:span text:style-name="T2">4º.-</text:span> <text:span text:style-name="T2">BASE</text:span> <text:span text:style-name="T2">IMPONIBLE,</text:span> <text:span text:style-name="T2">CUOTA</text:span> <text:span text:style-name="T2">Y</text:span> <text:span text:style-name="T2">DEVENGO</text:span>.</text:p>
      <text:p text:style-name="P21">1.- La base imponible de esta impuesto está constituida por el coste real y efectivo de la construcción, instalación u obra, y se entiende por tal, a estos efectos, el coste de ejecución material de aquélla.</text:p>
      <text:p text:style-name="P21">No forman parte de la base imponible el Impuesto sobre el Valor Añadido y demás impuestos análogos propios de regímenes especiales, las tasa, precios públicos y demás prestaciones patrimoniales de carácter público local relacionadas, en su caso con la construcción, instalación u obra, ni tampoco los honorarios de profesionales, el beneficio empresarial del contratista, ni cualquier otro concepto que no integre, estrictamente, el coste de ejecución material.</text:p>
      <text:p text:style-name="P21">2.- La cuota de este impuesto será el resultado de aplicar a la base imponible el tipo de gravamen.</text:p>
      <text:p text:style-name="P19">3.- El tipo de gravamen queda fijado en el 3,50 por ciento.</text:p>
      <text:p text:style-name="P21">4.- El impuesto se devenga en el momento de iniciarse la construcción, instalación u obra, aún cuando no se haya obtenido la correspondiente licencia.</text:p>
      <text:p text:style-name="P23">Artículo 5º. GESTIÓN TRIBUTARIA DEL IMPUESTO. </text:p>
      <text:p text:style-name="P21">1.- Cuando se conceda la licencia <text:span text:style-name="T20">o se presente la declaración responsable o la comunicación previa</text:span> o cuando, no habiéndose solicitado, concedido o denegado aún dicha licencia preceptiva, se inicie la construcción, instalación u obra, se practicará una liquidación provisional a cuenta. </text:p>
      <text:p text:style-name="P21">La liquidación del impuesto se practicará junto con el acuerdo de concesión de la licencia, debiendo hacerse efectiva dentro del plazo de ingreso establecido en el artículo 62.2 de la Ley 58/2003, de 17 de diciembre, General Tributaria. </text:p>
      <text:p text:style-name="P21">Esta liquidación tendrá carácter provisional, y se determinará la base imponible del tributo en función del presupuesto aportado por los interesados, siempre que el mismo hubiere sido visado por el Colegio Oficial correspondiente. </text:p>
      <text:p text:style-name="P21">En otro caso, la base imponible será determinada por los técnicos municipales, de acuerdo con el coste estimado del proyecto o de la construcción, instalación u obra. </text:p>
      <text:p text:style-name="P21">2.- En caso de que fuera modificado el proyecto y hubiese incremento del presupuesto, una vez aceptada la modificación, se deberá practicar una liquidación provisional complementaria por la diferencia entre el presupuesto inicial y el modificado, con sujeción a los requisitos y efectos indicados anteriormente. </text:p>
      <text:p text:style-name="P21">3.- A la vista de la documentación aportada, una vez finalizada la construcción, instalación u obra, y teniendo en cuenta su coste real y efectivo, el Ayuntamiento, mediante la oportuna comprobación, modificará en su caso la base imponible aplicada anteriormente, practicando la correspondiente liquidación definitiva y exigiendo del sujeto pasivo o reintegrándole, según proceda, la cantidad que corresponda. </text:p>
      <text:p text:style-name="P21">En caso de que la Administración lo considerara necesario, podrá requerir al sujeto pasivo para que aporte copia del Acta de Recepción Final de la Obra, suscrita por el promotor y el constructor, en la que se recoja el coste final de ejecución material de la obra. En su defecto, podrá requerir copia de las Pólizas de los Seguros Obligatorios por Daños a la Construcción, en su apartado relativo a la suma asegurada, según establece la Ley 38/1999, de 5 de noviembre, de Ordenación de la Edificación. Asimismo, a tales efectos podrá requerir la Escritura Pública de Obra Nueva y/o de División Horizontal debidamente liquidadas. </text:p>
      <text:p text:style-name="P21">En caso de discordancia entre las valoraciones establecidas o aportadas para la determinación de la base imponible, se estará al mayor de los valores establecidos o aportados. </text:p>
      <text:p text:style-name="P21">4.- Cuando la correspondiente licencia de obras o urbanística sea denegada, los sujetos pasivos tendrán derecho a la devolución de las cuotas satisfechas. </text:p>
      <text:p text:style-name="P21">5.- En los casos de comunicaciones previas, la liquidación del impuesto se realizará como autoliquidación provisional a cuenta, con la finalidad de que el justificante del abono pueda ser aportado junto a la solicitud.</text:p>
      <text:p text:style-name="P21"><text:soft-page-break/><text:span text:style-name="T2">6.-</text:span> Se podrán practicar las siguientes bonificaciones sobre la cuota del impuesto: </text:p>
      <text:p text:style-name="P15">a) Una bonificación del 95 por ciento a favor de las construcciones, instalaciones u obras que sean declaradas de especial interés o utilidad municipal por concurrir circunstancias sociales, culturales, histórico artísticas o de fomento del empleo que justifiquen tal declaración. Corresponderá dicha declaración al Pleno de la Corporación, sin perjuicio de sus facultades de delegación en otro órgano, y se acordará, previa solicitud del sujeto pasivo, por voto favorable de la mayoría simple de sus miembros.</text:p>
      <text:p text:style-name="P15">Los interesados, con anterioridad al devengo del impuesto, deberán presentar solicitud ante la Administración Municipal acompañando documentación que acredite la realidad del motivo alegado para solicitar la bonificación y memoria descriptiva de las construcciones, instalaciones u obras que se pretende realizar y su repercusión positiva para el municipio. </text:p>
      <text:p text:style-name="P21">b) Una bonificación del 95% a favor de las construcciones, instalaciones u obras en las que se incorporen sistemas para el aprovechamiento térmico o eléctrico de la energía solar que no tengan carácter obligatorio de conformidad con lo dispuesto en el Código Técnico de la Edificación aprobada por Real Decreto 314/2006, de 17 de marzo. La aplicación de esta bonificación estará condicionada a que las instalaciones para producción de calor incluyan colectores que dispongan de la correspondiente homologación de la Administración competente. </text:p>
      <text:p text:style-name="P21">La bonificación será rogada, aplicándose exclusivamente sobre el presupuesto de ejecución material referido a la instalación del sistema térmico o eléctrico de energía solar, que se deberá acompañar perfectamente diferenciado del presupuesto total con la solicitud de bonificación y estará condicionada a que las instalaciones para producción de calor incluyan colectores que dispongan de la correspondiente homologación de la Administración competente. </text:p>
      <text:p text:style-name="P15">La bonificación prevista en este párrafo se aplicará a la cuota resultante de aplicar, en su caso, la bonificación a que se refiere el párrafo a) anterior, siendo compatible con el resto de bonificaciones.</text:p>
      <text:p text:style-name="P15">c) Una bonificación del 50 por ciento a favor de las construcciones, instalaciones u obras referentes a las viviendas de protección oficial.</text:p>
      <text:p text:style-name="P23">La bonificación tendrá carácter rogado y se aplicará sobre el presupuesto de ejecución material, que deberá acompañarse con la solicitud de bonificación.</text:p>
      <text:p text:style-name="P15">La bonificación prevista en este párrafo se aplicará a la cuota resultante de aplicar, en su caso, las bonificaciones a que se refieren los párrafos anteriores, siendo compatible con el resto de bonificaciones.</text:p>
      <text:p text:style-name="P21">d) Una bonificación del 90% a favor de las construcciones, instalaciones u obras que favorezcan las condiciones de acceso y habitabilidad de personas con movilidad reducida, en inmuebles ya terminados que carezcan de este tipo de instalaciones. </text:p>
      <text:p text:style-name="P21">La bonificación tendrá carácter rogado y se aplicará solo sobre el presupuesto de ejecución material directamente y exclusivamente referido a la instalación realizada para favorecer a las personas de movilidad reducida, que deberá acompañarse perfectamente diferenciado del presupuesto general, si procede, con la solicitud de bonificación.</text:p>
      <text:p text:style-name="P23">La bonificación prevista en este párrafo se aplicará a la cuota resultante de aplicar, en su caso, las bonificaciones a que se refieren los párrafos anteriores, siendo compatible con el resto de bonificaciones.</text:p>
      <text:p text:style-name="P19"><text:span text:style-name="T2">Artículo</text:span> <text:span text:style-name="T2">6º.-</text:span> <text:span text:style-name="T2">INSPECCIÓN</text:span> <text:span text:style-name="T2">Y</text:span> <text:span text:style-name="T2">RECAUDACIÓN</text:span></text:p>
      <text:p text:style-name="P21">La inspección y recaudación del impuesto se realizará de acuerdo con lo previsto en la Ley General Tributaria, en el Reglamento General de Recaudación, y en la demás legislación del Estado reguladora de la materia, así como en las disposiciones dictadas para su desarrollo.</text:p>
      <text:p text:style-name="P19"><text:span text:style-name="T2">Artículo</text:span> <text:span text:style-name="T2">7º.-</text:span> <text:span text:style-name="T2">INFRACCIONES</text:span> <text:span text:style-name="T2">Y</text:span> <text:span text:style-name="T2">SANCIONES</text:span> <text:span text:style-name="T2">TRIBUTARIAS</text:span></text:p>
      <text:p text:style-name="P21">En todo lo relativo a la calificación de infracciones tributarias y sanciones que a las mismas correspondan en cada caso, además de lo previsto en esta Ordenanza, se estará a lo dispuesto en la Ley General Tributaria y demás normativa aplicable.</text:p>
      <text:p text:style-name="P22">DISPOSICION DEROGATORIA.</text:p>
      <text:p text:style-name="P21">A la entrada en vigor de la presente Ordenanza, quedan derogadas cuantas disposiciones reglamentarias de ámbito local se opongan a la misma.</text:p>
      <text:p text:style-name="P19"><text:span text:style-name="T2">DISPOSICION</text:span> <text:span text:style-name="T2">FINAL.</text:span></text:p>
      <text:p text:style-name="P21"><text:soft-page-break/>La presente Ordenanza, queda sujeta a exponerse al público por el plazo de treinta días, a fin de que los interesados puedan examinar el expediente y presentar las reclamaciones y alegaciones que estimen oportunas. Transcurrido dicho plazo no habiéndose presentado reclamaciones ni alegaciones, el presente acuerdo quedará elevado a definitivo sin necesidad de nuevo acuerdo plenario, de conformidad con el artículo 17.3 del Real Decreto legislativo 2/2004, de 5 de marzo, por el que se aprueba el texto refundido de la Ley Reguladora de las Haciendas Locales, publicándose los textos íntegramente en el BOP.<text:span text:style-name="T3">&gt;&gt;</text:span></text:p>
      <text:p text:style-name="P26"/>
      <text:p text:style-name="P11"/>
      <text:p text:style-name="P25"/>
      <text:p text:style-name="P25"/>
      <text:p text:style-name="P24"><text:span text:style-name="T4">El Pleno de este Ayuntamiento, en sesión de fecha 6 de septiembre de 2024 aprobó inicialmente la modificación de la citada ordenanza, </text:span><text:span text:style-name="Strong_20_Emphasis"><text:span text:style-name="T16">el anuncio de la aprobación inicial se publicó en el</text:span></text:span><text:span text:style-name="Strong_20_Emphasis"><text:span text:style-name="T17"> BOP de Las Palmas número 115, de 20 de septiembre de 2024,</text:span></text:span><text:span text:style-name="Strong_20_Emphasis"><text:span text:style-name="T16"> </text:span></text:span><text:span text:style-name="T31">y el texto íntegro de la normativa aprobada en el tablón de edictos y página web de este Ayuntamiento.</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Emphasis" style:family="text">
      <style:text-properties fo:font-style="italic" style:font-style-asian="italic" style:font-style-complex="italic"/>
    </style:style>
    <style:style style:name="Visited_20_Internet_20_Link" style:display-name="Visited Internet Link" style:family="text">
      <style:text-properties fo:color="#800000" fo:language="zxx" fo:country="none" style:text-underline-style="solid" style:text-underline-width="auto" style:text-underline-color="font-color"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as-char" svg:y="0cm" style:wrap="none" style:vertical-pos="middle" style:vertical-rel="li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5"><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1</text:page-number></text:span></text:span><text:span text:style-name="Fuente_20_de_20_párrafo_20_predeter."><text:span text:style-name="MT1"> de </text:span></text:span><text:span text:style-name="Fuente_20_de_20_párrafo_20_predeter."><text:span text:style-name="MT1"><text:page-count>11</text:page-count></text:span></text:span></text:p>
            </table:table-cell>
          </table:table-row>
          <table:table-row>
            <table:table-cell table:style-name="Table1.A1" office:value-type="string">
              <text:p text:style-name="MP1">Unidad administrativa de Secretaría</text:p>
              <text:p text:style-name="MP3"/>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3"/>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0</text:page-number></text:span></text:span><text:span text:style-name="Fuente_20_de_20_párrafo_20_predeter."><text:span text:style-name="MT1"> de </text:span></text:span><text:span text:style-name="Fuente_20_de_20_párrafo_20_predeter."><text:span text:style-name="MT1"><text:page-count>11</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6-11T09:58:38.98</dc:date>
    <meta:editing-cycles>72</meta:editing-cycles>
    <meta:editing-duration>PT11H27M39S</meta:editing-duration>
    <meta:document-statistic meta:table-count="2" meta:image-count="1" meta:object-count="0" meta:page-count="11" meta:paragraph-count="163" meta:word-count="6450" meta:character-count="41820"/>
    <meta:user-defined meta:name="Información 1"/>
    <meta:user-defined meta:name="Información 2"/>
    <meta:user-defined meta:name="Información 3"/>
    <meta:user-defined meta:name="Información 4"/>
    <meta:template xlink:type="simple" xlink:actuate="onRequest" xlink:title="" xlink:href="file://vmfilepm/redirected$/promera/Descargas/cert3167946945700396.odt/Normal.dotm"/>
  </office:meta>
</office:document-meta>
</file>