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6" style:family="paragraph" style:parent-style-name="Standard">
      <style:paragraph-properties fo:margin-left="0cm" fo:margin-right="0cm" fo:margin-top="0cm" fo:margin-bottom="0cm" fo:text-align="justify" style:justify-single-word="false" fo:orphans="2" fo:widows="2" fo:text-indent="0cm" style:auto-text-indent="false"/>
      <style:text-properties fo:color="#000000" style:font-name="Arial1" fo:font-size="10pt" fo:font-style="italic" fo:font-weight="bold"/>
    </style:style>
    <style:style style:name="P7" style:family="paragraph" style:parent-style-name="Text_20_body">
      <style:paragraph-properties fo:margin-left="0cm" fo:margin-right="0cm" fo:margin-top="0cm" fo:margin-bottom="0cm" fo:text-align="justify" style:justify-single-word="false" fo:text-indent="0cm" style:auto-text-indent="false"/>
      <style:text-properties style:font-name="Arial" fo:font-size="10pt" style:font-size-asian="10pt" style:font-size-complex="10pt"/>
    </style:style>
    <style:style style:name="P8"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9" style:family="paragraph" style:parent-style-name="Text_20_body">
      <style:paragraph-properties fo:margin-left="0cm" fo:margin-right="0cm" fo:margin-top="0cm" fo:margin-bottom="0cm" fo:text-align="center" style:justify-single-word="false" fo:text-indent="0cm" style:auto-text-indent="false"/>
      <style:text-properties style:font-name="Arial" fo:font-size="10pt" style:font-size-asian="10pt" style:font-size-complex="10pt"/>
    </style:style>
    <style:style style:name="P10" style:family="paragraph" style:parent-style-name="Text_20_body">
      <style:paragraph-properties fo:margin-left="0cm" fo:margin-right="0cm" fo:margin-top="0cm" fo:margin-bottom="0cm" fo:text-align="center" style:justify-single-word="false" fo:orphans="2" fo:widows="2" fo:text-indent="0cm" style:auto-text-indent="false"/>
      <style:text-properties style:font-name="Arial" fo:font-size="10pt" style:font-size-asian="10pt" style:font-size-complex="10pt"/>
    </style:style>
    <style:style style:name="P11"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style="italic" fo:font-weight="bold" fo:background-color="transparent" style:font-size-asian="10pt" style:font-size-complex="10pt"/>
    </style:style>
    <style:style style:name="P12"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background-color="transparent" style:font-size-asian="10pt" style:font-size-complex="10pt"/>
    </style:style>
    <style:style style:name="P13"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P14" style:family="paragraph" style:parent-style-name="Text_20_body">
      <style:paragraph-properties fo:margin-left="0cm" fo:margin-right="0cm" fo:margin-top="0cm" fo:margin-bottom="0cm" fo:text-align="justify" style:justify-single-word="false" fo:text-indent="0cm" style:auto-text-indent="false"/>
      <style:text-properties fo:color="#000000" style:font-name="Arial" fo:font-size="10pt" fo:background-color="transparent" style:font-size-asian="10pt" style:font-size-complex="10pt"/>
    </style:style>
    <style:style style:name="P15"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background-color="transparent" style:font-size-asian="10pt" style:font-size-complex="10pt"/>
    </style:style>
    <style:style style:name="P16"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weight="normal" fo:background-color="transparent" style:font-size-asian="10pt" style:font-size-complex="10pt"/>
    </style:style>
    <style:style style:name="P17" style:family="paragraph" style:parent-style-name="Text_20_body">
      <style:paragraph-properties fo:margin-left="0cm" fo:margin-right="0cm" fo:margin-top="0cm" fo:margin-bottom="0cm" fo:text-align="justify" style:justify-single-word="false" fo:text-indent="0cm" style:auto-text-indent="false"/>
    </style:style>
    <style:style style:name="P18" style:family="paragraph" style:parent-style-name="Text_20_body">
      <style:paragraph-properties fo:margin-left="0cm" fo:margin-right="0cm" fo:margin-top="0cm" fo:margin-bottom="0cm" fo:text-align="justify" style:justify-single-word="false" fo:orphans="2" fo:widows="2" fo:text-indent="0cm" style:auto-text-indent="false"/>
    </style:style>
    <style:style style:name="P19"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111111" style:font-name="Arial" fo:font-size="10pt" fo:letter-spacing="normal" fo:font-style="italic" fo:font-weight="normal" fo:background-color="transparent" style:font-size-asian="10pt" style:font-size-complex="10pt"/>
    </style:style>
    <style:style style:name="P20" style:family="paragraph" style:parent-style-name="Text_20_body">
      <style:paragraph-properties fo:margin-left="0cm" fo:margin-right="0cm" fo:text-align="justify" style:justify-single-word="false" fo:text-indent="0cm" style:auto-text-indent="false"/>
      <style:text-properties style:font-name="Arial" fo:font-size="10pt" fo:font-weight="normal" style:font-size-asian="10pt" style:font-weight-asian="normal" style:font-name-complex="Arial Narrow" style:font-size-complex="10pt" style:font-weight-complex="normal"/>
    </style:style>
    <style:style style:name="P21" style:family="paragraph" style:parent-style-name="Text_20_body">
      <style:paragraph-properties fo:margin-left="0cm" fo:margin-right="0cm" fo:margin-top="0cm" fo:margin-bottom="0.499cm" fo:text-align="start" style:justify-single-word="false" fo:orphans="2" fo:widows="2" fo:text-indent="0cm" style:auto-text-indent="false"/>
      <style:text-properties style:font-name="Arial" fo:font-size="10pt" style:font-size-asian="10pt" style:font-size-complex="10pt"/>
    </style:style>
    <style:style style:name="P22" style:family="paragraph" style:parent-style-name="Text_20_body">
      <style:paragraph-properties fo:margin-left="0cm" fo:margin-right="0cm" fo:margin-top="0cm" fo:margin-bottom="0.499cm" fo:text-align="justify" style:justify-single-word="false" fo:orphans="2" fo:widows="2" fo:text-indent="0cm" style:auto-text-indent="false"/>
      <style:text-properties style:font-name="Arial" fo:font-size="10pt" style:font-size-asian="10pt" style:font-size-complex="10pt"/>
    </style:style>
    <style:style style:name="P23" style:family="paragraph" style:parent-style-name="Heading">
      <style:text-properties style:font-name="Arial" fo:font-size="9pt" style:font-size-asian="9pt" style:font-size-complex="9pt"/>
    </style:style>
    <style:style style:name="P24" style:family="paragraph" style:parent-style-name="Standard">
      <style:paragraph-properties fo:text-align="justify" style:justify-single-word="false"/>
      <style:text-properties style:font-name="Arial" fo:font-weight="bold" fo:background-color="#ccff99" style:font-weight-asian="bold" style:font-name-complex="Arial Narrow" style:font-style-complex="italic" style:font-weight-complex="bold"/>
    </style:style>
    <style:style style:name="P25" style:family="paragraph" style:parent-style-name="Standard">
      <style:paragraph-properties fo:text-align="center" style:justify-single-word="false"/>
      <style:text-properties style:font-name="Arial" fo:font-weight="bold" fo:background-color="#ccff99" style:font-weight-asian="bold" style:font-name-complex="Arial Narrow" style:font-style-complex="italic" style:font-weight-complex="bold"/>
    </style:style>
    <style:style style:name="P26" style:family="paragraph" style:parent-style-name="Standard">
      <style:paragraph-properties fo:text-align="center" style:justify-single-word="false"/>
      <style:text-properties fo:color="#000000" style:font-name="Arial" fo:font-size="10pt" fo:font-style="italic" fo:font-weight="bold" fo:background-color="transparent" style:font-size-asian="10pt" style:font-weight-asian="bold" style:font-name-complex="Arial Narrow" style:font-size-complex="10pt" style:font-style-complex="italic" style:font-weight-complex="bold"/>
    </style:style>
    <style:style style:name="P27" style:family="paragraph" style:parent-style-name="Standard" style:master-page-name="MP0">
      <style:paragraph-properties fo:text-align="center" style:justify-single-word="false" style:page-number="auto" fo:break-before="page"/>
      <style:text-properties fo:color="#000000" style:font-name="Arial1" fo:font-size="10pt" fo:font-style="normal" style:text-underline-style="none" fo:font-weight="bold" fo:background-color="#ccff66" style:font-style-asian="normal" style:font-weight-asian="bold" style:font-name-complex="Arial Narrow" style:font-style-complex="normal" style:font-weight-complex="bold"/>
    </style:style>
    <style:style style:name="P28" style:family="paragraph" style:parent-style-name="Standard">
      <style:paragraph-properties fo:margin-left="0cm" fo:margin-right="0cm" fo:text-align="center" style:justify-single-word="false" fo:text-indent="0cm" style:auto-text-indent="false"/>
      <style:text-properties fo:color="#000000" style:font-name="Arial" fo:font-size="10pt" fo:font-style="italic" fo:font-weight="bold" fo:background-color="transparent" style:font-size-asian="10pt" style:font-weight-asian="bold" style:font-name-complex="Arial Narrow" style:font-size-complex="10pt" style:font-style-complex="italic" style:font-weight-complex="bold"/>
    </style:style>
    <style:style style:name="P29"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30" style:family="paragraph" style:parent-style-name="Text_20_body" style:list-style-name="L1">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31" style:family="paragraph" style:parent-style-name="Text_20_body" style:list-style-name="L2">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32" style:family="paragraph" style:parent-style-name="Text_20_body" style:list-style-name="L3">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33"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style="italic" fo:background-color="transparent" style:font-size-asian="10pt" style:font-size-complex="10pt"/>
    </style:style>
    <style:style style:name="P34" style:family="paragraph" style:parent-style-name="Text_20_body" style:list-style-name="L3">
      <style:paragraph-properties fo:margin-left="0cm" fo:margin-right="0cm" fo:margin-top="0cm" fo:margin-bottom="0cm" fo:text-align="justify" style:justify-single-word="false" fo:orphans="2" fo:widows="2" fo:text-indent="0cm" style:auto-text-indent="false"/>
      <style:text-properties style:font-name="Arial" fo:font-size="10pt" fo:font-style="italic" fo:background-color="transparent" style:font-size-asian="10pt" style:font-size-complex="10pt"/>
    </style:style>
    <style:style style:name="P35"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style="italic" fo:font-weight="bold" fo:background-color="transparent" style:font-size-asian="10pt" style:font-size-complex="10pt"/>
    </style:style>
    <style:style style:name="P36"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style="italic" fo:font-weight="bold" fo:background-color="transparent" style:font-size-asian="10pt" style:font-weight-asian="bold" style:font-name-complex="Arial Narrow" style:font-size-complex="10pt" style:font-style-complex="italic" style:font-weight-complex="bold"/>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fo:background-color="transparent"/>
    </style:style>
    <style:style style:name="T4" style:family="text">
      <style:text-properties fo:font-weight="bold" fo:background-color="transparent" style:font-weight-asian="bold" style:font-weight-complex="bold"/>
    </style:style>
    <style:style style:name="T5" style:family="text">
      <style:text-properties fo:font-weight="bold" style:font-weight-asian="bold" style:font-weight-complex="bold"/>
    </style:style>
    <style:style style:name="T6" style:family="text">
      <style:text-properties fo:color="#000000" fo:font-style="italic" fo:font-weight="normal" fo:background-color="transparent"/>
    </style:style>
    <style:style style:name="T7" style:family="text">
      <style:text-properties fo:color="#000000" fo:font-style="italic" fo:font-weight="bold" fo:background-color="transparent"/>
    </style:style>
    <style:style style:name="T8" style:family="text">
      <style:text-properties fo:color="#000000" style:font-name="Arial" fo:font-size="10pt" fo:font-weight="bold" fo:background-color="transparent" style:font-size-asian="10pt" style:font-size-complex="10pt"/>
    </style:style>
    <style:style style:name="T9" style:family="text">
      <style:text-properties fo:color="#000000" fo:font-style="normal" style:text-underline-style="none" fo:font-weight="normal" fo:background-color="transparent" style:font-name-asian="Times New Roman" style:font-style-asian="normal" style:font-weight-asian="normal" style:font-style-complex="normal" style:font-weight-complex="normal"/>
    </style:style>
    <style:style style:name="T10" style:family="text">
      <style:text-properties fo:color="#000000" fo:font-style="normal" style:text-underline-style="none" fo:font-weight="normal" fo:background-color="transparent" style:font-name-asian="Times New Roman" style:font-style-asian="normal" style:font-weight-asian="normal" style:font-style-complex="normal" style:font-weight-complex="normal" loext:char-shading-value="0"/>
    </style:style>
    <style:style style:name="T11" style:family="text">
      <style:text-properties fo:color="#000000" fo:font-style="normal" style:text-underline-style="none" fo:background-color="transparent" style:font-style-asian="normal" style:font-style-complex="normal" loext:char-shading-value="0"/>
    </style:style>
    <style:style style:name="T12" style:family="text">
      <style:text-properties fo:color="#000000" fo:font-style="normal" style:text-underline-style="none" fo:font-weight="bold" fo:background-color="transparent" style:font-name-asian="Times New Roman" style:font-style-asian="normal" style:font-weight-asian="bold" style:font-style-complex="normal" style:font-weight-complex="bold"/>
    </style:style>
    <style:style style:name="T13" style:family="text">
      <style:text-properties fo:color="#000000" fo:font-weight="bold" fo:background-color="transparent"/>
    </style:style>
    <style:style style:name="T14" style:family="text">
      <style:text-properties fo:color="#000000" fo:background-color="transparent"/>
    </style:style>
    <style:style style:name="T15" style:family="text">
      <style:text-properties style:font-name="Arial" fo:font-size="10pt" fo:font-weight="bold" fo:background-color="transparent" style:font-size-asian="10pt" style:font-weight-asian="bold" style:font-size-complex="10pt" style:font-weight-complex="bold"/>
    </style:style>
    <style:style style:name="T16" style:family="text">
      <style:text-properties style:font-name="Arial" fo:font-size="10pt" fo:font-weight="bold" fo:background-color="transparent" style:font-size-asian="10pt" style:font-size-complex="10pt"/>
    </style:style>
    <style:style style:name="T17" style:family="text">
      <style:text-properties style:font-name="Arial" fo:font-size="10pt" fo:font-weight="normal" fo:background-color="transparent" style:font-size-asian="10pt" style:font-size-complex="10pt"/>
    </style:style>
    <style:style style:name="T18" style:family="text">
      <style:text-properties style:font-name="Arial" fo:font-size="10pt" style:font-size-asian="10pt" style:font-size-complex="10pt"/>
    </style:style>
    <style:style style:name="T19" style:family="text">
      <style:text-properties style:font-name="Arial" fo:font-size="10pt" fo:background-color="transparent" style:font-size-asian="10pt" style:font-size-complex="10pt"/>
    </style:style>
    <style:style style:name="T20" style:family="text">
      <style:text-properties style:font-name="Arial" fo:font-size="10pt" fo:font-style="italic" fo:background-color="transparent" style:font-size-asian="10pt" style:font-size-complex="10pt"/>
    </style:style>
    <style:style style:name="T21" style:family="text">
      <style:text-properties fo:font-style="italic"/>
    </style:style>
    <style:style style:name="T22" style:family="text">
      <style:text-properties fo:font-style="italic" fo:font-weight="normal" fo:background-color="transparent"/>
    </style:style>
    <style:style style:name="T23" style:family="text">
      <style:text-properties fo:font-style="italic" fo:font-weight="bold"/>
    </style:style>
    <style:style style:name="T24" style:family="text">
      <style:text-properties fo:font-style="italic" fo:font-weight="bold" fo:background-color="transparent"/>
    </style:style>
    <style:style style:name="T25" style:family="text">
      <style:text-properties fo:font-style="italic" fo:font-weight="bold" fo:background-color="transparent" style:font-weight-asian="bold" style:font-weight-complex="bold"/>
    </style:style>
    <style:style style:name="T26" style:family="text">
      <style:text-properties fo:font-style="italic" fo:background-color="transparent"/>
    </style:style>
    <style:style style:name="T27" style:family="text">
      <style:text-properties fo:font-variant="normal" fo:text-transform="none" fo:color="#000000" fo:letter-spacing="normal" fo:font-style="italic" fo:font-weight="normal"/>
    </style:style>
    <style:style style:name="T28" style:family="text">
      <style:text-properties fo:font-variant="normal" fo:text-transform="none" fo:color="#000000" fo:letter-spacing="normal" fo:font-style="italic" fo:font-weight="normal" fo:background-color="transparent"/>
    </style:style>
    <style:style style:name="T29" style:family="text">
      <style:text-properties fo:font-variant="normal" fo:text-transform="none" fo:color="#111111" fo:letter-spacing="normal"/>
    </style:style>
    <style:style style:name="T30" style:family="text">
      <style:text-properties fo:font-variant="normal" fo:text-transform="none" fo:color="#111111" fo:letter-spacing="normal" fo:font-style="italic"/>
    </style:style>
    <style:style style:name="T31" style:family="text">
      <style:text-properties fo:font-variant="normal" fo:text-transform="none" fo:color="#111111" fo:letter-spacing="normal" fo:font-style="italic" fo:font-weight="normal"/>
    </style:style>
    <style:style style:name="T32" style:family="text">
      <style:text-properties style:text-underline-style="solid" style:text-underline-width="auto" style:text-underline-color="font-color" fo:font-weight="bold" fo:background-color="#ccff99" style:font-name-asian="Times New Roman" style:font-size-asian="10pt" style:font-weight-asian="bold" style:font-size-complex="10pt" style:font-weight-complex="bold" loext:char-shading-value="0"/>
    </style:style>
    <style:style style:name="T33" style:family="text">
      <style:text-properties style:text-underline-style="solid" style:text-underline-width="auto" style:text-underline-color="font-color" fo:background-color="#ccff99"/>
    </style:style>
    <style:style style:name="T34" style:family="text">
      <style:text-properties fo:font-weight="normal"/>
    </style:style>
    <style:style style:name="T35" style:family="text">
      <style:text-properties fo:font-weight="normal" fo:background-color="transparent"/>
    </style:style>
    <style:style style:name="T36" style:family="text">
      <style:text-properties fo:background-color="transparent"/>
    </style:style>
    <style:style style:name="T37" style:family="text">
      <style:text-properties fo:color="#111111"/>
    </style:style>
    <style:style style:name="T38" style:family="text">
      <style:text-properties fo:color="#111111" fo:font-style="italic"/>
    </style:style>
    <style:style style:name="T39" style:family="text">
      <style:text-properties fo:color="#111111" fo:font-style="italic" fo:font-weight="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7"><text:span text:style-name="T33">Ordenanza reguladora del canon por aprovechamiento en suelo rústico: <text:s/></text:span><text:span text:style-name="Strong_20_Emphasis"><text:span text:style-name="T32">memoria, proyecto normativo previo, informe justificativo de la aprobación del proyecto</text:span></text:span></text:p>
      <text:p text:style-name="P24"/>
      <text:p text:style-name="P25">Expte: <text:s/>11213/2023</text:p>
      <text:p text:style-name="P26"/>
      <text:p text:style-name="P26"/>
      <text:p text:style-name="P18"><text:span text:style-name="T17">En fecha </text:span><text:span text:style-name="T15">11 de septiembre de 2023 </text:span><text:span text:style-name="T17">se dicta Providencia de Alcaldía, <text:s/>que literalmente dice:</text:span><text:span text:style-name="T18"> </text:span></text:p>
      <text:p text:style-name="P8"/>
      <text:p text:style-name="P8"><text:span text:style-name="T25">&lt;&lt;</text:span><text:span text:style-name="T26">En uso de las facultades concedidas por el artículo 142 de la Constitución Española y de conformidad con lo dispuesto en el artículo 38 de la Ley 4/2017, de 13 de julio, del Suelo y de los Espacios Naturales Protegidos de Canarias, este Ayuntamiento tiene el máximo interés en la aprobación de una Ordenanza municipal que establezca y regule el Canon por Aprovechamiento Urbanístico en Suelo Rústico.</text:span> </text:p>
      <text:p text:style-name="P8"><text:span text:style-name="T28">Por todo ello y al objeto de iniciar el oportuno expediente,</text:span> </text:p>
      <text:p text:style-name="P8"/>
      <text:p text:style-name="P10"><text:span text:style-name="T24">DISPONGO</text:span> </text:p>
      <text:p text:style-name="P10"/>
      <text:p text:style-name="P8"><text:span text:style-name="T7">ÚNICO.- </text:span><text:span text:style-name="T22">Que por la Asesoría Jurídica de este Ilustre Ayuntamiento de Mogán se emita informe sobre la Legislación aplicable y el procedimiento a seguir.</text:span></text:p>
      <text:p text:style-name="P8"><text:s/></text:p>
      <text:p text:style-name="P18"><text:span text:style-name="T16">SEGUNDO</text:span><text:span text:style-name="T17">.- Que con fecha 15 de septiembre de 2023, se emite informe jurídico por Dña. M.ª del Pilar Sánchez Bordón, <text:s/>sobre el procedimiento a seguir, en el que se indica:</text:span><text:span text:style-name="T18"> </text:span></text:p>
      <text:p text:style-name="P8"/>
      <text:p text:style-name="P8"><text:s/></text:p>
      <text:p text:style-name="P11">&lt;&lt;QUINTO.- La aprobación de la Ordenanza fiscal reguladora del Canon por aprovechamiento urbanístico en Suelo rústico se ajustará al siguiente procedimiento: </text:p>
      <text:p text:style-name="P11"/>
      <text:p text:style-name="P8"><text:span text:style-name="T24">Providencia de Alcaldía </text:span><text:span text:style-name="T26">para incoar expediente y dar órdenes para la realización de los trámites necesarios para la aprobación de Ordenanza Fiscal propuesta a los distintos Servicios Municipales. Se incluyen los informes económicos para la realización de una Memoria sobre el Estudio del Canon por Aprovechamiento Urbanístico en Suelo Rústico.</text:span> </text:p>
      <text:p text:style-name="P8"/>
      <text:p text:style-name="P8"><text:span text:style-name="T24">Informe jurídico </text:span><text:span text:style-name="T26">en el ejercicio de la función de asesoramiento legal preceptivo de acuerdo con la normativa que resulta de aplicación.</text:span> </text:p>
      <text:p text:style-name="P8"/>
      <text:p text:style-name="P8"><text:span text:style-name="T26">Emitido informe jurídico sobre legislación y procedimiento a seguir, se emite </text:span><text:span text:style-name="T24">informe Técnico Económico </text:span><text:span text:style-name="T26">de Intervención o quien la Corporación estime oportuno, siempre que sea refrendado por un Funcionario Municipal, en el que se evaluarán la incidencia económicofinanciera de la aprobación de la Ordenanza, así como el cumplimiento de la normativa aplicable y en particular, los principios de estabilidad presupuestaria y sostenibilidad financiera.</text:span> </text:p>
      <text:p text:style-name="P8"><text:span text:style-name="T26">En dicho informe se deber incluir una Memoria de la de la Ordenanza fiscal a tramitar, así como una previsión de la cobertura del coste que genera la prestación del citado servicio, además debe cumplir con la sostenibilidad financiera de conformidad con lo previsto en la Ley Orgánica 2/2012, de 27 de abril, de Estabilidad Presupuestaria y Sostenibilidad Financiera.</text:span> </text:p>
      <text:p text:style-name="P8"/>
      <text:p text:style-name="P8"><text:span text:style-name="T26">Suscritos los informes anteriores, se redactará, de conformidad con lo dispuesto en el artículo 212.2 del ROM, </text:span><text:span text:style-name="T24">informe de legalidad previo y preceptivo con propuesta de resolución de la Asesoría Jurídica Municipal</text:span><text:span text:style-name="T26">, que será entregado junto con el resto de documentos que integran el expediente en la Secretaría de la corporación que, después de examinarlo, deberá emitir Informe en base al artículo 3.3. d) del RD 128/2018, el cual establece que la función de asesoramiento legal preceptivo del Secretario comprenderá emitir informe previo, en todo caso, en los supuestos de: &lt;&lt;1º. Aprobación o modificación de Ordenanzas, Reglamentos y Estatutos rectores de Organismos Autónomos, Sociedades Mercantiles, Fundaciones, Mancomunidades, Consorcios u otros Organismos Públicos adscritos a la Entidad Local&gt;&gt;.</text:span> </text:p>
      <text:p text:style-name="P8"/>
      <text:p text:style-name="P8"><text:soft-page-break/><text:span text:style-name="T26">No obstante lo anterior, de conformidad con lo dispuesto en el apartado cuarto del mismo precepto, el informe del Secretario podrá consistir en una nota de conformidad sobre el informe jurídico-propuesta emitido al respecto.</text:span> </text:p>
      <text:p text:style-name="P8"/>
      <text:p text:style-name="P8"><text:span text:style-name="T26">Emitido dicho informe, se someterá a la Alcaldía para que, previo dictamen de la Comisión Informativa correspondiente, pueda incluirlos en el orden del día de una sesión y convocar al Pleno para la aprobación provisional de la Ordenanza Fiscal. (El órgano competente es el Pleno de la Entidad Local, de acuerdo con el artículo 22.2.d) de la Ley 7/1985, de 2 de abril, Reguladora de las Bases del Régimen Local. El acuerdo se adoptará por mayoría simple tal como establece el artículo 47.1 del mismo texto normativo y se ajustará al procedimiento del artículo 49 de mismo texto legal.)</text:span> </text:p>
      <text:p text:style-name="P8"/>
      <text:p text:style-name="P8"><text:span text:style-name="T26">Tras la </text:span><text:span text:style-name="T24">Aprobación Inicial de la ordenanza fiscal </text:span><text:span text:style-name="T26">, se someterá el expediente a información pública en el tablón de anuncios de la entidad y en el Boletín Oficial de la Provincia de Las Palmas durante treinta días, como mínimo, dentro de los cuales los interesados podrán examinar el expediente y presentar las reclamaciones que estimen oportunas.</text:span> </text:p>
      <text:p text:style-name="P18"><text:span text:style-name="T20">Asimismo, estará se podrá a disposición de los interesados en la sede electrónica de esta entidad </text:span><text:a xlink:type="simple" xlink:href="https://www.mogan.es/" text:style-name="Internet_20_link" text:visited-style-name="Visited_20_Internet_20_Link"><text:span text:style-name="T20">https://www.mogan.es/</text:span></text:a><text:span text:style-name="T20">.</text:span><text:span text:style-name="T18"> </text:span></text:p>
      <text:p text:style-name="P12"/>
      <text:p text:style-name="P12"><text:span text:style-name="T21">Finalizado el periodo de información pública, se </text:span><text:span text:style-name="T23">adoptará el Acuerdo de aprobación definitiva</text:span><text:span text:style-name="T21">, resolviendo las reclamaciones presentadas y la redacción definitiva de la Ordenanza. En el caso de que no se hubiesen presentado reclamaciones, se entenderá definitivamente adoptado el Acuerdo, hasta entonces provisional, sin necesidad de Acuerdo plenario. </text:span></text:p>
      <text:p text:style-name="P33"/>
      <text:p text:style-name="P8"><text:span text:style-name="T24">Publicar el Acuerdo de aprobación definitiva y el texto íntegro de la Ordenanza fiscal reguladora </text:span><text:span text:style-name="T26">en el tablón de anuncios de esta entidad y en el Boletín Oficial de la Provincia, momento en el cual entrará en vigor.(artículo 96 ROF).</text:span><text:span text:style-name="T25">&gt;&gt;</text:span> </text:p>
      <text:p text:style-name="P8"/>
      <text:p text:style-name="P8"/>
      <text:p text:style-name="P18"><text:span text:style-name="T17">En fecha </text:span><text:span text:style-name="T15">18 de septiembre de 2023</text:span><text:span text:style-name="T17"> se dicta una segunda Providencia de Alcaldía, en la que dispone:</text:span><text:span text:style-name="T18"> </text:span></text:p>
      <text:p text:style-name="P8"/>
      <text:p text:style-name="P8"/>
      <text:p text:style-name="P8"><text:span text:style-name="T24">&lt;&lt;PRIMERO.-</text:span><text:span text:style-name="T26"> Incoar el procedimiento de aprobación de la Ordenanza Fiscal Reguladora del canon por aprovechamiento en suelo rústico.</text:span> </text:p>
      <text:p text:style-name="P11"/>
      <text:p text:style-name="P8"><text:span text:style-name="T24">SEGUNDO.-</text:span><text:span text:style-name="T26"> Que se emita informe técnico-económico en el que se evalúe la incidencia económico-financiera de la aprobación de la Ordenanza, así como el cumplimiento de la normativa aplicable y en particular, los principios de estabilidad presupuestaria y sostenibilidad financiera.</text:span> </text:p>
      <text:p text:style-name="P11"/>
      <text:p text:style-name="P8"><text:span text:style-name="T24">TERCERO.- </text:span><text:span text:style-name="T26">Que se emita informe jurídico sobre la adecuación a la legislación aplicable, del proyecto propuesto para acuerdo.</text:span><text:span text:style-name="T25">&gt;&gt;</text:span> </text:p>
      <text:p text:style-name="P8"/>
      <text:p text:style-name="P8"/>
      <text:p text:style-name="P8"/>
      <text:p text:style-name="P18"><text:span text:style-name="T17">Con fecha </text:span><text:span text:style-name="T15">25 de septiembre de 2023</text:span><text:span text:style-name="T17">, se emite informe técnico-económico por Dña. Beatriz Delgado Santana, que concluye lo siguiente:</text:span><text:span text:style-name="T18"> </text:span></text:p>
      <text:p text:style-name="P8"/>
      <text:p text:style-name="P8"><text:span text:style-name="T24">&lt;&lt;CUARTO.- </text:span><text:span text:style-name="T22">Considerando lo establecido en el artículo 7.3 de la Ley Orgánica 2/2012, de 27 de abril, de Estabilidad Presupuestaria y Sostenibilidad Financiera, en el que se indica que Las disposiciones legales y reglamentarias, en su fase de elaboración y aprobación, los actos administrativos, los contratos y los convenios de colaboración, así como cualquier otra actuación de los sujetos incluidos en el ámbito de aplicación de esta Ley que afecten a los gastos o ingresos públicos presentes o futuros, deberán valorar sus repercusiones y efectos, y supeditarse de forma estricta al cumplimiento de las exigencias de los principios de estabilidad presupuestaria y sostenibilidad financiera..</text:span> </text:p>
      <text:p text:style-name="P12"><text:span text:style-name="T30">Desde un punto de vista del cumplimiento de la Estabilidad Presupuestaria y Sostenibilidad Financiera, la aprobación de esta nueva Ordenanza no implica un riesgo para la sostenibilidad financiera en tanto que no se prevén la asignación de nuevos recursos para la gestión de este canon. El Ayuntamiento de Mogán cuenta con dos empresas municipales, siendo una de ellas, </text:span><text:span text:style-name="T27">Mogán Gestión Municipal, SLU, cuya actividad principal es la gestión recaudatoria. Es</text:span><text:span text:style-name="T29"> </text:span><text:span text:style-name="T31">por ello que, dentro de los servicios de recaudación se incluirá la gestión del nuevo canon. Este servicio de recaudación ya se encuentra previsto anualmente en los Presupuestos municipales, por lo que no habrá que destinar más recursos, ni aumentarán los gastos del Ayuntamiento. </text:span></text:p>
      <text:p text:style-name="P19">En cuanto a los ingresos, hay que tener que son de difícil estimación, pues se desconocen el número de solicitudes que puedan llegar a presentarse. No obstante, basándonos en los expedientes del año 2022, que obran en el departamento de Fomento, se puede hacer un calculo aproximado, del cual se estima que durante el año 2022, si hubiese estado en vigor la Ordenanza, la Administración habría obtenido <text:soft-page-break/>unos ingresos adicionales de 30.814,12 euros, siendo la cuantía de 30.341,36 euros procedentes del suelo rústico, y el importe de 471,76 euros de asentamientos rurales. </text:p>
      <text:p text:style-name="P12"><text:span text:style-name="T38">El texto íntegro de la nueva redacción de la Ordenanza se incluye en </text:span><text:span text:style-name="T39">anexo I</text:span><text:span text:style-name="T37"> </text:span><text:span text:style-name="T38">de este informe. </text:span></text:p>
      <text:p text:style-name="P8"><text:span text:style-name="T35">Dicho informe incluye una Memoria de la Ordenanza Fiscal así como el cumplimiento de la normativa aplicable y los principios de estabilidad y sostenibilidad financiera.</text:span><text:span text:style-name="T4">&gt;&gt;</text:span><text:span text:style-name="T5"> </text:span></text:p>
      <text:p text:style-name="P8"/>
      <text:p text:style-name="P8"/>
      <text:p text:style-name="P18"><text:span text:style-name="T17">Con fecha</text:span><text:span text:style-name="T15"> 28 de septiembre de 2023</text:span><text:span text:style-name="T17">, se emite informe jurídico por Dña. M.ª del Pilar Sánchez Bordón, con nota de conformidad del Secretario General de la Corporación, <text:s/>de cuyo tenor literal se desprende, en síntesis, lo siguiente:</text:span><text:span text:style-name="T18"> </text:span></text:p>
      <text:p text:style-name="P8"/>
      <text:p text:style-name="P21"><text:span text:style-name="T24">&lt;&lt;CONSIDERACIONES JURÍDICAS</text:span> </text:p>
      <text:p text:style-name="P22"><text:span text:style-name="T24">PRIMERO.- </text:span><text:span text:style-name="T6">La Legislación aplicable es la siguiente:</text:span> </text:p>
      <text:list xml:id="list5923833934909351486" text:style-name="L1">
        <text:list-item>
          <text:p text:style-name="P30"><text:span text:style-name="T26">Los artículos 4, 22.2.d), 25, 49 y 70.2 de la Ley 7/1985, de 2 de abril, Reguladora de las Bases del Régimen Local.</text:span> </text:p>
        </text:list-item>
      </text:list>
      <text:list xml:id="list4148090133048722603" text:style-name="L2">
        <text:list-item>
          <text:p text:style-name="P31"><text:span text:style-name="T26">Los artículos 128 al 131 y 133 de la Ley 39/2015, de 1 de octubre, del Procedimiento Administrativo Común de las Administraciones Públicas (en adelante Ley 39/2015).</text:span> </text:p>
        </text:list-item>
        <text:list-item>
          <text:p text:style-name="P31"><text:span text:style-name="T26">El artículo 56 del Texto Refundido de las disposiciones legales vigentes en materia de Régimen Local, aprobado por Real Decreto Legislativo 781/1986, de 18 de abril.</text:span> </text:p>
        </text:list-item>
        <text:list-item>
          <text:p text:style-name="P31"><text:span text:style-name="T26">El artículo 7.c) de la Ley 19/2013, de 9 de diciembre, de transparencia, acceso a la información pública y buen gobierno.</text:span> </text:p>
        </text:list-item>
        <text:list-item>
          <text:p text:style-name="P31"><text:span text:style-name="T6">Los artículos 15 al 27 del Texto Refundido de la Ley Reguladora de las Haciendas Locales, aprobado por el Real Decreto Legislativo 2/2004, de 5 de marzo.</text:span> </text:p>
        </text:list-item>
        <text:list-item>
          <text:p text:style-name="P31"/>
        </text:list-item>
      </text:list>
      <text:p text:style-name="P7"><text:span text:style-name="T24">SEGUNDO.- </text:span><text:span text:style-name="T26">Con carácter previo a la elaboración del proyecto de la Ordenanza, se sustancia una Consulta Pública, a través del portal web de la Administración competente, tal y como se recoge en el artículo 133.1 de la Ley 39/2015, en la que se recabará la opinión de los sujetos y de las organizaciones más representativas potencialmente afectados por la futura norma. Sin embargo, el Tribunal Supremo en su Sentencia de 31 de enero de 2023 (nº de resolución: 108/2023) a cerca de la necesidad del </text:span><text:span text:style-name="T24">trámite de consulta previa</text:span><text:span text:style-name="T26"> que regula el artículo 133.1 de la Ley 39/2015 falla que </text:span><text:span text:style-name="T24">no es exigible en los procedimientos de elaboración de ordenanzas fiscales municipales</text:span><text:span text:style-name="T26">.</text:span> </text:p>
      <text:p text:style-name="P7"><text:span text:style-name="T26">Por otro lado, durante todo el proceso de aprobación de la Ordenanza municipal reguladora de Canon por aprovechamiento en Suelo Rústico, habrá de cumplirse con las exigencias de publicidad activa en virtud de lo dispuesto en el artículo 21.4 de la Ley 39/2015 y en la normativa vigente en materia de transparencia.</text:span> </text:p>
      <text:p text:style-name="P7"/>
      <text:p text:style-name="P7"><text:span text:style-name="T24">TERCERO.- </text:span><text:span text:style-name="T26">La aprobación de la Ordenanza fiscal reguladora del Canon por aprovechamiento urbanístico en Suelo rústico se ajustará al procedimiento recogido en el informe jurídico de fecha 15.09.2023 mencionado en el antecedente Primero.</text:span> </text:p>
      <text:p text:style-name="P7"/>
      <text:p text:style-name="P7"><text:bookmark text:name="RJN1022511"/><text:bookmark text:name="ANCLAN1022511"/><text:span text:style-name="T24">CUARTO.- </text:span><text:span text:style-name="T22">En cuanto a la competencia y, la adopción del acuerdo de modificación de la citada Ordenanza Fiscal corresponde al Pleno de la Corporación, en virtud de las atribuciones que le confiere el artículo 22.2. d) y e) de la LRBRL, sin ser necesaria una mayoría especial, de conformidad con el quórum establecido en el artículo 47.1 de la LRBRL.</text:span> </text:p>
      <text:p text:style-name="P7"/>
      <text:p text:style-name="P7"><text:span text:style-name="T26">Por ello de conformidad con lo establecido en el artículo 135 del Reglamento orgánico municipal, la que suscribe eleva la siguiente</text:span> </text:p>
      <text:p text:style-name="P7"/>
      <text:p text:style-name="P10"><text:span text:style-name="T24">PROPUESTA DE RESOLUCIÓN</text:span> </text:p>
      <text:list xml:id="list8308949875519570271" text:style-name="L3">
        <text:list-item>
          <text:p text:style-name="P32"><text:span text:style-name="T24">PRIMERA.-</text:span><text:span text:style-name="T26"> </text:span><text:span text:style-name="T22">Que se apruebe inicialmente por el Pleno la Ordenanza fiscal reguladora del Canon por Aprovechamiento en Suelo Rústico</text:span><text:span text:style-name="T26"> </text:span><text:span text:style-name="T22">en los términos en que figura en el Anexo I del informe técnico económico de fecha 25/09/2023 y que se anexa a la presente propuesta.</text:span> </text:p>
          <text:p text:style-name="P32"><text:soft-page-break/><text:span text:style-name="T24">SEGUNDA.-</text:span><text:span text:style-name="T26"> </text:span><text:span text:style-name="T22">Publicar dicho acuerdo en el Tablón municipal del Ayuntamiento en la web municipal así como en el Boletín oficial de la Provincia durante un plazo de treinta días como mínimo, dentro de los cuales las personas interesadas podrán examinar el expediente y presentar las reclamaciones que estimen oportunas.</text:span> </text:p>
          <text:p text:style-name="P34"><text:span text:style-name="T2">TERCERA.-</text:span> <text:span text:style-name="T34">Aprobar definitivamente el acuerdo, por el Pleno, resolviendo las reclamaciones que se hubieran presentado, una vez transcurrido el plazo de exposición pública anterior. </text:span></text:p>
          <text:p text:style-name="P32"><text:span text:style-name="T22">En el supuesto de que no se presenten reclamaciones en el plazo conferido, el acuerdo provisional se entenderá elevado automáticamente a definitivo sin necesidad de un nuevo acuerdo plenario.</text:span> </text:p>
          <text:p text:style-name="P32"><text:span text:style-name="T24">CUARTO.-</text:span><text:span text:style-name="T26"> Publicar en el Boletín Oficial de la Provincia el acuerdo definitivo en unión del texto íntegro </text:span><text:span text:style-name="T22">modificado de la Ordenanza fiscal reguladora del Canon por Aprovechamiento en Suelo Rústico.</text:span> <text:span text:style-name="T5">&gt;&gt;</text:span></text:p>
        </text:list-item>
      </text:list>
      <text:p text:style-name="P8"/>
      <text:p text:style-name="P8"/>
      <text:p text:style-name="P13">El texto normativo elevado a la consideración Plenaria es el siguiente:</text:p>
      <text:p text:style-name="P7"/>
      <text:p text:style-name="P9"><text:s/></text:p>
      <text:p text:style-name="P9"/>
      <text:p text:style-name="P10"><text:span text:style-name="T3">&lt;&lt;OR</text:span><text:span text:style-name="T13">DENANZA REGULADORA DEL CANON POR APROVECHAMIENTO EN SUELO RÚSTICO.</text:span> </text:p>
      <text:p text:style-name="P10"/>
      <text:p text:style-name="P8"><text:span text:style-name="T13">ARTÍCULO 1º.- FUNDAMENTO Y RÉGIMEN JURÍDICO.</text:span> </text:p>
      <text:p text:style-name="P14">La Ley 4/2017, de 13 de julio, del Suelo y de los Espacios Naturales Protegidos de Canarias diferencia, en el suelo clasificado como rústico, entre usos ordinarios y usos de interés público o social. </text:p>
      <text:p text:style-name="P14">A su vez, el artículo 38 de dicha Ley 4/2017 dispone que todo aprovechamiento en suelo rústico que habilite a la implantación de construcciones, edificaciones o instalaciones cuya legitimación requiera la previa declaración de interés público o social prevista en los artículos 76 y 77 de la Ley, así como los proyectos de interés insular o autonómico de iniciativa privada, devengarán un canon a favor del ayuntamiento en cuyo término municipal se proyecte. </text:p>
      <text:p text:style-name="P14">El citado artículo 38 de la Ley 4/2017 establece que la liquidación del canon vendrá determinada por un porcentaje sobre el valor del aprovechamiento conferido, dentro de los márgenes previstos en dicha Ley, que se fijará por cada Ayuntamiento a través de acuerdo u ordenanza municipal correspondiente. </text:p>
      <text:p text:style-name="P14">Por consiguiente, este Ayuntamiento conforme a lo establecido en el artículo 38 de la Ley 4/2017, de 13 de julio, del Suelo y de los Espacios Protegidos de Canarias anteriormente aludido, establece el canon por aprovechamiento en suelo rústico, constituyendo una prestación patrimonial de carácter público conforme a lo previsto en la Disposición Adicional 1ª de la Ley 58/2003, de 17 de diciembre, General Tributaria (LGT) y que se regirá por la presente Ordenanza que será de aplicación exclusivamente a los suelos rústicos del municipio de Mogán. </text:p>
      <text:p text:style-name="P17"><text:span text:style-name="Strong_20_Emphasis"><text:span text:style-name="T19">A</text:span></text:span><text:span text:style-name="Strong_20_Emphasis"><text:span text:style-name="T8">RTÍCULO </text:span></text:span><text:span text:style-name="T8">2º.- HECHO IMPONIBLE.</text:span><text:span text:style-name="T18"> </text:span></text:p>
      <text:p text:style-name="P8"><text:span text:style-name="T36">Constituye el hecho imponible del canon todo aprovechamiento en suelo rústico, en el término municipal de Mogán, que habilite a la implantación de construcciones, edificaciones o instalaciones cuya legitimación requiera la previa declaración de interés público o social por el órgano o Administración competente prevista en los artículos 76 y 77 de la Ley 4/2017, de 13 de julio, del Suelo y de los Espacios Naturales Protegidos de Canarias o, en su caso, que dicho interés público o social venga expresamente determinado en la propia normativa urbanística o en la correspondiente legislación sectorial, así como los proyectos de interés insular o autonómico de iniciativa privada.</text:span> </text:p>
      <text:p text:style-name="P15">Se exceptúan los sistemas generales, las dotaciones y los equipamientos promovidos por las Administraciones Públicas en ejercicio de sus competencias. </text:p>
      <text:p text:style-name="P8"><text:span text:style-name="T13">ARTÍCULO 3º.- SUJETO PASIVO.</text:span> </text:p>
      <text:p text:style-name="P8"><text:span text:style-name="T14">Es sujeto pasivo del canon la persona física, persona jurídica o la entidad que resulte titular del derecho de aprovechamiento conferido en la licencia o título equivalente.</text:span> </text:p>
      <text:p text:style-name="P15">En los supuestos de transmisiones de la licencia, tanto la persona transmitente como la adquiriente responderá solidariamente del abono del canon devengado con el otorgamiento de la licencia. </text:p>
      <text:p text:style-name="P8"><text:span text:style-name="T13">ARTÍCULO 4º.- RESPONSABLES</text:span> </text:p>
      <text:p text:style-name="P8"><text:span text:style-name="T14">En relación con la responsabilidad solidaria y subsidiaria del canon, se estará a lo establecido en los artículos 41, 42 y 43 de la Ley 58/2003, de 17 de diciembre, General Tributaria, de acuerdo con la remisión a esta norma efectuada por el artículo 10 de la Ley 47/2003, de 26 de noviembre, General Presupuestaria.</text:span> </text:p>
      <text:p text:style-name="P8"><text:span text:style-name="T13">ARTÍCULO 5º.- IMPORTE DEL CANON.</text:span> </text:p>
      <text:p text:style-name="P7"><text:span text:style-name="T14">La cuantía del canon se determinará por aplicación de un porcentaje del 10% sobre el valor del aprovechamiento conferido, salvo en asentamiento rural donde será del 5 %.</text:span> </text:p>
      <text:p text:style-name="P7"><text:span text:style-name="T14">Se considerará como valor del aprovechamiento conferido el coste de ejecución material, según presupuesto del proyecto presentado para la obtención del correspondiente título o requisito habilitante, excluido cualquier tributo, precio público y demás prestaciones patrimoniales de carácter público relacionados con la construcción, edificación o instalación, los honorarios de profesionales, el beneficio </text:span><text:soft-page-break/><text:span text:style-name="T14">empresarial del contratista ni cualquier otro concepto que no integre, estrictamente, el coste de ejecución material presupuestado.</text:span> </text:p>
      <text:p text:style-name="P7"><text:span text:style-name="T14">En el supuesto de que, una vez ejecutada la edificación, construcción o instalación, el valor de la misma, previa comprobación administrativa, fuera superior al presupuesto consignado en el proyecto y que sirvió de base para la liquidación del canon, se girará una liquidación complementaria, en cuanto al exceso, que comprenderá el interés de demora, devengado desde el vencimiento del periodo voluntario de pago resultante de la liquidación practicada al tiempo del devengo de la obligación de pago del canon.</text:span> </text:p>
      <text:p text:style-name="P7"><text:span text:style-name="T13">ARTÍCULO 6º.- EXENCIONES Y BONIFICACIONES.</text:span> </text:p>
      <text:p text:style-name="P14">No se concederá exención o bonificación alguna en el pago del canon. </text:p>
      <text:p text:style-name="P7"><text:span text:style-name="T13">ARTÍCULO 7º.- DEVENGO.</text:span> </text:p>
      <text:p text:style-name="P14">La obligación de abono del canon se devengará con el otorgamiento de la licencia municipal o título equivalente. En todo caso, la eficacia de dicha licencia o título quedará condicionada al efectivo abono del canon. </text:p>
      <text:p text:style-name="P14">El devengo y la exigibilidad del canon no vendrán, en ningún caso, condicionados por la no ejecución de la edificación, construcción o instalación ni por la caducidad de la licencia otorgada, careciendo en tales supuestos la persona obligada de derecho alguno a la devolución o a la no exigibilidad del canon devengado. </text:p>
      <text:p text:style-name="P14">El devengo y abono del canon serán compatibles con el devengo de cualquier tributo que grave la realización de la obra o el otorgamiento de la licencia. </text:p>
      <text:p text:style-name="P7"><text:span text:style-name="T13">ARTÍCULO 8º.- NORMAS DE GESTIÓN.</text:span> </text:p>
      <text:p text:style-name="P14">La liquidación del canon se realizará y aprobará de forma simultánea al otorgamiento de la licencia municipal o título equivalente. </text:p>
      <text:p text:style-name="P7"><text:span text:style-name="T14">El abono del canon al Ayuntamiento deberá efectuarse en dinero, no admitiéndose el pago en especie.</text:span> </text:p>
      <text:p text:style-name="P7"><text:span text:style-name="T14">El régimen de notificaciones, periodos de cobro y derechos del Ayuntamiento en caso de impago, se regirán por lo establecido en la Ley 58/2003, de 17 de diciembre, General Tributaria, así como en el Reglamento General de Recaudación, aprobado por el Real Decreto 939/2005, de 29 de julio.</text:span> </text:p>
      <text:p text:style-name="P7"><text:span text:style-name="T13">ARTÍCULO 9º.- DESTINO Y AFECCIÓN.</text:span> </text:p>
      <text:p text:style-name="P8"><text:span text:style-name="T14">Las cantidades ingresadas en concepto de canon no serán de libre disposición, sino que pasarán a formar parte del Patrimonio Público Municipal de Suelo de conformidad con el artículo 297 de la Ley 4/2017, de 13 de julio, del Suelo y de los Espacios Naturales Protegidos de Canarias, quedando destinados a alguna de las finalidades recogidas en el artículo 299 de la misma Ley.</text:span> </text:p>
      <text:p text:style-name="P8"><text:span text:style-name="T13">ARTÍCULO 10º.- INFRACCIONES Y SANCIONES.</text:span> </text:p>
      <text:p text:style-name="P15">En todo lo relativo a las infracciones que en aplicación de la presente Ordenanza se produzcan contra la Hacienda municipal, así como las sanciones que por las mismas correspondan, se estará a lo dispuesto en la Ley 58/2003, de 17 de diciembre, General Tributaria. </text:p>
      <text:p text:style-name="P8"><text:span text:style-name="T14">Igualmente, las infracciones serán sancionadas conforme a lo dispuesto en los artículos 371 y siguientes de la Ley 4/2017, de 13 de julio, del Suelo y de los Espacios Naturales Protegidos de Canarias.</text:span> </text:p>
      <text:p text:style-name="P8"><text:span text:style-name="T13">ARTÍCULO 11º.- LEGISLACIÓN APLICABLE.</text:span> </text:p>
      <text:p text:style-name="P15">Para todo lo no previsto en la presente Ordenanza, será de aplicación lo establecido en el Real Decreto Legislativo 2/2004, de 5 de marzo, por el que se aprueba el texto refundido de la Ley Reguladora de las Haciendas Locales; en la Ley 58/2003, de 17 de diciembre, General Tributaria; en la Ley 4/2017, de 13 de julio, del Suelo y de los Espacios Protegidos de Canarias y demás normativa que resulte de aplicación. </text:p>
      <text:p text:style-name="P8"><text:span text:style-name="T13">DISPOSICIÓN ADICIONAL ÚNICA.</text:span> </text:p>
      <text:p text:style-name="P8"><text:span text:style-name="T14">Las modificaciones que se introduzcan en la regulación del Canon por cualquier norma de rango legal que afecten a cualquier elemento del presente canon serán de aplicación automática y producirán, en su caso, la correspondiente modificación tácita de la presente Ordenanza reguladora.</text:span> </text:p>
      <text:p text:style-name="P8"><text:span text:style-name="T13">DISPOSICIÓN FINAL.</text:span> </text:p>
      <text:p text:style-name="P16">La presente Ordenanza Fiscal entrará en vigor al día siguiente de su publicación en el Boletín Oficial de la Provincia, y comenzará a aplicarse a partir de dicho día, permaneciendo en vigor hasta que se acuerde su modificación o derogación expresa<text:span text:style-name="T5">.&gt;&gt;</text:span></text:p>
      <text:p text:style-name="P36"><text:s/></text:p>
      <text:p text:style-name="P28"/>
      <text:p text:style-name="P28"/>
      <text:p text:style-name="P6"/>
      <text:p text:style-name="P20"><text:soft-page-break/><text:span text:style-name="T5">El Pleno de este Ayuntamiento, en sesión de fecha 9 de octubre de 2023 aprobó inicialmente</text:span> la citada ordenanza,<text:span text:style-name="Strong_20_Emphasis"><text:span text:style-name="T10"> </text:span></text:span><text:span text:style-name="Strong_20_Emphasis"><text:span text:style-name="T9">y el anuncio del mismo se publicó en el</text:span></text:span><text:span text:style-name="Strong_20_Emphasis"><text:span text:style-name="T12"> BOP de Las Palmas número 124 de 13 de octubre de 2023,</text:span></text:span><text:span text:style-name="Strong_20_Emphasis"><text:span text:style-name="T9"> </text:span></text:span>y el texto íntegro de la normativa aprobada en el tablón de edictos y página web de este Ayuntamient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2"><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5</text:page-number></text:span></text:span><text:span text:style-name="Fuente_20_de_20_párrafo_20_predeter."><text:span text:style-name="MT1"> de </text:span></text:span><text:span text:style-name="Fuente_20_de_20_párrafo_20_predeter."><text:span text:style-name="MT1"><text:page-count>6</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6</text:page-number></text:span></text:span><text:span text:style-name="Fuente_20_de_20_párrafo_20_predeter."><text:span text:style-name="MT1"> de </text:span></text:span><text:span text:style-name="Fuente_20_de_20_párrafo_20_predeter."><text:span text:style-name="MT1"><text:page-count>6</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6-10T12:32:31.76</dc:date>
    <meta:editing-cycles>55</meta:editing-cycles>
    <meta:editing-duration>PT8H3M34S</meta:editing-duration>
    <meta:document-statistic meta:table-count="2" meta:image-count="1" meta:object-count="0" meta:page-count="6" meta:paragraph-count="98" meta:word-count="3205" meta:character-count="20409"/>
    <meta:user-defined meta:name="Información 1"/>
    <meta:user-defined meta:name="Información 2"/>
    <meta:user-defined meta:name="Información 3"/>
    <meta:user-defined meta:name="Información 4"/>
    <meta:template xlink:type="simple" xlink:actuate="onRequest" xlink:title="" xlink:href="file://vmfilepm/redirected$/promera/Descargas/cert3167946945700396.odt/Normal.dotm"/>
  </office:meta>
</office:document-meta>
</file>