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e3" style:family="table">
      <style:table-properties style:width="16.498cm" style:rel-width="100%" table:align="left"/>
    </style:style>
    <style:style style:name="Table3.A" style:family="table-column">
      <style:table-column-properties style:column-width="6.782cm" style:rel-column-width="26939*"/>
    </style:style>
    <style:style style:name="Table3.B" style:family="table-column">
      <style:table-column-properties style:column-width="9.716cm" style:rel-column-width="38595*"/>
    </style:style>
    <style:style style:name="Table3.A1" style:family="table-cell">
      <style:table-cell-properties style:vertical-align="middle" fo:padding="0.049cm" fo:border="none"/>
    </style:style>
    <style:style style:name="Table5" style:family="table">
      <style:table-properties style:width="16.498cm" style:rel-width="100%" table:align="left"/>
    </style:style>
    <style:style style:name="Table5.A" style:family="table-column">
      <style:table-column-properties style:column-width="1.595cm" style:rel-column-width="6331*"/>
    </style:style>
    <style:style style:name="Table5.B" style:family="table-column">
      <style:table-column-properties style:column-width="2.979cm" style:rel-column-width="11833*"/>
    </style:style>
    <style:style style:name="Table5.C" style:family="table-column">
      <style:table-column-properties style:column-width="2.93cm" style:rel-column-width="11638*"/>
    </style:style>
    <style:style style:name="Table5.E" style:family="table-column">
      <style:table-column-properties style:column-width="2.425cm" style:rel-column-width="9637*"/>
    </style:style>
    <style:style style:name="Table5.F" style:family="table-column">
      <style:table-column-properties style:column-width="3.59cm" style:rel-column-width="14261*"/>
    </style:style>
    <style:style style:name="Table5.A1" style:family="table-cell">
      <style:table-cell-properties style:vertical-align="middle" fo:padding="0.049cm" fo:border="none"/>
    </style:style>
    <style:style style:name="Table6" style:family="table">
      <style:table-properties style:width="16.498cm" style:rel-width="100%" table:align="left"/>
    </style:style>
    <style:style style:name="Table6.A" style:family="table-column">
      <style:table-column-properties style:column-width="6.682cm" style:rel-column-width="26539*"/>
    </style:style>
    <style:style style:name="Table6.B" style:family="table-column">
      <style:table-column-properties style:column-width="3.976cm" style:rel-column-width="15796*"/>
    </style:style>
    <style:style style:name="Table6.C" style:family="table-column">
      <style:table-column-properties style:column-width="2.602cm" style:rel-column-width="10332*"/>
    </style:style>
    <style:style style:name="Table6.D" style:family="table-column">
      <style:table-column-properties style:column-width="3.239cm" style:rel-column-width="12866*"/>
    </style:style>
    <style:style style:name="Table6.A1" style:family="table-cell">
      <style:table-cell-properties style:vertical-align="middle" fo:padding="0.049cm" fo:border="none"/>
    </style:style>
    <style:style style:name="Table7" style:family="table">
      <style:table-properties style:width="16.498cm" style:rel-width="100%" table:align="left"/>
    </style:style>
    <style:style style:name="Table7.A" style:family="table-column">
      <style:table-column-properties style:column-width="2.992cm" style:rel-column-width="11883*"/>
    </style:style>
    <style:style style:name="Table7.B" style:family="table-column">
      <style:table-column-properties style:column-width="7.235cm" style:rel-column-width="28742*"/>
    </style:style>
    <style:style style:name="Table7.C" style:family="table-column">
      <style:table-column-properties style:column-width="6.271cm" style:rel-column-width="24910*"/>
    </style:style>
    <style:style style:name="Table7.A1" style:family="table-cell">
      <style:table-cell-properties style:vertical-align="middle" fo:padding="0.049cm" fo:border="none"/>
    </style:style>
    <style:style style:name="Table8" style:family="table">
      <style:table-properties style:width="15.69cm" table:align="left"/>
    </style:style>
    <style:style style:name="Table8.A" style:family="table-column">
      <style:table-column-properties style:column-width="0.891cm"/>
    </style:style>
    <style:style style:name="Table8.B" style:family="table-column">
      <style:table-column-properties style:column-width="7.525cm"/>
    </style:style>
    <style:style style:name="Table8.C" style:family="table-column">
      <style:table-column-properties style:column-width="3.582cm"/>
    </style:style>
    <style:style style:name="Table8.D" style:family="table-column">
      <style:table-column-properties style:column-width="3.692cm"/>
    </style:style>
    <style:style style:name="Table8.1" style:family="table-row">
      <style:table-row-properties style:min-row-height="0.893cm"/>
    </style:style>
    <style:style style:name="Table8.A1" style:family="table-cell">
      <style:table-cell-properties style:vertical-align="middle" fo:background-color="#dddddd" fo:padding="0.049cm" fo:border="none">
        <style:background-image/>
      </style:table-cell-properties>
    </style:style>
    <style:style style:name="Table8.2" style:family="table-row">
      <style:table-row-properties style:min-row-height="0.601cm"/>
    </style:style>
    <style:style style:name="Table8.A2" style:family="table-cell">
      <style:table-cell-properties style:vertical-align="middle" fo:padding="0.049cm" fo:border="none"/>
    </style:style>
    <style:style style:name="Table8.C2" style:family="table-cell" style:data-style-name="N0">
      <style:table-cell-properties style:vertical-align="middle" fo:padding="0.049cm" fo:border="none"/>
    </style:style>
    <style:style style:name="Table9" style:family="table">
      <style:table-properties style:width="15.69cm" table:align="left"/>
    </style:style>
    <style:style style:name="Table9.A" style:family="table-column">
      <style:table-column-properties style:column-width="0.891cm"/>
    </style:style>
    <style:style style:name="Table9.B" style:family="table-column">
      <style:table-column-properties style:column-width="7.525cm"/>
    </style:style>
    <style:style style:name="Table9.C" style:family="table-column">
      <style:table-column-properties style:column-width="3.582cm"/>
    </style:style>
    <style:style style:name="Table9.D" style:family="table-column">
      <style:table-column-properties style:column-width="3.692cm"/>
    </style:style>
    <style:style style:name="Table9.1" style:family="table-row">
      <style:table-row-properties style:min-row-height="0.893cm"/>
    </style:style>
    <style:style style:name="Table9.A1" style:family="table-cell">
      <style:table-cell-properties style:vertical-align="middle" fo:background-color="#dddddd" fo:padding="0.049cm" fo:border="none">
        <style:background-image/>
      </style:table-cell-properties>
    </style:style>
    <style:style style:name="Table9.2" style:family="table-row">
      <style:table-row-properties style:min-row-height="0.601cm"/>
    </style:style>
    <style:style style:name="Table9.A2" style:family="table-cell">
      <style:table-cell-properties style:vertical-align="middle" fo:padding="0.049cm" fo:border="none"/>
    </style:style>
    <style:style style:name="Table9.C2" style:family="table-cell" style:data-style-name="N0">
      <style:table-cell-properties style:vertical-align="middle" fo:padding="0.049cm" fo:border="none"/>
    </style:style>
    <style:style style:name="Table10" style:family="table">
      <style:table-properties style:width="16.498cm" style:rel-width="100%" table:align="left"/>
    </style:style>
    <style:style style:name="Table10.A" style:family="table-column">
      <style:table-column-properties style:column-width="3.267cm" style:rel-column-width="12976*"/>
    </style:style>
    <style:style style:name="Table10.B" style:family="table-column">
      <style:table-column-properties style:column-width="7.004cm" style:rel-column-width="27824*"/>
    </style:style>
    <style:style style:name="Table10.C" style:family="table-column">
      <style:table-column-properties style:column-width="6.227cm" style:rel-column-width="24735*"/>
    </style:style>
    <style:style style:name="Table10.A1" style:family="table-cell">
      <style:table-cell-properties style:vertical-align="middle" fo:padding="0.049cm" fo:border="none"/>
    </style:style>
    <style:style style:name="Table11" style:family="table">
      <style:table-properties style:width="15.69cm" table:align="left"/>
    </style:style>
    <style:style style:name="Table11.A" style:family="table-column">
      <style:table-column-properties style:column-width="0.792cm"/>
    </style:style>
    <style:style style:name="Table11.B" style:family="table-column">
      <style:table-column-properties style:column-width="7.631cm"/>
    </style:style>
    <style:style style:name="Table11.C" style:family="table-column">
      <style:table-column-properties style:column-width="3.59cm"/>
    </style:style>
    <style:style style:name="Table11.D" style:family="table-column">
      <style:table-column-properties style:column-width="3.678cm"/>
    </style:style>
    <style:style style:name="Table11.1" style:family="table-row">
      <style:table-row-properties style:min-row-height="0.893cm"/>
    </style:style>
    <style:style style:name="Table11.A1" style:family="table-cell">
      <style:table-cell-properties style:vertical-align="middle" fo:background-color="#dddddd" fo:padding="0.049cm" fo:border="none">
        <style:background-image/>
      </style:table-cell-properties>
    </style:style>
    <style:style style:name="Table11.2" style:family="table-row">
      <style:table-row-properties style:min-row-height="0.601cm"/>
    </style:style>
    <style:style style:name="Table11.A2" style:family="table-cell">
      <style:table-cell-properties style:vertical-align="middle" fo:padding="0.049cm" fo:border="none"/>
    </style:style>
    <style:style style:name="Table11.C2" style:family="table-cell" style:data-style-name="N0">
      <style:table-cell-properties style:vertical-align="middle" fo:padding="0.049cm" fo:border="none"/>
    </style:style>
    <style:style style:name="Table12" style:family="table">
      <style:table-properties style:width="15.69cm" table:align="left"/>
    </style:style>
    <style:style style:name="Table12.A" style:family="table-column">
      <style:table-column-properties style:column-width="0.792cm"/>
    </style:style>
    <style:style style:name="Table12.B" style:family="table-column">
      <style:table-column-properties style:column-width="7.631cm"/>
    </style:style>
    <style:style style:name="Table12.C" style:family="table-column">
      <style:table-column-properties style:column-width="3.59cm"/>
    </style:style>
    <style:style style:name="Table12.D" style:family="table-column">
      <style:table-column-properties style:column-width="3.678cm"/>
    </style:style>
    <style:style style:name="Table12.1" style:family="table-row">
      <style:table-row-properties style:min-row-height="0.893cm"/>
    </style:style>
    <style:style style:name="Table12.A1" style:family="table-cell">
      <style:table-cell-properties style:vertical-align="middle" fo:background-color="#dddddd" fo:padding="0.049cm" fo:border="none">
        <style:background-image/>
      </style:table-cell-properties>
    </style:style>
    <style:style style:name="Table12.2" style:family="table-row">
      <style:table-row-properties style:min-row-height="0.601cm"/>
    </style:style>
    <style:style style:name="Table12.A2" style:family="table-cell">
      <style:table-cell-properties style:vertical-align="middle" fo:padding="0.049cm" fo:border="none"/>
    </style:style>
    <style:style style:name="Table12.C2" style:family="table-cell" style:data-style-name="N0">
      <style:table-cell-properties style:vertical-align="middle" fo:padding="0.049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Standard">
      <style:paragraph-properties fo:margin-left="0cm" fo:margin-right="0cm" fo:margin-top="0cm" fo:margin-bottom="0cm" fo:text-align="justify" style:justify-single-word="false" fo:orphans="2" fo:widows="2" fo:text-indent="0cm" style:auto-text-indent="false"/>
      <style:text-properties fo:color="#000000" style:font-name="Arial1" fo:font-size="10pt" fo:font-style="italic" fo:font-weight="bold"/>
    </style:style>
    <style:style style:name="P7" style:family="paragraph" style:parent-style-name="Text_20_body">
      <style:paragraph-properties fo:margin-left="0cm" fo:margin-right="0cm" fo:text-align="justify" style:justify-single-word="false" fo:text-indent="0cm" style:auto-text-indent="false"/>
      <style:text-properties style:font-name="Arial" fo:font-size="10pt" fo:font-weight="normal" style:font-size-asian="10pt" style:font-weight-asian="normal" style:font-name-complex="Arial Narrow" style:font-size-complex="10pt" style:font-weight-complex="normal"/>
    </style:style>
    <style:style style:name="P8" style:family="paragraph" style:parent-style-name="Heading">
      <style:text-properties style:font-name="Arial" fo:font-size="9pt" style:font-size-asian="9pt" style:font-size-complex="9pt"/>
    </style:style>
    <style:style style:name="P9" style:family="paragraph" style:parent-style-name="Standard">
      <style:paragraph-properties fo:text-align="justify" style:justify-single-word="false"/>
      <style:text-properties style:font-name="Arial" fo:font-weight="bold" fo:background-color="#ccff99" style:font-weight-asian="bold" style:font-name-complex="Arial Narrow" style:font-style-complex="italic" style:font-weight-complex="bold"/>
    </style:style>
    <style:style style:name="P10" style:family="paragraph" style:parent-style-name="Standard">
      <style:paragraph-properties fo:text-align="center" style:justify-single-word="false"/>
      <style:text-properties style:font-name="Arial" fo:font-weight="bold" fo:background-color="#ccff99" style:font-weight-asian="bold" style:font-name-complex="Arial Narrow" style:font-style-complex="italic" style:font-weight-complex="bold"/>
    </style:style>
    <style:style style:name="P11" style:family="paragraph" style:parent-style-name="Standard">
      <style:paragraph-properties fo:text-align="center" style:justify-single-word="false"/>
      <style:text-properties style:font-name="Arial" fo:font-size="10pt" style:font-size-asian="10pt" style:font-size-complex="10pt"/>
    </style:style>
    <style:style style:name="P12"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none" fo:font-weight="bold" fo:background-color="#ccff66" style:font-style-asian="normal" style:font-weight-asian="bold" style:font-name-complex="Arial Narrow" style:font-style-complex="normal" style:font-weight-complex="bold"/>
    </style:style>
    <style:style style:name="P13" style:family="paragraph" style:parent-style-name="Standard">
      <style:paragraph-properties fo:margin-left="0cm" fo:margin-right="0cm" fo:text-indent="0cm" style:auto-text-indent="false"/>
    </style:style>
    <style:style style:name="P14" style:family="paragraph" style:parent-style-name="Standard">
      <style:paragraph-properties fo:margin-left="0cm" fo:margin-right="0cm" fo:text-align="center" style:justify-single-word="false" fo:text-indent="0cm" style:auto-text-indent="false"/>
      <style:text-properties fo:color="#000000" style:font-name="Arial" fo:font-size="10pt" fo:font-style="italic" fo:font-weight="bold" fo:background-color="transparent" style:font-size-asian="10pt" style:font-weight-asian="bold" style:font-name-complex="Arial Narrow" style:font-size-complex="10pt" style:font-style-complex="italic" style:font-weight-complex="bold"/>
    </style:style>
    <style:style style:name="P15" style:family="paragraph" style:parent-style-name="Table_20_Contents">
      <style:paragraph-properties fo:margin-left="0cm" fo:margin-right="0cm" fo:margin-top="0cm" fo:margin-bottom="0.21cm" fo:text-align="center" style:justify-single-word="false" fo:orphans="2" fo:widows="2" fo:text-indent="0cm" style:auto-text-indent="false" fo:padding-left="0.101cm" fo:padding-right="0cm" fo:padding-top="0.101cm" fo:padding-bottom="0.101cm" fo:border-left="0.002cm solid #000000" fo:border-right="none" fo:border-top="0.002cm solid #000000" fo:border-bottom="0.002cm solid #000000"/>
      <style:text-properties style:font-name="Arial" fo:font-size="10pt" style:font-size-asian="10pt" style:font-size-complex="10pt"/>
    </style:style>
    <style:style style:name="P16" style:family="paragraph" style:parent-style-name="Table_20_Contents">
      <style:paragraph-properties fo:margin-left="0cm" fo:margin-right="0cm" fo:margin-top="0cm" fo:margin-bottom="0.21cm" fo:text-align="center" style:justify-single-word="false" fo:orphans="2" fo:widows="2" fo:text-indent="0cm" style:auto-text-indent="false" fo:padding="0.101cm" fo:border="0.002cm solid #000000"/>
      <style:text-properties style:font-name="Arial" fo:font-size="10pt" style:font-size-asian="10pt" style:font-size-complex="10pt"/>
    </style:style>
    <style:style style:name="P17" style:family="paragraph" style:parent-style-name="Table_20_Contents">
      <style:paragraph-properties fo:margin-left="0cm" fo:margin-right="0cm" fo:margin-top="0cm" fo:margin-bottom="0.21cm" fo:text-align="justify" style:justify-single-word="false" fo:orphans="2" fo:widows="2" fo:text-indent="0cm" style:auto-text-indent="false" fo:padding-left="0.101cm" fo:padding-right="0cm" fo:padding-top="0cm" fo:padding-bottom="0.101cm" fo:border-left="0.002cm solid #000000" fo:border-right="none" fo:border-top="none" fo:border-bottom="0.002cm solid #000000"/>
      <style:text-properties style:font-name="Arial" fo:font-size="10pt" style:font-size-asian="10pt" style:font-size-complex="10pt"/>
    </style:style>
    <style:style style:name="P18" style:family="paragraph" style:parent-style-name="Table_20_Contents">
      <style:paragraph-properties fo:margin-left="0cm" fo:margin-right="0cm" fo:margin-top="0cm" fo:margin-bottom="0.21cm" fo:text-align="center" style:justify-single-word="false" fo:orphans="2" fo:widows="2" fo:text-indent="0cm" style:auto-text-indent="false" fo:padding-left="0.101cm" fo:padding-right="0cm" fo:padding-top="0cm" fo:padding-bottom="0.101cm" fo:border-left="0.002cm solid #000000" fo:border-right="none" fo:border-top="none" fo:border-bottom="0.002cm solid #000000"/>
      <style:text-properties style:font-name="Arial" fo:font-size="10pt" style:font-size-asian="10pt" style:font-size-complex="10pt"/>
    </style:style>
    <style:style style:name="P19" style:family="paragraph" style:parent-style-name="Table_20_Contents">
      <style:paragraph-properties fo:margin-left="0cm" fo:margin-right="0cm" fo:margin-top="0cm" fo:margin-bottom="0.21cm" fo:text-align="end" style:justify-single-word="false" fo:orphans="2" fo:widows="2" fo:text-indent="0cm" style:auto-text-indent="false" fo:padding-left="0.101cm" fo:padding-right="0cm" fo:padding-top="0cm" fo:padding-bottom="0.101cm" fo:border-left="0.002cm solid #000000" fo:border-right="none" fo:border-top="none" fo:border-bottom="0.002cm solid #000000"/>
      <style:text-properties style:font-name="Arial" fo:font-size="10pt" style:font-size-asian="10pt" style:font-size-complex="10pt"/>
    </style:style>
    <style:style style:name="P20" style:family="paragraph" style:parent-style-name="Table_20_Contents">
      <style:paragraph-properties fo:margin-left="0cm" fo:margin-right="0cm" fo:margin-top="0cm" fo:margin-bottom="0.21cm" fo:text-align="end" style:justify-single-word="false" fo:orphans="2" fo:widows="2" fo:text-indent="0cm" style:auto-text-indent="false" fo:padding-left="0.101cm" fo:padding-right="0.101cm" fo:padding-top="0cm" fo:padding-bottom="0.101cm" fo:border-left="0.002cm solid #000000" fo:border-right="0.002cm solid #000000" fo:border-top="none" fo:border-bottom="0.002cm solid #000000"/>
      <style:text-properties style:font-name="Arial" fo:font-size="10pt" fo:font-style="italic" fo:background-color="transparent" style:font-size-asian="10pt" style:font-size-complex="10pt"/>
    </style:style>
    <style:style style:name="P21" style:family="paragraph" style:parent-style-name="Table_20_Contents">
      <style:paragraph-properties fo:margin-left="0cm" fo:margin-right="0cm" fo:margin-top="0cm" fo:margin-bottom="0.21cm" fo:text-align="end" style:justify-single-word="false" fo:orphans="2" fo:widows="2" fo:text-indent="0cm" style:auto-text-indent="false" fo:padding-left="0.101cm" fo:padding-right="0.101cm" fo:padding-top="0cm" fo:padding-bottom="0.101cm" fo:border-left="0.002cm solid #000000" fo:border-right="0.002cm solid #000000" fo:border-top="none" fo:border-bottom="0.002cm solid #000000"/>
      <style:text-properties style:font-name="Arial" fo:font-size="10pt" style:font-size-asian="10pt" style:font-size-complex="10pt"/>
    </style:style>
    <style:style style:name="P22" style:family="paragraph" style:parent-style-name="Table_20_Contents">
      <style:paragraph-properties fo:margin-left="0cm" fo:margin-right="0cm" fo:margin-top="0cm" fo:margin-bottom="0.21cm" fo:text-align="center" style:justify-single-word="false" fo:orphans="2" fo:widows="2" fo:text-indent="0cm" style:auto-text-indent="false" fo:padding-left="0.101cm" fo:padding-right="0.101cm" fo:padding-top="0cm" fo:padding-bottom="0.101cm" fo:border-left="0.002cm solid #000000" fo:border-right="0.002cm solid #000000" fo:border-top="none" fo:border-bottom="0.002cm solid #000000"/>
      <style:text-properties style:font-name="Arial" fo:font-size="10pt" style:font-size-asian="10pt" style:font-size-complex="10pt"/>
    </style:style>
    <style:style style:name="P23" style:family="paragraph" style:parent-style-name="Table_20_Contents">
      <style:paragraph-properties fo:margin-left="0cm" fo:margin-right="0cm" fo:margin-top="0cm" fo:margin-bottom="0.21cm" fo:text-align="center" style:justify-single-word="false" fo:orphans="2" fo:widows="2" fo:text-indent="0cm" style:auto-text-indent="false" fo:padding="0.049cm" fo:border="0.002cm solid #000000"/>
      <style:text-properties style:font-name="Arial" fo:font-size="10pt" style:font-size-asian="10pt" style:font-size-complex="10pt"/>
    </style:style>
    <style:style style:name="P24" style:family="paragraph" style:parent-style-name="Table_20_Contents">
      <style:paragraph-properties fo:margin-left="0cm" fo:margin-right="0cm" fo:margin-top="0cm" fo:margin-bottom="0.21cm" fo:text-align="start" style:justify-single-word="false" fo:orphans="2" fo:widows="2" fo:text-indent="0cm" style:auto-text-indent="false" fo:padding="0.049cm" fo:border="0.002cm solid #000000"/>
      <style:text-properties style:font-name="Arial" fo:font-size="10pt" style:font-size-asian="10pt" style:font-size-complex="10pt"/>
    </style:style>
    <style:style style:name="P25" style:family="paragraph" style:parent-style-name="Table_20_Contents">
      <style:paragraph-properties fo:margin-left="0cm" fo:margin-right="0cm" fo:margin-top="0cm" fo:margin-bottom="0.21cm" fo:text-align="center" style:justify-single-word="false" fo:orphans="2" fo:widows="2" fo:text-indent="0cm" style:auto-text-indent="false" fo:padding="0.049cm" fo:border="0.002cm solid #000000"/>
      <style:text-properties fo:color="#000000" style:font-name="Arial" fo:font-size="10pt" fo:font-style="italic" fo:background-color="transparent" style:font-size-asian="10pt" style:font-size-complex="10pt"/>
    </style:style>
    <style:style style:name="P26" style:family="paragraph" style:parent-style-name="Table_20_Contents">
      <style:paragraph-properties fo:margin-left="0cm" fo:margin-right="0cm" fo:margin-top="0cm" fo:margin-bottom="0.21cm" fo:text-align="center" style:justify-single-word="false" fo:orphans="2" fo:widows="2" fo:text-indent="0cm" style:auto-text-indent="false" fo:padding="0.049cm" fo:border="0.002cm solid #000000"/>
      <style:text-properties fo:color="#000000" style:font-name="Arial" fo:font-size="10pt" fo:background-color="transparent" style:font-size-asian="10pt" style:font-size-complex="10pt"/>
    </style:style>
    <style:style style:name="P27" style:family="paragraph" style:parent-style-name="Table_20_Contents">
      <style:paragraph-properties fo:margin-left="0cm" fo:margin-right="0cm" fo:margin-top="0cm" fo:margin-bottom="0.21cm" fo:text-align="center" style:justify-single-word="false" fo:orphans="2" fo:widows="2" fo:text-indent="0cm" style:auto-text-indent="false" fo:padding-left="0.049cm" fo:padding-right="0cm" fo:padding-top="0cm" fo:padding-bottom="0.049cm" fo:border-left="0.002cm solid #000001" fo:border-right="none" fo:border-top="none" fo:border-bottom="0.002cm solid #000001"/>
      <style:text-properties style:font-name="Arial" fo:font-size="10pt" style:font-size-asian="10pt" style:font-size-complex="10pt"/>
    </style:style>
    <style:style style:name="P28" style:family="paragraph" style:parent-style-name="Table_20_Contents">
      <style:paragraph-properties fo:margin-left="0cm" fo:margin-right="0cm" fo:margin-top="0cm" fo:margin-bottom="0.21cm" fo:text-align="center" style:justify-single-word="false" fo:orphans="2" fo:widows="2" fo:text-indent="0cm" style:auto-text-indent="false" fo:padding-left="0.049cm" fo:padding-right="0.049cm" fo:padding-top="0cm" fo:padding-bottom="0.049cm" fo:border-left="0.002cm solid #000001" fo:border-right="0.002cm solid #000001" fo:border-top="none" fo:border-bottom="0.002cm solid #000001"/>
      <style:text-properties style:font-name="Arial" fo:font-size="10pt" style:font-size-asian="10pt" style:font-size-complex="10pt"/>
    </style:style>
    <style:style style:name="P29" style:family="paragraph" style:parent-style-name="Table_20_Contents">
      <style:paragraph-properties fo:margin-left="0cm" fo:margin-right="0cm" fo:text-indent="0cm" style:auto-text-indent="false"/>
      <style:text-properties style:font-name="Arial" fo:font-size="10pt" style:font-size-asian="10pt" style:font-size-complex="10pt"/>
    </style:style>
    <style:style style:name="P30" style:family="paragraph" style:parent-style-name="Table_20_Heading">
      <style:paragraph-properties fo:margin-left="0cm" fo:margin-right="0cm" fo:margin-top="0cm" fo:margin-bottom="0.21cm" fo:text-align="center" style:justify-single-word="false" fo:orphans="2" fo:widows="2" fo:text-indent="0cm" style:auto-text-indent="false" fo:padding-left="0.049cm" fo:padding-right="0cm" fo:padding-top="0.049cm" fo:padding-bottom="0.049cm" fo:border-left="0.002cm solid #000001" fo:border-right="none" fo:border-top="0.002cm solid #000001" fo:border-bottom="0.002cm solid #000001"/>
      <style:text-properties style:font-name="Arial" fo:font-size="10pt" style:font-size-asian="10pt" style:font-size-complex="10pt"/>
    </style:style>
    <style:style style:name="P31" style:family="paragraph" style:parent-style-name="Table_20_Heading">
      <style:paragraph-properties fo:margin-left="0cm" fo:margin-right="0cm" fo:margin-top="0cm" fo:margin-bottom="0.21cm" fo:text-align="center" style:justify-single-word="false" fo:orphans="2" fo:widows="2" fo:text-indent="0cm" style:auto-text-indent="false" fo:padding="0.049cm" fo:border="0.002cm solid #000001"/>
      <style:text-properties style:font-name="Arial" fo:font-size="10pt" style:font-size-asian="10pt" style:font-size-complex="10pt"/>
    </style:style>
    <style:style style:name="P32"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3" style:family="paragraph" style:parent-style-name="Text_20_body" style:list-style-name="L12">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4" style:family="paragraph" style:parent-style-name="Text_20_body" style:list-style-name="L15">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5" style:family="paragraph" style:parent-style-name="Text_20_body" style:list-style-name="L17">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6" style:family="paragraph" style:parent-style-name="Text_20_body" style:list-style-name="L18">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7" style:family="paragraph" style:parent-style-name="Text_20_body">
      <style:paragraph-properties fo:margin-left="0cm" fo:margin-right="0cm" fo:margin-top="0cm" fo:margin-bottom="0cm" fo:text-align="center" style:justify-single-word="false" fo:orphans="2" fo:widows="2" fo:text-indent="0cm" style:auto-text-indent="false"/>
      <style:text-properties style:font-name="Arial" fo:font-size="10pt" style:font-size-asian="10pt" style:font-size-complex="10pt"/>
    </style:style>
    <style:style style:name="P38" style:family="paragraph" style:parent-style-name="Text_20_body">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39" style:family="paragraph" style:parent-style-name="Text_20_body">
      <style:paragraph-properties fo:margin-left="0cm" fo:margin-right="0cm" fo:margin-top="0cm" fo:margin-bottom="0cm" fo:text-align="start" style:justify-single-word="false" fo:orphans="2" fo:widows="2" fo:text-indent="0cm" style:auto-text-indent="false"/>
      <style:text-properties style:font-name="Arial" fo:font-size="10pt" style:font-size-asian="10pt" style:font-size-complex="10pt"/>
    </style:style>
    <style:style style:name="P40"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41"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background-color="transparent" style:font-size-asian="10pt" style:font-size-complex="10pt"/>
    </style:style>
    <style:style style:name="P42"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weight="bold" style:font-size-asian="10pt" style:font-weight-asian="bold" style:font-size-complex="10pt" style:font-weight-complex="bold"/>
    </style:style>
    <style:style style:name="P43"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font-weight="bold" fo:background-color="transparent" style:font-size-asian="10pt" style:font-weight-asian="bold" style:font-name-complex="Arial Narrow" style:font-size-complex="10pt" style:font-style-complex="italic" style:font-weight-complex="bold"/>
    </style:style>
    <style:style style:name="P44"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background-color="transparent" style:font-size-asian="10pt" style:font-size-complex="10pt"/>
    </style:style>
    <style:style style:name="P45"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font-weight="normal" fo:background-color="transparent" style:font-size-asian="10pt" style:font-size-complex="10pt"/>
    </style:style>
    <style:style style:name="P46"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weight="normal" fo:background-color="transparent" style:font-size-asian="10pt" style:font-size-complex="10pt"/>
    </style:style>
    <style:style style:name="P47" style:family="paragraph" style:parent-style-name="Text_20_body">
      <style:paragraph-properties fo:margin-left="0cm" fo:margin-right="0cm" fo:margin-top="0cm" fo:margin-bottom="0cm" fo:text-align="justify" style:justify-single-word="false" fo:orphans="2" fo:widows="2" fo:text-indent="0cm" style:auto-text-indent="false"/>
    </style:style>
    <style:style style:name="P48"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 fo:font-size="10pt" fo:letter-spacing="normal" fo:font-style="italic" fo:font-weight="normal" fo:background-color="transparent" style:font-size-asian="10pt" style:font-size-complex="10pt"/>
    </style:style>
    <style:style style:name="P49"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 fo:font-size="10pt" fo:font-style="normal" fo:font-weight="bold" fo:background-color="transparent" style:font-size-asian="10pt" style:font-size-complex="10pt"/>
    </style:style>
    <style:style style:name="P50" style:family="paragraph" style:parent-style-name="Text_20_body" style:list-style-name="L16">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 fo:font-size="10pt" fo:font-style="normal" fo:font-weight="bold" fo:background-color="transparent" style:font-size-asian="10pt" style:font-size-complex="10pt"/>
    </style:style>
    <style:style style:name="P51" style:family="paragraph" style:parent-style-name="Text_20_body">
      <style:paragraph-properties fo:margin-left="0cm" fo:margin-right="0cm" fo:margin-top="0cm" fo:margin-bottom="0cm" fo:orphans="2" fo:widows="2" fo:text-indent="0cm" style:auto-text-indent="false"/>
      <style:text-properties fo:font-variant="normal" fo:text-transform="none" fo:color="#000000" style:font-name="Arial" fo:font-size="10pt" fo:font-style="normal" fo:font-weight="bold" fo:background-color="transparent" style:font-size-asian="10pt" style:font-size-complex="10pt"/>
    </style:style>
    <style:style style:name="P52"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 fo:font-size="10pt" fo:font-style="normal" fo:background-color="transparent" style:font-size-asian="10pt" style:font-size-complex="10pt"/>
    </style:style>
    <style:style style:name="P53" style:family="paragraph" style:parent-style-name="Text_20_body">
      <style:paragraph-properties fo:margin-left="0cm" fo:margin-right="0cm" fo:margin-top="0cm" fo:margin-bottom="0cm" fo:orphans="2" fo:widows="2" fo:text-indent="0cm" style:auto-text-indent="false"/>
      <style:text-properties fo:font-variant="normal" fo:text-transform="none" fo:color="#000000" style:font-name="Arial" fo:font-size="10pt" fo:font-style="normal" fo:background-color="transparent" style:font-size-asian="10pt" style:font-size-complex="10pt"/>
    </style:style>
    <style:style style:name="P54"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fo:font-style="italic" fo:background-color="transparent" style:font-size-asian="10pt" style:font-size-complex="10pt"/>
    </style:style>
    <style:style style:name="P55"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style:font-size-asian="10pt" style:font-size-complex="10pt"/>
    </style:style>
    <style:style style:name="P56"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fo:font-variant="normal" fo:text-transform="none" fo:color="#000000" style:font-name="Arial" fo:font-size="10pt" fo:letter-spacing="normal" fo:font-style="italic" fo:font-weight="normal" fo:background-color="transparent" style:font-size-asian="10pt" style:font-size-complex="10pt"/>
    </style:style>
    <style:style style:name="P57" style:family="paragraph" style:parent-style-name="Text_20_body">
      <style:paragraph-properties fo:margin-left="0cm" fo:margin-right="0cm" fo:margin-top="0cm" fo:margin-bottom="0.101cm" fo:text-align="justify" style:justify-single-word="false" fo:text-indent="0cm" style:auto-text-indent="false"/>
      <style:text-properties style:font-name="Arial" fo:font-size="10pt" style:font-size-asian="10pt" style:font-size-complex="10pt"/>
    </style:style>
    <style:style style:name="P58" style:family="paragraph" style:parent-style-name="Text_20_body" style:list-style-name="L4">
      <style:paragraph-properties fo:margin-left="0cm" fo:margin-right="0cm" fo:margin-top="0cm" fo:margin-bottom="0.101cm" fo:text-align="justify" style:justify-single-word="false" fo:orphans="2" fo:widows="2" fo:text-indent="0cm" style:auto-text-indent="false"/>
      <style:text-properties style:font-name="Arial" fo:font-size="10pt" style:font-size-asian="10pt" style:font-size-complex="10pt"/>
    </style:style>
    <style:style style:name="P59" style:family="paragraph" style:parent-style-name="Text_20_body" style:list-style-name="L11">
      <style:paragraph-properties fo:margin-left="0cm" fo:margin-right="0cm" fo:margin-top="0cm" fo:margin-bottom="0.101cm" fo:text-align="justify" style:justify-single-word="false" fo:orphans="2" fo:widows="2" fo:text-indent="0cm" style:auto-text-indent="false"/>
      <style:text-properties style:font-name="Arial" fo:font-size="10pt" style:font-size-asian="10pt" style:font-size-complex="10pt"/>
    </style:style>
    <style:style style:name="P60" style:family="paragraph" style:parent-style-name="Text_20_body" style:list-style-name="L13">
      <style:paragraph-properties fo:margin-left="0cm" fo:margin-right="0cm" fo:margin-top="0cm" fo:margin-bottom="0.101cm" fo:text-align="justify" style:justify-single-word="false" fo:orphans="2" fo:widows="2" fo:text-indent="0cm" style:auto-text-indent="false"/>
      <style:text-properties style:font-name="Arial" fo:font-size="10pt" style:font-size-asian="10pt" style:font-size-complex="10pt"/>
    </style:style>
    <style:style style:name="P61" style:family="paragraph" style:parent-style-name="Text_20_body" style:list-style-name="L14">
      <style:paragraph-properties fo:margin-left="0cm" fo:margin-right="0cm" fo:margin-top="0cm" fo:margin-bottom="0.101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62" style:family="paragraph" style:parent-style-name="Text_20_body">
      <style:paragraph-properties fo:margin-left="0cm" fo:margin-right="0cm" fo:margin-top="0cm" fo:margin-bottom="0.21cm" fo:text-align="justify" style:justify-single-word="false" fo:orphans="2" fo:widows="2" fo:text-indent="0cm" style:auto-text-indent="false" fo:padding="0cm" fo:border="none"/>
      <style:text-properties style:font-name="Arial" fo:font-size="10p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fo:background-color="transparent"/>
    </style:style>
    <style:style style:name="T4" style:family="text">
      <style:text-properties fo:font-weight="bold" style:font-weight-asian="bold" style:font-weight-complex="bold"/>
    </style:style>
    <style:style style:name="T5" style:family="text">
      <style:text-properties fo:color="#000000" fo:font-style="italic" fo:font-weight="normal" fo:background-color="transparent"/>
    </style:style>
    <style:style style:name="T6" style:family="text">
      <style:text-properties fo:color="#000000" fo:font-style="italic" fo:font-weight="bold" fo:background-color="transparent"/>
    </style:style>
    <style:style style:name="T7" style:family="text">
      <style:text-properties fo:color="#000000" fo:font-style="italic" fo:background-color="transparent"/>
    </style:style>
    <style:style style:name="T8" style:family="text">
      <style:text-properties fo:color="#000000" fo:font-style="italic" style:text-underline-style="solid" style:text-underline-width="auto" style:text-underline-color="font-color" fo:font-weight="normal" fo:background-color="transparent"/>
    </style:style>
    <style:style style:name="T9" style:family="text">
      <style:text-properties fo:color="#000000" style:font-name="Arial" fo:font-size="10pt" fo:background-color="transparent" style:font-size-asian="10pt" style:font-size-complex="10pt"/>
    </style:style>
    <style:style style:name="T10" style:family="text">
      <style:text-properties fo:color="#000000" style:font-name="Arial" fo:font-size="10pt" fo:font-style="italic" fo:background-color="transparent" style:font-size-asian="10pt" style:font-size-complex="10pt"/>
    </style:style>
    <style:style style:name="T11" style:family="text">
      <style:text-properties fo:color="#000000" fo:font-style="normal" style:text-underline-style="none" fo:font-weight="normal" fo:background-color="transparent" style:font-name-asian="Times New Roman" style:font-style-asian="normal" style:font-weight-asian="normal" style:font-style-complex="normal" style:font-weight-complex="normal"/>
    </style:style>
    <style:style style:name="T12" style:family="text">
      <style:text-properties fo:color="#000000" fo:font-style="normal" style:text-underline-style="none" fo:font-weight="normal" fo:background-color="transparent" style:font-name-asian="Times New Roman" style:font-style-asian="normal" style:font-weight-asian="normal" style:font-style-complex="normal" style:font-weight-complex="normal" loext:char-shading-value="0"/>
    </style:style>
    <style:style style:name="T13" style:family="text">
      <style:text-properties fo:color="#000000" fo:font-style="normal" style:text-underline-style="none" fo:background-color="transparent" style:font-style-asian="normal" style:font-style-complex="normal" loext:char-shading-value="0"/>
    </style:style>
    <style:style style:name="T14" style:family="text">
      <style:text-properties fo:color="#000000" fo:font-style="normal" style:text-underline-style="none" fo:font-weight="bold" fo:background-color="transparent" style:font-name-asian="Times New Roman" style:font-style-asian="normal" style:font-weight-asian="bold" style:font-style-complex="normal" style:font-weight-complex="bold"/>
    </style:style>
    <style:style style:name="T15" style:family="text">
      <style:text-properties fo:color="#000000" fo:font-weight="bold" fo:background-color="transparent"/>
    </style:style>
    <style:style style:name="T16" style:family="text">
      <style:text-properties fo:color="#000000" fo:background-color="transparent"/>
    </style:style>
    <style:style style:name="T17" style:family="text">
      <style:text-properties fo:color="#000000" fo:font-weight="normal"/>
    </style:style>
    <style:style style:name="T18" style:family="text">
      <style:text-properties fo:color="#000000" fo:font-weight="normal" fo:background-color="transparent"/>
    </style:style>
    <style:style style:name="T19" style:family="text">
      <style:text-properties style:font-name="Arial" fo:font-size="10pt" fo:font-weight="bold" fo:background-color="transparent" style:font-size-asian="10pt" style:font-weight-asian="bold" style:font-size-complex="10pt" style:font-weight-complex="bold"/>
    </style:style>
    <style:style style:name="T20" style:family="text">
      <style:text-properties style:font-name="Arial" fo:font-size="10pt" fo:font-weight="bold" fo:background-color="transparent" style:font-size-asian="10pt" style:font-size-complex="10pt"/>
    </style:style>
    <style:style style:name="T21" style:family="text">
      <style:text-properties style:font-name="Arial" fo:font-size="10pt" fo:font-weight="bold" style:font-size-asian="10pt" style:font-weight-asian="bold" style:font-size-complex="10pt" style:font-weight-complex="bold"/>
    </style:style>
    <style:style style:name="T22" style:family="text">
      <style:text-properties style:font-name="Arial" fo:font-size="10pt" fo:font-weight="normal" fo:background-color="transparent" style:font-size-asian="10pt" style:font-size-complex="10pt"/>
    </style:style>
    <style:style style:name="T23" style:family="text">
      <style:text-properties style:font-name="Arial" fo:font-size="10pt" style:font-size-asian="10pt" style:font-size-complex="10pt"/>
    </style:style>
    <style:style style:name="T24" style:family="text">
      <style:text-properties style:font-name="Arial" fo:font-size="10pt" fo:background-color="transparent" style:font-size-asian="10pt" style:font-size-complex="10pt"/>
    </style:style>
    <style:style style:name="T25" style:family="text">
      <style:text-properties style:font-name="Arial" fo:font-size="10pt" fo:font-style="italic" fo:background-color="transparent" style:font-size-asian="10pt" style:font-size-complex="10pt"/>
    </style:style>
    <style:style style:name="T26" style:family="text">
      <style:text-properties style:font-name="Arial" fo:font-size="10pt" fo:font-style="italic" fo:font-weight="bold" fo:background-color="transparent" style:font-size-asian="10pt" style:font-size-complex="10pt"/>
    </style:style>
    <style:style style:name="T27" style:family="text">
      <style:text-properties style:font-name="Arial" fo:font-size="10pt" fo:font-style="italic" fo:font-weight="normal" fo:background-color="transparent" style:font-size-asian="10pt" style:font-size-complex="10pt"/>
    </style:style>
    <style:style style:name="T28" style:family="text">
      <style:text-properties style:font-name="Arial" style:text-underline-style="solid" style:text-underline-width="auto" style:text-underline-color="font-color" fo:background-color="#ccff99" style:font-size-asian="10pt" style:font-size-complex="10pt" loext:opacity="100%" loext:char-shading-value="0"/>
    </style:style>
    <style:style style:name="T29" style:family="text">
      <style:text-properties fo:font-style="italic" fo:font-weight="normal" fo:background-color="transparent"/>
    </style:style>
    <style:style style:name="T30" style:family="text">
      <style:text-properties fo:font-style="italic" fo:font-weight="bold" fo:background-color="transparent"/>
    </style:style>
    <style:style style:name="T31" style:family="text">
      <style:text-properties fo:font-style="italic" fo:font-weight="bold" fo:background-color="transparent" style:font-weight-asian="bold" style:font-weight-complex="bold"/>
    </style:style>
    <style:style style:name="T32" style:family="text">
      <style:text-properties fo:font-style="italic" fo:background-color="transparent"/>
    </style:style>
    <style:style style:name="T33" style:family="text">
      <style:text-properties fo:font-style="italic" style:text-underline-style="solid" style:text-underline-width="auto" style:text-underline-color="font-color" fo:font-weight="bold" fo:background-color="transparent"/>
    </style:style>
    <style:style style:name="T34" style:family="text">
      <style:text-properties fo:font-style="italic" style:text-underline-style="solid" style:text-underline-width="auto" style:text-underline-color="font-color" fo:background-color="transparent"/>
    </style:style>
    <style:style style:name="T35" style:family="text">
      <style:text-properties fo:font-variant="normal" fo:text-transform="none"/>
    </style:style>
    <style:style style:name="T36" style:family="text">
      <style:text-properties fo:font-variant="normal" fo:text-transform="none" fo:color="#000000" fo:letter-spacing="normal" fo:font-style="italic" fo:font-weight="normal" fo:background-color="transparent"/>
    </style:style>
    <style:style style:name="T37" style:family="text">
      <style:text-properties fo:font-variant="normal" fo:text-transform="none" fo:color="#000000" fo:letter-spacing="normal" fo:font-style="italic" fo:font-weight="bold" fo:background-color="transparent"/>
    </style:style>
    <style:style style:name="T38" style:family="text">
      <style:text-properties fo:font-variant="normal" fo:text-transform="none" fo:color="#000000" fo:letter-spacing="normal" fo:font-style="italic" fo:background-color="transparent"/>
    </style:style>
    <style:style style:name="T39" style:family="text">
      <style:text-properties fo:font-variant="normal" fo:text-transform="none" fo:color="#000000" fo:letter-spacing="normal" fo:font-style="italic" style:text-underline-style="solid" style:text-underline-width="auto" style:text-underline-color="font-color" fo:font-weight="normal" fo:background-color="transparent"/>
    </style:style>
    <style:style style:name="T40" style:family="text">
      <style:text-properties fo:font-variant="normal" fo:text-transform="none" fo:color="#000000" fo:font-style="normal" fo:font-weight="normal" fo:background-color="transparent"/>
    </style:style>
    <style:style style:name="T41" style:family="text">
      <style:text-properties fo:font-variant="normal" fo:text-transform="none" fo:color="#000000" fo:font-style="normal" fo:font-weight="bold" fo:background-color="transparent"/>
    </style:style>
    <style:style style:name="T42" style:family="text">
      <style:text-properties fo:font-variant="normal" fo:text-transform="none" fo:color="#000000" fo:font-style="normal" fo:background-color="transparent"/>
    </style:style>
    <style:style style:name="T43" style:family="text">
      <style:text-properties fo:font-variant="normal" fo:text-transform="none" fo:color="#000000" fo:font-style="normal" style:text-underline-style="solid" style:text-underline-width="auto" style:text-underline-color="font-color" fo:font-weight="bold" fo:background-color="transparent"/>
    </style:style>
    <style:style style:name="T44" style:family="text">
      <style:text-properties fo:font-variant="normal" fo:text-transform="none" fo:color="#000000" fo:background-color="transparent"/>
    </style:style>
    <style:style style:name="T45" style:family="text">
      <style:text-properties fo:font-variant="normal" fo:text-transform="none" fo:color="#111111" fo:letter-spacing="normal" fo:font-style="italic" fo:font-weight="normal" fo:background-color="transparent"/>
    </style:style>
    <style:style style:name="T46" style:family="text">
      <style:text-properties fo:font-variant="normal" fo:text-transform="none" fo:color="#111111" fo:letter-spacing="normal" fo:font-style="italic" fo:font-weight="bold" fo:background-color="transparent"/>
    </style:style>
    <style:style style:name="T47" style:family="text">
      <style:text-properties fo:font-variant="normal" fo:text-transform="none" fo:color="#111111" fo:letter-spacing="normal" fo:font-style="italic" style:text-underline-style="solid" style:text-underline-width="auto" style:text-underline-color="font-color" fo:font-weight="normal" fo:background-color="transparent"/>
    </style:style>
    <style:style style:name="T48" style:family="text">
      <style:text-properties fo:font-variant="normal" fo:text-transform="none" fo:font-style="normal"/>
    </style:style>
    <style:style style:name="T49" style:family="text">
      <style:text-properties fo:font-variant="normal" fo:text-transform="none" fo:font-style="normal" fo:font-weight="normal"/>
    </style:style>
    <style:style style:name="T50" style:family="text">
      <style:text-properties fo:font-variant="normal" fo:text-transform="none" fo:letter-spacing="normal"/>
    </style:style>
    <style:style style:name="T51" style:family="text">
      <style:text-properties fo:font-variant="normal" fo:text-transform="none" fo:letter-spacing="normal" fo:font-weight="bold"/>
    </style:style>
    <style:style style:name="T52" style:family="text">
      <style:text-properties fo:font-variant="normal" fo:text-transform="none" fo:letter-spacing="normal" fo:font-weight="normal"/>
    </style:style>
    <style:style style:name="T53" style:family="text">
      <style:text-properties fo:font-variant="normal" fo:text-transform="none" style:font-name="Arial" fo:font-size="10pt" fo:font-style="normal" fo:font-weight="bold" fo:background-color="transparent" style:font-size-asian="10pt" style:font-size-complex="10pt"/>
    </style:style>
    <style:style style:name="T54" style:family="text">
      <style:text-properties style:text-underline-style="solid" style:text-underline-width="auto" style:text-underline-color="font-color" fo:font-weight="bold" fo:background-color="#ccff99" style:font-name-asian="Times New Roman" style:font-size-asian="10pt" style:font-weight-asian="bold" style:font-size-complex="10pt" style:font-weight-complex="bold" loext:char-shading-value="0"/>
    </style:style>
    <style:style style:name="T55" style:family="text">
      <style:text-properties style:text-underline-style="solid" style:text-underline-width="auto" style:text-underline-color="font-color" fo:background-color="#ccff99"/>
    </style:style>
    <style:style style:name="T56" style:family="text">
      <style:text-properties fo:font-weight="normal"/>
    </style:style>
    <style:style style:name="T57" style:family="text">
      <style:text-properties fo:background-color="transparent"/>
    </style:style>
    <style:style style:name="T58" style:family="text">
      <style:text-properties fo:color="#111111"/>
    </style:style>
    <style:style style:name="T59" style:family="text">
      <style:text-properties fo:color="#111111" fo:font-style="italic" fo:font-weight="bold" fo:background-color="transparent"/>
    </style:style>
    <style:style style:name="T60" style:family="text">
      <style:text-properties fo:color="#111111" fo:font-style="italic" fo:font-weight="normal" fo:background-color="transparent"/>
    </style:style>
    <style:style style:name="T61" style:family="text">
      <style:text-properties fo:color="#111111" fo:font-style="italic" fo:background-color="transparent"/>
    </style:style>
    <style:style style:name="T62" style:family="text">
      <style:text-properties fo:color="#111111" fo:font-style="italic" style:text-underline-style="solid" style:text-underline-width="auto" style:text-underline-color="font-color" fo:background-color="transparent"/>
    </style:style>
    <style:style style:name="T63" style:family="text">
      <style:text-properties fo:color="#111111" fo:font-weight="normal"/>
    </style:style>
    <style:style style:name="T64" style:family="text">
      <style:text-properties fo:color="#111111" fo:font-weight="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text:span text:style-name="T28">Ordenanza Fiscal Reguladora de la tasa por la prestación del servicio de recogida de basuras y tratamiento de residuos sólidos urbanos</text:span><text:span text:style-name="T55">: <text:s/></text:span><text:span text:style-name="Strong_20_Emphasis"><text:span text:style-name="T54">memoria, proyecto normativo previo, informe justificativo de la aprobación del proyecto</text:span></text:span></text:p>
      <text:p text:style-name="P9"/>
      <text:p text:style-name="P10">Expte: 12109/2023</text:p>
      <text:p text:style-name="P11"/>
      <text:p text:style-name="P47"><text:span text:style-name="T22">En fecha </text:span><text:span text:style-name="T19">22 de septiembre de 2023</text:span><text:span text:style-name="T22"> se dicta Providencia de Alcaldía,, que literalmente dice:</text:span><text:span text:style-name="T23"> </text:span></text:p>
      <text:p text:style-name="P47"><text:span text:style-name="T23"/></text:p>
      <text:p text:style-name="P40"><text:span text:style-name="T4">&lt;&lt;</text:span>En uso de las competencias locales reconocidas por el artículo 106 de la Ley 7/1985, de 2 de abril, Reguladora de las Bases del Régimen Local y de conformidad con lo dispuesto en el artículo 20 en relación con los artículos 15 a 19 del Texto Refundido de la Ley Reguladora de las Haciendas Locales, aprobado por el Real Decreto Legislativo 2/2004, de 5 de marzo, (en adelante, TRLRHL) esta entidad consideró necesario y oportuno establecer la tasa por prestación del servicio de recogida domiciliaria de basura o residuos sólidos urbanos. </text:p>
      <text:p text:style-name="P32"><text:span text:style-name="T32">Tras varias modificaciones, </text:span><text:span text:style-name="T7">la última modificación aprobada fue publicada en el BOP Las Palmas n.º 51 de fecha 28 de abril de 2021, en el que se redujeron los precios establecidos en la Ordenanza, con el objetivo de aliviar la presión fiscal a la que están sometidos los ciudadanos en la situación de crisis sanitaria ocasionada por la aparición del virus SARS-CoV-2 y la enfermedad a la que va asociado este virus, la COVID-19, que se derivó en una crisis social y económica.</text:span> </text:p>
      <text:p text:style-name="P32"><text:span text:style-name="T7">Una vez finaliza la situación de crisis sanitaria, esta Corporación ha decidido reestablecer las tarifas de la Ordenanza Fiscal Reguladora de la tasa por prestación del servicio de recogida domiciliaria de basuras y tratamiento de residuos sólidos urbanos que fue publicada en el BOP Las Palmas n.º 11, de fecha 25 de enero de 2019.</text:span> </text:p>
      <text:p text:style-name="P32"/>
      <text:p text:style-name="P32"><text:span text:style-name="T36">Por todo ello y al objeto de iniciar el oportuno expediente,</text:span> </text:p>
      <text:p text:style-name="P32"/>
      <text:p text:style-name="P37"><text:span text:style-name="T30">DISPONGO</text:span> </text:p>
      <text:p text:style-name="P37"/>
      <text:p text:style-name="P32"><text:span text:style-name="T30">PRIMERO.-</text:span><text:span text:style-name="T32"> Incoar el procedimiento de modificación de la </text:span><text:span text:style-name="T7">Ordenanza Fiscal Reguladora de la tasa por la prestación del servicio de recogida de basuras y tratamiento de residuos sólidos urbanos, </text:span><text:span text:style-name="T32">con arreglo a lo previsto en el Texto Refundido de la Ley Reguladora de las Haciendas Locales, aprobado por Real Decreto Legislativo 2/2004, de 5 de marzo.</text:span> </text:p>
      <text:p text:style-name="P32"><text:span text:style-name="T30">SEGUNDO.-</text:span><text:span text:style-name="T32"> Que se emitan los informes técnicos necesarios para la modificación de la Ordenanza Fiscal Reguladora de la tasa por la prestación del servicio de recogida de basuras y tratamiento de residuos sólidos urbanos.</text:span> </text:p>
      <text:p text:style-name="P32"><text:span text:style-name="T30">TERCERO.- </text:span><text:span text:style-name="T32">Que se emita informe jurídico sobre la legislación aplicable al caso y la adecuación a la misma del proyecto propuesto para acuerdo</text:span><text:span text:style-name="T31">.&gt;&gt;</text:span><text:span text:style-name="T4"> </text:span></text:p>
      <text:p text:style-name="P32"/>
      <text:p text:style-name="P32"/>
      <text:p text:style-name="P47"><text:span text:style-name="T22">Con fecha</text:span><text:span text:style-name="T19"> 28 de septiembre de 2023,</text:span><text:span text:style-name="T22"> se emite informe técnico-económico por Dña. Beatriz Delgado Santana, de cuyo tenor literal se desprende, en síntesis, lo siguiente:</text:span><text:span text:style-name="T23"> </text:span></text:p>
      <text:p text:style-name="P47"><text:span text:style-name="T23"/></text:p>
      <text:p text:style-name="P32"><text:span text:style-name="T5">&lt;&lt;</text:span><text:span text:style-name="T6">INFORME TÉCNICO-ECONÓMICO</text:span> </text:p>
      <text:p text:style-name="P32"/>
      <text:p text:style-name="P32"><text:span text:style-name="T37">PRIMERO.-</text:span><text:span text:style-name="T7"> En el BOP de Las Palmas n.º 11, de fecha 25 de enero de 2019, se publica la Ordenanza Fiscal Reguladora de la tasa por prestación del servicio de recogida domiciliaria de basuras y tratamiento de residuos sólidos urbanos, que modificaba en su integridad la ordenanza vigente en ese momento, tanto en lo que se refería a las cuotas del servicio y tratamiento como en el cumplimiento de los objetivos marcados en la Ley 22/2011 de Residuos y suelos contaminados.</text:span> </text:p>
      <text:p text:style-name="P32"><text:span text:style-name="T7">Posteriormente, en los años 2020 y 2021, se realizaron dos modificaciones. La primera fue publicada en el BOP de Las Palmas n.º 95, de fecha 07 de agosto de 2020, y se modificaba la letra a del apartado 7 del anexo I. La segunda fue publicaba en el BOP de Las Palmas n.º 51, de fecha 28 de abril de 2021, y en ella se redujeron los precios establecidos en el anejo 1 de la Ordenanza, con el objetivo de aliviar la presión fiscal a la que estuvieron sometidos los ciudadanos en la situación de crisis sanitaria ocasionada por la aparición del virus SARS-CoV-2 y la enfermedad a la que va asociado este virus, la COVID-19, que se derivó en una crisis social y económica.</text:span> </text:p>
      <text:p text:style-name="P32"><text:soft-page-break/><text:span text:style-name="T59">SEGUNDO.- </text:span><text:span text:style-name="T60">En relación a las cuotas del servicio aprobadas y finalmente publicadas en enero de 2019, resulta necesario traer a colación que en noviembre de 2017, se redacta un estudio técnico-económico justificativo de la modificación de la Ordenanza Fiscal Reguladora de la tasa por prestación del servicio de recogida domiciliaria de basuras y residuos sólidos urbanos, por don Salvador Álvarez León, en el que se informa, entre otras cuestiones, de lo siguiente:</text:span> </text:p>
      <text:p text:style-name="P32"/>
      <text:p text:style-name="P32"><text:span text:style-name="T30">7 </text:span><text:span text:style-name="T33">DETERMINACIÓN DE LAS CUOTAS TRIBUTARIAS POR CATEGORÍA DE UNIDAD GENERADORA</text:span> </text:p>
      <text:p text:style-name="P32"/>
      <text:p text:style-name="P32"><text:span text:style-name="T30">7.1 SERVICIO DE RECOGIDA Y TRANSPORTE</text:span> </text:p>
      <text:p text:style-name="P32"><text:span text:style-name="T32">Se calcularán en este punto las cuotas tributarias a aplicar para cada categoría que permitan cubrir los costes de prestación de los servicios de recogida y transporte de residuos.</text:span> </text:p>
      <text:p text:style-name="P32"><text:span text:style-name="T32">El proyecto de explotación orientativo calcula detalladamente estos costes, contemplando que el concesionario los cubra con la retribución procedente de los sistemas de responsabilidad ampliada del productor (SRAP) por las actividades desarrolladas en el marco de los convenios suscritos con estos, así como con los ingresos provenientes de los precios unitarios a aplicar por cada categoría o tipo de unidad generadora de residuo. Los costes a cubrir por dichas cuotas tributarias serán los siguientes:</text:span> </text:p>
      <text:p text:style-name="P32"/>
      <table:table table:name="Table3" table:style-name="Table3">
        <table:table-column table:style-name="Table3.A"/>
        <table:table-column table:style-name="Table3.B"/>
        <table:table-header-rows>
          <table:table-row>
            <table:table-cell table:style-name="Table3.A1" office:value-type="string">
              <text:p text:style-name="P15"><text:span text:style-name="T30">Productor de residuos</text:span> </text:p>
            </table:table-cell>
            <table:table-cell table:style-name="Table3.A1" office:value-type="string">
              <text:p text:style-name="P16"><text:span text:style-name="T30">Costes a cubrir por las cuotas tributarias (IGIC incluido)</text:span> </text:p>
            </table:table-cell>
          </table:table-row>
        </table:table-header-rows>
        <table:table-row>
          <table:table-cell table:style-name="Table3.A1" office:value-type="string">
            <text:p text:style-name="P17"><text:span text:style-name="T32">Doméstico</text:span> </text:p>
          </table:table-cell>
          <table:table-cell table:style-name="Table3.A1" office:value-type="string">
            <text:p text:style-name="P20">985.677,65 </text:p>
          </table:table-cell>
        </table:table-row>
        <table:table-row>
          <table:table-cell table:style-name="Table3.A1" office:value-type="string">
            <text:p text:style-name="P17"><text:span text:style-name="T32">Comercial e industrial, pequeño productor</text:span> </text:p>
          </table:table-cell>
          <table:table-cell table:style-name="Table3.A1" office:value-type="string">
            <text:p text:style-name="P20">981.648,87 </text:p>
          </table:table-cell>
        </table:table-row>
        <table:table-row>
          <table:table-cell table:style-name="Table3.A1" office:value-type="string">
            <text:p text:style-name="P17"><text:span text:style-name="T32">Comercial e industrial, gran productor</text:span> </text:p>
          </table:table-cell>
          <table:table-cell table:style-name="Table3.A1" office:value-type="string">
            <text:p text:style-name="P20">891.419,42 </text:p>
          </table:table-cell>
        </table:table-row>
        <table:table-row>
          <table:table-cell table:style-name="Table3.A1" office:value-type="string">
            <text:p text:style-name="P17"><text:span text:style-name="T32">Total</text:span> </text:p>
          </table:table-cell>
          <table:table-cell table:style-name="Table3.A1" office:value-type="string">
            <text:p text:style-name="P20">2.858.745,94 </text:p>
          </table:table-cell>
        </table:table-row>
      </table:table>
      <text:p text:style-name="P40">Con la salvedad de las categorías cuyo cálculo se justifica en los siguientes subapartados, las cuotas tributarias de las diferentes categorías mantendrán la proporcionalidad dentro de la estructura de cuotas tributarias de la ordenanza fiscal reguladora vigente, actualizando éstas para cubrir los costes estimados indicados en la tabla anterior. </text:p>
      <text:p text:style-name="P40"/>
      <text:p text:style-name="P32"><text:span text:style-name="T30">7.1.1 SERVICIO MÍNIMO DE RECOGIDA Y TRANSPORTE</text:span> </text:p>
      <text:p text:style-name="P32"><text:span text:style-name="T32">Se ha establecido una cuota tributaria correspondiente al servicio mínimo de recogida, que se aplicará a las categorías siguientes:</text:span> </text:p>
      <text:list xml:id="list1097586818693533364" text:style-name="L4">
        <text:list-item>
          <text:p text:style-name="P58"><text:span text:style-name="T32">A1: Viviendas/apartamentos tipo A.</text:span> </text:p>
        </text:list-item>
        <text:list-item>
          <text:p text:style-name="P58"><text:span text:style-name="T32">H: Hoteles, aparthoteles, por habitación.</text:span> </text:p>
        </text:list-item>
        <text:list-item>
          <text:p text:style-name="P58"><text:span text:style-name="T32">K: Locales profesionales.</text:span> </text:p>
        </text:list-item>
        <text:list-item>
          <text:p text:style-name="P58"><text:span text:style-name="T32">L: Locales cerrados</text:span> </text:p>
        </text:list-item>
        <text:list-item>
          <text:p text:style-name="P58"><text:span text:style-name="T32">P1: Atraques deportivos de 6 a 10 m.</text:span> </text:p>
        </text:list-item>
        <text:list-item>
          <text:p text:style-name="P58"><text:span text:style-name="T32">P2: Atraques deportivos de más de 10 m.</text:span> </text:p>
        </text:list-item>
      </text:list>
      <text:p text:style-name="P32"><text:span text:style-name="T32">La determinación de la tarifa del servicio mínimo de recogida se ha realizado a partir del coste del servicio de recogida a grandes productores, que se prestará fundamentalmente a hoteles y grandes complejos alojativos turísticos.</text:span> </text:p>
      <text:p text:style-name="P32"><text:span text:style-name="T32">Se estima que, del total de viviendas y unidades alojativas de diverso tipo, serán receptoras del servicio de recogida de grandes productores un total de 14.040 unidades generadoras, entre las que se debe repercutir los 891.419,42 estimados en el proyecto de explotación a razón de 63,50 por unidad generadora. Esta tarifa resultante se aplicará indistintamente a todas las unidades generadoras de las categorías indicadas independientemente de su ubicación en el callejero fiscal.</text:span> </text:p>
      <text:p text:style-name="P32"/>
      <text:p text:style-name="P32"><text:span text:style-name="T30">7.1.2 SERVICIO ADICIONAL DE RECOGIDA DE RESIDUOS DE PODA Y JARDINERÍA</text:span> </text:p>
      <text:p text:style-name="P32"><text:span text:style-name="T32">Se prestará un servicio de recogida de residuos de poda y jardinería de origen doméstico que, primordialmente, estará dirigido a las viviendas tipo B (categoría A2). Este servicio de recogida se estima, en el proyecto de explotación orientativo base de licitación, que tendrá un coste de 63.048,74 que, repercutidos entre los 3.144 receptores de este servicio, resulta en una cuota de 20,05 por cada vivienda tipo B.</text:span> </text:p>
      <text:p text:style-name="P32"><text:span text:style-name="T32">A la vista de ello, la cuota correspondiente a la vivienda tipo B (categoría A2) será el resultado de sumarle 20,05 a la cuota mínima de 63,50 , resultando en 83,55 . Esta tarifa resultante se aplicará indistintamente entre las unidades generadoras de las categorías indicadas independientemente de su ubicación en el callejero fiscal.</text:span> </text:p>
      <text:p text:style-name="P32"><text:soft-page-break/><text:span text:style-name="T30">7.1.3 SERVICIO DE RECOGIDA EN CONSULTORIOS MÉDICOS Y VETERINARIOS</text:span> </text:p>
      <text:p text:style-name="P32"><text:span text:style-name="T32">Por aplicación del REGLAMENTO REGULADOR DEL SERVICIO DE TRATAMIENTO DE RESIDUOS EN LOS COMPLEJOS AMBIENTALES DE LA ISLA DE GRAN CANARIA se hace necesario que los residuos sanitarios no peligrosos inespecíficos se recojan segregadamente dado su carácter no valorizable, y se destinen directamente al vertido en depósito controlado.</text:span> </text:p>
      <text:p text:style-name="P32"><text:span text:style-name="T32">Se estima que este servicio tendrá un coste de 28.442,81 que se repercuten entre las unidades generadoras identificadas en las categorías M1, M2, N1 y N2 en las cantidades siguientes:</text:span> </text:p>
      <text:list xml:id="list388400033603890534" text:style-name="L11">
        <text:list-item>
          <text:p text:style-name="P59"><text:span text:style-name="T32">Categoría M1 y N1: 476,81 en zona de costa y 357,62 en zonas interiores.</text:span> </text:p>
        </text:list-item>
        <text:list-item>
          <text:p text:style-name="P59"><text:span text:style-name="T32">Categoría M2 y N2: 1.050,90 en zona de costa y 788,17 en zonas interiores.</text:span> </text:p>
        </text:list-item>
      </text:list>
      <text:p text:style-name="P57"/>
      <text:p text:style-name="P32"><text:span text:style-name="T32">Las cuotas tributarias calculadas, que satisfacen los costes previstos en el proyecto de explotación orientativo, se incluyen como 12 a este informe.</text:span> </text:p>
      <text:p text:style-name="P32"/>
      <text:p text:style-name="P32"><text:span text:style-name="T30">7.2 SERVICIO DE TRATAMIENTO</text:span> </text:p>
      <text:p text:style-name="P32"><text:bookmark-start text:name="__RefHeading___Toc325_1590822930"/><text:span text:style-name="T32">Se calcularán en este punto las cuotas tributarias a aplicar para cada categoría que permitan cubrir los costes de tratamiento de los residuos recogidos.</text:span> <text:bookmark-end text:name="__RefHeading___Toc325_1590822930"/></text:p>
      <text:p text:style-name="P32"><text:span text:style-name="T32">Las cantidades de residuos entregadas a los gestores de tratamiento varían de año en año en función de múltiples factores, especialmente del grado de ocupación de la planta alojativa. Así, en la siguiente tabla se recogen las cantidades entregadas por los operadores del servicio de recogida de residuos domésticos y comerciales de los productores que son sujetos pasivos potenciales de la ordenanza fiscal durante los años 2.015 y 2.016, así como el coste económico correspondiente por aplicación de las tasas vigentes para 2.017 en la ORDENANZA FISCAL REGULADORA DE LAS TASAS POR LA PRESTACIÓN DEL SERVICIO DE TRATAMIENTO DE RESIDUOS EN LOS COMPLEJOS AMBIENTALES DE LA ISLA DE GRAN CANARIA .</text:span> </text:p>
      <table:table table:name="Table5" table:style-name="Table5">
        <table:table-column table:style-name="Table5.A"/>
        <table:table-column table:style-name="Table5.B"/>
        <table:table-column table:style-name="Table5.C"/>
        <table:table-column table:style-name="Table5.B"/>
        <table:table-column table:style-name="Table5.E"/>
        <table:table-column table:style-name="Table5.F"/>
        <table:table-row>
          <table:table-cell table:style-name="Table5.A1" table:number-rows-spanned="2" office:value-type="string">
            <text:p text:style-name="P15"><text:span text:style-name="T30">Año</text:span> </text:p>
          </table:table-cell>
          <table:table-cell table:style-name="Table5.A1" table:number-columns-spanned="2" office:value-type="string">
            <text:p text:style-name="P15"><text:span text:style-name="T30">Fracción resto</text:span> </text:p>
          </table:table-cell>
          <table:covered-table-cell/>
          <table:table-cell table:style-name="Table5.A1" table:number-columns-spanned="2" office:value-type="string">
            <text:p text:style-name="P15"><text:span text:style-name="T30">Residuos voluminosos</text:span> </text:p>
          </table:table-cell>
          <table:covered-table-cell/>
          <table:table-cell table:style-name="Table5.A1" table:number-rows-spanned="2" office:value-type="string">
            <text:p text:style-name="P16"><text:span text:style-name="T30">Importe total ()</text:span> </text:p>
          </table:table-cell>
        </table:table-row>
        <table:table-row>
          <table:covered-table-cell/>
          <table:table-cell table:style-name="Table5.A1" office:value-type="string">
            <text:p text:style-name="P18"><text:span text:style-name="T30">Cantidad (T)</text:span> </text:p>
          </table:table-cell>
          <table:table-cell table:style-name="Table5.A1" office:value-type="string">
            <text:p text:style-name="P18"><text:span text:style-name="T30">Importe ()</text:span> </text:p>
          </table:table-cell>
          <table:table-cell table:style-name="Table5.A1" office:value-type="string">
            <text:p text:style-name="P18"><text:span text:style-name="T30">Cantidad (T)</text:span> </text:p>
          </table:table-cell>
          <table:table-cell table:style-name="Table5.A1" office:value-type="string">
            <text:p text:style-name="P18"><text:span text:style-name="T30">Importe ()</text:span> </text:p>
          </table:table-cell>
          <table:covered-table-cell/>
        </table:table-row>
        <table:table-row>
          <table:table-cell table:style-name="Table5.A1" office:value-type="string">
            <text:p text:style-name="P18"><text:span text:style-name="T32">2.015</text:span> </text:p>
          </table:table-cell>
          <table:table-cell table:style-name="Table5.A1" office:value-type="string">
            <text:p text:style-name="P18"><text:span text:style-name="T32">25.379,20</text:span> </text:p>
          </table:table-cell>
          <table:table-cell table:style-name="Table5.A1" office:value-type="string">
            <text:p text:style-name="P19"><text:span text:style-name="T32">1.334.819,02</text:span> </text:p>
          </table:table-cell>
          <table:table-cell table:style-name="Table5.A1" office:value-type="string">
            <text:p text:style-name="P18"><text:span text:style-name="T32">360,16</text:span> </text:p>
          </table:table-cell>
          <table:table-cell table:style-name="Table5.A1" office:value-type="string">
            <text:p text:style-name="P19"><text:span text:style-name="T32">20.499,59</text:span> </text:p>
          </table:table-cell>
          <table:table-cell table:style-name="Table5.A1" office:value-type="string">
            <text:p text:style-name="P21"><text:span text:style-name="T32">1.355.318,61</text:span> </text:p>
          </table:table-cell>
        </table:table-row>
        <table:table-row>
          <table:table-cell table:style-name="Table5.A1" office:value-type="string">
            <text:p text:style-name="P18"><text:span text:style-name="T32">2.016</text:span> </text:p>
          </table:table-cell>
          <table:table-cell table:style-name="Table5.A1" office:value-type="string">
            <text:p text:style-name="P18"><text:span text:style-name="T32">26.141,83</text:span> </text:p>
          </table:table-cell>
          <table:table-cell table:style-name="Table5.A1" office:value-type="string">
            <text:p text:style-name="P19"><text:span text:style-name="T32">1.374.929,55</text:span> </text:p>
          </table:table-cell>
          <table:table-cell table:style-name="Table5.A1" office:value-type="string">
            <text:p text:style-name="P18"><text:span text:style-name="T32">487,12</text:span> </text:p>
          </table:table-cell>
          <table:table-cell table:style-name="Table5.A1" office:value-type="string">
            <text:p text:style-name="P19"><text:span text:style-name="T32">27.725,90</text:span> </text:p>
          </table:table-cell>
          <table:table-cell table:style-name="Table5.A1" office:value-type="string">
            <text:p text:style-name="P21"><text:span text:style-name="T32">1.402.655,45</text:span> </text:p>
          </table:table-cell>
        </table:table-row>
      </table:table>
      <text:p text:style-name="P32"><text:span text:style-name="T32">A la vista de la evolución de las cantidades de residuos gestionadas, y dada la alta ocupación de la planta alojativa del municipio, cabe estimar que el coste del tratamiento de residuos generados en 2.017 ascienda a la cantidad de 1.449.992,29 .</text:span> </text:p>
      <text:p text:style-name="P32"><text:span text:style-name="T32">No obstante lo anterior, el nuevo modelo de gestión, implementado en el proyecto de explotación, persigue la consecución de los objetivos previstos en la LRSC, tanto de prevención de la generación de residuos como de preparación para la reutilización, reciclado y valorización de residuos, por lo que cabe esperar, tanto una reducción de la generación de residuos, como una mejora en las fracciones recogidas selectivamente, que se traducirán en un menor coste del tratamiento de los mismos a medio plazo. La siguiente tabla muestra las cantidades de residuos que se prevé gestionar, y los importes correspondientes a su tratamiento.</text:span> </text:p>
      <table:table table:name="Table6" table:style-name="Table6">
        <table:table-column table:style-name="Table6.A"/>
        <table:table-column table:style-name="Table6.B"/>
        <table:table-column table:style-name="Table6.C"/>
        <table:table-column table:style-name="Table6.D"/>
        <table:table-row>
          <table:table-cell table:style-name="Table6.A1" office:value-type="string">
            <text:p text:style-name="P15"><text:span text:style-name="T30">Fracción residuo</text:span> </text:p>
          </table:table-cell>
          <table:table-cell table:style-name="Table6.A1" office:value-type="string">
            <text:p text:style-name="P15"><text:span text:style-name="T30">Cantidades (T)</text:span> </text:p>
          </table:table-cell>
          <table:table-cell table:style-name="Table6.A1" office:value-type="string">
            <text:p text:style-name="P15"><text:span text:style-name="T30">Tasa (/T)</text:span> </text:p>
          </table:table-cell>
          <table:table-cell table:style-name="Table6.A1" office:value-type="string">
            <text:p text:style-name="P16"><text:span text:style-name="T30">Importes ()</text:span> </text:p>
          </table:table-cell>
        </table:table-row>
        <table:table-row>
          <table:table-cell table:style-name="Table6.A1" office:value-type="string">
            <text:p text:style-name="P17"><text:span text:style-name="T32">Resto</text:span> </text:p>
          </table:table-cell>
          <table:table-cell table:style-name="Table6.A1" office:value-type="string">
            <text:p text:style-name="P19"><text:span text:style-name="T32">13.781,39</text:span> </text:p>
          </table:table-cell>
          <table:table-cell table:style-name="Table6.A1" office:value-type="string">
            <text:p text:style-name="P19"><text:span text:style-name="T32">52,595</text:span> </text:p>
          </table:table-cell>
          <table:table-cell table:style-name="Table6.A1" office:value-type="string">
            <text:p text:style-name="P21"><text:span text:style-name="T32">724.832,21</text:span> </text:p>
          </table:table-cell>
        </table:table-row>
        <table:table-row>
          <table:table-cell table:style-name="Table6.A1" office:value-type="string">
            <text:p text:style-name="P17"><text:span text:style-name="T32">Orgánica selectiva</text:span> </text:p>
          </table:table-cell>
          <table:table-cell table:style-name="Table6.A1" office:value-type="string">
            <text:p text:style-name="P19"><text:span text:style-name="T32">5.555,14</text:span> </text:p>
          </table:table-cell>
          <table:table-cell table:style-name="Table6.A1" office:value-type="string">
            <text:p text:style-name="P19"><text:span text:style-name="T32">17,267</text:span> </text:p>
          </table:table-cell>
          <table:table-cell table:style-name="Table6.A1" office:value-type="string">
            <text:p text:style-name="P21"><text:span text:style-name="T32">95.920,60</text:span> </text:p>
          </table:table-cell>
        </table:table-row>
        <table:table-row>
          <table:table-cell table:style-name="Table6.A1" office:value-type="string">
            <text:p text:style-name="P17"><text:span text:style-name="T32">Restos de poda y jardinería</text:span> </text:p>
          </table:table-cell>
          <table:table-cell table:style-name="Table6.A1" office:value-type="string">
            <text:p text:style-name="P19"><text:span text:style-name="T32">555,52</text:span> </text:p>
          </table:table-cell>
          <table:table-cell table:style-name="Table6.A1" office:value-type="string">
            <text:p text:style-name="P19"><text:span text:style-name="T32">16,266</text:span> </text:p>
          </table:table-cell>
          <table:table-cell table:style-name="Table6.A1" office:value-type="string">
            <text:p text:style-name="P21"><text:span text:style-name="T32">9.036,01</text:span> </text:p>
          </table:table-cell>
        </table:table-row>
        <table:table-row>
          <table:table-cell table:style-name="Table6.A1" office:value-type="string">
            <text:p text:style-name="P17"><text:span text:style-name="T32">Envases ligeros mezclados</text:span> </text:p>
          </table:table-cell>
          <table:table-cell table:style-name="Table6.A1" office:value-type="string">
            <text:p text:style-name="P19"><text:span text:style-name="T32">810,00</text:span> </text:p>
          </table:table-cell>
          <table:table-cell table:style-name="Table6.A1" office:value-type="string">
            <text:p text:style-name="P19"><text:span text:style-name="T32">0,000</text:span> </text:p>
          </table:table-cell>
          <table:table-cell table:style-name="Table6.A1" office:value-type="string">
            <text:p text:style-name="P21"><text:span text:style-name="T32">0,00</text:span> </text:p>
          </table:table-cell>
        </table:table-row>
        <table:table-row>
          <table:table-cell table:style-name="Table6.A1" office:value-type="string">
            <text:p text:style-name="P17"><text:span text:style-name="T32">Papel y cartón</text:span> </text:p>
          </table:table-cell>
          <table:table-cell table:style-name="Table6.A1" office:value-type="string">
            <text:p text:style-name="P19"><text:span text:style-name="T32">963,00</text:span> </text:p>
          </table:table-cell>
          <table:table-cell table:style-name="Table6.A1" office:value-type="string">
            <text:p text:style-name="P19"><text:span text:style-name="T32">0,000</text:span> </text:p>
          </table:table-cell>
          <table:table-cell table:style-name="Table6.A1" office:value-type="string">
            <text:p text:style-name="P21"><text:span text:style-name="T32">0,00</text:span> </text:p>
          </table:table-cell>
        </table:table-row>
        <text:soft-page-break/>
        <table:table-row>
          <table:table-cell table:style-name="Table6.A1" office:value-type="string">
            <text:p text:style-name="P17"><text:span text:style-name="T32">Residuos voluminosos</text:span> </text:p>
          </table:table-cell>
          <table:table-cell table:style-name="Table6.A1" office:value-type="string">
            <text:p text:style-name="P19"><text:span text:style-name="T32">207,02</text:span> </text:p>
          </table:table-cell>
          <table:table-cell table:style-name="Table6.A1" office:value-type="string">
            <text:p text:style-name="P19"><text:span text:style-name="T32">56,918</text:span> </text:p>
          </table:table-cell>
          <table:table-cell table:style-name="Table6.A1" office:value-type="string">
            <text:p text:style-name="P21"><text:span text:style-name="T32">11.783,45</text:span> </text:p>
          </table:table-cell>
        </table:table-row>
        <table:table-row>
          <table:table-cell table:style-name="Table6.A1" office:value-type="string">
            <text:p text:style-name="P17"><text:span text:style-name="T30">Total</text:span> </text:p>
          </table:table-cell>
          <table:table-cell table:style-name="Table6.A1" office:value-type="string">
            <text:p text:style-name="P19"><text:span text:style-name="T30">21.872,07</text:span> </text:p>
          </table:table-cell>
          <table:table-cell table:style-name="Table6.A1" office:value-type="string">
            <text:p text:style-name="P29"/>
          </table:table-cell>
          <table:table-cell table:style-name="Table6.A1" office:value-type="string">
            <text:p text:style-name="P21"><text:span text:style-name="T30">841.572,27</text:span> </text:p>
          </table:table-cell>
        </table:table-row>
      </table:table>
      <text:p text:style-name="P32"><text:span text:style-name="T32">Estos costes se repercutirán entre las unidades generadoras de residuos de forma proporcional a la cuota tributaria de la recogida de residuos, con las siguientes salvedades:</text:span> </text:p>
      <text:list xml:id="list8679167659020762803" text:style-name="L12">
        <text:list-item>
          <text:p text:style-name="P33"><text:span text:style-name="T32">Los locales cerrados no poseerán cuota de tratamiento, ya que, al no desarrollarse ninguna actividad, no generan residuos.</text:span> </text:p>
        </text:list-item>
        <text:list-item>
          <text:p text:style-name="P33"><text:span text:style-name="T32">El tratamiento de los residuos voluminosos, de origen doméstico, será repercutido exclusivamente a las unidades generadoras de categoría A1, A2 y H, por aplicación del criterio de mantener la misma cuota en estas unidades.</text:span> </text:p>
        </text:list-item>
      </text:list>
      <text:p text:style-name="P32"><text:span text:style-name="T32">Considerando lo anterior, las cuotas tributarias correspondientes al tratamiento suponen un 29,23% de las cuotas calculadas para el servicio de recogida, teniendo presente que el porcentaje de bajada que, como resultado de la licitación, se aplique sobre las cuotas tributarias correspondientes al servicio de recogida de residuos, no se aplicará sobre el tratamiento, pues este es un coste no sujeto a licitación.</text:span> </text:p>
      <text:p text:style-name="P32"><text:span text:style-name="T32">Por su parte, el tratamiento de los residuos voluminosos se prevé que tenga un coste de 11.783,45 que se repercuten entre 29.801 unidades generadoras a razón de 0,40 por unidad generadora de categoría A1, A2 y H a añadir a las cuotas tributarias por tratamiento que, de forma general, se han calculado previamente.</text:span> </text:p>
      <text:p text:style-name="P32"><text:span text:style-name="T32">Las cuotas tributarias por tratamiento de residuos, resultantes de todo lo anterior, se incluyen, de forma desglosada para cada categoría, en el 13 a este informe.</text:span> </text:p>
      <text:p text:style-name="P32"/>
      <text:p text:style-name="P32"><text:span text:style-name="T30">8 </text:span><text:span text:style-name="T33">REDUCCIÓN DE CUOTAS TRIBUTARIAS POR AUTOGESTIÓN DE RESIDUOS</text:span> </text:p>
      <text:p text:style-name="P32"><text:bookmark-start text:name="__RefHeading___Toc12944_1850390571"/><text:span text:style-name="T32">El Reglamento de prestación de prestación del servicio de recogida y transporte de residuos prevé que los grandes productores de una determinada fracción podrán gestionar por si mismos dicha fracción, pudiendo entregar el resto de fracciones al servicio público de gestión de residuos, si así lo deciden, en los términos indicados en dicho reglamento. Se practicará el porcentaje de reducción indicado en la tabla siguiente a la cuota tributaria a aplicar a cada unidad generadora a la que no se le preste el servicio de recogida y transporte de alguna de las fracciones indicadas en la misma. Esta reducción, que corresponde al porcentaje que representa la recogida de cada una de las fracciones respecto del total según el estudio de costes del proyecto de explotación orientativo, será acumulativa a todas las fracciones que el productor gestione por si mismo de acuerdo a lo indicado en el reglamento del servicio.</text:span> <text:bookmark-end text:name="__RefHeading___Toc12944_1850390571"/></text:p>
      <table:table table:name="Table7" table:style-name="Table7">
        <table:table-column table:style-name="Table7.A"/>
        <table:table-column table:style-name="Table7.B"/>
        <table:table-column table:style-name="Table7.C"/>
        <table:table-header-rows>
          <table:table-row>
            <table:table-cell table:style-name="Table7.A1" office:value-type="string">
              <text:p text:style-name="P15"><text:span text:style-name="T30">Fracción</text:span> </text:p>
            </table:table-cell>
            <table:table-cell table:style-name="Table7.A1" office:value-type="string">
              <text:p text:style-name="P15"><text:span text:style-name="T30">Porcentaje de reducción cuota tributaria de recogida y transporte</text:span> </text:p>
            </table:table-cell>
            <table:table-cell table:style-name="Table7.A1" office:value-type="string">
              <text:p text:style-name="P16"><text:span text:style-name="T30">Porcentaje de reducción cuota tributaria de tratamiento</text:span> </text:p>
            </table:table-cell>
          </table:table-row>
        </table:table-header-rows>
        <table:table-row>
          <table:table-cell table:style-name="Table7.A1" office:value-type="string">
            <text:p text:style-name="P17"><text:span text:style-name="T32">Selectiva EELL</text:span> </text:p>
          </table:table-cell>
          <table:table-cell table:style-name="Table7.A1" office:value-type="string">
            <text:p text:style-name="P18"><text:span text:style-name="T32">4%</text:span> </text:p>
          </table:table-cell>
          <table:table-cell table:style-name="Table7.A1" office:value-type="string">
            <text:p text:style-name="P22"><text:span text:style-name="T32">-</text:span> </text:p>
          </table:table-cell>
        </table:table-row>
        <table:table-row>
          <table:table-cell table:style-name="Table7.A1" office:value-type="string">
            <text:p text:style-name="P17"><text:span text:style-name="T32">Selectiva P/C</text:span> </text:p>
          </table:table-cell>
          <table:table-cell table:style-name="Table7.A1" office:value-type="string">
            <text:p text:style-name="P18"><text:span text:style-name="T32">4%</text:span> </text:p>
          </table:table-cell>
          <table:table-cell table:style-name="Table7.A1" office:value-type="string">
            <text:p text:style-name="P22"><text:span text:style-name="T32">-</text:span> </text:p>
          </table:table-cell>
        </table:table-row>
        <table:table-row>
          <table:table-cell table:style-name="Table7.A1" office:value-type="string">
            <text:p text:style-name="P17"><text:span text:style-name="T32">Selectiva orgánica (FORS)</text:span> </text:p>
          </table:table-cell>
          <table:table-cell table:style-name="Table7.A1" office:value-type="string">
            <text:p text:style-name="P18"><text:span text:style-name="T32">18%</text:span> </text:p>
          </table:table-cell>
          <table:table-cell table:style-name="Table7.A1" office:value-type="string">
            <text:p text:style-name="P22"><text:span text:style-name="T32">10%</text:span> </text:p>
          </table:table-cell>
        </table:table-row>
        <table:table-row>
          <table:table-cell table:style-name="Table7.A1" office:value-type="string">
            <text:p text:style-name="P17"><text:span text:style-name="T32">Resto</text:span> </text:p>
          </table:table-cell>
          <table:table-cell table:style-name="Table7.A1" office:value-type="string">
            <text:p text:style-name="P18"><text:span text:style-name="T32">74%</text:span> </text:p>
          </table:table-cell>
          <table:table-cell table:style-name="Table7.A1" office:value-type="string">
            <text:p text:style-name="P22"><text:span text:style-name="T32">90%</text:span> </text:p>
          </table:table-cell>
        </table:table-row>
      </table:table>
      <text:p text:style-name="P32"><text:span text:style-name="T30"/></text:p>
      <text:p text:style-name="P32"><text:span text:style-name="T30">9 </text:span><text:span text:style-name="T33">RESUMEN DE INGRESOS Y COSTES</text:span> </text:p>
      <text:p text:style-name="P32"><text:bookmark-start text:name="__RefHeading___Toc20930_1590822930"/><text:span text:style-name="T32">Por aplicación de las cuotas tributarias calculadas anteriormente, los ingresos ascenderían a las cantidades siguientes:</text:span> <text:bookmark-end text:name="__RefHeading___Toc20930_1590822930"/></text:p>
      <text:list xml:id="list3482484700171387183" text:style-name="L13">
        <text:list-item>
          <text:p text:style-name="P60"><text:span text:style-name="T32">Servicio de recogida: 2.858.633,05 .</text:span> </text:p>
        </text:list-item>
        <text:list-item>
          <text:p text:style-name="P60"><text:span text:style-name="T32">Servicio de </text:span><text:span text:style-name="T7">tratamiento</text:span><text:span text:style-name="T32">: 841.505,24 .</text:span> </text:p>
        </text:list-item>
        <text:list-item>
          <text:p text:style-name="P60"><text:span text:style-name="T32">Total ingresos: 3.700.138,29 .</text:span> </text:p>
        </text:list-item>
      </text:list>
      <text:p text:style-name="P32"><text:span text:style-name="T32">Por su parte, los costes previsibles del servicio de recogida, transporte y tratamiento de residuos, son los siguientes:</text:span> </text:p>
      <text:list xml:id="list5095581897719274934" text:style-name="L14">
        <text:list-item>
          <text:p text:style-name="P61">Coste del servicio de recogida: 2.858.745,94 </text:p>
        </text:list-item>
        <text:list-item>
          <text:p text:style-name="P61">Coste del servicio de tratamiento: 1.449.992,29 </text:p>
        </text:list-item>
        <text:list-item>
          <text:p text:style-name="P61">Coste de recaudación y gestión: 37.003,18 </text:p>
        </text:list-item>
        <text:list-item>
          <text:p text:style-name="P61">Costes totales: 4.345.739,61 </text:p>
        </text:list-item>
      </text:list>
      <text:p text:style-name="P40">Se han incluido los costes estimados de gestión y recaudación, considerados como un 1% sobre el total de derechos liquidados. </text:p>
      <text:p text:style-name="P32"><text:span text:style-name="T32">El Real Decreto Legislativo 2/2004, de 5 de marzo, por el que se aprueba el texto refundido de la Ley Reguladora de las Haciendas Locales (TRLRHL), establece en el artículo 24.2 que el importe de las tasas por la prestación de un servicio o por la realización de una actividad no podrá exceder, en su </text:span><text:soft-page-break/><text:span text:style-name="T32">conjunto, del coste real o previsible del servicio o actividad de que se trate o, en su defecto, del valor de la prestación recibida, cuestión que se cumple si atendemos que los costes se calculan en 4.345.739,61 y los ingresos determinados en este informe ascienden a 3.700.138,29 que quedarían reducidos a un total de 3.330.124,46 si consideramos una efectividad del 90% en la recaudación.</text:span> </text:p>
      <text:p text:style-name="P32"><text:span text:style-name="T32">En su virtud, considerando los cálculos y datos expuestos, se pone de manifiesto que, a tenor de lo establecido en el apartado 2 del artículo 24 del texto refundido de la Ley Reguladora de las Haciendas Locales, el importe de la tasa por la prestación del servicio público, no excede, en su conjunto, del coste previsible del servicio.</text:span> </text:p>
      <text:p text:style-name="P44">El estudio técnico-económico analiza las variables técnicas y económicas del servicio de recogida y tratamiento de residuos a prestar por el Ayuntamiento de Mogán y la repercusión del coste a sus productores o poseedores, determinando así las oportunas cuotas tributarias. De esta manera se justifican las tasas establecidas en la modificación de la Ordenanza Fiscal Reguladora de la tasa de recogida de basuras y tratamiento de residuos, aprobada inicialmente por el Pleno de este Ayuntamiento, el dia 30 de noviembre de 2017, y definitivamente, el <text:span text:style-name="T63">27 de diciembre de 2018; siendo publicada en el</text:span> <text:span text:style-name="T56">BOP de Las Palmas n.º 11, de fecha 25 de enero de 2019. Asimismo queda justificativado que el importe de la tasa por la prestación del servicio público, no excede, en su conjunto, del coste previsible del servicio. </text:span></text:p>
      <text:p text:style-name="P45">La Federación de Empresarios de Hostelería y Turismo de Las Palmas presentó un recurso contencioso-administrativo contra el acto de aprobación de la mentada Ordenanza Fiscal, entre las alegaciones presentadas, se indica que esta Administración pretendía recaudar por encima del coste real o previsible del servicio. </text:p>
      <text:p text:style-name="P32"><text:span text:style-name="T5">En la propia sentencia se indica que De conformidad con lo señalado en los fundamentos de Derecho precentes, no ha resultado acreditado que el Estudio Económico de la Ordenanza no justifique los importes de las cuotas tributarias del servicio, ni que las mismas no se corresponden con los costes a cubrir por el servicio considerado en su conjunto, debe desestimarse en su integridad el recurso interpuesto con imposición de costas a la recurrente ex artículo 139 de la Ley Jurisdiccional. La Sentencia finaliza fallando, en fecha 29/09/2023, a favor del Ayuntamiento de Mogán y desestimando el recurso contencioso-administrativo presentado por la Federación de Empresarios de Hostelería y Turismo de Las Palmas.</text:span> </text:p>
      <text:p text:style-name="P32"><text:span text:style-name="T46">TERCERO.- </text:span><text:span text:style-name="T45">Vista la entrada en vigor de la </text:span><text:span text:style-name="T36">Ley 7/2022, de 8 de abril, de residuos y suelos contaminados para una economía</text:span><text:span text:style-name="T38"> </text:span><text:span text:style-name="T36">circular, que en su artículo 11.1, denominado costes de la gestión de los residuos, dice </text:span><text:span text:style-name="T32">De acuerdo con el principio «quien contamina paga», los costes relativos a la gestión de los residuos, incluidos los costes correspondientes a la infraestructura necesaria y a su funcionamiento, así como los costes relativos a los impactos medioambientales y en particular los de las emisiones de gases de efecto invernadero, tendrán que ser sufragados por el productor inicial de residuos, por el poseedor actual o por el anterior poseedor de residuos de acuerdo con lo establecido en el artículo 104. El Ministerio para la Transición Ecológica y el Reto Demográfico podrá realizar estudios para obtener información sobre los criterios para la contabilización de dichos costes, especialmente los relativos a impactos ambientales y a emisiones de gases de efecto invernadero.</text:span> </text:p>
      <text:p text:style-name="P54">La aplicación del principio implica que el contaminador sufrague los costes de su contaminación, incluso los de las medidas adoptadas para prevenir, controlar y reparar la contaminación y los costes que supone para la Administración. Con la aplicación de este principio se intenta incentivar a quienes contaminan a evitar el daño medioa<text:span text:style-name="T17">mbiental, y se les obliga a asumir la responsabilidad por la contaminación que generan. </text:span></text:p>
      <text:p text:style-name="P44"><text:span text:style-name="T51">CUARTO.-</text:span><text:span text:style-name="T50"> </text:span><text:span text:style-name="T52">El 5 de mayo de 2023, el Director General de la OMS, concluyó que la COVID-19 ya no constituye una Emergencia de Salud Pública de Importancia Internacional (ESPII) y que es el momento de hacer la transición a un manejo a largo plazo de la enfermedad integrado en el control de las infecciones respiratorias agudas (IRAs). </text:span></text:p>
      <text:p text:style-name="P48">A nivel global, la tendencia decreciente en los últimos meses tanto en los fallecimientos como en las hospitalizaciones relacionadas con COVID-19, los altos niveles de inmunidad de la población al SARS-CoV-2, la baja virulencia mantenida en el tiempo de los sucesivos linajes de Ómicron que no parecen estar asociados con formas de enfermedad más grave y la mejora en el manejo de casos clínicos, hacen preciso un cambio de enfoque en la estrategia de vigilancia y control frente a COVID-19 a nivel global como indica el Plan Estratégico de Preparación y Respuesta de la OMS Abril 2023- Abril 2025. </text:p>
      <text:p text:style-name="P48">La situación en España ha seguido una tendencia similar a la observada a nivel global. Así, en los últimos meses, de acuerdo a los datos recibidos en la Red Nacional de Vigilancia Epidemiológica, tanto <text:soft-page-break/>la incidencia acumulada como los datos referidos a ingresos y ocupación hospitalaria de COVID-19 ha sido muy estable. Salvo breves periodos, durante el año 2023 se aprecia un continuo descenso en los casos registrados. </text:p>
      <text:p text:style-name="P44">Se considera por tanto que, aunque la COVID-19 continúa siendo relevante para la salud pública, es pertinente la transición a una nueva estrategia de vigilancia y control de la COVID-19 sostenible e integrada en la vigilancia y prevención de las IRAs, centrada en los ejes que se presentan a continuación. Con la entrada en vigor de esta nueva estrategia, las medidas y recomendaciones incluidas en la anterior Estrategia de Vigilancia y Control de COVID-19 de marzo de 2022 dejan de tener aplicación. </text:p>
      <text:p text:style-name="P32"><text:span text:style-name="T7">En base a todo ello, </text:span><text:span text:style-name="T36">El Consejo de Ministros, en su reunión del día 04 de julio de 2023, a propuesta del Ministro de Sanidad, ha aprobado la Orden SND/726/2023, por el que se declara la finalización de la situación de crisis sanitaria ocasionada por la COVID-19.</text:span> </text:p>
      <text:p text:style-name="P32"><text:span text:style-name="T59">QUINTO.-</text:span><text:span text:style-name="T61"> </text:span><text:span text:style-name="T60">Considerando todo lo expuesto anteriormente, </text:span><text:span text:style-name="T36">se propone la modificación de las </text:span><text:span text:style-name="T39">cuotas establecidas en el anejo 1 de </text:span><text:span text:style-name="T47">la </text:span><text:span text:style-name="T39">Ordenanza Fiscal Reguladora de la tasa por prestación del servicio de recogida domiciliaria de basuras y tratamiento de residuos sólidos urbano</text:span><text:span text:style-name="T36">, volviendo a insertar las cuotas las que fueron aprobadas def</text:span><text:span text:style-name="T5">initivamente </text:span><text:span text:style-name="T60">por el Pleno de este Ayuntamiento, el día 27 de diciembre de 2018 (y </text:span><text:span text:style-name="T5">publicadas en el BOP de Las Palmas n.º 11, de fecha 25 de enero de 2019), en base al estudio económico mentando anteriormente, en el que ya se informaba que el importe de la tasa por la prestación del servicio público no excedía, en su conjunto, del coste previsible del servicio.</text:span> </text:p>
      <text:p text:style-name="P32"><text:span text:style-name="T61">Asimismo, se propone la modificación de los </text:span><text:span text:style-name="T62">artículos 8, 9, 16, 17 y 18</text:span><text:span text:style-name="T61"> con el </text:span><text:span text:style-name="T5">objetivo de vincular el devengo de la tasa y el pago de la misma al Impuesto de Bienes Inmuebles, pasando a ser anual en el caso de residuos domésticos, y semestral para residuos comerciales, mejorando la eficiencia administrativa en la gestión y recaudación de la tasa al eliminar el devengo trimestral.</text:span> </text:p>
      <text:p text:style-name="P32"><text:span text:style-name="T5">En los mismos términos, en relación a la </text:span><text:span text:style-name="T8">disposición final</text:span><text:span text:style-name="T5">, se propone su modificación para que el texto sea más genérico y no haya que actualizarse cada vez que tramite y aprueben cambios en su contenido.</text:span> </text:p>
      <text:p text:style-name="P44"><text:span text:style-name="T64">SEXTO.-</text:span><text:span text:style-name="T58"> </text:span>En atención al artículo 22.2.d) de la Ley 7/1985, de 2 de abril, Reguladora de las Bases del Régimen Local, el órgano competente para la aprobación de las ordenanzas, por lo que también se entiende que para la modificación, es el Pleno. </text:p>
      <text:p text:style-name="P32"><text:span text:style-name="T5">En base a todo lo anterior, se exponen las siguientes</text:span> </text:p>
      <text:p text:style-name="P32"/>
      <text:p text:style-name="P32"/>
      <text:p text:style-name="P37"><text:span text:style-name="T6">CONCLUSIONES</text:span> </text:p>
      <text:p text:style-name="P32"><text:span text:style-name="T30">PRIMERA.- </text:span><text:span text:style-name="T32">Que se </text:span><text:span text:style-name="T30">modifiquen </text:span><text:span text:style-name="T37">las cuotas establecidas en el anejo 1</text:span><text:span text:style-name="T38"> </text:span><text:span text:style-name="T36">de </text:span><text:span text:style-name="T45">la </text:span><text:span text:style-name="T36">Ordenanza Fiscal Reguladora de la tasa por prestación del servicio de recogida domiciliaria de basuras y tratamiento de residuos sólidos urbano, volviendo a insertar las cuotas que fueron aprobadas definitivamente </text:span><text:span text:style-name="T45">por el Pleno de este Ayuntamiento, el día 27 de diciembre de 2018 (y </text:span><text:span text:style-name="T36">publicadas en el BOP de Las Palmas n.º 11, de fecha 25 de enero de 2019)</text:span><text:span text:style-name="T60">,</text:span><text:span text:style-name="T7"> </text:span><text:span text:style-name="T5">siendo, por tanto, las cuotas tributarias de los anejos 1 y 2 las siguientes </text:span><text:span text:style-name="T29">(las notas aclaratorias de los anexos no se modifican):</text:span> </text:p>
      <text:p text:style-name="P32"><text:span text:style-name="T6">ANEJO 1 - CUOTAS TRIBUTARIAS DEL SERVICIO DE RECOGIDA DE RESIDUOS POR TIPOLOGÍA DE UNIDAD GENERADORA DEL RESIDUO.</text:span> </text:p>
      <table:table table:name="Table8" table:style-name="Table8">
        <table:table-column table:style-name="Table8.A"/>
        <table:table-column table:style-name="Table8.B"/>
        <table:table-column table:style-name="Table8.C"/>
        <table:table-column table:style-name="Table8.D"/>
        <table:table-row table:style-name="Table8.1">
          <table:table-cell table:style-name="Table8.A1" table:number-columns-spanned="2" office:value-type="string">
            <text:p text:style-name="P23"><text:span text:style-name="T6">TIPOS DE INMUEBLE/ ACTIVIDAD</text:span> </text:p>
          </table:table-cell>
          <table:covered-table-cell/>
          <table:table-cell table:style-name="Table8.A1" office:value-type="string">
            <text:p text:style-name="P23"><text:span text:style-name="T6">PRECIOS UNITARIOS<text:line-break/>ZONA COSTA</text:span> </text:p>
          </table:table-cell>
          <table:table-cell table:style-name="Table8.A1" office:value-type="string">
            <text:p text:style-name="P23"><text:span text:style-name="T6">PRECIOS UNITARIOS<text:line-break/>ZONA INTERIOR</text:span> </text:p>
          </table:table-cell>
        </table:table-row>
        <table:table-row table:style-name="Table8.2">
          <table:table-cell table:style-name="Table8.A2" office:value-type="string">
            <text:p text:style-name="P24"><text:span text:style-name="T7">A1</text:span> </text:p>
          </table:table-cell>
          <table:table-cell table:style-name="Table8.A2" office:value-type="string">
            <text:p text:style-name="P24"><text:span text:style-name="T7">Viviendas/ apartamentos tipo A</text:span> </text:p>
          </table:table-cell>
          <table:table-cell table:style-name="Table8.C2" table:number-columns-spanned="2" office:value-type="float" office:value="63.5">
            <text:p text:style-name="P25">63,5</text:p>
          </table:table-cell>
          <table:covered-table-cell/>
        </table:table-row>
        <table:table-row table:style-name="Table8.2">
          <table:table-cell table:style-name="Table8.A2" office:value-type="string">
            <text:p text:style-name="P24"><text:span text:style-name="T7">A2</text:span> </text:p>
          </table:table-cell>
          <table:table-cell table:style-name="Table8.A2" office:value-type="string">
            <text:p text:style-name="P24"><text:span text:style-name="T7">Viviendas/ apartamentos tipo B (*)</text:span> </text:p>
          </table:table-cell>
          <table:table-cell table:style-name="Table8.C2" table:number-columns-spanned="2" office:value-type="float" office:value="83.55">
            <text:p text:style-name="P25">83,55</text:p>
          </table:table-cell>
          <table:covered-table-cell/>
        </table:table-row>
        <table:table-row table:style-name="Table8.2">
          <table:table-cell table:style-name="Table8.A2" office:value-type="string">
            <text:p text:style-name="P24"><text:span text:style-name="T7">B1</text:span> </text:p>
          </table:table-cell>
          <table:table-cell table:style-name="Table8.A2" office:value-type="string">
            <text:p text:style-name="P24"><text:span text:style-name="T7">Comercios varios hasta 50 m2</text:span> </text:p>
          </table:table-cell>
          <table:table-cell table:style-name="Table8.C2" office:value-type="float" office:value="145.69">
            <text:p text:style-name="P25">145,69</text:p>
          </table:table-cell>
          <table:table-cell table:style-name="Table8.C2" office:value-type="float" office:value="108.61">
            <text:p text:style-name="P25">108,61</text:p>
          </table:table-cell>
        </table:table-row>
        <table:table-row table:style-name="Table8.2">
          <table:table-cell table:style-name="Table8.A2" office:value-type="string">
            <text:p text:style-name="P24"><text:span text:style-name="T7">B2</text:span> </text:p>
          </table:table-cell>
          <table:table-cell table:style-name="Table8.A2" office:value-type="string">
            <text:p text:style-name="P24"><text:span text:style-name="T7">Comercios varios desde 50 m2 hasta 100 m2 (*)</text:span> </text:p>
          </table:table-cell>
          <table:table-cell table:style-name="Table8.C2" office:value-type="float" office:value="198.67">
            <text:p text:style-name="P25">198,67</text:p>
          </table:table-cell>
          <table:table-cell table:style-name="Table8.C2" office:value-type="float" office:value="148.34">
            <text:p text:style-name="P25">148,34</text:p>
          </table:table-cell>
        </table:table-row>
        <table:table-row table:style-name="Table8.2">
          <table:table-cell table:style-name="Table8.A2" office:value-type="string">
            <text:p text:style-name="P24"><text:span text:style-name="T7">B3</text:span> </text:p>
          </table:table-cell>
          <table:table-cell table:style-name="Table8.A2" office:value-type="string">
            <text:p text:style-name="P24"><text:span text:style-name="T7">Comercios de más de 100 m2</text:span> </text:p>
          </table:table-cell>
          <table:table-cell table:style-name="Table8.C2" office:value-type="float" office:value="298">
            <text:p text:style-name="P25">298</text:p>
          </table:table-cell>
          <table:table-cell table:style-name="Table8.C2" office:value-type="float" office:value="231.78">
            <text:p text:style-name="P25">231,78</text:p>
          </table:table-cell>
        </table:table-row>
        <table:table-row table:style-name="Table8.2">
          <table:table-cell table:style-name="Table8.A2" office:value-type="string">
            <text:p text:style-name="P24"><text:span text:style-name="T7">C1</text:span> </text:p>
          </table:table-cell>
          <table:table-cell table:style-name="Table8.A2" office:value-type="string">
            <text:p text:style-name="P24"><text:span text:style-name="T7">Bares/ cafeterías hasta 50 m2 (*)</text:span> </text:p>
          </table:table-cell>
          <table:table-cell table:style-name="Table8.C2" office:value-type="float" office:value="476.81">
            <text:p text:style-name="P25">476,81</text:p>
          </table:table-cell>
          <table:table-cell table:style-name="Table8.C2" office:value-type="float" office:value="357.6">
            <text:p text:style-name="P25">357,6</text:p>
          </table:table-cell>
        </table:table-row>
        <table:table-row table:style-name="Table8.2">
          <table:table-cell table:style-name="Table8.A2" office:value-type="string">
            <text:p text:style-name="P24"><text:span text:style-name="T7">C2</text:span> </text:p>
          </table:table-cell>
          <table:table-cell table:style-name="Table8.A2" office:value-type="string">
            <text:p text:style-name="P24"><text:span text:style-name="T7">Bares/ cafeterías de más de 50 m2</text:span> </text:p>
          </table:table-cell>
          <table:table-cell table:style-name="Table8.C2" office:value-type="float" office:value="741.7">
            <text:p text:style-name="P25">741,7</text:p>
          </table:table-cell>
          <table:table-cell table:style-name="Table8.C2" office:value-type="float" office:value="556.27">
            <text:p text:style-name="P25">556,27</text:p>
          </table:table-cell>
        </table:table-row>
        <table:table-row table:style-name="Table8.2">
          <table:table-cell table:style-name="Table8.A2" office:value-type="string">
            <text:p text:style-name="P24"><text:span text:style-name="T7">D</text:span> </text:p>
          </table:table-cell>
          <table:table-cell table:style-name="Table8.A2" office:value-type="string">
            <text:p text:style-name="P24"><text:span text:style-name="T7">Discotecas/ pubs/ salas de fiesta</text:span> </text:p>
          </table:table-cell>
          <table:table-cell table:style-name="Table8.C2" office:value-type="float" office:value="1059.57">
            <text:p text:style-name="P25">1059,57</text:p>
          </table:table-cell>
          <table:table-cell table:style-name="Table8.C2" office:value-type="float" office:value="794.68">
            <text:p text:style-name="P25">794,68</text:p>
          </table:table-cell>
        </table:table-row>
        <table:table-row table:style-name="Table8.2">
          <table:table-cell table:style-name="Table8.A2" office:value-type="string">
            <text:p text:style-name="P24"><text:span text:style-name="T7">E1</text:span> </text:p>
          </table:table-cell>
          <table:table-cell table:style-name="Table8.A2" office:value-type="string">
            <text:p text:style-name="P24"><text:span text:style-name="T7">Restaurantes hasta 50 m2</text:span> </text:p>
          </table:table-cell>
          <table:table-cell table:style-name="Table8.C2" office:value-type="float" office:value="864.88">
            <text:p text:style-name="P25">864,88</text:p>
          </table:table-cell>
          <table:table-cell table:style-name="Table8.C2" office:value-type="float" office:value="648.99">
            <text:p text:style-name="P25">648,99</text:p>
          </table:table-cell>
        </table:table-row>
        <table:table-row table:style-name="Table8.2">
          <table:table-cell table:style-name="Table8.A2" office:value-type="string">
            <text:p text:style-name="P24"><text:span text:style-name="T7">E2</text:span> </text:p>
          </table:table-cell>
          <table:table-cell table:style-name="Table8.A2" office:value-type="string">
            <text:p text:style-name="P24"><text:span text:style-name="T7">Restaurantes desde 50 m2 hasta 100 m2</text:span> </text:p>
          </table:table-cell>
          <table:table-cell table:style-name="Table8.C2" office:value-type="float" office:value="1059.57">
            <text:p text:style-name="P25">1059,57</text:p>
          </table:table-cell>
          <table:table-cell table:style-name="Table8.C2" office:value-type="float" office:value="794.68">
            <text:p text:style-name="P25">794,68<text:soft-page-break/></text:p>
          </table:table-cell>
        </table:table-row>
        <table:table-row table:style-name="Table8.2">
          <table:table-cell table:style-name="Table8.A2" office:value-type="string">
            <text:p text:style-name="P24"><text:span text:style-name="T7">E3</text:span> </text:p>
          </table:table-cell>
          <table:table-cell table:style-name="Table8.A2" office:value-type="string">
            <text:p text:style-name="P24"><text:span text:style-name="T7">Restaurantes desde 100 m2 hasta 150 m2</text:span> </text:p>
          </table:table-cell>
          <table:table-cell table:style-name="Table8.C2" office:value-type="float" office:value="1217.18">
            <text:p text:style-name="P25">1217,18</text:p>
          </table:table-cell>
          <table:table-cell table:style-name="Table8.C2" office:value-type="float" office:value="912.56">
            <text:p text:style-name="P25">912,56</text:p>
          </table:table-cell>
        </table:table-row>
        <table:table-row table:style-name="Table8.2">
          <table:table-cell table:style-name="Table8.A2" office:value-type="string">
            <text:p text:style-name="P24"><text:span text:style-name="T7">E4</text:span> </text:p>
          </table:table-cell>
          <table:table-cell table:style-name="Table8.A2" office:value-type="string">
            <text:p text:style-name="P24"><text:span text:style-name="T7">Restaurantes desde 150 m2 hasta 200 m2</text:span> </text:p>
          </table:table-cell>
          <table:table-cell table:style-name="Table8.C2" office:value-type="float" office:value="1456.91">
            <text:p text:style-name="P25">1456,91</text:p>
          </table:table-cell>
          <table:table-cell table:style-name="Table8.C2" office:value-type="float" office:value="1092.68">
            <text:p text:style-name="P25">1092,68</text:p>
          </table:table-cell>
        </table:table-row>
        <table:table-row table:style-name="Table8.2">
          <table:table-cell table:style-name="Table8.A2" office:value-type="string">
            <text:p text:style-name="P24"><text:span text:style-name="T7">E5</text:span> </text:p>
          </table:table-cell>
          <table:table-cell table:style-name="Table8.A2" office:value-type="string">
            <text:p text:style-name="P24"><text:span text:style-name="T7">Restaurantes más de 200 m2</text:span> </text:p>
          </table:table-cell>
          <table:table-cell table:style-name="Table8.C2" office:value-type="float" office:value="1721.8">
            <text:p text:style-name="P25">1721,8</text:p>
          </table:table-cell>
          <table:table-cell table:style-name="Table8.C2" office:value-type="float" office:value="1291.35">
            <text:p text:style-name="P25">1291,35</text:p>
          </table:table-cell>
        </table:table-row>
        <table:table-row table:style-name="Table8.2">
          <table:table-cell table:style-name="Table8.A2" office:value-type="string">
            <text:p text:style-name="P24"><text:span text:style-name="T7">F1</text:span> </text:p>
          </table:table-cell>
          <table:table-cell table:style-name="Table8.A2" office:value-type="string">
            <text:p text:style-name="P24"><text:span text:style-name="T7">Supermercados hasta 50 m2</text:span> </text:p>
          </table:table-cell>
          <table:table-cell table:style-name="Table8.C2" office:value-type="float" office:value="1059.57">
            <text:p text:style-name="P25">1059,57</text:p>
          </table:table-cell>
          <table:table-cell table:style-name="Table8.C2" office:value-type="float" office:value="794.68">
            <text:p text:style-name="P25">794,68</text:p>
          </table:table-cell>
        </table:table-row>
        <table:table-row table:style-name="Table8.2">
          <table:table-cell table:style-name="Table8.A2" office:value-type="string">
            <text:p text:style-name="P24"><text:span text:style-name="T7">F2</text:span> </text:p>
          </table:table-cell>
          <table:table-cell table:style-name="Table8.A2" office:value-type="string">
            <text:p text:style-name="P24"><text:span text:style-name="T7">Supermercados desde 50 m2 hasta 100 m2</text:span> </text:p>
          </table:table-cell>
          <table:table-cell table:style-name="Table8.C2" office:value-type="float" office:value="1466.18">
            <text:p text:style-name="P25">1466,18</text:p>
          </table:table-cell>
          <table:table-cell table:style-name="Table8.C2" office:value-type="float" office:value="1099.31">
            <text:p text:style-name="P25">1099,31</text:p>
          </table:table-cell>
        </table:table-row>
        <table:table-row table:style-name="Table8.2">
          <table:table-cell table:style-name="Table8.A2" office:value-type="string">
            <text:p text:style-name="P24"><text:span text:style-name="T7">F3</text:span> </text:p>
          </table:table-cell>
          <table:table-cell table:style-name="Table8.A2" office:value-type="string">
            <text:p text:style-name="P24"><text:span text:style-name="T7">Supermercados desde 100 m2 hasta 150 m2</text:span> </text:p>
          </table:table-cell>
          <table:table-cell table:style-name="Table8.C2" office:value-type="float" office:value="1854.25">
            <text:p text:style-name="P25">1854,25</text:p>
          </table:table-cell>
          <table:table-cell table:style-name="Table8.C2" office:value-type="float" office:value="1390.69">
            <text:p text:style-name="P25">1390,69</text:p>
          </table:table-cell>
        </table:table-row>
        <table:table-row table:style-name="Table8.2">
          <table:table-cell table:style-name="Table8.A2" office:value-type="string">
            <text:p text:style-name="P24"><text:span text:style-name="T7">F4</text:span> </text:p>
          </table:table-cell>
          <table:table-cell table:style-name="Table8.A2" office:value-type="string">
            <text:p text:style-name="P24"><text:span text:style-name="T7">Supermercados desde 150 m2 hasta 200 m2</text:span> </text:p>
          </table:table-cell>
          <table:table-cell table:style-name="Table8.C2" office:value-type="float" office:value="2595.95">
            <text:p text:style-name="P25">2595,95</text:p>
          </table:table-cell>
          <table:table-cell table:style-name="Table8.C2" office:value-type="float" office:value="1946.96">
            <text:p text:style-name="P25">1946,96</text:p>
          </table:table-cell>
        </table:table-row>
        <table:table-row table:style-name="Table8.2">
          <table:table-cell table:style-name="Table8.A2" office:value-type="string">
            <text:p text:style-name="P24"><text:span text:style-name="T7">F5</text:span> </text:p>
          </table:table-cell>
          <table:table-cell table:style-name="Table8.A2" office:value-type="string">
            <text:p text:style-name="P24"><text:span text:style-name="T7">Supermercados desde 200 m2 hasta 400 m2</text:span> </text:p>
          </table:table-cell>
          <table:table-cell table:style-name="Table8.C2" office:value-type="float" office:value="2860.84">
            <text:p text:style-name="P25">2860,84</text:p>
          </table:table-cell>
          <table:table-cell table:style-name="Table8.C2" office:value-type="float" office:value="2145.63">
            <text:p text:style-name="P25">2145,63</text:p>
          </table:table-cell>
        </table:table-row>
        <table:table-row table:style-name="Table8.2">
          <table:table-cell table:style-name="Table8.A2" office:value-type="string">
            <text:p text:style-name="P24"><text:span text:style-name="T7">F6</text:span> </text:p>
          </table:table-cell>
          <table:table-cell table:style-name="Table8.A2" office:value-type="string">
            <text:p text:style-name="P24"><text:span text:style-name="T7">Supermercados más de 400 m2</text:span> </text:p>
          </table:table-cell>
          <table:table-cell table:style-name="Table8.C2" office:value-type="float" office:value="4762.77">
            <text:p text:style-name="P25">4762,77</text:p>
          </table:table-cell>
          <table:table-cell table:style-name="Table8.C2" office:value-type="float" office:value="3572.08">
            <text:p text:style-name="P25">3572,08</text:p>
          </table:table-cell>
        </table:table-row>
        <table:table-row table:style-name="Table8.2">
          <table:table-cell table:style-name="Table8.A2" office:value-type="string">
            <text:p text:style-name="P24"><text:span text:style-name="T7">G1</text:span> </text:p>
          </table:table-cell>
          <table:table-cell table:style-name="Table8.A2" office:value-type="string">
            <text:p text:style-name="P24"><text:span text:style-name="T7">Locales industriales hasta 50 m2</text:span> </text:p>
          </table:table-cell>
          <table:table-cell table:style-name="Table8.C2" office:value-type="float" office:value="172.18">
            <text:p text:style-name="P25">172,18</text:p>
          </table:table-cell>
          <table:table-cell table:style-name="Table8.C2" office:value-type="float" office:value="129.14">
            <text:p text:style-name="P25">129,14</text:p>
          </table:table-cell>
        </table:table-row>
        <table:table-row table:style-name="Table8.2">
          <table:table-cell table:style-name="Table8.A2" office:value-type="string">
            <text:p text:style-name="P24"><text:span text:style-name="T7">G2</text:span> </text:p>
          </table:table-cell>
          <table:table-cell table:style-name="Table8.A2" office:value-type="string">
            <text:p text:style-name="P24"><text:span text:style-name="T7">Locales industriales desde 50 m2 hasta 100 m2</text:span> </text:p>
          </table:table-cell>
          <table:table-cell table:style-name="Table8.C2" office:value-type="float" office:value="231.78">
            <text:p text:style-name="P25">231,78</text:p>
          </table:table-cell>
          <table:table-cell table:style-name="Table8.C2" office:value-type="float" office:value="173.84">
            <text:p text:style-name="P25">173,84</text:p>
          </table:table-cell>
        </table:table-row>
        <table:table-row table:style-name="Table8.2">
          <table:table-cell table:style-name="Table8.A2" office:value-type="string">
            <text:p text:style-name="P24"><text:span text:style-name="T7">G3</text:span> </text:p>
          </table:table-cell>
          <table:table-cell table:style-name="Table8.A2" office:value-type="string">
            <text:p text:style-name="P24"><text:span text:style-name="T7">Locales industriales desde 100 m2 hasta 150 m2</text:span> </text:p>
          </table:table-cell>
          <table:table-cell table:style-name="Table8.C2" office:value-type="float" office:value="331.12">
            <text:p text:style-name="P25">331,12</text:p>
          </table:table-cell>
          <table:table-cell table:style-name="Table8.C2" office:value-type="float" office:value="248.34">
            <text:p text:style-name="P25">248,34</text:p>
          </table:table-cell>
        </table:table-row>
        <table:table-row table:style-name="Table8.2">
          <table:table-cell table:style-name="Table8.A2" office:value-type="string">
            <text:p text:style-name="P24"><text:span text:style-name="T7">G4</text:span> </text:p>
          </table:table-cell>
          <table:table-cell table:style-name="Table8.A2" office:value-type="string">
            <text:p text:style-name="P24"><text:span text:style-name="T7">Locales industriales más de 150 m2</text:span> </text:p>
          </table:table-cell>
          <table:table-cell table:style-name="Table8.C2" office:value-type="float" office:value="397.34">
            <text:p text:style-name="P25">397,34</text:p>
          </table:table-cell>
          <table:table-cell table:style-name="Table8.C2" office:value-type="float" office:value="298">
            <text:p text:style-name="P25">298</text:p>
          </table:table-cell>
        </table:table-row>
        <table:table-row table:style-name="Table8.2">
          <table:table-cell table:style-name="Table8.A2" office:value-type="string">
            <text:p text:style-name="P24"><text:span text:style-name="T7">H</text:span> </text:p>
          </table:table-cell>
          <table:table-cell table:style-name="Table8.A2" office:value-type="string">
            <text:p text:style-name="P24"><text:span text:style-name="T7">Hoteles, aparthoteles. Por habitación</text:span> </text:p>
          </table:table-cell>
          <table:table-cell table:style-name="Table8.C2" table:number-columns-spanned="2" office:value-type="float" office:value="63.5">
            <text:p text:style-name="P25">63,5</text:p>
          </table:table-cell>
          <table:covered-table-cell/>
        </table:table-row>
        <table:table-row table:style-name="Table8.2">
          <table:table-cell table:style-name="Table8.A2" office:value-type="string">
            <text:p text:style-name="P24"><text:span text:style-name="T7">I1</text:span> </text:p>
          </table:table-cell>
          <table:table-cell table:style-name="Table8.A2" office:value-type="string">
            <text:p text:style-name="P24"><text:span text:style-name="T7">Locales culturales cívicos hasta 200 m2</text:span> </text:p>
          </table:table-cell>
          <table:table-cell table:style-name="Table8.C2" office:value-type="float" office:value="92.7">
            <text:p text:style-name="P25">92,7</text:p>
          </table:table-cell>
          <table:table-cell table:style-name="Table8.C2" office:value-type="float" office:value="69.53">
            <text:p text:style-name="P25">69,53</text:p>
          </table:table-cell>
        </table:table-row>
        <table:table-row table:style-name="Table8.2">
          <table:table-cell table:style-name="Table8.A2" office:value-type="string">
            <text:p text:style-name="P24"><text:span text:style-name="T7">I2</text:span> </text:p>
          </table:table-cell>
          <table:table-cell table:style-name="Table8.A2" office:value-type="string">
            <text:p text:style-name="P24"><text:span text:style-name="T7">Locales culturales cívicos más 200 m2</text:span> </text:p>
          </table:table-cell>
          <table:table-cell table:style-name="Table8.C2" office:value-type="float" office:value="132.46">
            <text:p text:style-name="P25">132,46</text:p>
          </table:table-cell>
          <table:table-cell table:style-name="Table8.C2" office:value-type="float" office:value="99.33">
            <text:p text:style-name="P25">99,33</text:p>
          </table:table-cell>
        </table:table-row>
        <table:table-row table:style-name="Table8.2">
          <table:table-cell table:style-name="Table8.A2" office:value-type="string">
            <text:p text:style-name="P24"><text:span text:style-name="T7">J</text:span> </text:p>
          </table:table-cell>
          <table:table-cell table:style-name="Table8.A2" office:value-type="string">
            <text:p text:style-name="P24"><text:span text:style-name="T7">Estaciones de servicio, parking</text:span> </text:p>
          </table:table-cell>
          <table:table-cell table:style-name="Table8.C2" office:value-type="float" office:value="794.68">
            <text:p text:style-name="P25">794,68</text:p>
          </table:table-cell>
          <table:table-cell table:style-name="Table8.C2" office:value-type="float" office:value="596.01">
            <text:p text:style-name="P25">596,01</text:p>
          </table:table-cell>
        </table:table-row>
        <table:table-row table:style-name="Table8.2">
          <table:table-cell table:style-name="Table8.A2" office:value-type="string">
            <text:p text:style-name="P24"><text:span text:style-name="T7">K</text:span> </text:p>
          </table:table-cell>
          <table:table-cell table:style-name="Table8.A2" office:value-type="string">
            <text:p text:style-name="P24"><text:span text:style-name="T7">Locales profesionales</text:span> </text:p>
          </table:table-cell>
          <table:table-cell table:style-name="Table8.C2" table:number-columns-spanned="2" office:value-type="float" office:value="63.5">
            <text:p text:style-name="P25">63,5</text:p>
          </table:table-cell>
          <table:covered-table-cell/>
        </table:table-row>
        <table:table-row table:style-name="Table8.2">
          <table:table-cell table:style-name="Table8.A2" office:value-type="string">
            <text:p text:style-name="P24"><text:span text:style-name="T7">L</text:span> </text:p>
          </table:table-cell>
          <table:table-cell table:style-name="Table8.A2" office:value-type="string">
            <text:p text:style-name="P24"><text:span text:style-name="T7">Locales cerrados</text:span> </text:p>
          </table:table-cell>
          <table:table-cell table:style-name="Table8.C2" table:number-columns-spanned="2" office:value-type="float" office:value="63.5">
            <text:p text:style-name="P25">63,5</text:p>
          </table:table-cell>
          <table:covered-table-cell/>
        </table:table-row>
        <table:table-row table:style-name="Table8.2">
          <table:table-cell table:style-name="Table8.A2" office:value-type="string">
            <text:p text:style-name="P24"><text:span text:style-name="T7">M1</text:span> </text:p>
          </table:table-cell>
          <table:table-cell table:style-name="Table8.A2" office:value-type="string">
            <text:p text:style-name="P24"><text:span text:style-name="T7">Consultorios médicos de hasta 50 m2 (*)</text:span> </text:p>
          </table:table-cell>
          <table:table-cell table:style-name="Table8.C2" office:value-type="float" office:value="476.81">
            <text:p text:style-name="P25">476,81</text:p>
          </table:table-cell>
          <table:table-cell table:style-name="Table8.C2" office:value-type="float" office:value="357.62">
            <text:p text:style-name="P25">357,62</text:p>
          </table:table-cell>
        </table:table-row>
        <table:table-row table:style-name="Table8.2">
          <table:table-cell table:style-name="Table8.A2" office:value-type="string">
            <text:p text:style-name="P24"><text:span text:style-name="T7">M2</text:span> </text:p>
          </table:table-cell>
          <table:table-cell table:style-name="Table8.A2" office:value-type="string">
            <text:p text:style-name="P24"><text:span text:style-name="T7">Consultorios médicos más de 50 m2 (*)</text:span> </text:p>
          </table:table-cell>
          <table:table-cell table:style-name="Table8.C2" office:value-type="float" office:value="1050.9">
            <text:p text:style-name="P25">1050,9</text:p>
          </table:table-cell>
          <table:table-cell table:style-name="Table8.C2" office:value-type="float" office:value="788.17">
            <text:p text:style-name="P25">788,17</text:p>
          </table:table-cell>
        </table:table-row>
        <table:table-row table:style-name="Table8.2">
          <table:table-cell table:style-name="Table8.A2" office:value-type="string">
            <text:p text:style-name="P24"><text:span text:style-name="T7">N1</text:span> </text:p>
          </table:table-cell>
          <table:table-cell table:style-name="Table8.A2" office:value-type="string">
            <text:p text:style-name="P24"><text:span text:style-name="T7">Consultorios veterinarios de hasta 50 m2 (*)</text:span> </text:p>
          </table:table-cell>
          <table:table-cell table:style-name="Table8.C2" office:value-type="float" office:value="476.81">
            <text:p text:style-name="P25">476,81</text:p>
          </table:table-cell>
          <table:table-cell table:style-name="Table8.C2" office:value-type="float" office:value="357.62">
            <text:p text:style-name="P25">357,62</text:p>
          </table:table-cell>
        </table:table-row>
        <table:table-row table:style-name="Table8.2">
          <table:table-cell table:style-name="Table8.A2" office:value-type="string">
            <text:p text:style-name="P24"><text:span text:style-name="T7">N2</text:span> </text:p>
          </table:table-cell>
          <table:table-cell table:style-name="Table8.A2" office:value-type="string">
            <text:p text:style-name="P24"><text:span text:style-name="T7">Consultorios veterinarios más de 50 m2 (*)</text:span> </text:p>
          </table:table-cell>
          <table:table-cell table:style-name="Table8.C2" office:value-type="float" office:value="1050.9">
            <text:p text:style-name="P25">1050,9</text:p>
          </table:table-cell>
          <table:table-cell table:style-name="Table8.C2" office:value-type="float" office:value="788.17">
            <text:p text:style-name="P25">788,17</text:p>
          </table:table-cell>
        </table:table-row>
        <table:table-row table:style-name="Table8.2">
          <table:table-cell table:style-name="Table8.A2" office:value-type="string">
            <text:p text:style-name="P24"><text:span text:style-name="T7">P1</text:span> </text:p>
          </table:table-cell>
          <table:table-cell table:style-name="Table8.A2" office:value-type="string">
            <text:p text:style-name="P24"><text:span text:style-name="T7">Atraques deportivos de 6 a 10 m (*)</text:span> </text:p>
          </table:table-cell>
          <table:table-cell table:style-name="Table8.C2" office:value-type="float" office:value="63.5">
            <text:p text:style-name="P25">63,5</text:p>
          </table:table-cell>
          <table:table-cell table:style-name="Table8.C2">
            <text:p text:style-name="P29"/>
          </table:table-cell>
        </table:table-row>
        <table:table-row table:style-name="Table8.2">
          <table:table-cell table:style-name="Table8.A2" office:value-type="string">
            <text:p text:style-name="P24"><text:span text:style-name="T7">P2</text:span> </text:p>
          </table:table-cell>
          <table:table-cell table:style-name="Table8.A2" office:value-type="string">
            <text:p text:style-name="P24"><text:span text:style-name="T7">Atraques deportivos de más de 10 m (*)</text:span> </text:p>
          </table:table-cell>
          <table:table-cell table:style-name="Table8.C2" office:value-type="float" office:value="63.5">
            <text:p text:style-name="P25">63,5</text:p>
          </table:table-cell>
          <table:table-cell table:style-name="Table8.C2">
            <text:p text:style-name="P29"/>
          </table:table-cell>
        </table:table-row>
      </table:table>
      <text:p text:style-name="P32"><text:soft-page-break/><text:span text:style-name="T6">ANEJO 2 - CUOTAS TRIBUTARIAS DEL SERVICIO DE TRATAMIENTO DE RESIDUOS POR TIPOLOGÍA DE UNIDAD GENERADORA DEL RESIDUO.</text:span> </text:p>
      <table:table table:name="Table9" table:style-name="Table9">
        <table:table-column table:style-name="Table9.A"/>
        <table:table-column table:style-name="Table9.B"/>
        <table:table-column table:style-name="Table9.C"/>
        <table:table-column table:style-name="Table9.D"/>
        <table:table-row table:style-name="Table9.1">
          <table:table-cell table:style-name="Table9.A1" table:number-columns-spanned="2" office:value-type="string">
            <text:p text:style-name="P23"><text:span text:style-name="T6">TIPOS DE INMUEBLE/ ACTIVIDAD</text:span> </text:p>
          </table:table-cell>
          <table:covered-table-cell/>
          <table:table-cell table:style-name="Table9.A1" office:value-type="string">
            <text:p text:style-name="P23"><text:span text:style-name="T6">PRECIOS UNITARIOS<text:line-break/>ZONA COSTA</text:span> </text:p>
          </table:table-cell>
          <table:table-cell table:style-name="Table9.A1" office:value-type="string">
            <text:p text:style-name="P23"><text:span text:style-name="T6">PRECIOS UNITARIOS<text:line-break/>ZONA INTERIOR</text:span> </text:p>
          </table:table-cell>
        </table:table-row>
        <table:table-row table:style-name="Table9.2">
          <table:table-cell table:style-name="Table9.A2" office:value-type="string">
            <text:p text:style-name="P24"><text:span text:style-name="T7">A1</text:span> </text:p>
          </table:table-cell>
          <table:table-cell table:style-name="Table9.A2" office:value-type="string">
            <text:p text:style-name="P24"><text:span text:style-name="T7">Viviendas/ apartamentos tipo A</text:span> </text:p>
          </table:table-cell>
          <table:table-cell table:style-name="Table9.C2" table:number-columns-spanned="2" office:value-type="float" office:value="18.97">
            <text:p text:style-name="P25">18,97</text:p>
          </table:table-cell>
          <table:covered-table-cell/>
        </table:table-row>
        <table:table-row table:style-name="Table9.2">
          <table:table-cell table:style-name="Table9.A2" office:value-type="string">
            <text:p text:style-name="P24"><text:span text:style-name="T7">A2</text:span> </text:p>
          </table:table-cell>
          <table:table-cell table:style-name="Table9.A2" office:value-type="string">
            <text:p text:style-name="P24"><text:span text:style-name="T7">Viviendas/ apartamentos tipo B (*)</text:span> </text:p>
          </table:table-cell>
          <table:table-cell table:style-name="Table9.C2" table:number-columns-spanned="2" office:value-type="float" office:value="24.83">
            <text:p text:style-name="P25">24,83</text:p>
          </table:table-cell>
          <table:covered-table-cell/>
        </table:table-row>
        <table:table-row table:style-name="Table9.2">
          <table:table-cell table:style-name="Table9.A2" office:value-type="string">
            <text:p text:style-name="P24"><text:span text:style-name="T7">B1</text:span> </text:p>
          </table:table-cell>
          <table:table-cell table:style-name="Table9.A2" office:value-type="string">
            <text:p text:style-name="P24"><text:span text:style-name="T7">Comercios varios hasta 50 m2</text:span> </text:p>
          </table:table-cell>
          <table:table-cell table:style-name="Table9.C2" office:value-type="float" office:value="42.6">
            <text:p text:style-name="P25">42,6</text:p>
          </table:table-cell>
          <table:table-cell table:style-name="Table9.C2" office:value-type="float" office:value="31.76">
            <text:p text:style-name="P25">31,76</text:p>
          </table:table-cell>
        </table:table-row>
        <table:table-row table:style-name="Table9.2">
          <table:table-cell table:style-name="Table9.A2" office:value-type="string">
            <text:p text:style-name="P24"><text:span text:style-name="T7">B2</text:span> </text:p>
          </table:table-cell>
          <table:table-cell table:style-name="Table9.A2" office:value-type="string">
            <text:p text:style-name="P24"><text:span text:style-name="T7">Comercios varios desde 50 m2 hasta 100 m2 (*)</text:span> </text:p>
          </table:table-cell>
          <table:table-cell table:style-name="Table9.C2" office:value-type="float" office:value="58.09">
            <text:p text:style-name="P25">58,09</text:p>
          </table:table-cell>
          <table:table-cell table:style-name="Table9.C2" office:value-type="float" office:value="43.37">
            <text:p text:style-name="P25">43,37</text:p>
          </table:table-cell>
        </table:table-row>
        <table:table-row table:style-name="Table9.2">
          <table:table-cell table:style-name="Table9.A2" office:value-type="string">
            <text:p text:style-name="P24"><text:span text:style-name="T7">B3</text:span> </text:p>
          </table:table-cell>
          <table:table-cell table:style-name="Table9.A2" office:value-type="string">
            <text:p text:style-name="P24"><text:span text:style-name="T7">Comercios de más de 100 m2</text:span> </text:p>
          </table:table-cell>
          <table:table-cell table:style-name="Table9.C2" office:value-type="float" office:value="87.14">
            <text:p text:style-name="P25">87,14</text:p>
          </table:table-cell>
          <table:table-cell table:style-name="Table9.C2" office:value-type="float" office:value="67.77">
            <text:p text:style-name="P25">67,77</text:p>
          </table:table-cell>
        </table:table-row>
        <table:table-row table:style-name="Table9.2">
          <table:table-cell table:style-name="Table9.A2" office:value-type="string">
            <text:p text:style-name="P24"><text:span text:style-name="T7">C1</text:span> </text:p>
          </table:table-cell>
          <table:table-cell table:style-name="Table9.A2" office:value-type="string">
            <text:p text:style-name="P24"><text:span text:style-name="T7">Bares/ cafeterías hasta 50 m2 (*)</text:span> </text:p>
          </table:table-cell>
          <table:table-cell table:style-name="Table9.C2" office:value-type="float" office:value="139.42">
            <text:p text:style-name="P25">139,42</text:p>
          </table:table-cell>
          <table:table-cell table:style-name="Table9.C2" office:value-type="float" office:value="104.56">
            <text:p text:style-name="P25">104,56</text:p>
          </table:table-cell>
        </table:table-row>
        <table:table-row table:style-name="Table9.2">
          <table:table-cell table:style-name="Table9.A2" office:value-type="string">
            <text:p text:style-name="P24"><text:span text:style-name="T7">C2</text:span> </text:p>
          </table:table-cell>
          <table:table-cell table:style-name="Table9.A2" office:value-type="string">
            <text:p text:style-name="P24"><text:span text:style-name="T7">Bares/ cafeterías de más de 50 m2</text:span> </text:p>
          </table:table-cell>
          <table:table-cell table:style-name="Table9.C2" office:value-type="float" office:value="216.87">
            <text:p text:style-name="P25">216,87</text:p>
          </table:table-cell>
          <table:table-cell table:style-name="Table9.C2" office:value-type="float" office:value="162.65">
            <text:p text:style-name="P25">162,65</text:p>
          </table:table-cell>
        </table:table-row>
        <table:table-row table:style-name="Table9.2">
          <table:table-cell table:style-name="Table9.A2" office:value-type="string">
            <text:p text:style-name="P24"><text:span text:style-name="T7">D</text:span> </text:p>
          </table:table-cell>
          <table:table-cell table:style-name="Table9.A2" office:value-type="string">
            <text:p text:style-name="P24"><text:span text:style-name="T7">Discotecas/ pubs/ salas de fiesta</text:span> </text:p>
          </table:table-cell>
          <table:table-cell table:style-name="Table9.C2" office:value-type="float" office:value="309.82">
            <text:p text:style-name="P25">309,82</text:p>
          </table:table-cell>
          <table:table-cell table:style-name="Table9.C2" office:value-type="float" office:value="232.36">
            <text:p text:style-name="P25">232,36</text:p>
          </table:table-cell>
        </table:table-row>
        <table:table-row table:style-name="Table9.2">
          <table:table-cell table:style-name="Table9.A2" office:value-type="string">
            <text:p text:style-name="P24"><text:span text:style-name="T7">E1</text:span> </text:p>
          </table:table-cell>
          <table:table-cell table:style-name="Table9.A2" office:value-type="string">
            <text:p text:style-name="P24"><text:span text:style-name="T7">Restaurantes hasta 50 m2</text:span> </text:p>
          </table:table-cell>
          <table:table-cell table:style-name="Table9.C2" office:value-type="float" office:value="252.89">
            <text:p text:style-name="P25">252,89</text:p>
          </table:table-cell>
          <table:table-cell table:style-name="Table9.C2" office:value-type="float" office:value="189.76">
            <text:p text:style-name="P25">189,76</text:p>
          </table:table-cell>
        </table:table-row>
        <table:table-row table:style-name="Table9.2">
          <table:table-cell table:style-name="Table9.A2" office:value-type="string">
            <text:p text:style-name="P24"><text:span text:style-name="T7">E2</text:span> </text:p>
          </table:table-cell>
          <table:table-cell table:style-name="Table9.A2" office:value-type="string">
            <text:p text:style-name="P24"><text:span text:style-name="T7">Restaurantes desde 50 m2 hasta 100 m2</text:span> </text:p>
          </table:table-cell>
          <table:table-cell table:style-name="Table9.C2" office:value-type="float" office:value="309.82">
            <text:p text:style-name="P25">309,82</text:p>
          </table:table-cell>
          <table:table-cell table:style-name="Table9.C2" office:value-type="float" office:value="232.36">
            <text:p text:style-name="P25">232,36</text:p>
          </table:table-cell>
        </table:table-row>
        <table:table-row table:style-name="Table9.2">
          <table:table-cell table:style-name="Table9.A2" office:value-type="string">
            <text:p text:style-name="P24"><text:span text:style-name="T7">E3</text:span> </text:p>
          </table:table-cell>
          <table:table-cell table:style-name="Table9.A2" office:value-type="string">
            <text:p text:style-name="P24"><text:span text:style-name="T7">Restaurantes desde 100 m2 hasta 150 m2</text:span> </text:p>
          </table:table-cell>
          <table:table-cell table:style-name="Table9.C2" office:value-type="float" office:value="355.9">
            <text:p text:style-name="P25">355,9</text:p>
          </table:table-cell>
          <table:table-cell table:style-name="Table9.C2" office:value-type="float" office:value="266.83">
            <text:p text:style-name="P25">266,83</text:p>
          </table:table-cell>
        </table:table-row>
        <table:table-row table:style-name="Table9.2">
          <table:table-cell table:style-name="Table9.A2" office:value-type="string">
            <text:p text:style-name="P24"><text:span text:style-name="T7">E4</text:span> </text:p>
          </table:table-cell>
          <table:table-cell table:style-name="Table9.A2" office:value-type="string">
            <text:p text:style-name="P24"><text:span text:style-name="T7">Restaurantes desde 150 m2 hasta 200 m2</text:span> </text:p>
          </table:table-cell>
          <table:table-cell table:style-name="Table9.C2" office:value-type="float" office:value="426">
            <text:p text:style-name="P25">426</text:p>
          </table:table-cell>
          <table:table-cell table:style-name="Table9.C2" office:value-type="float" office:value="319.58">
            <text:p text:style-name="P25">319,58</text:p>
          </table:table-cell>
        </table:table-row>
        <table:table-row table:style-name="Table9.2">
          <table:table-cell table:style-name="Table9.A2" office:value-type="string">
            <text:p text:style-name="P24"><text:span text:style-name="T7">E5</text:span> </text:p>
          </table:table-cell>
          <table:table-cell table:style-name="Table9.A2" office:value-type="string">
            <text:p text:style-name="P24"><text:span text:style-name="T7">Restaurantes más de 200 m2</text:span> </text:p>
          </table:table-cell>
          <table:table-cell table:style-name="Table9.C2" office:value-type="float" office:value="503.45">
            <text:p text:style-name="P25">503,45</text:p>
          </table:table-cell>
          <table:table-cell table:style-name="Table9.C2" office:value-type="float" office:value="377.59">
            <text:p text:style-name="P25">377,59</text:p>
          </table:table-cell>
        </table:table-row>
        <table:table-row table:style-name="Table9.2">
          <table:table-cell table:style-name="Table9.A2" office:value-type="string">
            <text:p text:style-name="P24"><text:span text:style-name="T7">F1</text:span> </text:p>
          </table:table-cell>
          <table:table-cell table:style-name="Table9.A2" office:value-type="string">
            <text:p text:style-name="P24"><text:span text:style-name="T7">Supermercados hasta 50 m2</text:span> </text:p>
          </table:table-cell>
          <table:table-cell table:style-name="Table9.C2" office:value-type="float" office:value="309.82">
            <text:p text:style-name="P25">309,82</text:p>
          </table:table-cell>
          <table:table-cell table:style-name="Table9.C2" office:value-type="float" office:value="232.36">
            <text:p text:style-name="P25">232,36</text:p>
          </table:table-cell>
        </table:table-row>
        <table:table-row table:style-name="Table9.2">
          <table:table-cell table:style-name="Table9.A2" office:value-type="string">
            <text:p text:style-name="P24"><text:span text:style-name="T7">F2</text:span> </text:p>
          </table:table-cell>
          <table:table-cell table:style-name="Table9.A2" office:value-type="string">
            <text:p text:style-name="P24"><text:span text:style-name="T7">Supermercados desde 50 m2 hasta 100 m2</text:span> </text:p>
          </table:table-cell>
          <table:table-cell table:style-name="Table9.C2" office:value-type="float" office:value="428.71">
            <text:p text:style-name="P25">428,71</text:p>
          </table:table-cell>
          <table:table-cell table:style-name="Table9.C2" office:value-type="float" office:value="321.44">
            <text:p text:style-name="P25">321,44</text:p>
          </table:table-cell>
        </table:table-row>
        <table:table-row table:style-name="Table9.2">
          <table:table-cell table:style-name="Table9.A2" office:value-type="string">
            <text:p text:style-name="P24"><text:span text:style-name="T7">F3</text:span> </text:p>
          </table:table-cell>
          <table:table-cell table:style-name="Table9.A2" office:value-type="string">
            <text:p text:style-name="P24"><text:span text:style-name="T7">Supermercados desde 100 m2 hasta 150 m2</text:span> </text:p>
          </table:table-cell>
          <table:table-cell table:style-name="Table9.C2" office:value-type="float" office:value="542.18">
            <text:p text:style-name="P25">542,18</text:p>
          </table:table-cell>
          <table:table-cell table:style-name="Table9.C2" office:value-type="float" office:value="406.64">
            <text:p text:style-name="P25">406,64</text:p>
          </table:table-cell>
        </table:table-row>
        <table:table-row table:style-name="Table9.2">
          <table:table-cell table:style-name="Table9.A2" office:value-type="string">
            <text:p text:style-name="P24"><text:span text:style-name="T7">F4</text:span> </text:p>
          </table:table-cell>
          <table:table-cell table:style-name="Table9.A2" office:value-type="string">
            <text:p text:style-name="P24"><text:span text:style-name="T7">Supermercados desde 150 m2 hasta 200 m2</text:span> </text:p>
          </table:table-cell>
          <table:table-cell table:style-name="Table9.C2" office:value-type="float" office:value="759.06">
            <text:p text:style-name="P25">759,06</text:p>
          </table:table-cell>
          <table:table-cell table:style-name="Table9.C2" office:value-type="float" office:value="569.29">
            <text:p text:style-name="P25">569,29</text:p>
          </table:table-cell>
        </table:table-row>
        <table:table-row table:style-name="Table9.2">
          <table:table-cell table:style-name="Table9.A2" office:value-type="string">
            <text:p text:style-name="P24"><text:span text:style-name="T7">F5</text:span> </text:p>
          </table:table-cell>
          <table:table-cell table:style-name="Table9.A2" office:value-type="string">
            <text:p text:style-name="P24"><text:span text:style-name="T7">Supermercados desde 200 m2 hasta 400 m2</text:span> </text:p>
          </table:table-cell>
          <table:table-cell table:style-name="Table9.C2" office:value-type="float" office:value="836.51">
            <text:p text:style-name="P25">836,51</text:p>
          </table:table-cell>
          <table:table-cell table:style-name="Table9.C2" office:value-type="float" office:value="627.38">
            <text:p text:style-name="P25">627,38</text:p>
          </table:table-cell>
        </table:table-row>
        <table:table-row table:style-name="Table9.2">
          <table:table-cell table:style-name="Table9.A2" office:value-type="string">
            <text:p text:style-name="P24"><text:span text:style-name="T7">F6</text:span> </text:p>
          </table:table-cell>
          <table:table-cell table:style-name="Table9.A2" office:value-type="string">
            <text:p text:style-name="P24"><text:span text:style-name="T7">Supermercados más de 400 m2</text:span> </text:p>
          </table:table-cell>
          <table:table-cell table:style-name="Table9.C2" office:value-type="float" office:value="1392.63">
            <text:p text:style-name="P25">1392,63</text:p>
          </table:table-cell>
          <table:table-cell table:style-name="Table9.C2" office:value-type="float" office:value="1044.48">
            <text:p text:style-name="P25">1044,48</text:p>
          </table:table-cell>
        </table:table-row>
        <table:table-row table:style-name="Table9.2">
          <table:table-cell table:style-name="Table9.A2" office:value-type="string">
            <text:p text:style-name="P24"><text:span text:style-name="T7">G1</text:span> </text:p>
          </table:table-cell>
          <table:table-cell table:style-name="Table9.A2" office:value-type="string">
            <text:p text:style-name="P24"><text:span text:style-name="T7">Locales industriales hasta 50 m2</text:span> </text:p>
          </table:table-cell>
          <table:table-cell table:style-name="Table9.C2" office:value-type="float" office:value="50.36">
            <text:p text:style-name="P25">50,36</text:p>
          </table:table-cell>
          <table:table-cell table:style-name="Table9.C2" office:value-type="float" office:value="37.76">
            <text:p text:style-name="P25">37,76</text:p>
          </table:table-cell>
        </table:table-row>
        <table:table-row table:style-name="Table9.2">
          <table:table-cell table:style-name="Table9.A2" office:value-type="string">
            <text:p text:style-name="P24"><text:span text:style-name="T7">G2</text:span> </text:p>
          </table:table-cell>
          <table:table-cell table:style-name="Table9.A2" office:value-type="string">
            <text:p text:style-name="P24"><text:span text:style-name="T7">Locales industriales desde 50 m2 hasta 100 m2</text:span> </text:p>
          </table:table-cell>
          <table:table-cell table:style-name="Table9.C2" office:value-type="float" office:value="67.77">
            <text:p text:style-name="P25">67,77</text:p>
          </table:table-cell>
          <table:table-cell table:style-name="Table9.C2" office:value-type="float" office:value="50.83">
            <text:p text:style-name="P25">50,83</text:p>
          </table:table-cell>
        </table:table-row>
        <table:table-row table:style-name="Table9.2">
          <table:table-cell table:style-name="Table9.A2" office:value-type="string">
            <text:p text:style-name="P24"><text:span text:style-name="T7">G3</text:span> </text:p>
          </table:table-cell>
          <table:table-cell table:style-name="Table9.A2" office:value-type="string">
            <text:p text:style-name="P24"><text:span text:style-name="T7">Locales industriales desde 100 m2 hasta 150 m2</text:span> </text:p>
          </table:table-cell>
          <table:table-cell table:style-name="Table9.C2" office:value-type="float" office:value="96.82">
            <text:p text:style-name="P25">96,82</text:p>
          </table:table-cell>
          <table:table-cell table:style-name="Table9.C2" office:value-type="float" office:value="72.61">
            <text:p text:style-name="P25">72,61</text:p>
          </table:table-cell>
        </table:table-row>
        <table:table-row table:style-name="Table9.2">
          <table:table-cell table:style-name="Table9.A2" office:value-type="string">
            <text:p text:style-name="P24"><text:span text:style-name="T7">G4</text:span> </text:p>
          </table:table-cell>
          <table:table-cell table:style-name="Table9.A2" office:value-type="string">
            <text:p text:style-name="P24"><text:span text:style-name="T7">Locales industriales más de 150 m2</text:span> </text:p>
          </table:table-cell>
          <table:table-cell table:style-name="Table9.C2" office:value-type="float" office:value="116.18">
            <text:p text:style-name="P25">116,18</text:p>
          </table:table-cell>
          <table:table-cell table:style-name="Table9.C2" office:value-type="float" office:value="87.14">
            <text:p text:style-name="P25">87,14</text:p>
          </table:table-cell>
        </table:table-row>
        <table:table-row table:style-name="Table9.2">
          <table:table-cell table:style-name="Table9.A2" office:value-type="string">
            <text:p text:style-name="P24"><text:span text:style-name="T7">H</text:span> </text:p>
          </table:table-cell>
          <table:table-cell table:style-name="Table9.A2" office:value-type="string">
            <text:p text:style-name="P24"><text:span text:style-name="T7">Hoteles, aparthoteles. Por habitación</text:span> </text:p>
          </table:table-cell>
          <table:table-cell table:style-name="Table9.C2" office:value-type="float" office:value="18.97">
            <text:p text:style-name="P25">18,97</text:p>
          </table:table-cell>
          <table:table-cell table:style-name="Table9.C2" office:value-type="float" office:value="18.97">
            <text:p text:style-name="P25">18,97</text:p>
          </table:table-cell>
        </table:table-row>
        <table:table-row table:style-name="Table9.2">
          <table:table-cell table:style-name="Table9.A2" office:value-type="string">
            <text:p text:style-name="P24"><text:span text:style-name="T7">I1</text:span> </text:p>
          </table:table-cell>
          <table:table-cell table:style-name="Table9.A2" office:value-type="string">
            <text:p text:style-name="P24"><text:span text:style-name="T7">Locales culturales cívicos hasta 200 m2</text:span> </text:p>
          </table:table-cell>
          <table:table-cell table:style-name="Table9.C2" office:value-type="float" office:value="27.11">
            <text:p text:style-name="P25">27,11</text:p>
          </table:table-cell>
          <table:table-cell table:style-name="Table9.C2" office:value-type="float" office:value="20.33">
            <text:p text:style-name="P25">20,33</text:p>
          </table:table-cell>
        </table:table-row>
        <table:table-row table:style-name="Table9.2">
          <table:table-cell table:style-name="Table9.A2" office:value-type="string">
            <text:p text:style-name="P24"><text:span text:style-name="T7">I2</text:span> </text:p>
          </table:table-cell>
          <table:table-cell table:style-name="Table9.A2" office:value-type="string">
            <text:p text:style-name="P24"><text:span text:style-name="T7">Locales culturales cívicos más 200 m2</text:span> </text:p>
          </table:table-cell>
          <table:table-cell table:style-name="Table9.C2" office:value-type="float" office:value="38.73">
            <text:p text:style-name="P25">38,73</text:p>
          </table:table-cell>
          <table:table-cell table:style-name="Table9.C2" office:value-type="float" office:value="29.04">
            <text:p text:style-name="P25">29,04</text:p>
          </table:table-cell>
        </table:table-row>
        <table:table-row table:style-name="Table9.2">
          <table:table-cell table:style-name="Table9.A2" office:value-type="string">
            <text:p text:style-name="P24"><text:span text:style-name="T7">J</text:span> </text:p>
          </table:table-cell>
          <table:table-cell table:style-name="Table9.A2" office:value-type="string">
            <text:p text:style-name="P24"><text:span text:style-name="T7">Estaciones de servicio, parking</text:span> </text:p>
          </table:table-cell>
          <table:table-cell table:style-name="Table9.C2" office:value-type="float" office:value="232.36">
            <text:p text:style-name="P25">232,36</text:p>
          </table:table-cell>
          <table:table-cell table:style-name="Table9.C2" office:value-type="float" office:value="174.27">
            <text:p text:style-name="P25">174,27</text:p>
          </table:table-cell>
        </table:table-row>
        <table:table-row table:style-name="Table9.2">
          <table:table-cell table:style-name="Table9.A2" office:value-type="string">
            <text:p text:style-name="P24"><text:span text:style-name="T7">K</text:span> </text:p>
          </table:table-cell>
          <table:table-cell table:style-name="Table9.A2" office:value-type="string">
            <text:p text:style-name="P24"><text:span text:style-name="T7">Locales profesionales</text:span> </text:p>
          </table:table-cell>
          <table:table-cell table:style-name="Table9.C2" table:number-columns-spanned="2" office:value-type="float" office:value="18.75">
            <text:p text:style-name="P25">18,75<text:soft-page-break/></text:p>
          </table:table-cell>
          <table:covered-table-cell/>
        </table:table-row>
        <table:table-row table:style-name="Table9.2">
          <table:table-cell table:style-name="Table9.A2" office:value-type="string">
            <text:p text:style-name="P24"><text:span text:style-name="T7">L</text:span> </text:p>
          </table:table-cell>
          <table:table-cell table:style-name="Table9.A2" office:value-type="string">
            <text:p text:style-name="P24"><text:span text:style-name="T7">Locales cerrados</text:span> </text:p>
          </table:table-cell>
          <table:table-cell table:style-name="Table9.C2" table:number-columns-spanned="2" office:value-type="float" office:value="0">
            <text:p text:style-name="P25">0</text:p>
          </table:table-cell>
          <table:covered-table-cell/>
        </table:table-row>
        <table:table-row table:style-name="Table9.2">
          <table:table-cell table:style-name="Table9.A2" office:value-type="string">
            <text:p text:style-name="P24"><text:span text:style-name="T7">M1</text:span> </text:p>
          </table:table-cell>
          <table:table-cell table:style-name="Table9.A2" office:value-type="string">
            <text:p text:style-name="P24"><text:span text:style-name="T7">Consultorios médicos de hasta 50 m2 (*)</text:span> </text:p>
          </table:table-cell>
          <table:table-cell table:style-name="Table9.C2" office:value-type="float" office:value="139.42">
            <text:p text:style-name="P25">139,42</text:p>
          </table:table-cell>
          <table:table-cell table:style-name="Table9.C2" office:value-type="float" office:value="104.57">
            <text:p text:style-name="P25">104,57</text:p>
          </table:table-cell>
        </table:table-row>
        <table:table-row table:style-name="Table9.2">
          <table:table-cell table:style-name="Table9.A2" office:value-type="string">
            <text:p text:style-name="P24"><text:span text:style-name="T7">M2</text:span> </text:p>
          </table:table-cell>
          <table:table-cell table:style-name="Table9.A2" office:value-type="string">
            <text:p text:style-name="P24"><text:span text:style-name="T7">Consultorios médicos más de 50 m2 (*)</text:span> </text:p>
          </table:table-cell>
          <table:table-cell table:style-name="Table9.C2" office:value-type="float" office:value="307.28">
            <text:p text:style-name="P25">307,28</text:p>
          </table:table-cell>
          <table:table-cell table:style-name="Table9.C2" office:value-type="float" office:value="230.46">
            <text:p text:style-name="P25">230,46</text:p>
          </table:table-cell>
        </table:table-row>
        <table:table-row table:style-name="Table9.2">
          <table:table-cell table:style-name="Table9.A2" office:value-type="string">
            <text:p text:style-name="P24"><text:span text:style-name="T7">N1</text:span> </text:p>
          </table:table-cell>
          <table:table-cell table:style-name="Table9.A2" office:value-type="string">
            <text:p text:style-name="P24"><text:span text:style-name="T7">Consultorios veterinarios de hasta 50 m2 (*)</text:span> </text:p>
          </table:table-cell>
          <table:table-cell table:style-name="Table9.C2" office:value-type="float" office:value="139.42">
            <text:p text:style-name="P25">139,42</text:p>
          </table:table-cell>
          <table:table-cell table:style-name="Table9.C2" office:value-type="float" office:value="104.57">
            <text:p text:style-name="P25">104,57</text:p>
          </table:table-cell>
        </table:table-row>
        <table:table-row table:style-name="Table9.2">
          <table:table-cell table:style-name="Table9.A2" office:value-type="string">
            <text:p text:style-name="P24"><text:span text:style-name="T7">N2</text:span> </text:p>
          </table:table-cell>
          <table:table-cell table:style-name="Table9.A2" office:value-type="string">
            <text:p text:style-name="P24"><text:span text:style-name="T7">Consultorios veterinarios más de 50 m2 (*)</text:span> </text:p>
          </table:table-cell>
          <table:table-cell table:style-name="Table9.C2" office:value-type="float" office:value="307.28">
            <text:p text:style-name="P25">307,28</text:p>
          </table:table-cell>
          <table:table-cell table:style-name="Table9.C2" office:value-type="float" office:value="230.46">
            <text:p text:style-name="P25">230,46</text:p>
          </table:table-cell>
        </table:table-row>
        <table:table-row table:style-name="Table9.2">
          <table:table-cell table:style-name="Table9.A2" office:value-type="string">
            <text:p text:style-name="P24"><text:span text:style-name="T7">P1</text:span> </text:p>
          </table:table-cell>
          <table:table-cell table:style-name="Table9.A2" office:value-type="string">
            <text:p text:style-name="P24"><text:span text:style-name="T7">Atraques deportivos de 6 a 10 m (*)</text:span> </text:p>
          </table:table-cell>
          <table:table-cell table:style-name="Table9.C2" office:value-type="float" office:value="18.57">
            <text:p text:style-name="P25">18,57</text:p>
          </table:table-cell>
          <table:table-cell table:style-name="Table9.C2">
            <text:p text:style-name="P29"/>
          </table:table-cell>
        </table:table-row>
        <table:table-row table:style-name="Table9.2">
          <table:table-cell table:style-name="Table9.A2" office:value-type="string">
            <text:p text:style-name="P24"><text:span text:style-name="T7">P2</text:span> </text:p>
          </table:table-cell>
          <table:table-cell table:style-name="Table9.A2" office:value-type="string">
            <text:p text:style-name="P24"><text:span text:style-name="T7">Atraques deportivos de más de 10 m (*)</text:span> </text:p>
          </table:table-cell>
          <table:table-cell table:style-name="Table9.C2" office:value-type="float" office:value="18.57">
            <text:p text:style-name="P25">18,57</text:p>
          </table:table-cell>
          <table:table-cell table:style-name="Table9.C2">
            <text:p text:style-name="P29"/>
          </table:table-cell>
        </table:table-row>
      </table:table>
      <text:p text:style-name="P32"><text:span text:style-name="T15">SEGUNDA.-</text:span><text:span text:style-name="T16"> </text:span><text:span text:style-name="T15">Se modifican los artículos 8 y 9 </text:span><text:span text:style-name="T18">de la Ordenanza con el objetivo de vincular el devengo de la tasa y el pago de la misma al Impuesto de Bienes Inmuebles, mejorando la eficiencia en la gestión y recaudación de la misma, pasando a ser anual, quedando redactado de la siguiente manera:</text:span> </text:p>
      <text:p text:style-name="P32"/>
      <text:p text:style-name="P32"><text:span text:style-name="T6">ARTICULO 8.- PERIODO IMPOSITIVO Y DEVENGO</text:span> </text:p>
      <text:p text:style-name="P32"><text:span text:style-name="T7">1.- El período impositivo comprenderá el año natural, salvo en los supuestos de inicio o cese en el Servicio, en cuyo caso se prorrateará la cuota por semestres naturales, incluido aquél semestre en que se produzca el inicio o cese de aquél.</text:span> </text:p>
      <text:p text:style-name="P32"><text:span text:style-name="T7">2.- La obligación de contribuir nacerá desde que tenga lugar la prestación del servicio, si bien se entenderá, dada la naturaleza de recepción obligatoria de la recogida de basuras, que tal prestación tiene lugar cuando esté establecido y en funcionamiento el servicio en las zonas o calles donde figuren los inmuebles afectados, aún cuando los propietarios o beneficiarios no hagan uso de ellos.</text:span> </text:p>
      <text:list xml:id="list382522695952306209" text:style-name="L17">
        <text:list-item>
          <text:p text:style-name="P35"><text:span text:style-name="T5">Establecido y en funcionamiento el referido servicio, las cuotas se devengarán el primer día del año, salvo que el alta se produjese con posterioridad a dicha fecha, en cuyo caso la primera cuota se devengará el primer día en que se produzca el inicio o cese de la actividad.</text:span></text:p>
        </text:list-item>
        <text:list-item>
          <text:p text:style-name="P35"/>
        </text:list-item>
      </text:list>
      <text:p text:style-name="P32"><text:span text:style-name="T6">ARTÍCULO 9.- DECLARACIÓN E INGRESO.</text:span> </text:p>
      <text:p text:style-name="P32"><text:span text:style-name="T5">1.- Dentro de los treinta días hábiles siguientes a la fecha en que se devengue la Tasa, los obligados tributarios deberán formalizar su inscripción en la matrícula o padrón, presentando al efecto la correspondiente declaración de alta. Igual obligación y plazo corresponderá a los obligados tributarios en los supuestos de variación de datos de orden físico, jurídico o económico que se produzcan y que sean relevantes para la determinación de la cuota.</text:span> </text:p>
      <text:p text:style-name="P32"><text:span text:style-name="T5">Transcurrido dicho plazo sin haberse presentado la declaración, la Administración, sin perjuicio de las sanciones que procedan, efectuará de oficio el alta o variaciones que correspondan, emitiendo las oportunas liquidaciones en función de las circunstancias descubiertas.</text:span> </text:p>
      <text:p text:style-name="P32"><text:span text:style-name="T5">2.- Las liquidaciones correspondientes al alta inicial en la matrícula, así como en los casos de cese en el Servicio, se ingresarán en los plazos indicados en el Reglamento General de Recaudación para los ingresos directos.</text:span> </text:p>
      <text:p text:style-name="P32"><text:span text:style-name="T5">3.- Cuando se conozca, bien de oficio o por comunicación de los interesados, cualquier variación de los datos figurados en la matrícula o padrón, se llevarán a cabo en éste las modificaciones correspondientes, que surtirán efecto a partir del periodo de cobro siguiente al de la fecha en que se haya efectuado la declaración; sin perjuicio de lo establecido en el artículo anterior para los casos de inicio o cese en el Servicio, en que las cuotas se prorratearán; y sin perjuicio de las liquidaciones que pudieran emitirse con efectos retroactivos por presentaciones de declaraciones fuera de plazo u otras circunstancias.</text:span> </text:p>
      <text:p text:style-name="P32"><text:span text:style-name="T5">4.- Para aquellos locales en los que se produzca una alteración de orden físico, que implique una agrupación de fincas interiormente conectadas, se expedirá un único recibo por la totalidad de la superficie computada.</text:span> </text:p>
      <text:p text:style-name="P32"><text:soft-page-break/><text:span text:style-name="T15">TERCERA.-</text:span><text:span text:style-name="T16"> </text:span><text:span text:style-name="T15">Se modifican los artículos 16 y 17 </text:span><text:span text:style-name="T18">de la Ordenanza con el objetivo de vincular el devengo de la tasa y el pago de la misma al Impuesto de Bienes Inmuebles, mejorando la eficiencia en la gestión y recaudación de la misma, pasando a ser semestral, quedando redactado de la siguiente manera:</text:span> </text:p>
      <text:p text:style-name="P32"/>
      <text:p text:style-name="P32"><text:span text:style-name="T6">ARTICULO 16- PERIODO IMPOSITIVO Y DEVENGO.</text:span> </text:p>
      <text:p text:style-name="P32"><text:span text:style-name="T7">1.- El período impositivo comprenderá el año natural, salvo en los supuestos de inicio o cese en el Servicio, en cuyo caso se prorrateará la cuota por semestres naturales, incluido aquél semestre en que se produzca el inicio o cese de aquél.</text:span> </text:p>
      <text:p text:style-name="P32"><text:span text:style-name="T7">2.- La obligación de contribuir nacerá desde que tenga lugar la prestación del Servicio.</text:span> </text:p>
      <text:list xml:id="list62594736886502236" text:style-name="L18">
        <text:list-item>
          <text:p text:style-name="P36"><text:span text:style-name="T7">Establecido y en funcionamiento el referido servicio, las cuotas se devengarán el primer día de cada semestre, salvo que el alta se produjese con posterioridad a dicha fecha, en cuyo caso la primera cuota se devengará el primer día del semestre en que se produzca el inicio o cese de la actividad.</text:span></text:p>
          <text:p text:style-name="P36"><text:span text:style-name="T7"/></text:p>
        </text:list-item>
      </text:list>
      <text:p text:style-name="P32"><text:span text:style-name="T6">ARTÍCULO 17.- DECLARACIÓN E INGRESO.</text:span> </text:p>
      <text:p text:style-name="P32"><text:span text:style-name="T7">1. Los sujetos pasivos de la tasa que por primera vez soliciten la prestación del servicio de recogida transporte y tratamiento de residuos comerciales vendrán obligados a solicitar la liquidación de la cuota correspondiente al primer periodo impositivo, en el momento de formular la solicitud del servicio. Para ejercicios siguientes, en tanto no hayan comunicado su voluntad de no recepción del servicio, la tasa será liquidada por el Ayuntamiento y el cobro de las cuotas se efectuarán semestralmente.</text:span> </text:p>
      <text:p text:style-name="P32"><text:span text:style-name="T7">2.- Las liquidaciones correspondientes al alta inicial en la matrícula, así como en los casos de cese en el Servicio, se ingresarán en los plazos indicados en el Reglamento General de Recaudación para los ingresos directos.</text:span> </text:p>
      <text:p text:style-name="P44">3.- Cuando se conozca, bien de oficio o por comunicación de los interesados, cualquier variación de los datos figurados en la matrícula o padrón, se llevarán a cabo en éste las modificaciones correspondientes, que surtirán efecto a partir del primer día del semestre siguiente al de la fecha en que se haya efectuado la declaración; sin perjuicio de lo establecido en el artículo anterior para los casos de inicio o cese en el Servicio, en que las cuotas se prorratearán por semestre naturales, incluido aquel semestre en que se produzca el inicio o cese del Servicio; No obstante lo dispuesto en el párrafo anterior, tratándose de inmuebles en los que se desarrolle algún tipo de actividad empresarial, profesional o artística, en los casos de variación en el tipo de actividad, y a solicitud del interesado dentro del plazo de diez días hábiles de haberse producido tal variación, por este Ayuntamiento se podrán girar liquidaciones por semestre naturales para cada tipo de actividad que se desarrolle durante el período anual. </text:p>
      <text:p text:style-name="P32"><text:span text:style-name="T7">4.- Para aquellos locales en los que se produzca una alteración de orden físico, que implique una agrupación de fincas interiormente conectadas, se expedirá un único recibo por la totalidad de la superficie computada.</text:span> </text:p>
      <text:p text:style-name="P32"><text:span text:style-name="T7">5.- Los titulares de actividades a los que se refiere el artículo 11.2 de la presente Ordenanza que figuraran a 31-12 de cada año como sujetos pasivos de la tasa por recogida, transporte y tratamiento de residuos y no acrediten la contratación del servicio de gestión del residuo con un gestor autorizado, se mantendrán integrados en el padrón fiscal que, para la gestión de la tasa establecida en la presente Ordenanza, apruebe el Ayuntamiento.</text:span> </text:p>
      <text:p text:style-name="P32"/>
      <text:p text:style-name="P32"><text:span text:style-name="T15">CUARTA.-</text:span><text:span text:style-name="T16"> </text:span><text:span text:style-name="T15">Se modifica el artículo 18 </text:span><text:span text:style-name="T18">de la Ordenanza en consonancia con las modificaciones mentadas anteriormente, quedando redactado de la siguiente manera:</text:span> </text:p>
      <text:p text:style-name="P32"/>
      <text:p text:style-name="P38"><text:span text:style-name="T6">ARTÍCULO 18.- PADRÓN-PERIODO DE COBRANZA.</text:span> </text:p>
      <text:p text:style-name="P32"><text:span text:style-name="T7">1.- Semestralmente se formará un padrón en el que figurarán los sujetos pasivos afectados y las cuotas respectivas que se liquiden, por aplicación de la presente Ordenanza y se publicará la aprobación de las listas cobratorias de esta tasa, de acuerdo con lo establecido en la Ley General Tributaria y el Reglamento General de Recaudación, que actuará como notificación colectiva de los recibos contenidos en el padrón.</text:span> </text:p>
      <text:p text:style-name="P32"><text:span text:style-name="T7">2.- Una vez publicadas las listas cobratorias, los interesados pueden presentar recurso de reposición sobre las liquidaciones generadas, indicando el lugar, plazo y forma en que deba ser satisfecha la deuda tributaria.</text:span> </text:p>
      <text:p text:style-name="P32"><text:span text:style-name="T7">3.- Las deudas no satisfechas en período voluntario serán exigidas por la vía de apremio, con los recargos del período ejecutivo que correspondan (5%, 10% ó 20%).</text:span> </text:p>
      <text:p text:style-name="P32"/>
      <text:p text:style-name="P32"><text:span text:style-name="T15">QUINTA.-</text:span><text:span text:style-name="T16"> </text:span><text:span text:style-name="T15">Se modifica la disposición final,</text:span><text:span text:style-name="T16"> para que el texto sea más genérico y no haya que actualizarse cada vez que haya una modificación</text:span><text:span text:style-name="T40">,</text:span><text:span text:style-name="T16"> quedando redactado de la siguiente manera:</text:span> </text:p>
      <text:p text:style-name="P32"><text:span text:style-name="T7">La presente Ordenanza Fiscal entrará en vigor el día siguiente de su publicación en el Boletín Oficial de la Provincia, y comenzará a aplicarse a partir de dicho día, permaneciendo en vigor hasta que se acuerde su modificación o derogación expresa.</text:span><text:span text:style-name="T29">»</text:span> </text:p>
      <text:p text:style-name="P41">Al citado informe se adjunta borrador de la Ordenanza Fiscal, en su integridad, con las modificaciones propuestas citadas (Anejo 1, artículos 8, 9, 16, 17, 18 y Disposición Final.) <text:span text:style-name="T4">&gt;&gt;</text:span></text:p>
      <text:p text:style-name="P47"><text:soft-page-break/><text:span text:style-name="T22">Con fecha </text:span><text:span text:style-name="T19">28 de septiembre de 2023,</text:span><text:span text:style-name="T22"> se emite informe jurídico por Dña. Ana Cristina Díaz Alonso, con nota de conformidad del Secretario General de la Corporación, de cuyo tenor literal se desprende, en síntesis, lo siguiente:</text:span><text:span text:style-name="T23"> </text:span></text:p>
      <text:p text:style-name="P47"><text:span text:style-name="T23"/></text:p>
      <text:p text:style-name="P39"><text:span text:style-name="T30">&lt;&lt;FUNDAMENTOS JURÍDICOS</text:span> </text:p>
      <text:p text:style-name="P39"/>
      <text:p text:style-name="P32"><text:span text:style-name="T30">PRIMERO.- </text:span><text:span text:style-name="T32">El </text:span><text:span text:style-name="T30">artículo 4.1.a) de la Ley 7/1985</text:span><text:span text:style-name="T32">, </text:span><text:span text:style-name="T30">de 2 de abril, Reguladora de las Bases del Régimen Local (en adelante, LRBRL)</text:span><text:span text:style-name="T32"> reconoce a los municipios, en su calidad de Administraciones Públicas y dentro de la esfera de sus competencias, la potestad reglamentaria y de autoorganización; y, en su apartado b), las potestades tributarias y financiera.</text:span> </text:p>
      <text:p text:style-name="P32"><text:span text:style-name="T32">En este sentido, el Ayuntamiento es competente en la materia objeto de la disposición, de acuerdo con lo establecido en el </text:span><text:span text:style-name="T30">artículo 25.2.b)</text:span><text:span text:style-name="T32">, así como de conformidad con lo dispuesto en el </text:span><text:span text:style-name="T30">artículo 106 </text:span><text:span text:style-name="T29">del mismo texto normativo</text:span><text:span text:style-name="T32">.</text:span> </text:p>
      <text:p text:style-name="P32"/>
      <text:p text:style-name="P32"><text:span text:style-name="T30">SEGUNDO.-</text:span><text:span text:style-name="T32"> El </text:span><text:span text:style-name="T30">artículo 57 </text:span><text:span text:style-name="T29">del</text:span><text:span text:style-name="T32"> </text:span><text:span text:style-name="T30">Real Decreto</text:span><text:span text:style-name="T32"> </text:span><text:span text:style-name="T30">Legislativo 2/2004, de 5 de marzo, por el que se aprueba el Texto Refundido de la Ley Reguladora de las Haciendas Locales (en adelante, TRLRHL)</text:span><text:span text:style-name="T29">, dispone que los ayuntamientos podrán establecer y exigir tasas por la prestación de servicios o la realización de actividades de su competencia y por la utilización privativa o el aprovechamiento especial de los bienes del dominio público municipal, según las normas contenidas en la sección 3ª del capítulo III del título I de esta ley, véase </text:span><text:span text:style-name="T30">artículos 20 al 27</text:span><text:span text:style-name="T32"> </text:span><text:span text:style-name="T29">del </text:span><text:span text:style-name="T30">TRLRHL</text:span><text:span text:style-name="T29">.</text:span> </text:p>
      <text:p text:style-name="P32"><text:span text:style-name="T7">En relación con la cuota tributaria, objeto de la presente modificación, el </text:span><text:span text:style-name="T6">artículo 24</text:span><text:span text:style-name="T16"> </text:span><text:span text:style-name="T7">del citado texto normativo establece las reglas que han de observarse para fijar e</text:span><text:span text:style-name="T36">l importe de las tasas, disponiendo en su apartado segundo que en general el importe de las tasas por la prestación de un servicio o por la realización de una actividad </text:span><text:span text:style-name="T39">no podrá exceder, en su conjunto, del coste real o previsible del servicio o actividad de que se trate o, en su defecto, del valor de la prestación recibida</text:span><text:span text:style-name="T36">.</text:span> </text:p>
      <text:p text:style-name="P32"><text:span text:style-name="T36">En este sentido, continúa dicho precepto disponiendo que para la determinación de dicho importe se tomarán en consideración los costes directos e indirectos, inclusive los de carácter financiero, amortización del inmovilizado y, en su caso, los necesarios para garantizar el mantenimiento y un desarrollo razonable del servicio o actividad por cuya prestación o realización se exige la tasa, todo ello con independencia del presupuesto u organismo que lo satisfaga. El mantenimiento y desarrollo razonable del servicio o actividad de que se trate se calculará con arreglo al presupuesto y proyecto aprobados por el órgano competente.</text:span> </text:p>
      <text:p text:style-name="P32"><text:span text:style-name="T36">Asimismo, establece el apartado 4 del mismo artículo que para la determinación de la cuantía de las tasas podrán tenerse en cuenta criterios genéricos de capacidad económica de los sujetos obligados a satisfacerlas.</text:span> </text:p>
      <text:p text:style-name="P32"><text:span text:style-name="T36">En todo caso, la cuota tributaria consistirá, según disponga la correspondiente ordenanza fiscal, en:</text:span> </text:p>
      <text:p text:style-name="P62"><text:span text:style-name="T36">a) La cantidad resultante de aplicar una tarifa,</text:span> </text:p>
      <text:p text:style-name="P62"><text:span text:style-name="T36">b) Una cantidad fija señalada al efecto, o</text:span> </text:p>
      <text:p text:style-name="P55"><text:span text:style-name="T36">c) La cantidad resultante de la aplicación conjunta de ambos procedimientos.</text:span> </text:p>
      <text:p text:style-name="P55"><text:span text:style-name="T36">Por su parte, dispone el </text:span><text:span text:style-name="T37">artículo 25 </text:span><text:span text:style-name="T36">del </text:span><text:span text:style-name="T37">TRLRHL</text:span><text:span text:style-name="T36"> que los acuerdos de establecimiento de tasas por la utilización privativa o el aprovechamiento especial del dominio público, o para financiar total o parcialmente los nuevos servicios, deberán adoptarse a la vista de </text:span><text:span text:style-name="T39">informes técnico-económicos</text:span><text:span text:style-name="T36"> en los que se ponga de manifiesto el valor de mercado o la previsible cobertura del coste de aquellos, respectivamente. Dicho informe se incorporará al expediente para la adopción del correspondiente acuerdo..</text:span> </text:p>
      <text:p text:style-name="P55"><text:span text:style-name="T36">En los mismos términos se regula en la </text:span><text:span text:style-name="T37">Ley 8/1989, de 13 de abril, de Tasas y Precios Públicos</text:span><text:span text:style-name="T36">, en su </text:span><text:span text:style-name="T37">artículo 20</text:span><text:span text:style-name="T36">, donde se establece que la modificación de las cuantías de una tasa preexistente deberá incluir una memoria económico-financiera sobre el coste o valor del recurso o actividad de que se trate y sobre la justificación de la cuantía de la tasa propuesta.</text:span> </text:p>
      <text:p text:style-name="P56">A tales efectos, consta en el expediente informe técnico-económico en el que se justifica la necesidad y se exponen los motivos por los que se propone la modificación propuesta, manifestando, en síntesis, que las causas que avalaban la anterior modificación, que no era otra que la de aliviar la presión fiscal de los contribuyentes en un escenario marcado por el impacto económico y social del COVID-19, ha finalizado, siendo relevante la Orden SND/726/2023, que declara la finalización de la situación de crisis sanitaria ocasionada por la COVID-19. </text:p>
      <text:p text:style-name="P55"><text:soft-page-break/><text:span text:style-name="T36">Así las cosas, se propone volver a las cuotas aprobadas por el Pleno del Ayuntamiento de Mogán en diciembre de 2018, sustentando su procedencia la técnico municipal en el estudio económico de noviembre de 2017, que obra incorporado al expediente y que fue realizado en ese entonces, en el que quedaba suficientemente acreditado que el importe de dichas tasas no excedía, en su conjunto, del coste previsible del servicio, dando así cumplimiento a lo preceptuado en la normativa citada.</text:span> </text:p>
      <text:p text:style-name="P56">A mayor abundamiento, conviene poner de relieve que en relación al estudio económico en el que se basa la técnico municipal, el mismo fue avalado incluso en el propio juzgado, véase Sentencia de 9 de junio de 2023, recaída en el cauce del Procedimiento Ordinario nº 135/2019, dictada por la Sección Primera de la Sala de lo Contencioso-Administrativo del Tribunal Superior de Justicia de Canarias, como consecuencia del recurso interpuesto por la Federación de Empresarios de Hostelería y Turismo de Las Palmas contra la modificación de la citada Ordenanza Fiscal. </text:p>
      <text:p text:style-name="P55"><text:span text:style-name="T36">En la misma, se desestima el recurso interpuesto por la parte recurrente, confirmando la conformidad a Derecho de la Ordenanza Fiscal Reguladora de la Tasa por recogida domiciliaria de basuras y tratamiento de residuos sólidos urbanos aprobada y finalmente publicada en el Boletín Oficial de la Provincia de Las Palmas, nº 11, de fecha 25 de enero de 2019.</text:span> </text:p>
      <text:p text:style-name="P55"><text:span text:style-name="T36">En cuanto al resto de modificaciones propuestas (artículos 8, 9, 16, 17, 18 y disposición final), se justifica su procedencia a fin de mejorar la eficiencia administrativa en la gestión y recaudación de la tasa.</text:span> </text:p>
      <text:p text:style-name="P55"/>
      <text:p text:style-name="P47"><text:bookmark text:name="contenedor"/><text:bookmark text:name="ANCLAN1024F"/><text:bookmark text:name="RJN1024F"/><text:span text:style-name="Strong_20_Emphasis"><text:span text:style-name="T26">TERCERO.- </text:span></text:span><text:span text:style-name="Strong_20_Emphasis"><text:span text:style-name="T27">Por su parte, el</text:span></text:span><text:span text:style-name="Strong_20_Emphasis"><text:span text:style-name="T24"> </text:span></text:span><text:span text:style-name="Strong_20_Emphasis"><text:span text:style-name="T26">artículo 15.1 </text:span></text:span><text:span text:style-name="Strong_20_Emphasis"><text:span text:style-name="T27">del</text:span></text:span><text:span text:style-name="Strong_20_Emphasis"><text:span text:style-name="T24"> </text:span></text:span><text:span text:style-name="Strong_20_Emphasis"><text:span text:style-name="T26">TRLRHL</text:span></text:span><text:span text:style-name="Strong_20_Emphasis"><text:span text:style-name="T27">, establece que</text:span></text:span><text:span text:style-name="T24"> </text:span><text:span text:style-name="T25">las entidades locales deberán acordar la imposición y supresión de sus tributos propios, y aprobar las correspondientes ordenanzas fiscales reguladoras de estos&gt;&gt;, teniendo en cuenta que las mismas habrán de incluir el contenido mínimo establecido en el </text:span><text:span text:style-name="T26">artículo 16.1</text:span><text:span text:style-name="T25"> del mismo texto legal.</text:span><text:span text:style-name="T23"> </text:span></text:p>
      <text:p text:style-name="P47"><text:span text:style-name="T25">En el supuesto de </text:span><text:span text:style-name="T26">modificaciones de las Ordenanzas Fiscales</text:span><text:span text:style-name="T25">, el último párrafo del </text:span><text:span text:style-name="T26">artículo 16.1</text:span><text:span text:style-name="T25"> </text:span><text:span text:style-name="T27">del </text:span><text:span text:style-name="T26">TRLRHL </text:span><text:span text:style-name="T27">dispone que los acuerdos de modificación de dichas ordenanzas deberán contener la nueva redacción de las normas afectadas y las fechas de su aprobación y del comienzo de su aplicación</text:span><text:span text:style-name="Strong_20_Emphasis"><text:span text:style-name="T27">.</text:span></text:span><text:span text:style-name="T23"> </text:span></text:p>
      <text:p text:style-name="P47"><text:span text:style-name="Strong_20_Emphasis"><text:span text:style-name="T27">En el presente caso, en los antecedentes expuestos se identifica la fecha de aprobación de la presente Ordenanza Fiscal, constando asímismo la fecha de su última modificación, la cual fue publicada en el Boletín Oficial de la Provincia n.º 51, de 28 de abril de 2021.</text:span></text:span><text:span text:style-name="T23"> </text:span></text:p>
      <text:p text:style-name="P47"><text:span text:style-name="Strong_20_Emphasis"><text:span text:style-name="T27">En los mismos términos, se recoge en el texto de la Ordenanza el comienzo de aplicación de la misma, véase Disposición Final. </text:span></text:span></text:p>
      <text:p text:style-name="P47"><text:span text:style-name="Strong_20_Emphasis"><text:span text:style-name="T27"/></text:span></text:p>
      <text:p text:style-name="P47"><text:span text:style-name="Strong_20_Emphasis"><text:span text:style-name="T26">CUARTO.- </text:span></text:span><text:span text:style-name="T25">El procedimiento a seguir para la elaboración, publicación y publicidad de las ordenanzas fiscales, al igual que para su modificación, es el previsto en el </text:span><text:span text:style-name="T26">artículo 17 </text:span><text:span text:style-name="T27">del </text:span><text:span text:style-name="T26">TRLRHL</text:span><text:span text:style-name="T25">, que se expone a continuación:</text:span><text:span text:style-name="T23"> </text:span></text:p>
      <text:p text:style-name="P47"><text:span text:style-name="T23"/></text:p>
      <text:p text:style-name="P32"><text:span text:style-name="T32">1º. Acuerdo del Pleno del Ayuntamiento, por el que se </text:span><text:span text:style-name="T30">aprueba provisionalmente la modificación</text:span><text:span text:style-name="T32"> de la Ordenanza Fiscal (artículo 49 LRBRL).</text:span> </text:p>
      <text:p text:style-name="P32"><text:span text:style-name="T32">2º. </text:span><text:span text:style-name="T30">Exposición pública</text:span><text:span text:style-name="T32"> durante un plazo mínimo de </text:span><text:span text:style-name="T30">treinta días</text:span><text:span text:style-name="T32">, dentro de los cuales los interesados podrán examinar el expediente y presentar las reclamaciones que estimen oportunas. A tales efectos, el Ayuntamiento deberá publicar el acuerdo provisional adoptado por el Pleno en el tablón de anuncios de la entidad, así como en el Boletín Oficial de la Provincia (en adelante BOP).</text:span> </text:p>
      <text:p text:style-name="P32"><text:span text:style-name="T32">3º. Finalizado el período de exposición, la Corporación local adoptará el acuerdo de aprobación definitiva</text:span><text:span text:style-name="T29">, </text:span><text:span text:style-name="T30">resolviendo las reclamaciones</text:span><text:span text:style-name="T32"> que se hubieran presentado en el periodo de exposición pública. Estos acuerdos deberán adoptarse con el </text:span><text:span text:style-name="T30">mismo quórum que el exigido para la aprobación</text:span><text:span text:style-name="T32"> provisional.</text:span> </text:p>
      <text:p text:style-name="P32"><text:span text:style-name="T32">En el supuesto de que no se hubieran presentado reclamaciones, se entenderá definitivamente adoptado el acuerdo, hasta entonces provisional, sin necesidad de un nuevo acuerdo plenario.</text:span> </text:p>
      <text:p text:style-name="P32"><text:span text:style-name="T32">4º. Los acuerdos definitivos y el texto íntegro de las modificaciones de las Ordenanzas fiscales habrán de ser publicados en el BOP sin que puedan entrar en vigor hasta que se haya llevado a cabo dicha publicación.</text:span> </text:p>
      <text:p text:style-name="P32"><text:span text:style-name="T32">En todo caso, las Entidades Locales habrán de expedir copias de las Ordenanzas fiscales publicadas a quienes las demanden.</text:span> </text:p>
      <text:p text:style-name="P32"/>
      <text:p text:style-name="P32"><text:span text:style-name="T30">QUINTO.-</text:span><text:span text:style-name="T32"> El Proyecto de modificación de la Ordenanza Fiscal en cuestión, que se adjunta como anexo I al presente, se ajusta a las determinaciones legales y su contenido no supone infracción del Ordenamiento Jurídico.</text:span> </text:p>
      <text:p text:style-name="P32"><text:span text:style-name="T32">A mayor abundamiento, consta en el expediente </text:span><text:span text:style-name="T34">Providencia de Alcaldía</text:span><text:span text:style-name="T32"> por la que se justifica la procedencia del inicio del expediente para la modificación de la cita Ordenanza Fiscal, así como </text:span><text:span text:style-name="T34">informe técnico-económico</text:span><text:span text:style-name="T32"> en el que se justifica la necesidad e idoneidad de su modificación.</text:span> </text:p>
      <text:p text:style-name="P40">Por todo ello, se informa favorablemente la propuesta de modificación de la <text:span text:style-name="T2">Ordenanza Fiscal</text:span> <text:span text:style-name="T2">Reguladora de la tasa por la prestación del servicio de recogida domiciliaria de basura o residuos sólidos urbanos</text:span><text:span text:style-name="T56">, en cuanto a los artículos que se modifican respecto del texto de la Ordenanza vigente anteriormente. </text:span></text:p>
      <text:p text:style-name="P40"><text:span text:style-name="T56"/></text:p>
      <text:p text:style-name="P32"><text:bookmark text:name="ANCLAN1022511"/><text:bookmark text:name="RJN1022511"/><text:soft-page-break/><text:span text:style-name="T30">SEXTO.- </text:span><text:span text:style-name="T29">La adopción del acuerdo de modificación de la citada Ordenanza Fiscal corresponde al Pleno de la Corporación, en virtud de las atribuciones que le confiere el artículo 22.2. d) y e) de la LRBRL, sin ser necesaria una mayoría especial, de conformidad con el quórum establecido en el artículo 47.1 de la LBRL.</text:span> </text:p>
      <text:p text:style-name="P32"><text:span text:style-name="T32">En virtud de los antecedentes y consideraciones expuestos, y de acuerdo con la normativa citada, así como la de general y pertinente aplicación, tengo a bien elevar al Peno de la Corporación la siguiente:</text:span> </text:p>
      <text:p text:style-name="P32"/>
      <text:p text:style-name="P37"><text:span text:style-name="T30">PROPUESTA DE RESOLUCIÓN</text:span> </text:p>
      <text:p text:style-name="P37"/>
      <text:p text:style-name="P47"><text:span text:style-name="Strong_20_Emphasis"><text:span text:style-name="T26">PRIMERO.-</text:span></text:span><text:span text:style-name="Strong_20_Emphasis"><text:span text:style-name="T24"> </text:span></text:span><text:span text:style-name="T27">Aprobar por el Pleno, con carácter provisional, la </text:span><text:span text:style-name="T26">modificación </text:span><text:span text:style-name="T27">de la </text:span><text:span text:style-name="T26">Ordenanza Fiscal Reguladora de la tasa por la prestación del servicio de recogida domiciliaria de basura o residuos sólidos urbano</text:span><text:span text:style-name="T27">s</text:span><text:span text:style-name="T26">.</text:span><text:span text:style-name="T23"> </text:span></text:p>
      <text:p text:style-name="P47"><text:span text:style-name="Strong_20_Emphasis"><text:span text:style-name="T26">SEGUNDO.-</text:span></text:span><text:span text:style-name="T24"> </text:span><text:span text:style-name="T25">Exponer al público el presente acuerdo </text:span><text:span text:style-name="T10">en el tablón de anuncios del Ayuntamiento y en el Boletín Oficial de la Provincia</text:span><text:span text:style-name="T25">, por un PLAZO DE TREINTA DÍAS, a fin de que los interesados puedan examinar el expediente y presentar las reclamaciones que estimen oportunas, </text:span><text:span text:style-name="T10">de conformidad con las exigencias del artículo 49 de la LRBRL.</text:span><text:span text:style-name="T23"> </text:span></text:p>
      <text:p text:style-name="P47"><text:span text:style-name="Strong_20_Emphasis"><text:span text:style-name="T26">TERCERO.-</text:span></text:span><text:span text:style-name="T24"> </text:span><text:span text:style-name="T25">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necesidad de un nuevo acuerdo plenario.</text:span><text:span text:style-name="T23"> </text:span></text:p>
      <text:p text:style-name="P32"><text:line-break/><text:span text:style-name="T30">CUARTO.-</text:span><text:span text:style-name="T32"> Publicar en el Boletín Oficial de la Provincia el acuerdo definitivo en unión del texto íntegro modificado de la </text:span><text:span text:style-name="T29">Ordenanza Fiscal Reguladora de la tasa por la prestación del servicio de recogida domiciliaria de basura o residuos sólidos urbanos.</text:span><text:span text:style-name="T31">&gt;&gt;</text:span><text:span text:style-name="T4"> </text:span></text:p>
      <text:p text:style-name="P32"/>
      <text:p text:style-name="P32"/>
      <text:p text:style-name="P42">El texto elevado a la consideración Plenaria es el siguiente:</text:p>
      <text:p text:style-name="P32"/>
      <text:p text:style-name="P32"/>
      <text:p text:style-name="P32"/>
      <text:p text:style-name="P37"><text:span text:style-name="T3">&lt;&lt;ANEXO I</text:span> </text:p>
      <text:p text:style-name="P37"/>
      <text:p text:style-name="P37"><text:span text:style-name="T15">ORDENANZA FISCAL REGULADORA DE LA TASA POR PRESTACIÓN DEL SERVICIO DE RECOGIDA DOMICILIARIA DE BASURAS Y TRATAMIENTO DE RESIDUOS SÓLIDOS URBANOS.</text:span> </text:p>
      <text:p text:style-name="P37"/>
      <text:p text:style-name="P38"><text:span text:style-name="T41">ARTICULO 1.- FUNDAMENTO Y NATURALEZA.</text:span> </text:p>
      <text:p text:style-name="P32"><text:span text:style-name="T42">En uso de las facultades concedidas por los artículos 133.2 y 142 de la Constitución Española y por el artículo 106 de la Ley 7/1.985, de 2 de abril, Reguladora de las Bases del Régimen Local, y al amparo de lo previsto en los artículos 57 i 20.4s) del texto refundido de la Ley reguladora de las Haciendas Locales aprobado por Real Decreto Legislativo 2/2004, de 5 de marzo (TRHL), de conformidad con lo que disponen los artículos 15 a 19 de este texto legal y la Ley 22/2011, de 29 de julio, de residuos y suelos contaminantes, lo establecido en la </text:span><text:span text:style-name="T41">ORDENANZA FISCAL REGULADORA DE LA TASA POR PRESTACIÓN DEL</text:span><text:span text:style-name="T42"> </text:span><text:span text:style-name="T41">SERVICIO DE RECOGIDA DOMICILIARIA DE BASURAS O RESIDUOS SÓLIDOS URBANOS</text:span><text:span text:style-name="T42"> publicado en el BOP Nº 167 de fecha 26 de diciembre de 2007, se modifica por la </text:span><text:span text:style-name="T41">ORDENANZA FISCAL REGULADORA DE LA TASA POR PRESTACIÓN DEL SERVICIO DE RECOGIDA DOMICILIARIA DE</text:span><text:span text:style-name="T42"> </text:span><text:span text:style-name="T41">BASURAS Y TRATAMIENTO DE RESIDUOS SÓLIDOS URBANOS,</text:span><text:span text:style-name="T42"> que se regirán por el texto que a continuación se desarrolla:</text:span> </text:p>
      <text:p text:style-name="P32"><text:span text:style-name="T41">1º).</text:span><text:span text:style-name="T42"> </text:span><text:span text:style-name="T41">TASA POR EL SERVICIO DE RECEPCIÓN OBLIGATORIA DE RECOGIDA, TRANSPORTE Y TRATAMIENTO DE RESIDUOS DOMÉSTICOS</text:span> </text:p>
      <text:p text:style-name="P32"><text:span text:style-name="T41">ARTÍCULO 2.- HECHO IMPONIBLE.</text:span> </text:p>
      <text:p text:style-name="P32"><text:span text:style-name="T42">1. Constituye el hecho imponible de la tasa por el servicio de recepción obligatoria de recogida, transporte y tratamiento de residuos domésticos la prestación de los siguientes servicios:</text:span> </text:p>
      <text:p text:style-name="P32"><text:span text:style-name="T42">a) Recogida, transporte y tratamiento de los residuos generados en los hogares como consecuencia de las actividades domésticas.</text:span> </text:p>
      <text:p text:style-name="P32"><text:span text:style-name="T42">b) Recogida, transporte y tratamiento de los restos vegetales generados en solares sin edificar.</text:span> </text:p>
      <text:p text:style-name="P32"><text:soft-page-break/><text:span text:style-name="T42">c) Recogida, transporte y tratamiento de los residuos generados en comercios y servicios, como consecuencia de actividades domésticas y en locales sin actividad comercial o para usos privados, tales como aparcamiento, trastero o almacén.</text:span> </text:p>
      <text:p text:style-name="P32"><text:span text:style-name="T42">2. Se consideran también residuos domésticos: los que se generan en los hogares de aparatos eléctricos y electrónicos; ropa; pilas; acumuladores; muebles y enseres; los residuos y escombros procedentes de obras menores de construcción y reparación domiciliaria; los residuos procedentes de limpieza de vías públicas; zonas verdes; áreas recreativas y playas; animales domésticos muertos y vehículos abandonados.</text:span> </text:p>
      <text:p text:style-name="P32"/>
      <text:p text:style-name="P38"><text:span text:style-name="T41">ARTÍCULO 3.- SUJETOS PASIVOS.</text:span> </text:p>
      <text:p text:style-name="P32"><text:span text:style-name="T42">1.- Son sujetos pasivos de la tasa, en concepto de contribuyentes, las personas físicas y jurídicas, así como las entidades a que se refiere el artículo 35.4 de la Ley General Tributaria, que soliciten o resulten beneficiadas o afectadas por el Servicio, ya sea a título de propietario o de usufructuario, arrendatario o de explotación económica, habitacionista, incluso de precario.</text:span> </text:p>
      <text:p text:style-name="P32"><text:span text:style-name="T42">2.- Tendrán la consideración de sujetos pasivos sustitutos de contribuyente, los propietarios de los inmuebles a los que se provea del Servicio, quienes podrán repercutir, en su caso, las cuotas sobre los respectivos usuarios, beneficiarios del Servicio.</text:span> </text:p>
      <text:p text:style-name="P32"><text:span text:style-name="T42">3.- La acción administrativa de cobro de la Tasa se dirigirá a la persona que figure como propietario del inmueble, ya sea como sujeto pasivo contribuyente o como sustituto del mismo; no obstante, dicha acción administrativa podrá ser dirigida contra el contribuyente, cuando se desconozca el propietario del inmueble o no sea posible la acción administrativa de cobro contra el mismo.</text:span> </text:p>
      <text:p text:style-name="P32"><text:span text:style-name="T41">ARTICULO 4.- RESPONSABLES.</text:span> </text:p>
      <text:p text:style-name="P32"><text:span text:style-name="T42">Responderán solidaria y subsidiariamente de las obligaciones tributarias de los sujetos pasivos, las personas físicas y jurídicas conforme lo establecido en los artículos 41 y siguientes de la Ley General Tributaria, y sus normas de desarrollo.</text:span> </text:p>
      <text:p text:style-name="P38"><text:span text:style-name="T41">ARTICULO 5.- EXENCIONES, REDUCCIONES Y BONIFICACIONES.</text:span> </text:p>
      <text:p text:style-name="P32"><text:span text:style-name="T42">De conformidad con lo dispuesto en el artículo 9 del Texto Refundido de la Ley Reguladora de las Haciendas Locales, no se reconoce beneficio fiscal alguno, salvo los expresamente previstos en normas con rango de Ley o los derivados de la aplicación de los Tratados Internacionales y los contenidos en el texto incorporado en los anejos I y II.</text:span> </text:p>
      <text:p text:style-name="P38"><text:span text:style-name="T41">ARTÍCULO 6.- BASE IMPONIBLE.</text:span> </text:p>
      <text:p text:style-name="P32"><text:span text:style-name="T42">La base imponible se determinará atendiendo a la naturaleza, destino o uso del inmueble, y en función del Servicio de recogida de basuras en la zona o lugar donde esté ubicado; y asimismo, atendiendo a la clasificación establecida en el Anejo I (Recogida de residuos) y Anejo 2 (Tratamiento de residuos) de la presente Ordenanza.</text:span> </text:p>
      <text:p text:style-name="P32"><text:span text:style-name="T42">A estos efectos, se considerará como basuras o residuos sólidos urbanos los descritos como residuos domésticos, en el artículo 2º, apartado 2 de la presente Ordenanza.</text:span> </text:p>
      <text:p text:style-name="P38"><text:span text:style-name="T41">ARTÍCULO 7.- CUOTA TRIBUTARIA.</text:span> </text:p>
      <text:p text:style-name="P32"><text:span text:style-name="T42">Las cuotas exigibles por esta Tasa serán las cantidades que resulten de aplicar a la base imponible, los importes anuales y epígrafes aplicables que se especifican en el Anejo I y Anejo II de tarifas de la presente Ordenanza, de la que forma parte a todos los efectos.</text:span> </text:p>
      <text:p text:style-name="P32"><text:span text:style-name="T41">En cumplimiento de lo dispuesto en el artículo 24 punto 2 del Texto refundido de la Ley Reguladora de Haciendas Locales, que establece que cuando se utilicen procedimientos de licitación pública, el importe de la tasa vendrá determinado por el valor económico de la proposición sobre la que recaiga la concesión, autorización o adjudicación, se aplicará a las cuotas correspondiente al servicio de recogida y transporte contenidas en el anejo I la reducción porcentual que haya presentado en su oferta el adjudicatario.</text:span> </text:p>
      <text:p text:style-name="P32"><text:span text:style-name="T41">ARTICULO 8.- PERIODO IMPOSITIVO Y DEVENGO</text:span> </text:p>
      <text:p text:style-name="P32"><text:span text:style-name="T42">1.- El período impositivo comprenderá el año natural, salvo en los supuestos de inicio o cese en el Servicio, en cuyo caso se prorrateará la cuota por semestres naturales, incluido aquél semestre en que se produzca el inicio o cese de aquél.</text:span> </text:p>
      <text:p text:style-name="P32"><text:span text:style-name="T42">2.- La obligación de contribuir nacerá desde que tenga lugar la prestación del servicio, si bien se entenderá, dada la naturaleza de recepción obligatoria de la recogida de basuras, que tal prestación tiene lugar cuando esté establecido y en funcionamiento el servicio en las zonas o calles donde figuren los inmuebles afectados, aún cuando los propietarios o beneficiarios no hagan uso de ellos.</text:span> </text:p>
      <text:p text:style-name="P32"><text:span text:style-name="T42">3. Establecido y en funcionamiento el referido servicio, las cuotas se devengarán el primer día del año, salvo que el alta se produjese con posterioridad a dicha fecha, en cuyo caso la primera cuota se devengará el primer día en que se produzca el inicio o cese de la actividad.</text:span> </text:p>
      <text:p text:style-name="P38"><text:span text:style-name="T41">ARTÍCULO 9.- DECLARACIÓN E INGRESO.</text:span> </text:p>
      <text:p text:style-name="P32"><text:span text:style-name="T42">1.- Dentro de los treinta días hábiles siguientes a la fecha en que se devengue la Tasa, los obligados tributarios deberán formalizar su inscripción en la matrícula o padrón, presentando al efecto la correspondiente declaración de alta. Igual obligación y plazo corresponderá a los obligados tributarios en los supuestos de variación de datos de orden físico, jurídico o económico que se produzcan y que sean relevantes para la determinación de la cuota.</text:span> </text:p>
      <text:p text:style-name="P32"><text:soft-page-break/><text:span text:style-name="T42">Transcurrido dicho plazo sin haberse presentado la declaración, la Administración, sin perjuicio de las sanciones que procedan, efectuará de oficio el alta o variaciones que correspondan, emitiendo las oportunas liquidaciones en función de las circunstancias descubiertas.</text:span> </text:p>
      <text:p text:style-name="P32"><text:span text:style-name="T42">2.- Las liquidaciones correspondientes al alta inicial en la matrícula, así como en los casos de cese en el Servicio, se ingresarán en los plazos indicados en el Reglamento General de Recaudación para los ingresos directos.</text:span> </text:p>
      <text:p text:style-name="P32"><text:span text:style-name="T42">3.- Cuando se conozca, bien de oficio o por comunicación de los interesados, cualquier variación de los datos figurados en la matrícula o padrón, se llevarán a cabo en éste las modificaciones correspondientes, que surtirán efecto a partir del periodo de cobro siguiente al de la fecha en que se haya efectuado la declaración; sin perjuicio de lo establecido en el artículo anterior para los casos de inicio o cese en el Servicio, en que las cuotas se prorratearán; y sin perjuicio de las liquidaciones que pudieran emitirse con efectos retroactivos por presentaciones de declaraciones fuera de plazo u otras circunstancias.</text:span> </text:p>
      <text:p text:style-name="P32"><text:span text:style-name="T42">4.- Para aquellos locales en los que se produzca una alteración de orden físico, que implique una agrupación de fincas interiormente conectadas, se expedirá un único recibo por la totalidad de la superficie computada.</text:span> </text:p>
      <text:p text:style-name="P49">2º).- TASA POR EL SERVICIO, DE RECEPCIÓN VOLUNTARIA, DE RECOGIDA, TRANSPORTE Y TRATAMIENTO DE LOS RESIDUOS COMERCIALES </text:p>
      <text:p text:style-name="P32"><text:span text:style-name="T41">ARTÍCULO 10- HECHO IMPONIBLE</text:span> </text:p>
      <text:p text:style-name="P32"><text:span text:style-name="T42">1. Son servicios municipales complementarios, susceptibles de ser prestados por el operador privado autorizado para la prestación del servicio, en los términos previstos en la normativa vigente en materia de residuos-, la recogida, transporte y tratamiento de los residuos comerciales.</text:span> </text:p>
      <text:p text:style-name="P32"><text:span text:style-name="T42">2. Constituye el hecho imponible de la tasa por el servicio de gestión de residuos comerciales, la prestación de los servicios siguientes:</text:span> </text:p>
      <text:p text:style-name="P52">a) Recogida, transporte y tratamiento de residuos comerciales no peligrosos </text:p>
      <text:p text:style-name="P52">b)Recogida, transporte y tratamiento y de residuos domésticos generados por las industrias </text:p>
      <text:p text:style-name="P32"><text:span text:style-name="T42">3. A estos efectos, tienen la consideración de residuos comerciales los generados por la actividad propia del comercio, al por menor y al mayor, de los servicios de restauración y bares, de las oficinas y los mercados, así como del resto del sector servicios.</text:span> </text:p>
      <text:p text:style-name="P32"><text:span text:style-name="T42">4. La tasa establecida en el apartado 2.a) de este artículo es incompatible con la tasa prevista en el artículo 2.1.c) de la Ordenanza; consecuentemente, cuando proceda exigir la tasa por la gestión de los residuos comerciales, no se liquidará la tasa por gestión de los residuos domésticos generados por la realización de actividades domésticas en locales comerciales inactivos.</text:span> </text:p>
      <text:p text:style-name="P49">ARTÍCULO 11 - SUJETOS PASIVOS </text:p>
      <text:p text:style-name="P32"><text:span text:style-name="T42">1. Son sujetos pasivos contribuyentes de la tasa, cuyo hecho imponible se define en el artículo 10 de esta Ordenanza, las personas físicas o jurídicas y las entidades a que se refiere el artículo 35.4 de la Ley General Tributaria que:</text:span> </text:p>
      <text:p text:style-name="P52">a) Solicitan la prestación del servicio. </text:p>
      <text:p text:style-name="P52">b) Resulten especialmente beneficiadas o afectadas por la prestación del servicio. </text:p>
      <text:p text:style-name="P32"><text:span text:style-name="T42">2. A estos efectos, los titulares de actividades que generen residuos comerciales o domésticos generados por las industrias que deseen utilizar un sistema de gestión de los residuos diferente del establecido por el Ayuntamiento, están obligados a acreditar que tienen contratado con un gestor autorizado la gestión de los residuos que produzca la actividad correspondiente. Este acreditación se deberá efectuar, en el plazo de un mes, contado desde la entrada en vigor de la ordenanza, si ya se estaba llevando a cabo la actividad, o desde el inicio de la actividad generadora del residuo, si este ha tenido lugar con posterioridad a dicha entrada en vigor.</text:span> </text:p>
      <text:p text:style-name="P32"><text:span text:style-name="T42">Para ejercicios sucesivos, la acreditación se deberá efectuar antes del 31 de diciembre de cada año.</text:span> </text:p>
      <text:p text:style-name="P32"><text:span text:style-name="T42">3. Caso que no se lleve a cabo la mencionada acreditación en el plazo indicado, el Ayuntamiento considerará que el titular de la actividad generadora de estos residuos comerciales y domésticos generados por las industrias se acoge al sistema de recogida, transporte y tratamiento que tiene establecido la Corporación y por lo tanto, tendrá este la condición de sujeto pasivo de la tasa aquí regulada.</text:span> </text:p>
      <text:p text:style-name="P32"><text:span text:style-name="T42">4. Tendrá la consideración de sujeto pasivo sustituto del contribuyente el propietario de los locales donde se ubique la actividad generadora de los residuos, el cual podrá repercutir, las cuotas satisfechas sobre los usuarios, que son los beneficiarios del servicio.</text:span> </text:p>
      <text:p text:style-name="P32"><text:span text:style-name="T41">ARTÍCULO 12 - RESPONSABLES</text:span> </text:p>
      <text:p text:style-name="P32"><text:soft-page-break/><text:span text:style-name="T42">Responderán solidaria y subsidiariamente de las obligaciones tributarias de los sujetos pasivos, las personas físicas y jurídicas conforme lo establecido en los artículos 41 y siguientes de la Ley General Tributaria, y sus normas de desarrollo.</text:span> </text:p>
      <text:p text:style-name="P38"><text:span text:style-name="T41">ARTICULO 13.- EXENCIONES, REDUCCIONES Y BONIFICACIONES.</text:span> </text:p>
      <text:p text:style-name="P32"><text:span text:style-name="T42">De conformidad con lo dispuesto en el artículo 9 del Texto Refundido de la Ley Reguladora de las Haciendas Locales, no se reconoce beneficio fiscal alguno, salvo los expresamente previstos en normas con rango de Ley o los derivados de la aplicación de los Tratados Internacionales.</text:span> </text:p>
      <text:p text:style-name="P51"/>
      <text:p text:style-name="P51"/>
      <text:p text:style-name="P38"><text:span text:style-name="T41">ARTÍCULO 14.- BASE IMPONIBLE.</text:span> </text:p>
      <text:p text:style-name="P52">La base imponible se determinará atendiendo a la naturaleza, destino o uso del inmueble, y en función del Servicio de recogida de basuras en la zona o lugar donde esté ubicado; y asimismo, atendiendo a la clasificación establecida en el Anejo I (Recogida de residuos) y Anejo 2 (Tratamiento de residuos) de la presente Ordenanza. </text:p>
      <text:p text:style-name="P32"><text:span text:style-name="T42">A estos efectos, se considerará como basuras o residuos sólidos urbanos los descritos como residuos domésticos en el artículo 2º, apartado 2 de la presente Ordenanza.</text:span> </text:p>
      <text:p text:style-name="P32"><text:span text:style-name="T41">ARTÍCULO 15 - CUOTA TRIBUTARIA</text:span> </text:p>
      <text:p text:style-name="P32"><text:span text:style-name="T42">Las cuotas exigibles por esta Tasa serán las cantidades que resulten de aplicar a la base imponible, los importes anuales y epígrafes aplicables que se especifican en el Anejo I y Anejo II de tarifas de la presente Ordenanza, de la que forma parte a todos los efectos.</text:span> </text:p>
      <text:p text:style-name="P32"><text:span text:style-name="T42">Se practicará el porcentaje de reducción indicado en la tabla siguiente a la cuota tributaria a aplicar a cada unidad generadora a la que no se le preste el servicio de recogida y transporte de alguna de las fracciones indicadas en la misma. Esta reducción, que corresponde al porcentaje que representa la recogida de cada una de las fracciones respecto del total, será acumulativa a todas las fracciones que el productor gestione por sí mismo de acuerdo a lo indicado en el reglamento del servicio.</text:span> </text:p>
      <table:table table:name="Table10" table:style-name="Table10">
        <table:table-column table:style-name="Table10.A"/>
        <table:table-column table:style-name="Table10.B"/>
        <table:table-column table:style-name="Table10.C"/>
        <table:table-header-rows>
          <table:table-row>
            <table:table-cell table:style-name="Table10.A1" office:value-type="string">
              <text:p text:style-name="P30"><text:span text:style-name="T41">Fracción</text:span> </text:p>
            </table:table-cell>
            <table:table-cell table:style-name="Table10.A1" office:value-type="string">
              <text:p text:style-name="P30"><text:span text:style-name="T41">Porcentaje de reducción cuota tributaria de recogida y transporte</text:span> </text:p>
            </table:table-cell>
            <table:table-cell table:style-name="Table10.A1" office:value-type="string">
              <text:p text:style-name="P31"><text:span text:style-name="T41">Porcentaje de reducción cuota tributaria de tratamiento</text:span> </text:p>
            </table:table-cell>
          </table:table-row>
        </table:table-header-rows>
        <table:table-row>
          <table:table-cell table:style-name="Table10.A1" office:value-type="string">
            <text:p text:style-name="P27"><text:span text:style-name="T42">Selectiva EELL</text:span> </text:p>
          </table:table-cell>
          <table:table-cell table:style-name="Table10.A1" office:value-type="string">
            <text:p text:style-name="P27"><text:span text:style-name="T42">4%</text:span> </text:p>
          </table:table-cell>
          <table:table-cell table:style-name="Table10.A1" office:value-type="string">
            <text:p text:style-name="P28"><text:span text:style-name="T42">-</text:span> </text:p>
          </table:table-cell>
        </table:table-row>
        <table:table-row>
          <table:table-cell table:style-name="Table10.A1" office:value-type="string">
            <text:p text:style-name="P27"><text:span text:style-name="T42">Selectiva P/C</text:span> </text:p>
          </table:table-cell>
          <table:table-cell table:style-name="Table10.A1" office:value-type="string">
            <text:p text:style-name="P27"><text:span text:style-name="T42">4%</text:span> </text:p>
          </table:table-cell>
          <table:table-cell table:style-name="Table10.A1" office:value-type="string">
            <text:p text:style-name="P28"><text:span text:style-name="T42">-</text:span> </text:p>
          </table:table-cell>
        </table:table-row>
        <table:table-row>
          <table:table-cell table:style-name="Table10.A1" office:value-type="string">
            <text:p text:style-name="P27"><text:span text:style-name="T42">Selectiva orgánica (FORS)</text:span> </text:p>
          </table:table-cell>
          <table:table-cell table:style-name="Table10.A1" office:value-type="string">
            <text:p text:style-name="P27"><text:span text:style-name="T42">18%</text:span> </text:p>
          </table:table-cell>
          <table:table-cell table:style-name="Table10.A1" office:value-type="string">
            <text:p text:style-name="P28"><text:span text:style-name="T42">10%</text:span> </text:p>
          </table:table-cell>
        </table:table-row>
        <table:table-row>
          <table:table-cell table:style-name="Table10.A1" office:value-type="string">
            <text:p text:style-name="P27"><text:span text:style-name="T42">Resto</text:span> </text:p>
          </table:table-cell>
          <table:table-cell table:style-name="Table10.A1" office:value-type="string">
            <text:p text:style-name="P27"><text:span text:style-name="T42">74%</text:span> </text:p>
          </table:table-cell>
          <table:table-cell table:style-name="Table10.A1" office:value-type="string">
            <text:p text:style-name="P28"><text:span text:style-name="T42">90%</text:span> </text:p>
          </table:table-cell>
        </table:table-row>
      </table:table>
      <text:p text:style-name="P32"><text:span text:style-name="T41">En cumplimiento de lo dispuesto en el artículo 24 punto 2 del Texto refundido de la Ley Reguladora de Haciendas Locales, que establece que cuando se utilicen procedimientos de licitación pública, el importe de la tasa vendrá determinado por el valor económico de la proposición sobre la que recaiga la concesión, autorización o adjudicación, se aplicará a las cuotas correspondiente al servicio de recogida y transporte contenidas en el anejo I la reducción porcentual que haya presentado en su oferta el adjudicatario</text:span> </text:p>
      <text:p text:style-name="P38"><text:span text:style-name="T41">ARTICULO 16- PERIODO IMPOSITIVO Y DEVENGO.</text:span> </text:p>
      <text:p text:style-name="P32"><text:span text:style-name="T42">1.- El período impositivo comprenderá el año natural, salvo en los supuestos de inicio o cese en el Servicio, en cuyo caso se prorrateará la cuota por semestres naturales, incluido aquél semestre en que se produzca el inicio o cese de aquél.</text:span> </text:p>
      <text:p text:style-name="P32"><text:span text:style-name="T42">2.- La obligación de contribuir nacerá desde que tenga lugar la prestación del Servicio.</text:span> </text:p>
      <text:p text:style-name="P32"><text:span text:style-name="T42">3. Establecido y en funcionamiento el referido servicio, las cuotas se devengarán el primer día de cada semestre, salvo que el alta se produjese con posterioridad a dicha fecha, en cuyo caso la primera cuota se devengará el primer día del semestre en que se produzca el inicio o cese de la actividad.</text:span> </text:p>
      <text:p text:style-name="P38"><text:span text:style-name="T41">ARTÍCULO 17.- DECLARACIÓN E INGRESO.</text:span> </text:p>
      <text:p text:style-name="P32"><text:span text:style-name="T42">1. Los sujetos pasivos de la tasa que por primera vez soliciten la prestación del servicio de recogida transporte y tratamiento de residuos comerciales vendrán obligados a solicitar la liquidación de la cuota correspondiente al primer periodo impositivo, en el momento de formular la solicitud del servicio. Para ejercicios siguientes, en tanto no hayan comunicado su voluntad de no recepción del servicio, la tasa será liquidada por el Ayuntamiento y el cobro de las cuotas se efectuarán semestralmente.</text:span> </text:p>
      <text:p text:style-name="P32"><text:span text:style-name="T42">2.- Las liquidaciones correspondientes al alta inicial en la matrícula, así como en los casos de cese en el Servicio, se ingresarán en los plazos indicados en el Reglamento General de Recaudación para los ingresos directos.</text:span> </text:p>
      <text:p text:style-name="P52">3.- Cuando se conozca, bien de oficio o por comunicación de los interesados, cualquier variación de los datos figurados en la matrícula o padrón, se llevarán a cabo en éste las modificaciones correspondientes, que surtirán efecto a partir del primer día del semestre siguiente al de la fecha en que se haya efectuado la declaración; sin perjuicio de lo establecido en el artículo anterior para los casos de inicio o cese en el Servicio, en que las cuotas se prorratearán por semestre naturales, incluido aquel <text:soft-page-break/>semestre en que se produzca el inicio o cese del Servicio; No obstante lo dispuesto en el párrafo anterior, tratándose de inmuebles en los que se desarrolle algún tipo de actividad empresarial, profesional o artística, en los casos de variación en el tipo de actividad, y a solicitud del interesado dentro del plazo de diez días hábiles de haberse producido tal variación, por este Ayuntamiento se podrán girar liquidaciones por semestre naturales para cada tipo de actividad que se desarrolle durante el período anual. </text:p>
      <text:p text:style-name="P32"><text:span text:style-name="T42">4.- Para aquellos locales en los que se produzca una alteración de orden físico, que implique una agrupación de fincas interiormente conectadas, se expedirá un único recibo por la totalidad de la superficie computada.</text:span> </text:p>
      <text:p text:style-name="P32"><text:span text:style-name="T42">5.- Los titulares de actividades a los que se refiere el artículo 11.2 de la presente Ordenanza que figuraran a 31-12 de cada año como sujetos pasivos de la tasa por recogida, transporte y tratamiento de residuos y no acrediten la contratación del servicio de gestión del residuo con un gestor autorizado, se mantendrán integrados en el padrón fiscal que, para la gestión de la tasa establecida en la presente Ordenanza, apruebe el Ayuntamiento.</text:span> </text:p>
      <text:p text:style-name="P49">ARTICULADO COMÚN DE AMBAS TASAS: </text:p>
      <text:list xml:id="list7888850314086201982" text:style-name="L15">
        <text:list-item>
          <text:p text:style-name="P34"><text:span text:style-name="T41">TASA POR EL SERVICIO DE RECEPCIÓN OBLIGATORIA DE RECOGIDA, TRANSPORTE Y TRATAMIENTO DE RESIDUOS DOMÉSTICOS.</text:span> </text:p>
        </text:list-item>
      </text:list>
      <text:list xml:id="list4001643007414272346" text:style-name="L16">
        <text:list-item>
          <text:p text:style-name="P50">TASA POR EL SERVICIO, DE RECEPCIÓN VOLUNTARIA, DE RECOGIDA, TRANSPORTE Y TRATAMIENTO DE LOS RESIDUOS COMERCIALES </text:p>
        </text:list-item>
      </text:list>
      <text:p text:style-name="P38"><text:span text:style-name="T41">ARTÍCULO 18.- PADRÓN-PERIODO DE COBRANZA.</text:span> </text:p>
      <text:p text:style-name="P32"><text:span text:style-name="T42">1.- Semestralmente se formará un padrón en el que figurarán los sujetos pasivos afectados y las cuotas respectivas que se liquiden, por aplicación de la presente Ordenanza y se publicará la aprobación de las listas cobratorias de esta tasa, de acuerdo con lo establecido en la Ley General Tributaria y el Reglamento General de Recaudación, que actuará como notificación colectiva de los recibos contenidos en el padrón.</text:span> </text:p>
      <text:p text:style-name="P32"><text:span text:style-name="T42">2.- Una vez publicadas las listas cobratorias, los interesados pueden presentar recurso de reposición sobre las liquidaciones generadas, indicando el lugar, plazo y forma en que deba ser satisfecha la deuda tributaria.</text:span> </text:p>
      <text:p text:style-name="P32"><text:span text:style-name="T42">3.- Las deudas no satisfechas en período voluntario serán exigidas por la vía de apremio, con los recargos del período ejecutivo que correspondan (5%, 10% ó 20%).</text:span> </text:p>
      <text:p text:style-name="P32"><text:span text:style-name="T41">ARTÍCULO 19.- INFRACCIONES Y SANCIONES.</text:span> </text:p>
      <text:p text:style-name="P32"><text:span text:style-name="T42">En todo lo relativo a la calificación de infracciones tributarias, así como de las sanciones que a las mismas correspondan en cada caso, además de lo previsto en esta Ordenanza, se estará a lo dispuesto en la Ley General Tributaria y demás normativa de vigente aplicación que la complementen y desarrollen.</text:span> </text:p>
      <text:p text:style-name="P38"><text:span text:style-name="T41">DISPOSICIÓN ADICIONAL PRIMERA</text:span><text:span text:style-name="T42">.</text:span> </text:p>
      <text:p text:style-name="P32"><text:span text:style-name="T42">Se faculta a la Alcaldía al objeto de dictar los Bandos o Normas complementarias de gestión, técnicas y de interpretación que se estimen necesarias para la aplicación de la presente Ordenanza y para el desarrollo de la prestación del Servicio. Todo ello de conformidad con lo dispuesto en la Ley General Tributaria, en concordancia con las normas del Derecho Común.</text:span> </text:p>
      <text:p text:style-name="P38"><text:span text:style-name="T41">DISPOSICIÓN ADICIONAL SEGUNDA</text:span><text:span text:style-name="T42">.</text:span> </text:p>
      <text:p text:style-name="P32"><text:span text:style-name="T42">En todo lo no previsto en la presente Ordenanza se estará a lo dispuesto en el Texto Refundido de la Ley Reguladora de las Haciendas Locales, en la Ley General Tributaria, en la Ley de Bases de Régimen Local, en el Reglamento General de Recaudación, y demás normas que las complementen y desarrollen.</text:span> </text:p>
      <text:p text:style-name="P32"><text:span text:style-name="T41">DISPOSICIÓN FINAL</text:span><text:span text:style-name="T42">.</text:span> </text:p>
      <text:p text:style-name="P32"><text:span text:style-name="T42">La presente Ordenanza Fiscal entrará en vigor el día siguiente de su publicación en el Boletín Oficial de la Provincia, y comenzará a aplicarse a partir de dicho día, permaneciendo en vigor hasta que se acuerde su modificación o derogación expresa.</text:span> </text:p>
      <text:p text:style-name="P37"><text:bookmark-start text:name="__RefHeading___Toc20897_1590822930"/><text:span text:style-name="T41">ANEJO 1</text:span> <text:bookmark-end text:name="__RefHeading___Toc20897_1590822930"/></text:p>
      <text:p text:style-name="P37"><text:span text:style-name="T41">CUOTAS TRIBUTARIAS DEL SERVICIO DE </text:span><text:span text:style-name="T43">RECOGIDA DE RESIDUOS</text:span><text:span text:style-name="T41"> POR TIPOLOGÍA DE UNIDAD GENERADORA DEL RESIDUO</text:span> </text:p>
      <table:table table:name="Table11" table:style-name="Table11">
        <table:table-column table:style-name="Table11.A"/>
        <table:table-column table:style-name="Table11.B"/>
        <table:table-column table:style-name="Table11.C"/>
        <table:table-column table:style-name="Table11.D"/>
        <table:table-row table:style-name="Table11.1">
          <table:table-cell table:style-name="Table11.A1" table:number-columns-spanned="2" office:value-type="string">
            <text:p text:style-name="P23"><text:span text:style-name="T15">TIPOS DE INMUEBLE/ ACTIVIDAD</text:span> </text:p>
          </table:table-cell>
          <table:covered-table-cell/>
          <table:table-cell table:style-name="Table11.A1" office:value-type="string">
            <text:p text:style-name="P23"><text:span text:style-name="T15">PRECIOS UNITARIOS<text:line-break/>ZONA COSTA</text:span> </text:p>
          </table:table-cell>
          <table:table-cell table:style-name="Table11.A1" office:value-type="string">
            <text:p text:style-name="P23"><text:span text:style-name="T15">PRECIOS UNITARIOS<text:line-break/>ZONA INTERIOR</text:span> </text:p>
          </table:table-cell>
        </table:table-row>
        <text:soft-page-break/>
        <table:table-row table:style-name="Table11.2">
          <table:table-cell table:style-name="Table11.A2" office:value-type="string">
            <text:p text:style-name="P24"><text:span text:style-name="T16">A1</text:span> </text:p>
          </table:table-cell>
          <table:table-cell table:style-name="Table11.A2" office:value-type="string">
            <text:p text:style-name="P24"><text:span text:style-name="T16">Viviendas/ apartamentos tipo A</text:span> </text:p>
          </table:table-cell>
          <table:table-cell table:style-name="Table11.C2" table:number-columns-spanned="2" office:value-type="float" office:value="63.5">
            <text:p text:style-name="P26">63,5</text:p>
          </table:table-cell>
          <table:covered-table-cell/>
        </table:table-row>
        <table:table-row table:style-name="Table11.2">
          <table:table-cell table:style-name="Table11.A2" office:value-type="string">
            <text:p text:style-name="P24"><text:span text:style-name="T16">A2</text:span> </text:p>
          </table:table-cell>
          <table:table-cell table:style-name="Table11.A2" office:value-type="string">
            <text:p text:style-name="P24"><text:span text:style-name="T16">Viviendas/ apartamentos tipo B (*)</text:span> </text:p>
          </table:table-cell>
          <table:table-cell table:style-name="Table11.C2" table:number-columns-spanned="2" office:value-type="float" office:value="83.55">
            <text:p text:style-name="P26">83,55</text:p>
          </table:table-cell>
          <table:covered-table-cell/>
        </table:table-row>
        <table:table-row table:style-name="Table11.2">
          <table:table-cell table:style-name="Table11.A2" office:value-type="string">
            <text:p text:style-name="P24"><text:span text:style-name="T16">B1</text:span> </text:p>
          </table:table-cell>
          <table:table-cell table:style-name="Table11.A2" office:value-type="string">
            <text:p text:style-name="P24"><text:span text:style-name="T16">Comercios varios hasta 50 m2</text:span> </text:p>
          </table:table-cell>
          <table:table-cell table:style-name="Table11.C2" office:value-type="float" office:value="145.69">
            <text:p text:style-name="P26">145,69</text:p>
          </table:table-cell>
          <table:table-cell table:style-name="Table11.C2" office:value-type="float" office:value="108.61">
            <text:p text:style-name="P26">108,61</text:p>
          </table:table-cell>
        </table:table-row>
        <table:table-row table:style-name="Table11.2">
          <table:table-cell table:style-name="Table11.A2" office:value-type="string">
            <text:p text:style-name="P24"><text:span text:style-name="T16">B2</text:span> </text:p>
          </table:table-cell>
          <table:table-cell table:style-name="Table11.A2" office:value-type="string">
            <text:p text:style-name="P24"><text:span text:style-name="T16">Comercios varios desde 50 m2 hasta 100 m2 (*)</text:span> </text:p>
          </table:table-cell>
          <table:table-cell table:style-name="Table11.C2" office:value-type="float" office:value="198.67">
            <text:p text:style-name="P26">198,67</text:p>
          </table:table-cell>
          <table:table-cell table:style-name="Table11.C2" office:value-type="float" office:value="148.34">
            <text:p text:style-name="P26">148,34</text:p>
          </table:table-cell>
        </table:table-row>
        <table:table-row table:style-name="Table11.2">
          <table:table-cell table:style-name="Table11.A2" office:value-type="string">
            <text:p text:style-name="P24"><text:span text:style-name="T16">B3</text:span> </text:p>
          </table:table-cell>
          <table:table-cell table:style-name="Table11.A2" office:value-type="string">
            <text:p text:style-name="P24"><text:span text:style-name="T16">Comercios de más de 100 m2</text:span> </text:p>
          </table:table-cell>
          <table:table-cell table:style-name="Table11.C2" office:value-type="float" office:value="298">
            <text:p text:style-name="P26">298</text:p>
          </table:table-cell>
          <table:table-cell table:style-name="Table11.C2" office:value-type="float" office:value="231.78">
            <text:p text:style-name="P26">231,78</text:p>
          </table:table-cell>
        </table:table-row>
        <table:table-row table:style-name="Table11.2">
          <table:table-cell table:style-name="Table11.A2" office:value-type="string">
            <text:p text:style-name="P24"><text:span text:style-name="T16">C1</text:span> </text:p>
          </table:table-cell>
          <table:table-cell table:style-name="Table11.A2" office:value-type="string">
            <text:p text:style-name="P24"><text:span text:style-name="T16">Bares/ cafeterías hasta 50 m2 (*)</text:span> </text:p>
          </table:table-cell>
          <table:table-cell table:style-name="Table11.C2" office:value-type="float" office:value="476.81">
            <text:p text:style-name="P26">476,81</text:p>
          </table:table-cell>
          <table:table-cell table:style-name="Table11.C2" office:value-type="float" office:value="357.6">
            <text:p text:style-name="P26">357,6</text:p>
          </table:table-cell>
        </table:table-row>
        <table:table-row table:style-name="Table11.2">
          <table:table-cell table:style-name="Table11.A2" office:value-type="string">
            <text:p text:style-name="P24"><text:span text:style-name="T16">C2</text:span> </text:p>
          </table:table-cell>
          <table:table-cell table:style-name="Table11.A2" office:value-type="string">
            <text:p text:style-name="P24"><text:span text:style-name="T16">Bares/ cafeterías de más de 50 m2</text:span> </text:p>
          </table:table-cell>
          <table:table-cell table:style-name="Table11.C2" office:value-type="float" office:value="741.7">
            <text:p text:style-name="P26">741,7</text:p>
          </table:table-cell>
          <table:table-cell table:style-name="Table11.C2" office:value-type="float" office:value="556.27">
            <text:p text:style-name="P26">556,27</text:p>
          </table:table-cell>
        </table:table-row>
        <table:table-row table:style-name="Table11.2">
          <table:table-cell table:style-name="Table11.A2" office:value-type="string">
            <text:p text:style-name="P24"><text:span text:style-name="T16">D</text:span> </text:p>
          </table:table-cell>
          <table:table-cell table:style-name="Table11.A2" office:value-type="string">
            <text:p text:style-name="P24"><text:span text:style-name="T16">Discotecas/ pubs/ salas de fiesta</text:span> </text:p>
          </table:table-cell>
          <table:table-cell table:style-name="Table11.C2" office:value-type="float" office:value="1059.57">
            <text:p text:style-name="P26">1059,57</text:p>
          </table:table-cell>
          <table:table-cell table:style-name="Table11.C2" office:value-type="float" office:value="794.68">
            <text:p text:style-name="P26">794,68</text:p>
          </table:table-cell>
        </table:table-row>
        <table:table-row table:style-name="Table11.2">
          <table:table-cell table:style-name="Table11.A2" office:value-type="string">
            <text:p text:style-name="P24"><text:span text:style-name="T16">E1</text:span> </text:p>
          </table:table-cell>
          <table:table-cell table:style-name="Table11.A2" office:value-type="string">
            <text:p text:style-name="P24"><text:span text:style-name="T16">Restaurantes hasta 50 m2</text:span> </text:p>
          </table:table-cell>
          <table:table-cell table:style-name="Table11.C2" office:value-type="float" office:value="864.88">
            <text:p text:style-name="P26">864,88</text:p>
          </table:table-cell>
          <table:table-cell table:style-name="Table11.C2" office:value-type="float" office:value="648.99">
            <text:p text:style-name="P26">648,99</text:p>
          </table:table-cell>
        </table:table-row>
        <table:table-row table:style-name="Table11.2">
          <table:table-cell table:style-name="Table11.A2" office:value-type="string">
            <text:p text:style-name="P24"><text:span text:style-name="T16">E2</text:span> </text:p>
          </table:table-cell>
          <table:table-cell table:style-name="Table11.A2" office:value-type="string">
            <text:p text:style-name="P24"><text:span text:style-name="T16">Restaurantes desde 50 m2 hasta 100 m2</text:span> </text:p>
          </table:table-cell>
          <table:table-cell table:style-name="Table11.C2" office:value-type="float" office:value="1059.57">
            <text:p text:style-name="P26">1059,57</text:p>
          </table:table-cell>
          <table:table-cell table:style-name="Table11.C2" office:value-type="float" office:value="794.68">
            <text:p text:style-name="P26">794,68</text:p>
          </table:table-cell>
        </table:table-row>
        <table:table-row table:style-name="Table11.2">
          <table:table-cell table:style-name="Table11.A2" office:value-type="string">
            <text:p text:style-name="P24"><text:span text:style-name="T16">E3</text:span> </text:p>
          </table:table-cell>
          <table:table-cell table:style-name="Table11.A2" office:value-type="string">
            <text:p text:style-name="P24"><text:span text:style-name="T16">Restaurantes desde 100 m2 hasta 150 m2</text:span> </text:p>
          </table:table-cell>
          <table:table-cell table:style-name="Table11.C2" office:value-type="float" office:value="1217.18">
            <text:p text:style-name="P26">1217,18</text:p>
          </table:table-cell>
          <table:table-cell table:style-name="Table11.C2" office:value-type="float" office:value="912.56">
            <text:p text:style-name="P26">912,56</text:p>
          </table:table-cell>
        </table:table-row>
        <table:table-row table:style-name="Table11.2">
          <table:table-cell table:style-name="Table11.A2" office:value-type="string">
            <text:p text:style-name="P24"><text:span text:style-name="T16">E4</text:span> </text:p>
          </table:table-cell>
          <table:table-cell table:style-name="Table11.A2" office:value-type="string">
            <text:p text:style-name="P24"><text:span text:style-name="T16">Restaurantes desde 150 m2 hasta 200 m2</text:span> </text:p>
          </table:table-cell>
          <table:table-cell table:style-name="Table11.C2" office:value-type="float" office:value="1456.91">
            <text:p text:style-name="P26">1456,91</text:p>
          </table:table-cell>
          <table:table-cell table:style-name="Table11.C2" office:value-type="float" office:value="1092.68">
            <text:p text:style-name="P26">1092,68</text:p>
          </table:table-cell>
        </table:table-row>
        <table:table-row table:style-name="Table11.2">
          <table:table-cell table:style-name="Table11.A2" office:value-type="string">
            <text:p text:style-name="P24"><text:span text:style-name="T16">E5</text:span> </text:p>
          </table:table-cell>
          <table:table-cell table:style-name="Table11.A2" office:value-type="string">
            <text:p text:style-name="P24"><text:span text:style-name="T16">Restaurantes más de 200 m2</text:span> </text:p>
          </table:table-cell>
          <table:table-cell table:style-name="Table11.C2" office:value-type="float" office:value="1721.8">
            <text:p text:style-name="P26">1721,8</text:p>
          </table:table-cell>
          <table:table-cell table:style-name="Table11.C2" office:value-type="float" office:value="1291.35">
            <text:p text:style-name="P26">1291,35</text:p>
          </table:table-cell>
        </table:table-row>
        <table:table-row table:style-name="Table11.2">
          <table:table-cell table:style-name="Table11.A2" office:value-type="string">
            <text:p text:style-name="P24"><text:span text:style-name="T16">F1</text:span> </text:p>
          </table:table-cell>
          <table:table-cell table:style-name="Table11.A2" office:value-type="string">
            <text:p text:style-name="P24"><text:span text:style-name="T16">Supermercados hasta 50 m2</text:span> </text:p>
          </table:table-cell>
          <table:table-cell table:style-name="Table11.C2" office:value-type="float" office:value="1059.57">
            <text:p text:style-name="P26">1059,57</text:p>
          </table:table-cell>
          <table:table-cell table:style-name="Table11.C2" office:value-type="float" office:value="794.68">
            <text:p text:style-name="P26">794,68</text:p>
          </table:table-cell>
        </table:table-row>
        <table:table-row table:style-name="Table11.2">
          <table:table-cell table:style-name="Table11.A2" office:value-type="string">
            <text:p text:style-name="P24"><text:span text:style-name="T16">F2</text:span> </text:p>
          </table:table-cell>
          <table:table-cell table:style-name="Table11.A2" office:value-type="string">
            <text:p text:style-name="P24"><text:span text:style-name="T16">Supermercados desde 50 m2 hasta 100 m2</text:span> </text:p>
          </table:table-cell>
          <table:table-cell table:style-name="Table11.C2" office:value-type="float" office:value="1466.18">
            <text:p text:style-name="P26">1466,18</text:p>
          </table:table-cell>
          <table:table-cell table:style-name="Table11.C2" office:value-type="float" office:value="1099.31">
            <text:p text:style-name="P26">1099,31</text:p>
          </table:table-cell>
        </table:table-row>
        <table:table-row table:style-name="Table11.2">
          <table:table-cell table:style-name="Table11.A2" office:value-type="string">
            <text:p text:style-name="P24"><text:span text:style-name="T16">F3</text:span> </text:p>
          </table:table-cell>
          <table:table-cell table:style-name="Table11.A2" office:value-type="string">
            <text:p text:style-name="P24"><text:span text:style-name="T16">Supermercados desde 100 m2 hasta 150 m2</text:span> </text:p>
          </table:table-cell>
          <table:table-cell table:style-name="Table11.C2" office:value-type="float" office:value="1854.25">
            <text:p text:style-name="P26">1854,25</text:p>
          </table:table-cell>
          <table:table-cell table:style-name="Table11.C2" office:value-type="float" office:value="1390.69">
            <text:p text:style-name="P26">1390,69</text:p>
          </table:table-cell>
        </table:table-row>
        <table:table-row table:style-name="Table11.2">
          <table:table-cell table:style-name="Table11.A2" office:value-type="string">
            <text:p text:style-name="P24"><text:span text:style-name="T16">F4</text:span> </text:p>
          </table:table-cell>
          <table:table-cell table:style-name="Table11.A2" office:value-type="string">
            <text:p text:style-name="P24"><text:span text:style-name="T16">Supermercados desde 150 m2 hasta 200 m2</text:span> </text:p>
          </table:table-cell>
          <table:table-cell table:style-name="Table11.C2" office:value-type="float" office:value="2595.95">
            <text:p text:style-name="P26">2595,95</text:p>
          </table:table-cell>
          <table:table-cell table:style-name="Table11.C2" office:value-type="float" office:value="1946.96">
            <text:p text:style-name="P26">1946,96</text:p>
          </table:table-cell>
        </table:table-row>
        <table:table-row table:style-name="Table11.2">
          <table:table-cell table:style-name="Table11.A2" office:value-type="string">
            <text:p text:style-name="P24"><text:span text:style-name="T16">F5</text:span> </text:p>
          </table:table-cell>
          <table:table-cell table:style-name="Table11.A2" office:value-type="string">
            <text:p text:style-name="P24"><text:span text:style-name="T16">Supermercados desde 200 m2 hasta 400 m2</text:span> </text:p>
          </table:table-cell>
          <table:table-cell table:style-name="Table11.C2" office:value-type="float" office:value="2860.84">
            <text:p text:style-name="P26">2860,84</text:p>
          </table:table-cell>
          <table:table-cell table:style-name="Table11.C2" office:value-type="float" office:value="2145.63">
            <text:p text:style-name="P26">2145,63</text:p>
          </table:table-cell>
        </table:table-row>
        <table:table-row table:style-name="Table11.2">
          <table:table-cell table:style-name="Table11.A2" office:value-type="string">
            <text:p text:style-name="P24"><text:span text:style-name="T16">F6</text:span> </text:p>
          </table:table-cell>
          <table:table-cell table:style-name="Table11.A2" office:value-type="string">
            <text:p text:style-name="P24"><text:span text:style-name="T16">Supermercados más de 400 m2</text:span> </text:p>
          </table:table-cell>
          <table:table-cell table:style-name="Table11.C2" office:value-type="float" office:value="4762.77">
            <text:p text:style-name="P26">4762,77</text:p>
          </table:table-cell>
          <table:table-cell table:style-name="Table11.C2" office:value-type="float" office:value="3572.08">
            <text:p text:style-name="P26">3572,08</text:p>
          </table:table-cell>
        </table:table-row>
        <table:table-row table:style-name="Table11.2">
          <table:table-cell table:style-name="Table11.A2" office:value-type="string">
            <text:p text:style-name="P24"><text:span text:style-name="T16">G1</text:span> </text:p>
          </table:table-cell>
          <table:table-cell table:style-name="Table11.A2" office:value-type="string">
            <text:p text:style-name="P24"><text:span text:style-name="T16">Locales industriales hasta 50 m2</text:span> </text:p>
          </table:table-cell>
          <table:table-cell table:style-name="Table11.C2" office:value-type="float" office:value="172.18">
            <text:p text:style-name="P26">172,18</text:p>
          </table:table-cell>
          <table:table-cell table:style-name="Table11.C2" office:value-type="float" office:value="129.14">
            <text:p text:style-name="P26">129,14</text:p>
          </table:table-cell>
        </table:table-row>
        <table:table-row table:style-name="Table11.2">
          <table:table-cell table:style-name="Table11.A2" office:value-type="string">
            <text:p text:style-name="P24"><text:span text:style-name="T16">G2</text:span> </text:p>
          </table:table-cell>
          <table:table-cell table:style-name="Table11.A2" office:value-type="string">
            <text:p text:style-name="P24"><text:span text:style-name="T16">Locales industriales desde 50 m2 hasta 100 m2</text:span> </text:p>
          </table:table-cell>
          <table:table-cell table:style-name="Table11.C2" office:value-type="float" office:value="231.78">
            <text:p text:style-name="P26">231,78</text:p>
          </table:table-cell>
          <table:table-cell table:style-name="Table11.C2" office:value-type="float" office:value="173.84">
            <text:p text:style-name="P26">173,84</text:p>
          </table:table-cell>
        </table:table-row>
        <table:table-row table:style-name="Table11.2">
          <table:table-cell table:style-name="Table11.A2" office:value-type="string">
            <text:p text:style-name="P24"><text:span text:style-name="T16">G3</text:span> </text:p>
          </table:table-cell>
          <table:table-cell table:style-name="Table11.A2" office:value-type="string">
            <text:p text:style-name="P24"><text:span text:style-name="T16">Locales industriales desde 100 m2 hasta 150 m2</text:span> </text:p>
          </table:table-cell>
          <table:table-cell table:style-name="Table11.C2" office:value-type="float" office:value="331.12">
            <text:p text:style-name="P26">331,12</text:p>
          </table:table-cell>
          <table:table-cell table:style-name="Table11.C2" office:value-type="float" office:value="248.34">
            <text:p text:style-name="P26">248,34</text:p>
          </table:table-cell>
        </table:table-row>
        <table:table-row table:style-name="Table11.2">
          <table:table-cell table:style-name="Table11.A2" office:value-type="string">
            <text:p text:style-name="P24"><text:span text:style-name="T16">G4</text:span> </text:p>
          </table:table-cell>
          <table:table-cell table:style-name="Table11.A2" office:value-type="string">
            <text:p text:style-name="P24"><text:span text:style-name="T16">Locales industriales más de 150 m2</text:span> </text:p>
          </table:table-cell>
          <table:table-cell table:style-name="Table11.C2" office:value-type="float" office:value="397.34">
            <text:p text:style-name="P26">397,34</text:p>
          </table:table-cell>
          <table:table-cell table:style-name="Table11.C2" office:value-type="float" office:value="298">
            <text:p text:style-name="P26">298</text:p>
          </table:table-cell>
        </table:table-row>
        <table:table-row table:style-name="Table11.2">
          <table:table-cell table:style-name="Table11.A2" office:value-type="string">
            <text:p text:style-name="P24"><text:span text:style-name="T16">H</text:span> </text:p>
          </table:table-cell>
          <table:table-cell table:style-name="Table11.A2" office:value-type="string">
            <text:p text:style-name="P24"><text:span text:style-name="T16">Hoteles, aparthoteles. Por habitación</text:span> </text:p>
          </table:table-cell>
          <table:table-cell table:style-name="Table11.C2" table:number-columns-spanned="2" office:value-type="float" office:value="63.5">
            <text:p text:style-name="P26">63,5</text:p>
          </table:table-cell>
          <table:covered-table-cell/>
        </table:table-row>
        <table:table-row table:style-name="Table11.2">
          <table:table-cell table:style-name="Table11.A2" office:value-type="string">
            <text:p text:style-name="P24"><text:span text:style-name="T16">I1</text:span> </text:p>
          </table:table-cell>
          <table:table-cell table:style-name="Table11.A2" office:value-type="string">
            <text:p text:style-name="P24"><text:span text:style-name="T16">Locales culturales cívicos hasta 200 m2</text:span> </text:p>
          </table:table-cell>
          <table:table-cell table:style-name="Table11.C2" office:value-type="float" office:value="92.7">
            <text:p text:style-name="P26">92,7</text:p>
          </table:table-cell>
          <table:table-cell table:style-name="Table11.C2" office:value-type="float" office:value="69.53">
            <text:p text:style-name="P26">69,53</text:p>
          </table:table-cell>
        </table:table-row>
        <table:table-row table:style-name="Table11.2">
          <table:table-cell table:style-name="Table11.A2" office:value-type="string">
            <text:p text:style-name="P24"><text:span text:style-name="T16">I2</text:span> </text:p>
          </table:table-cell>
          <table:table-cell table:style-name="Table11.A2" office:value-type="string">
            <text:p text:style-name="P24"><text:span text:style-name="T16">Locales culturales cívicos más 200 m2</text:span> </text:p>
          </table:table-cell>
          <table:table-cell table:style-name="Table11.C2" office:value-type="float" office:value="132.46">
            <text:p text:style-name="P26">132,46</text:p>
          </table:table-cell>
          <table:table-cell table:style-name="Table11.C2" office:value-type="float" office:value="99.33">
            <text:p text:style-name="P26">99,33</text:p>
          </table:table-cell>
        </table:table-row>
        <table:table-row table:style-name="Table11.2">
          <table:table-cell table:style-name="Table11.A2" office:value-type="string">
            <text:p text:style-name="P24"><text:span text:style-name="T16">J</text:span> </text:p>
          </table:table-cell>
          <table:table-cell table:style-name="Table11.A2" office:value-type="string">
            <text:p text:style-name="P24"><text:span text:style-name="T16">Estaciones de servicio, parking</text:span> </text:p>
          </table:table-cell>
          <table:table-cell table:style-name="Table11.C2" office:value-type="float" office:value="794.68">
            <text:p text:style-name="P26">794,68</text:p>
          </table:table-cell>
          <table:table-cell table:style-name="Table11.C2" office:value-type="float" office:value="596.01">
            <text:p text:style-name="P26">596,01</text:p>
          </table:table-cell>
        </table:table-row>
        <table:table-row table:style-name="Table11.2">
          <table:table-cell table:style-name="Table11.A2" office:value-type="string">
            <text:p text:style-name="P24"><text:span text:style-name="T16">K</text:span> </text:p>
          </table:table-cell>
          <table:table-cell table:style-name="Table11.A2" office:value-type="string">
            <text:p text:style-name="P24"><text:span text:style-name="T16">Locales profesionales</text:span> </text:p>
          </table:table-cell>
          <table:table-cell table:style-name="Table11.C2" table:number-columns-spanned="2" office:value-type="float" office:value="63.5">
            <text:p text:style-name="P26">63,5</text:p>
          </table:table-cell>
          <table:covered-table-cell/>
        </table:table-row>
        <table:table-row table:style-name="Table11.2">
          <table:table-cell table:style-name="Table11.A2" office:value-type="string">
            <text:p text:style-name="P24"><text:span text:style-name="T16">L</text:span> </text:p>
          </table:table-cell>
          <table:table-cell table:style-name="Table11.A2" office:value-type="string">
            <text:p text:style-name="P24"><text:span text:style-name="T16">Locales cerrados</text:span> </text:p>
          </table:table-cell>
          <table:table-cell table:style-name="Table11.C2" table:number-columns-spanned="2" office:value-type="float" office:value="63.5">
            <text:p text:style-name="P26">63,5</text:p>
          </table:table-cell>
          <table:covered-table-cell/>
        </table:table-row>
        <table:table-row table:style-name="Table11.2">
          <table:table-cell table:style-name="Table11.A2" office:value-type="string">
            <text:p text:style-name="P24"><text:span text:style-name="T16">M1</text:span> </text:p>
          </table:table-cell>
          <table:table-cell table:style-name="Table11.A2" office:value-type="string">
            <text:p text:style-name="P24"><text:span text:style-name="T16">Consultorios médicos de hasta 50 m2 (*)</text:span> </text:p>
          </table:table-cell>
          <table:table-cell table:style-name="Table11.C2" office:value-type="float" office:value="476.81">
            <text:p text:style-name="P26">476,81</text:p>
          </table:table-cell>
          <table:table-cell table:style-name="Table11.C2" office:value-type="float" office:value="357.62">
            <text:p text:style-name="P26">357,62</text:p>
          </table:table-cell>
        </table:table-row>
        <table:table-row table:style-name="Table11.2">
          <table:table-cell table:style-name="Table11.A2" office:value-type="string">
            <text:p text:style-name="P24"><text:span text:style-name="T16">M2</text:span> </text:p>
          </table:table-cell>
          <table:table-cell table:style-name="Table11.A2" office:value-type="string">
            <text:p text:style-name="P24"><text:span text:style-name="T16">Consultorios médicos más de 50 m2 (*)</text:span> </text:p>
          </table:table-cell>
          <table:table-cell table:style-name="Table11.C2" office:value-type="float" office:value="1050.9">
            <text:p text:style-name="P26">1050,9</text:p>
          </table:table-cell>
          <table:table-cell table:style-name="Table11.C2" office:value-type="float" office:value="788.17">
            <text:p text:style-name="P26">788,17<text:soft-page-break/></text:p>
          </table:table-cell>
        </table:table-row>
        <table:table-row table:style-name="Table11.2">
          <table:table-cell table:style-name="Table11.A2" office:value-type="string">
            <text:p text:style-name="P24"><text:span text:style-name="T16">N1</text:span> </text:p>
          </table:table-cell>
          <table:table-cell table:style-name="Table11.A2" office:value-type="string">
            <text:p text:style-name="P24"><text:span text:style-name="T16">Consultorios veterinarios de hasta 50 m2 (*)</text:span> </text:p>
          </table:table-cell>
          <table:table-cell table:style-name="Table11.C2" office:value-type="float" office:value="476.81">
            <text:p text:style-name="P26">476,81</text:p>
          </table:table-cell>
          <table:table-cell table:style-name="Table11.C2" office:value-type="float" office:value="357.62">
            <text:p text:style-name="P26">357,62</text:p>
          </table:table-cell>
        </table:table-row>
        <table:table-row table:style-name="Table11.2">
          <table:table-cell table:style-name="Table11.A2" office:value-type="string">
            <text:p text:style-name="P24"><text:span text:style-name="T16">N2</text:span> </text:p>
          </table:table-cell>
          <table:table-cell table:style-name="Table11.A2" office:value-type="string">
            <text:p text:style-name="P24"><text:span text:style-name="T16">Consultorios veterinarios más de 50 m2 (*)</text:span> </text:p>
          </table:table-cell>
          <table:table-cell table:style-name="Table11.C2" office:value-type="float" office:value="1050.9">
            <text:p text:style-name="P26">1050,9</text:p>
          </table:table-cell>
          <table:table-cell table:style-name="Table11.C2" office:value-type="float" office:value="788.17">
            <text:p text:style-name="P26">788,17</text:p>
          </table:table-cell>
        </table:table-row>
        <table:table-row table:style-name="Table11.2">
          <table:table-cell table:style-name="Table11.A2" office:value-type="string">
            <text:p text:style-name="P24"><text:span text:style-name="T16">P1</text:span> </text:p>
          </table:table-cell>
          <table:table-cell table:style-name="Table11.A2" office:value-type="string">
            <text:p text:style-name="P24"><text:span text:style-name="T16">Atraques deportivos de 6 a 10 m (*)</text:span> </text:p>
          </table:table-cell>
          <table:table-cell table:style-name="Table11.C2" office:value-type="float" office:value="63.5">
            <text:p text:style-name="P26">63,5</text:p>
          </table:table-cell>
          <table:table-cell table:style-name="Table11.C2">
            <text:p text:style-name="P29"/>
          </table:table-cell>
        </table:table-row>
        <table:table-row table:style-name="Table11.2">
          <table:table-cell table:style-name="Table11.A2" office:value-type="string">
            <text:p text:style-name="P24"><text:span text:style-name="T16">P2</text:span> </text:p>
          </table:table-cell>
          <table:table-cell table:style-name="Table11.A2" office:value-type="string">
            <text:p text:style-name="P24"><text:span text:style-name="T16">Atraques deportivos de más de 10 m (*)</text:span> </text:p>
          </table:table-cell>
          <table:table-cell table:style-name="Table11.C2" office:value-type="float" office:value="63.5">
            <text:p text:style-name="P26">63,5</text:p>
          </table:table-cell>
          <table:table-cell table:style-name="Table11.C2">
            <text:p text:style-name="P29"/>
          </table:table-cell>
        </table:table-row>
      </table:table>
      <text:p text:style-name="P37"><text:span text:style-name="T41">ANEJO 2</text:span> </text:p>
      <text:p text:style-name="P37"><text:span text:style-name="T41">CUOTAS TRIBUTARIAS DEL SERVICIO DE </text:span><text:span text:style-name="T43">TRATAMIENTO DE RESIDUOS</text:span><text:span text:style-name="T41"> POR TIPOLOGÍA DE UNIDAD GENERADORA DEL RESIDUO</text:span> </text:p>
      <table:table table:name="Table12" table:style-name="Table12">
        <table:table-column table:style-name="Table12.A"/>
        <table:table-column table:style-name="Table12.B"/>
        <table:table-column table:style-name="Table12.C"/>
        <table:table-column table:style-name="Table12.D"/>
        <table:table-row table:style-name="Table12.1">
          <table:table-cell table:style-name="Table12.A1" table:number-columns-spanned="2" office:value-type="string">
            <text:p text:style-name="P23"><text:span text:style-name="T15">TIPOS DE INMUEBLE/ ACTIVIDAD</text:span> </text:p>
          </table:table-cell>
          <table:covered-table-cell/>
          <table:table-cell table:style-name="Table12.A1" office:value-type="string">
            <text:p text:style-name="P23"><text:span text:style-name="T15">PRECIOS UNITARIOS<text:line-break/>ZONA COSTA</text:span> </text:p>
          </table:table-cell>
          <table:table-cell table:style-name="Table12.A1" office:value-type="string">
            <text:p text:style-name="P23"><text:span text:style-name="T15">PRECIOS UNITARIOS<text:line-break/>ZONA INTERIOR</text:span> </text:p>
          </table:table-cell>
        </table:table-row>
        <table:table-row table:style-name="Table12.2">
          <table:table-cell table:style-name="Table12.A2" office:value-type="string">
            <text:p text:style-name="P24"><text:span text:style-name="T16">A1</text:span> </text:p>
          </table:table-cell>
          <table:table-cell table:style-name="Table12.A2" office:value-type="string">
            <text:p text:style-name="P24"><text:span text:style-name="T16">Viviendas/ apartamentos tipo A</text:span> </text:p>
          </table:table-cell>
          <table:table-cell table:style-name="Table12.C2" table:number-columns-spanned="2" office:value-type="float" office:value="18.97">
            <text:p text:style-name="P26">18,97</text:p>
          </table:table-cell>
          <table:covered-table-cell/>
        </table:table-row>
        <table:table-row table:style-name="Table12.2">
          <table:table-cell table:style-name="Table12.A2" office:value-type="string">
            <text:p text:style-name="P24"><text:span text:style-name="T16">A2</text:span> </text:p>
          </table:table-cell>
          <table:table-cell table:style-name="Table12.A2" office:value-type="string">
            <text:p text:style-name="P24"><text:span text:style-name="T16">Viviendas/ apartamentos tipo B (*)</text:span> </text:p>
          </table:table-cell>
          <table:table-cell table:style-name="Table12.C2" table:number-columns-spanned="2" office:value-type="float" office:value="24.83">
            <text:p text:style-name="P26">24,83</text:p>
          </table:table-cell>
          <table:covered-table-cell/>
        </table:table-row>
        <table:table-row table:style-name="Table12.2">
          <table:table-cell table:style-name="Table12.A2" office:value-type="string">
            <text:p text:style-name="P24"><text:span text:style-name="T16">B1</text:span> </text:p>
          </table:table-cell>
          <table:table-cell table:style-name="Table12.A2" office:value-type="string">
            <text:p text:style-name="P24"><text:span text:style-name="T16">Comercios varios hasta 50 m2</text:span> </text:p>
          </table:table-cell>
          <table:table-cell table:style-name="Table12.C2" office:value-type="float" office:value="42.6">
            <text:p text:style-name="P26">42,6</text:p>
          </table:table-cell>
          <table:table-cell table:style-name="Table12.C2" office:value-type="float" office:value="31.76">
            <text:p text:style-name="P26">31,76</text:p>
          </table:table-cell>
        </table:table-row>
        <table:table-row table:style-name="Table12.2">
          <table:table-cell table:style-name="Table12.A2" office:value-type="string">
            <text:p text:style-name="P24"><text:span text:style-name="T16">B2</text:span> </text:p>
          </table:table-cell>
          <table:table-cell table:style-name="Table12.A2" office:value-type="string">
            <text:p text:style-name="P24"><text:span text:style-name="T16">Comercios varios desde 50 m2 hasta 100 m2 (*)</text:span> </text:p>
          </table:table-cell>
          <table:table-cell table:style-name="Table12.C2" office:value-type="float" office:value="58.09">
            <text:p text:style-name="P26">58,09</text:p>
          </table:table-cell>
          <table:table-cell table:style-name="Table12.C2" office:value-type="float" office:value="43.37">
            <text:p text:style-name="P26">43,37</text:p>
          </table:table-cell>
        </table:table-row>
        <table:table-row table:style-name="Table12.2">
          <table:table-cell table:style-name="Table12.A2" office:value-type="string">
            <text:p text:style-name="P24"><text:span text:style-name="T16">B3</text:span> </text:p>
          </table:table-cell>
          <table:table-cell table:style-name="Table12.A2" office:value-type="string">
            <text:p text:style-name="P24"><text:span text:style-name="T16">Comercios de más de 100 m2</text:span> </text:p>
          </table:table-cell>
          <table:table-cell table:style-name="Table12.C2" office:value-type="float" office:value="87.14">
            <text:p text:style-name="P26">87,14</text:p>
          </table:table-cell>
          <table:table-cell table:style-name="Table12.C2" office:value-type="float" office:value="67.77">
            <text:p text:style-name="P26">67,77</text:p>
          </table:table-cell>
        </table:table-row>
        <table:table-row table:style-name="Table12.2">
          <table:table-cell table:style-name="Table12.A2" office:value-type="string">
            <text:p text:style-name="P24"><text:span text:style-name="T16">C1</text:span> </text:p>
          </table:table-cell>
          <table:table-cell table:style-name="Table12.A2" office:value-type="string">
            <text:p text:style-name="P24"><text:span text:style-name="T16">Bares/ cafeterías hasta 50 m2 (*)</text:span> </text:p>
          </table:table-cell>
          <table:table-cell table:style-name="Table12.C2" office:value-type="float" office:value="139.42">
            <text:p text:style-name="P26">139,42</text:p>
          </table:table-cell>
          <table:table-cell table:style-name="Table12.C2" office:value-type="float" office:value="104.56">
            <text:p text:style-name="P26">104,56</text:p>
          </table:table-cell>
        </table:table-row>
        <table:table-row table:style-name="Table12.2">
          <table:table-cell table:style-name="Table12.A2" office:value-type="string">
            <text:p text:style-name="P24"><text:span text:style-name="T16">C2</text:span> </text:p>
          </table:table-cell>
          <table:table-cell table:style-name="Table12.A2" office:value-type="string">
            <text:p text:style-name="P24"><text:span text:style-name="T16">Bares/ cafeterías de más de 50 m2</text:span> </text:p>
          </table:table-cell>
          <table:table-cell table:style-name="Table12.C2" office:value-type="float" office:value="216.87">
            <text:p text:style-name="P26">216,87</text:p>
          </table:table-cell>
          <table:table-cell table:style-name="Table12.C2" office:value-type="float" office:value="162.65">
            <text:p text:style-name="P26">162,65</text:p>
          </table:table-cell>
        </table:table-row>
        <table:table-row table:style-name="Table12.2">
          <table:table-cell table:style-name="Table12.A2" office:value-type="string">
            <text:p text:style-name="P24"><text:span text:style-name="T16">D</text:span> </text:p>
          </table:table-cell>
          <table:table-cell table:style-name="Table12.A2" office:value-type="string">
            <text:p text:style-name="P24"><text:span text:style-name="T16">Discotecas/ pubs/ salas de fiesta</text:span> </text:p>
          </table:table-cell>
          <table:table-cell table:style-name="Table12.C2" office:value-type="float" office:value="309.82">
            <text:p text:style-name="P26">309,82</text:p>
          </table:table-cell>
          <table:table-cell table:style-name="Table12.C2" office:value-type="float" office:value="232.36">
            <text:p text:style-name="P26">232,36</text:p>
          </table:table-cell>
        </table:table-row>
        <table:table-row table:style-name="Table12.2">
          <table:table-cell table:style-name="Table12.A2" office:value-type="string">
            <text:p text:style-name="P24"><text:span text:style-name="T16">E1</text:span> </text:p>
          </table:table-cell>
          <table:table-cell table:style-name="Table12.A2" office:value-type="string">
            <text:p text:style-name="P24"><text:span text:style-name="T16">Restaurantes hasta 50 m2</text:span> </text:p>
          </table:table-cell>
          <table:table-cell table:style-name="Table12.C2" office:value-type="float" office:value="252.89">
            <text:p text:style-name="P26">252,89</text:p>
          </table:table-cell>
          <table:table-cell table:style-name="Table12.C2" office:value-type="float" office:value="189.76">
            <text:p text:style-name="P26">189,76</text:p>
          </table:table-cell>
        </table:table-row>
        <table:table-row table:style-name="Table12.2">
          <table:table-cell table:style-name="Table12.A2" office:value-type="string">
            <text:p text:style-name="P24"><text:span text:style-name="T16">E2</text:span> </text:p>
          </table:table-cell>
          <table:table-cell table:style-name="Table12.A2" office:value-type="string">
            <text:p text:style-name="P24"><text:span text:style-name="T16">Restaurantes desde 50 m2 hasta 100 m2</text:span> </text:p>
          </table:table-cell>
          <table:table-cell table:style-name="Table12.C2" office:value-type="float" office:value="309.82">
            <text:p text:style-name="P26">309,82</text:p>
          </table:table-cell>
          <table:table-cell table:style-name="Table12.C2" office:value-type="float" office:value="232.36">
            <text:p text:style-name="P26">232,36</text:p>
          </table:table-cell>
        </table:table-row>
        <table:table-row table:style-name="Table12.2">
          <table:table-cell table:style-name="Table12.A2" office:value-type="string">
            <text:p text:style-name="P24"><text:span text:style-name="T16">E3</text:span> </text:p>
          </table:table-cell>
          <table:table-cell table:style-name="Table12.A2" office:value-type="string">
            <text:p text:style-name="P24"><text:span text:style-name="T16">Restaurantes desde 100 m2 hasta 150 m2</text:span> </text:p>
          </table:table-cell>
          <table:table-cell table:style-name="Table12.C2" office:value-type="float" office:value="355.9">
            <text:p text:style-name="P26">355,9</text:p>
          </table:table-cell>
          <table:table-cell table:style-name="Table12.C2" office:value-type="float" office:value="266.83">
            <text:p text:style-name="P26">266,83</text:p>
          </table:table-cell>
        </table:table-row>
        <table:table-row table:style-name="Table12.2">
          <table:table-cell table:style-name="Table12.A2" office:value-type="string">
            <text:p text:style-name="P24"><text:span text:style-name="T16">E4</text:span> </text:p>
          </table:table-cell>
          <table:table-cell table:style-name="Table12.A2" office:value-type="string">
            <text:p text:style-name="P24"><text:span text:style-name="T16">Restaurantes desde 150 m2 hasta 200 m2</text:span> </text:p>
          </table:table-cell>
          <table:table-cell table:style-name="Table12.C2" office:value-type="float" office:value="426">
            <text:p text:style-name="P26">426</text:p>
          </table:table-cell>
          <table:table-cell table:style-name="Table12.C2" office:value-type="float" office:value="319.58">
            <text:p text:style-name="P26">319,58</text:p>
          </table:table-cell>
        </table:table-row>
        <table:table-row table:style-name="Table12.2">
          <table:table-cell table:style-name="Table12.A2" office:value-type="string">
            <text:p text:style-name="P24"><text:span text:style-name="T16">E5</text:span> </text:p>
          </table:table-cell>
          <table:table-cell table:style-name="Table12.A2" office:value-type="string">
            <text:p text:style-name="P24"><text:span text:style-name="T16">Restaurantes más de 200 m2</text:span> </text:p>
          </table:table-cell>
          <table:table-cell table:style-name="Table12.C2" office:value-type="float" office:value="503.45">
            <text:p text:style-name="P26">503,45</text:p>
          </table:table-cell>
          <table:table-cell table:style-name="Table12.C2" office:value-type="float" office:value="377.59">
            <text:p text:style-name="P26">377,59</text:p>
          </table:table-cell>
        </table:table-row>
        <table:table-row table:style-name="Table12.2">
          <table:table-cell table:style-name="Table12.A2" office:value-type="string">
            <text:p text:style-name="P24"><text:span text:style-name="T16">F1</text:span> </text:p>
          </table:table-cell>
          <table:table-cell table:style-name="Table12.A2" office:value-type="string">
            <text:p text:style-name="P24"><text:span text:style-name="T16">Supermercados hasta 50 m2</text:span> </text:p>
          </table:table-cell>
          <table:table-cell table:style-name="Table12.C2" office:value-type="float" office:value="309.82">
            <text:p text:style-name="P26">309,82</text:p>
          </table:table-cell>
          <table:table-cell table:style-name="Table12.C2" office:value-type="float" office:value="232.36">
            <text:p text:style-name="P26">232,36</text:p>
          </table:table-cell>
        </table:table-row>
        <table:table-row table:style-name="Table12.2">
          <table:table-cell table:style-name="Table12.A2" office:value-type="string">
            <text:p text:style-name="P24"><text:span text:style-name="T16">F2</text:span> </text:p>
          </table:table-cell>
          <table:table-cell table:style-name="Table12.A2" office:value-type="string">
            <text:p text:style-name="P24"><text:span text:style-name="T16">Supermercados desde 50 m2 hasta 100 m2</text:span> </text:p>
          </table:table-cell>
          <table:table-cell table:style-name="Table12.C2" office:value-type="float" office:value="428.71">
            <text:p text:style-name="P26">428,71</text:p>
          </table:table-cell>
          <table:table-cell table:style-name="Table12.C2" office:value-type="float" office:value="321.44">
            <text:p text:style-name="P26">321,44</text:p>
          </table:table-cell>
        </table:table-row>
        <table:table-row table:style-name="Table12.2">
          <table:table-cell table:style-name="Table12.A2" office:value-type="string">
            <text:p text:style-name="P24"><text:span text:style-name="T16">F3</text:span> </text:p>
          </table:table-cell>
          <table:table-cell table:style-name="Table12.A2" office:value-type="string">
            <text:p text:style-name="P24"><text:span text:style-name="T16">Supermercados desde 100 m2 hasta 150 m2</text:span> </text:p>
          </table:table-cell>
          <table:table-cell table:style-name="Table12.C2" office:value-type="float" office:value="542.18">
            <text:p text:style-name="P26">542,18</text:p>
          </table:table-cell>
          <table:table-cell table:style-name="Table12.C2" office:value-type="float" office:value="406.64">
            <text:p text:style-name="P26">406,64</text:p>
          </table:table-cell>
        </table:table-row>
        <table:table-row table:style-name="Table12.2">
          <table:table-cell table:style-name="Table12.A2" office:value-type="string">
            <text:p text:style-name="P24"><text:span text:style-name="T16">F4</text:span> </text:p>
          </table:table-cell>
          <table:table-cell table:style-name="Table12.A2" office:value-type="string">
            <text:p text:style-name="P24"><text:span text:style-name="T16">Supermercados desde 150 m2 hasta 200 m2</text:span> </text:p>
          </table:table-cell>
          <table:table-cell table:style-name="Table12.C2" office:value-type="float" office:value="759.06">
            <text:p text:style-name="P26">759,06</text:p>
          </table:table-cell>
          <table:table-cell table:style-name="Table12.C2" office:value-type="float" office:value="569.29">
            <text:p text:style-name="P26">569,29</text:p>
          </table:table-cell>
        </table:table-row>
        <table:table-row table:style-name="Table12.2">
          <table:table-cell table:style-name="Table12.A2" office:value-type="string">
            <text:p text:style-name="P24"><text:span text:style-name="T16">F5</text:span> </text:p>
          </table:table-cell>
          <table:table-cell table:style-name="Table12.A2" office:value-type="string">
            <text:p text:style-name="P24"><text:span text:style-name="T16">Supermercados desde 200 m2 hasta 400 m2</text:span> </text:p>
          </table:table-cell>
          <table:table-cell table:style-name="Table12.C2" office:value-type="float" office:value="836.51">
            <text:p text:style-name="P26">836,51</text:p>
          </table:table-cell>
          <table:table-cell table:style-name="Table12.C2" office:value-type="float" office:value="627.38">
            <text:p text:style-name="P26">627,38</text:p>
          </table:table-cell>
        </table:table-row>
        <table:table-row table:style-name="Table12.2">
          <table:table-cell table:style-name="Table12.A2" office:value-type="string">
            <text:p text:style-name="P24"><text:span text:style-name="T16">F6</text:span> </text:p>
          </table:table-cell>
          <table:table-cell table:style-name="Table12.A2" office:value-type="string">
            <text:p text:style-name="P24"><text:span text:style-name="T16">Supermercados más de 400 m2</text:span> </text:p>
          </table:table-cell>
          <table:table-cell table:style-name="Table12.C2" office:value-type="float" office:value="1392.63">
            <text:p text:style-name="P26">1392,63</text:p>
          </table:table-cell>
          <table:table-cell table:style-name="Table12.C2" office:value-type="float" office:value="1044.48">
            <text:p text:style-name="P26">1044,48<text:soft-page-break/></text:p>
          </table:table-cell>
        </table:table-row>
        <table:table-row table:style-name="Table12.2">
          <table:table-cell table:style-name="Table12.A2" office:value-type="string">
            <text:p text:style-name="P24"><text:span text:style-name="T16">G1</text:span> </text:p>
          </table:table-cell>
          <table:table-cell table:style-name="Table12.A2" office:value-type="string">
            <text:p text:style-name="P24"><text:span text:style-name="T16">Locales industriales hasta 50 m2</text:span> </text:p>
          </table:table-cell>
          <table:table-cell table:style-name="Table12.C2" office:value-type="float" office:value="50.36">
            <text:p text:style-name="P26">50,36</text:p>
          </table:table-cell>
          <table:table-cell table:style-name="Table12.C2" office:value-type="float" office:value="37.76">
            <text:p text:style-name="P26">37,76</text:p>
          </table:table-cell>
        </table:table-row>
        <table:table-row table:style-name="Table12.2">
          <table:table-cell table:style-name="Table12.A2" office:value-type="string">
            <text:p text:style-name="P24"><text:span text:style-name="T16">G2</text:span> </text:p>
          </table:table-cell>
          <table:table-cell table:style-name="Table12.A2" office:value-type="string">
            <text:p text:style-name="P24"><text:span text:style-name="T16">Locales industriales desde 50 m2 hasta 100 m2</text:span> </text:p>
          </table:table-cell>
          <table:table-cell table:style-name="Table12.C2" office:value-type="float" office:value="67.77">
            <text:p text:style-name="P26">67,77</text:p>
          </table:table-cell>
          <table:table-cell table:style-name="Table12.C2" office:value-type="float" office:value="50.83">
            <text:p text:style-name="P26">50,83</text:p>
          </table:table-cell>
        </table:table-row>
        <table:table-row table:style-name="Table12.2">
          <table:table-cell table:style-name="Table12.A2" office:value-type="string">
            <text:p text:style-name="P24"><text:span text:style-name="T16">G3</text:span> </text:p>
          </table:table-cell>
          <table:table-cell table:style-name="Table12.A2" office:value-type="string">
            <text:p text:style-name="P24"><text:span text:style-name="T16">Locales industriales desde 100 m2 hasta 150 m2</text:span> </text:p>
          </table:table-cell>
          <table:table-cell table:style-name="Table12.C2" office:value-type="float" office:value="96.82">
            <text:p text:style-name="P26">96,82</text:p>
          </table:table-cell>
          <table:table-cell table:style-name="Table12.C2" office:value-type="float" office:value="72.61">
            <text:p text:style-name="P26">72,61</text:p>
          </table:table-cell>
        </table:table-row>
        <table:table-row table:style-name="Table12.2">
          <table:table-cell table:style-name="Table12.A2" office:value-type="string">
            <text:p text:style-name="P24"><text:span text:style-name="T16">G4</text:span> </text:p>
          </table:table-cell>
          <table:table-cell table:style-name="Table12.A2" office:value-type="string">
            <text:p text:style-name="P24"><text:span text:style-name="T16">Locales industriales más de 150 m2</text:span> </text:p>
          </table:table-cell>
          <table:table-cell table:style-name="Table12.C2" office:value-type="float" office:value="116.18">
            <text:p text:style-name="P26">116,18</text:p>
          </table:table-cell>
          <table:table-cell table:style-name="Table12.C2" office:value-type="float" office:value="87.14">
            <text:p text:style-name="P26">87,14</text:p>
          </table:table-cell>
        </table:table-row>
        <table:table-row table:style-name="Table12.2">
          <table:table-cell table:style-name="Table12.A2" office:value-type="string">
            <text:p text:style-name="P24"><text:span text:style-name="T16">H</text:span> </text:p>
          </table:table-cell>
          <table:table-cell table:style-name="Table12.A2" office:value-type="string">
            <text:p text:style-name="P24"><text:span text:style-name="T16">Hoteles, aparthoteles. Por habitación</text:span> </text:p>
          </table:table-cell>
          <table:table-cell table:style-name="Table12.C2" office:value-type="float" office:value="18.97">
            <text:p text:style-name="P26">18,97</text:p>
          </table:table-cell>
          <table:table-cell table:style-name="Table12.C2" office:value-type="float" office:value="18.97">
            <text:p text:style-name="P26">18,97</text:p>
          </table:table-cell>
        </table:table-row>
        <table:table-row table:style-name="Table12.2">
          <table:table-cell table:style-name="Table12.A2" office:value-type="string">
            <text:p text:style-name="P24"><text:span text:style-name="T16">I1</text:span> </text:p>
          </table:table-cell>
          <table:table-cell table:style-name="Table12.A2" office:value-type="string">
            <text:p text:style-name="P24"><text:span text:style-name="T16">Locales culturales cívicos hasta 200 m2</text:span> </text:p>
          </table:table-cell>
          <table:table-cell table:style-name="Table12.C2" office:value-type="float" office:value="27.11">
            <text:p text:style-name="P26">27,11</text:p>
          </table:table-cell>
          <table:table-cell table:style-name="Table12.C2" office:value-type="float" office:value="20.33">
            <text:p text:style-name="P26">20,33</text:p>
          </table:table-cell>
        </table:table-row>
        <table:table-row table:style-name="Table12.2">
          <table:table-cell table:style-name="Table12.A2" office:value-type="string">
            <text:p text:style-name="P24"><text:span text:style-name="T16">I2</text:span> </text:p>
          </table:table-cell>
          <table:table-cell table:style-name="Table12.A2" office:value-type="string">
            <text:p text:style-name="P24"><text:span text:style-name="T16">Locales culturales cívicos más 200 m2</text:span> </text:p>
          </table:table-cell>
          <table:table-cell table:style-name="Table12.C2" office:value-type="float" office:value="38.73">
            <text:p text:style-name="P26">38,73</text:p>
          </table:table-cell>
          <table:table-cell table:style-name="Table12.C2" office:value-type="float" office:value="29.04">
            <text:p text:style-name="P26">29,04</text:p>
          </table:table-cell>
        </table:table-row>
        <table:table-row table:style-name="Table12.2">
          <table:table-cell table:style-name="Table12.A2" office:value-type="string">
            <text:p text:style-name="P24"><text:span text:style-name="T16">J</text:span> </text:p>
          </table:table-cell>
          <table:table-cell table:style-name="Table12.A2" office:value-type="string">
            <text:p text:style-name="P24"><text:span text:style-name="T16">Estaciones de servicio, parking</text:span> </text:p>
          </table:table-cell>
          <table:table-cell table:style-name="Table12.C2" office:value-type="float" office:value="232.36">
            <text:p text:style-name="P26">232,36</text:p>
          </table:table-cell>
          <table:table-cell table:style-name="Table12.C2" office:value-type="float" office:value="174.27">
            <text:p text:style-name="P26">174,27</text:p>
          </table:table-cell>
        </table:table-row>
        <table:table-row table:style-name="Table12.2">
          <table:table-cell table:style-name="Table12.A2" office:value-type="string">
            <text:p text:style-name="P24"><text:span text:style-name="T16">K</text:span> </text:p>
          </table:table-cell>
          <table:table-cell table:style-name="Table12.A2" office:value-type="string">
            <text:p text:style-name="P24"><text:span text:style-name="T16">Locales profesionales</text:span> </text:p>
          </table:table-cell>
          <table:table-cell table:style-name="Table12.C2" table:number-columns-spanned="2" office:value-type="float" office:value="18.75">
            <text:p text:style-name="P26">18,75</text:p>
          </table:table-cell>
          <table:covered-table-cell/>
        </table:table-row>
        <table:table-row table:style-name="Table12.2">
          <table:table-cell table:style-name="Table12.A2" office:value-type="string">
            <text:p text:style-name="P24"><text:span text:style-name="T16">L</text:span> </text:p>
          </table:table-cell>
          <table:table-cell table:style-name="Table12.A2" office:value-type="string">
            <text:p text:style-name="P24"><text:span text:style-name="T16">Locales cerrados</text:span> </text:p>
          </table:table-cell>
          <table:table-cell table:style-name="Table12.C2" table:number-columns-spanned="2" office:value-type="float" office:value="0">
            <text:p text:style-name="P26">0</text:p>
          </table:table-cell>
          <table:covered-table-cell/>
        </table:table-row>
        <table:table-row table:style-name="Table12.2">
          <table:table-cell table:style-name="Table12.A2" office:value-type="string">
            <text:p text:style-name="P24"><text:span text:style-name="T16">M1</text:span> </text:p>
          </table:table-cell>
          <table:table-cell table:style-name="Table12.A2" office:value-type="string">
            <text:p text:style-name="P24"><text:span text:style-name="T16">Consultorios médicos de hasta 50 m2 (*)</text:span> </text:p>
          </table:table-cell>
          <table:table-cell table:style-name="Table12.C2" office:value-type="float" office:value="139.42">
            <text:p text:style-name="P26">139,42</text:p>
          </table:table-cell>
          <table:table-cell table:style-name="Table12.C2" office:value-type="float" office:value="104.57">
            <text:p text:style-name="P26">104,57</text:p>
          </table:table-cell>
        </table:table-row>
        <table:table-row table:style-name="Table12.2">
          <table:table-cell table:style-name="Table12.A2" office:value-type="string">
            <text:p text:style-name="P24"><text:span text:style-name="T16">M2</text:span> </text:p>
          </table:table-cell>
          <table:table-cell table:style-name="Table12.A2" office:value-type="string">
            <text:p text:style-name="P24"><text:span text:style-name="T16">Consultorios médicos más de 50 m2 (*)</text:span> </text:p>
          </table:table-cell>
          <table:table-cell table:style-name="Table12.C2" office:value-type="float" office:value="307.28">
            <text:p text:style-name="P26">307,28</text:p>
          </table:table-cell>
          <table:table-cell table:style-name="Table12.C2" office:value-type="float" office:value="230.46">
            <text:p text:style-name="P26">230,46</text:p>
          </table:table-cell>
        </table:table-row>
        <table:table-row table:style-name="Table12.2">
          <table:table-cell table:style-name="Table12.A2" office:value-type="string">
            <text:p text:style-name="P24"><text:span text:style-name="T16">N1</text:span> </text:p>
          </table:table-cell>
          <table:table-cell table:style-name="Table12.A2" office:value-type="string">
            <text:p text:style-name="P24"><text:span text:style-name="T16">Consultorios veterinarios de hasta 50 m2 (*)</text:span> </text:p>
          </table:table-cell>
          <table:table-cell table:style-name="Table12.C2" office:value-type="float" office:value="139.42">
            <text:p text:style-name="P26">139,42</text:p>
          </table:table-cell>
          <table:table-cell table:style-name="Table12.C2" office:value-type="float" office:value="104.57">
            <text:p text:style-name="P26">104,57</text:p>
          </table:table-cell>
        </table:table-row>
        <table:table-row table:style-name="Table12.2">
          <table:table-cell table:style-name="Table12.A2" office:value-type="string">
            <text:p text:style-name="P24"><text:span text:style-name="T16">N2</text:span> </text:p>
          </table:table-cell>
          <table:table-cell table:style-name="Table12.A2" office:value-type="string">
            <text:p text:style-name="P24"><text:span text:style-name="T16">Consultorios veterinarios más de 50 m2 (*)</text:span> </text:p>
          </table:table-cell>
          <table:table-cell table:style-name="Table12.C2" office:value-type="float" office:value="307.28">
            <text:p text:style-name="P26">307,28</text:p>
          </table:table-cell>
          <table:table-cell table:style-name="Table12.C2" office:value-type="float" office:value="230.46">
            <text:p text:style-name="P26">230,46</text:p>
          </table:table-cell>
        </table:table-row>
        <table:table-row table:style-name="Table12.2">
          <table:table-cell table:style-name="Table12.A2" office:value-type="string">
            <text:p text:style-name="P24"><text:span text:style-name="T16">P1</text:span> </text:p>
          </table:table-cell>
          <table:table-cell table:style-name="Table12.A2" office:value-type="string">
            <text:p text:style-name="P24"><text:span text:style-name="T16">Atraques deportivos de 6 a 10 m (*)</text:span> </text:p>
          </table:table-cell>
          <table:table-cell table:style-name="Table12.C2" office:value-type="float" office:value="18.57">
            <text:p text:style-name="P26">18,57</text:p>
          </table:table-cell>
          <table:table-cell table:style-name="Table12.C2">
            <text:p text:style-name="P29"/>
          </table:table-cell>
        </table:table-row>
        <table:table-row table:style-name="Table12.2">
          <table:table-cell table:style-name="Table12.A2" office:value-type="string">
            <text:p text:style-name="P24"><text:span text:style-name="T16">P2</text:span> </text:p>
          </table:table-cell>
          <table:table-cell table:style-name="Table12.A2" office:value-type="string">
            <text:p text:style-name="P24"><text:span text:style-name="T16">Atraques deportivos de más de 10 m (*)</text:span> </text:p>
          </table:table-cell>
          <table:table-cell table:style-name="Table12.C2" office:value-type="float" office:value="18.57">
            <text:p text:style-name="P26">18,57</text:p>
          </table:table-cell>
          <table:table-cell table:style-name="Table12.C2">
            <text:p text:style-name="P29"/>
          </table:table-cell>
        </table:table-row>
      </table:table>
      <text:p text:style-name="P38"><text:span text:style-name="T42">(*) Categoría reclasificada, o de nueva creación.</text:span> </text:p>
      <text:p text:style-name="P32"><text:span text:style-name="T42">1.1.-Las viviendas tipificadas con A serán aquellas que como máximo tengan los metros útiles de una vivienda de protección oficial, quedando las de superiores dimensiones como tipo B.</text:span> </text:p>
      <text:p text:style-name="P32"><text:span text:style-name="T42">1.2.- La vivienda tipo A, corresponden a las dimensiones de una vivienda que como máximo tenga de 107 metros cuadrados de superficie construida, que equivale a una superficie de 90 metros cuadrados útiles.</text:span> </text:p>
      <text:p text:style-name="P52">1.3.-La vivienda tipo B, corresponde a las dimensiones de una vivienda con una superficie construida de 108 metros cuadrados o más, que equivale a una superficie construida superior a 90 metros útiles. </text:p>
      <text:p text:style-name="P32"><text:span text:style-name="T42">1.4.- El Plan estatal de Vivienda protegida promovidas al amparo del RD 233/2013, para el periodo 2013/2016, propone que las VPO tengan como superficie máxima de 90 metros cuadrados útiles.</text:span> </text:p>
      <text:p text:style-name="P32"><text:span text:style-name="T42">Dado que el dato obtenido por el padrón de IBI Urbano contempla metros construidos, se ha establecido una equivalencia de superficie entre los metros útiles y los construidos.</text:span> </text:p>
      <text:p text:style-name="P32"><text:span text:style-name="T42">2.- A los efectos previstos para la aplicación de las tarifas establecidas en esta Ordenanza, con excepción de las tarifas expresadas en los apartados A1, A2 ,H , K ,L y P1 , P2 de los Anejos 1 y 2,, que será la misma para los inmuebles tipificados en dicho epígrafe, las vías de este Municipio se clasifican en las categorías establecidas en el Callejero Fiscal Municipal de aplicación general.</text:span> </text:p>
      <text:p text:style-name="P32"><text:span text:style-name="T42">3.- Cuando un inmueble se encuentre situado en el límite de dos o más vías de diferentes categorías, le será de aplicación la tarifa correspondiente a la vía de categoría superior.</text:span> </text:p>
      <text:p text:style-name="P32"><text:span text:style-name="T42">4.- A las vías públicas que no aparezcan señaladas en el Callejero Fiscal Municipal les será de aplicación la categoría que corresponda a la zona en que se encuentren ubicadas. En caso de que en una misma zona existan vías públicas de diferentes categorías, a las nuevas vías les resultará de aplicación la categoría superior.</text:span> </text:p>
      <text:p text:style-name="P38"><text:span text:style-name="T42">5.- En aquellos epígrafes en que las tarifas vengan determinadas en función de la superficie del establecimiento o local, se incluirán los metros destinados a terrazas.</text:span> </text:p>
      <text:p text:style-name="P32"><text:span text:style-name="T42">6.- En el apartado 1-H de este Anexo la tarifa señalada por habitación se determinará en función del número de unidades alojativas existentes en el inmueble. El resto de los servicios o unidades susceptibles de producción de residuos sólidos ubicados en estos inmuebles tributarán por el epígrafe correspondiente por razón de su actividad.</text:span> </text:p>
      <text:p text:style-name="P32"><text:soft-page-break/><text:span text:style-name="T42">7- En los supuestos previstos en el apartado 1-A del presente Anejo I, la cuota de la tasa por prestación del servicio de recogida domiciliaria de basuras o residuos sólidos urbanos será equivalente a un 50% de las establecidas en dicho apartado, cuando la tasa recaiga en las siguientes personas:</text:span> </text:p>
      <text:p text:style-name="P32"><text:span text:style-name="T42">Que el sujeto pasivo se encuentre en situación de paro laboral, pensionista, asalariado o autónomo, respecto de su vivienda habitual, debiendo solicitarlo al Ayuntamiento y cumplir los siguientes requisitos:</text:span> </text:p>
      <text:p text:style-name="P32"><text:span text:style-name="T42">a) Deberá instarse su concesión y entrará en vigor en el periodo impositivo posterior a la misma, sin que en ningún caso su aplicación tenga carácter retroactivo. Deberá solicitarse anualmente.</text:span> </text:p>
      <text:p text:style-name="P32"><text:span text:style-name="T42">b) Que la cuota se refiera o afecte a la residencia habitual del sujeto pasivo, siempre que ésta sea la de su empadronamiento.</text:span> </text:p>
      <text:p text:style-name="P32"><text:span text:style-name="T42">c) Que el conjunto de los ingresos de la unidad familiar del solicitante (sujeto pasivo) no supere la cantidad que resulta de multiplicar por 14 el Indicador Público de Renta de Efectos Múltiples (IPREM) vigente en cada momento. Si el número de personas empadronadas es superior a dos, la cantidad que no debe superarse para gozar de la reducción es el IPREM multiplicado por 17, y, si los empadronados son más de cuatro personas, no debe superarse la cantidad que resulte de multiplicar el IPREM por 22.</text:span> </text:p>
      <text:p text:style-name="P32"><text:span text:style-name="T42">La documentación por la que se acrediten los requisitos aquí exigidos deberá presentarse anualmente dentro del plazo señalado anteriormente, y constará básicamente de los siguientes documentos, sin perjuicio de la facultad de este Ayuntamiento de requerir cualquier otro que se estime necesario:</text:span> </text:p>
      <text:p text:style-name="P32"><text:span text:style-name="T42">a) Copia del último recibo de la tasa puesto al cobro y pagado, que se refiera a la vivienda residencia habitual de la familia, respecto de la que se solicita la cuota reducida, o documento por la que fue concedida en el ejercicio anterior.</text:span> </text:p>
      <text:p text:style-name="P32"><text:span text:style-name="T42">b) Copia del documento acreditativo de la propiedad del inmueble.</text:span> </text:p>
      <text:p text:style-name="P32"><text:span text:style-name="T42">c) Relación con nombre, apellidos y N.I.F. (fotocopia) de todos los miembros de la unidad familiar.</text:span> </text:p>
      <text:p text:style-name="P32"><text:span text:style-name="T42">d) Autorización firmada por el solicitante (sujeto pasivo) que faculte a la Administración local a consultar en el padrón de habitantes que todos los miembros de la unidad familiar están empadronados en la vivienda para la que se solicita la cuota reducida. En el caso de menores o incapacitados que, por razones de estudio o enfermedad, deban residir fuera del domicilio familiar se deberá acompañar certificados que acrediten tal circunstancia expedidos por la dirección del centro docente o sanitario.</text:span> </text:p>
      <text:p text:style-name="P32"><text:span text:style-name="T42">e) Copia de la declaración del I.R.P.F. del último ejercicio declarado, correspondiente a todos los miembros de la unidad familiar, y justificante de cualquier otro ingreso que los mismos hayan obtenido en el ejercicio precedente. En caso de no estar obligado a la presentación de la declaración, certificación de la Delegación de Hacienda.</text:span> </text:p>
      <text:p text:style-name="P37"><text:span text:style-name="T41">ANEJO 3</text:span> </text:p>
      <text:p text:style-name="P37"><text:span text:style-name="T41">CALLEJERO FISCAL</text:span> </text:p>
      <text:p text:style-name="P38"><text:span text:style-name="T43">1A. RELACIÓN DEL CALLEJERO QUE COMPRENDE LA CATEGORÍA PRIMERA.-</text:span> </text:p>
      <text:p text:style-name="P38"><text:span text:style-name="T43">1B. RELACIÓN DEL CALLEJERO QUE COMPRENDE LA CATEGORÍA SEGUNDA.-</text:span> </text:p>
      <text:p text:style-name="P38"><text:span text:style-name="T41">NOMBRE DE LA VIA COD. TIPO PROVINCIA MUN. ZONA CAT.</text:span> </text:p>
      <text:p text:style-name="P38"><text:span text:style-name="T42">BRUSELAS CALLE LAS PALMAS MOGAN ANFI TAURO 2</text:span> </text:p>
      <text:p text:style-name="P38"><text:span text:style-name="T42">CROACIA CALLE LAS PALMAS MOGAN ANFI TAURO 2</text:span> </text:p>
      <text:p text:style-name="P38"><text:span text:style-name="T42">ESLOVENIA CALLE LAS PALMAS MOGAN ANFI TAURO 2</text:span> </text:p>
      <text:p text:style-name="P38"><text:span text:style-name="T42">ESTONIA CALLE LAS PALMAS MOGAN ANFI TAURO 2</text:span> </text:p>
      <text:p text:style-name="P38"><text:span text:style-name="T42">LUXEMBURGO CALLE LAS PALMAS MOGAN ANFI TAURO 2</text:span> </text:p>
      <text:p text:style-name="P38"><text:span text:style-name="T42">RUMANIA CALLE LAS PALMAS MOGAN ANFI TAURO 2</text:span> </text:p>
      <text:p text:style-name="P38"><text:span text:style-name="T42">TURQUÍA CALLE LAS PALMAS MOGAN ANFI TAURO 2</text:span> </text:p>
      <text:p text:style-name="P38"><text:span text:style-name="T42">CHAPARRAL (EL) 705 LUGAR LAS PALMAS MOGAN CORTADORES DE PTO. RICO 2</text:span> </text:p>
      <text:p text:style-name="P38"><text:span text:style-name="T42">GERONA 819 CALLE LAS PALMAS MOGAN CORTADORES DE PTO. RICO 2</text:span> </text:p>
      <text:p text:style-name="P38"><text:span text:style-name="T42">GRANADA 820 CALLE LAS PALMAS MOGAN CORTADORES DE PTO. RICO 2</text:span> </text:p>
      <text:p text:style-name="P38"><text:span text:style-name="T42">HUESCA 821 CALLE LAS PALMAS MOGAN CORTADORES DE PTO. RICO 2</text:span> </text:p>
      <text:p text:style-name="P38"><text:span text:style-name="T42">LÉRIDA 815 CALLE LAS PALMAS MOGAN CORTADORES DE PTO. RICO 2</text:span> </text:p>
      <text:p text:style-name="P38"><text:span text:style-name="T42">LLANOS DE CORTADORES 813 LUGAR LAS PALMAS MOGAN CORTADORES DE PTO. RICO 2</text:span> </text:p>
      <text:p text:style-name="P38"><text:span text:style-name="T42">MADRID 822 CALLE LAS PALMAS MOGAN CORTADORES DE PTO. RICO 2</text:span> </text:p>
      <text:p text:style-name="P38"><text:span text:style-name="T42">MOTOR GRANDE 625 LUGAR LAS PALMAS MOGAN CORTADORES DE PTO. RICO 2</text:span> </text:p>
      <text:p text:style-name="P38"><text:span text:style-name="T42">TARRAGONA 814 CALLE LAS PALMAS MOGAN CORTADORES DE PTO. RICO 2</text:span> </text:p>
      <text:p text:style-name="P38"><text:span text:style-name="T42">VALENCIA 818 CALLE LAS PALMAS MOGAN CORTADORES DE PTO. RICO 2</text:span> </text:p>
      <text:p text:style-name="P38"><text:span text:style-name="T42">ZARAGOZA 898 CALLE LAS PALMAS MOGAN CORTADORES DE PTO. RICO 2</text:span> </text:p>
      <text:p text:style-name="P38"><text:span text:style-name="T42">CORNISA (DE LA) 628 AVDA. LAS PALMAS MOGAN PUERTO RICO 2</text:span> </text:p>
      <text:p text:style-name="P38"><text:span text:style-name="T42">FUERTEVENTURA 49 CALLE LAS PALMAS MOGAN PUERTO RICO 2</text:span> </text:p>
      <text:p text:style-name="P38"><text:soft-page-break/><text:span text:style-name="T42">GAVILÁN (EL) 600 CALLE LAS PALMAS MOGAN PUERTO RICO 2</text:span> </text:p>
      <text:p text:style-name="P38"><text:span text:style-name="T42">AQUAMARINA 559 CALLE LAS PALMAS MOGAN AQUAMARINA 1</text:span> </text:p>
      <text:p text:style-name="P38"><text:span text:style-name="T42">MONTEMARINA 612 LUGAR LAS PALMAS MOGAN AQUAMARINA 1</text:span> </text:p>
      <text:p text:style-name="P38"><text:span text:style-name="T42">PUERTO DE MOGAN 518 URB LAS PALMAS MOGAN PLAYA DE MOGAN 1</text:span> </text:p>
      <text:p text:style-name="P38"><text:span text:style-name="T42">ANCLA (EL) 697 CALLE LAS PALMAS MOGAN PUERTO RICO 1</text:span> </text:p>
      <text:p text:style-name="P38"><text:span text:style-name="T42">DORESTE Y MOLINA 483 CALLE LAS PALMAS MOGAN PUERTO RICO 1</text:span> </text:p>
      <text:p text:style-name="P38"><text:span text:style-name="T42">JUAN DÍAZ RODRIGUEZ 592 CALLE LAS PALMAS MOGAN PUERTO RICO 1</text:span> </text:p>
      <text:p text:style-name="P38"><text:span text:style-name="T42">MARÍTIMO 591 PASEO LAS PALMAS MOGAN PUERTO RICO 1</text:span> </text:p>
      <text:p text:style-name="P38"><text:span text:style-name="T42">PLAYA DE AMADORES 880 LUGAR LAS PALMAS MOGAN PUERTO RICO 1</text:span> </text:p>
      <text:p text:style-name="P38"><text:span text:style-name="T42">RIO PIEDRAS 590 CALLE LAS PALMAS MOGAN PUERTO RICO 1</text:span> </text:p>
      <text:p text:style-name="P38"><text:span text:style-name="T42">ANFI DEL MAR 870 LUGAR LAS PALMAS MOGAN VERGA (LA) 1</text:span> </text:p>
      <text:p text:style-name="P38"><text:span text:style-name="T42">BJOR LING 871 CALLE LAS PALMAS MOGAN VERGA (LA) 1</text:span> </text:p>
      <text:p text:style-name="P38"><text:span text:style-name="T42">VERGA (LA) 766 LUGAR LAS PALMAS MOGAN VERGA (LA) 1</text:span> </text:p>
      <text:p text:style-name="P38"><text:span text:style-name="T42">GOMERA (DE LA) 589 CALLE LAS PALMAS MOGAN PUERTO RICO 2</text:span> </text:p>
      <text:p text:style-name="P38"><text:span text:style-name="T42">GRACIOSA (DE LA) 368 AVDA. LAS PALMAS MOGAN PUERTO RICO 2</text:span> </text:p>
      <text:p text:style-name="P38"><text:span text:style-name="T42">GRAN CANARIA 56 CALLE LAS PALMAS MOGAN PUERTO RICO 2</text:span> </text:p>
      <text:p text:style-name="P38"><text:span text:style-name="T42">GUAYADEQUE 602 AVDA. LAS PALMAS MOGAN PUERTO RICO 2</text:span> </text:p>
      <text:p text:style-name="P38"><text:span text:style-name="T42">HIERRO (EL) 718 CALLE LAS PALMAS MOGAN PUERTO RICO 2</text:span> </text:p>
      <text:p text:style-name="P38"><text:span text:style-name="T42">ISLA DE LOBOS 594 CALLE LAS PALMAS MOGAN PUERTO RICO 2</text:span> </text:p>
      <text:p text:style-name="P38"><text:span text:style-name="T42">ISLAS AFORTUNADAS 835 CALLE LAS PALMAS MOGAN PUERTO RICO 2</text:span> </text:p>
      <text:p text:style-name="P38"><text:span text:style-name="T42">JOAQUIN BLANCO TORRENT 595 AVDA. LAS PALMAS MOGAN PUERTO RICO 2</text:span> </text:p>
      <text:p text:style-name="P38"><text:span text:style-name="T42">LANZAROTE 72 CALLE LAS PALMAS MOGAN PUERTO RICO 2</text:span> </text:p>
      <text:p text:style-name="P38"><text:span text:style-name="T42">MINISTRA ANNA LINDH 879 AVDA. LAS PALMAS MOGAN PUERTO RICO 2</text:span> </text:p>
      <text:p text:style-name="P38"><text:span text:style-name="T42">MOGAN (DE) 727 AVDA. LAS PALMAS MOGAN PUERTO RICO 2</text:span> </text:p>
      <text:p text:style-name="P38"><text:span text:style-name="T42">MONTAÑA CLARA 598 CALLE LAS PALMAS MOGAN PUERTO RICO 2</text:span> </text:p>
      <text:p text:style-name="P38"><text:span text:style-name="T43">1A. RELACIÓN DEL CALLEJERO QUE COMPRENDE LA CATEGORÍA PRIMERA.-</text:span> </text:p>
      <text:p text:style-name="P38"><text:span text:style-name="T43">1B. RELACIÓN DEL CALLEJERO QUE COMPRENDE LA CATEGORÍA SEGUNDA.-</text:span> </text:p>
      <text:p text:style-name="P38"><text:span text:style-name="T41">NOMBRE DE LA VÍA COD. TIPO PROVINCIA MUN. ZONA CAT.</text:span> </text:p>
      <text:p text:style-name="P38"><text:span text:style-name="T42">PALMA (LA) 736 CALLE LAS PALMAS MOGAN PUERTO RICO 2</text:span> </text:p>
      <text:p text:style-name="P38"><text:span text:style-name="T42">PALMERAS (LAS) 737 AVDA. LAS PALMAS MOGAN PUERTO RICO 2</text:span> </text:p>
      <text:p text:style-name="P38"><text:span text:style-name="T42">PECHOS (LOS) 741 CALLE LAS PALMAS MOGAN PUERTO RICO 2</text:span> </text:p>
      <text:p text:style-name="P38"><text:span text:style-name="T42">PONTEVEDRA CLLON LAS PALMAS MOGAN PUERTO RICO 2</text:span> </text:p>
      <text:p text:style-name="P38"><text:span text:style-name="T42">ROQUE BENTAYGA 883 CALLE LAS PALMAS MOGAN PUERTO RICO 2</text:span> </text:p>
      <text:p text:style-name="P38"><text:span text:style-name="T42">ROQUE DE LOS MUCHACHOS 597 CALLE LAS PALMAS MOGAN PUERTO RICO 2</text:span> </text:p>
      <text:p text:style-name="P38"><text:span text:style-name="T42">ROQUE DEL ESTE 293 AVDA. LAS PALMAS MOGAN PUERTO RICO 2</text:span> </text:p>
      <text:p text:style-name="P38"><text:span text:style-name="T42">SALAMANCA CALLE LAS PALMAS MOGAN PUERTO RICO 2</text:span> </text:p>
      <text:p text:style-name="P38"><text:span text:style-name="T42">SAN DORONDÓN 881 CALLE LAS PALMAS MOGAN PUERTO RICO 2</text:span> </text:p>
      <text:p text:style-name="P38"><text:span text:style-name="T42">TAMARA 837 CALLE LAS PALMAS MOGAN PUERTO RICO 2</text:span> </text:p>
      <text:p text:style-name="P38"><text:span text:style-name="T42">TASARTICO 631 CALLE LAS PALMAS MOGAN PUERTO RICO 2</text:span> </text:p>
      <text:p text:style-name="P38"><text:span text:style-name="T42">TENERIFE 596 CALLE LAS PALMAS MOGAN PUERTO RICO 2</text:span> </text:p>
      <text:p text:style-name="P38"><text:span text:style-name="T42">TIMANFAYA 599 CALLE LAS PALMAS MOGAN PUERTO RICO 2</text:span> </text:p>
      <text:p text:style-name="P38"><text:span text:style-name="T42">TOMAS ROCA BOSCH 155 AVDA. LAS PALMAS MOGAN PUERTO RICO 2</text:span> </text:p>
      <text:p text:style-name="P38"><text:span text:style-name="T42">VENEGUERA 156 AVDA. LAS PALMAS MOGAN PUERTO RICO 2</text:span> </text:p>
      <text:p text:style-name="P38"><text:span text:style-name="T43">2. RELACIÓN DEL CALLEJERO QUE COMPRENDE LA CATEGORÍA TERCERA.-</text:span> </text:p>
      <text:p text:style-name="P38"><text:span text:style-name="T41">NOMBRE DE LA VÍA COD. TIPO PROVINCIA MUN. ZONA CAT.</text:span> </text:p>
      <text:p text:style-name="P38"><text:span text:style-name="T42">ACORAIDA 854 CALLE LAS PALMAS MOGAN BALITO 3</text:span> </text:p>
      <text:p text:style-name="P38"><text:span text:style-name="T42">BALITO 693 LUGAR LAS PALMAS MOGAN BALITO 3</text:span> </text:p>
      <text:p text:style-name="P38"><text:span text:style-name="T42">BESAY 856 CALLE LAS PALMAS MOGAN BALITO 3</text:span> </text:p>
      <text:p text:style-name="P38"><text:span text:style-name="T42">ECHEDEY 858 CALLE LAS PALMAS MOGAN BALITO 3</text:span> </text:p>
      <text:p text:style-name="P38"><text:span text:style-name="T42">GUANASA 859 CALLE LAS PALMAS MOGAN BALITO 3</text:span> </text:p>
      <text:p text:style-name="P38"><text:span text:style-name="T42">MONEIBA 860 CALLE LAS PALMAS MOGAN BALITO 3</text:span> </text:p>
      <text:p text:style-name="P38"><text:span text:style-name="T42">PELIMOR 861 CALLE LAS PALMAS MOGAN BALITO 3</text:span> </text:p>
      <text:p text:style-name="P38"><text:span text:style-name="T42">TIJAMA 857 CALLE LAS PALMAS MOGAN BALITO 3</text:span> </text:p>
      <text:p text:style-name="P38"><text:span text:style-name="T42">MORRO DEL GUINCHO 812 LUGAR LAS PALMAS MOGAN BARRANCO DEL CURA 3</text:span> </text:p>
      <text:p text:style-name="P38"><text:span text:style-name="T42">CELEMIN (DEL) AVDA. LAS PALMAS MOGAN BARRANCO D MEDIO ALMUD 3</text:span> </text:p>
      <text:p text:style-name="P38"><text:span text:style-name="T42">MONASTERIO (EL) AVDA. LAS PALMAS MOGAN BARRANCO LOS FRAILES 3</text:span> </text:p>
      <text:p text:style-name="P38"><text:span text:style-name="T42">LIBRILLO CALLE LAS PALMAS MOGAN LOMO LAS MESAS 3</text:span> </text:p>
      <text:p text:style-name="P38"><text:span text:style-name="T42">MESA (LA) CALLE LAS PALMAS MOGAN LOMO LAS MESAS 3</text:span> </text:p>
      <text:p text:style-name="P38"><text:span text:style-name="T42">TALLA (LA AVDA. LAS PALMAS MOGAN LOMO LAS MESAS 3</text:span> </text:p>
      <text:p text:style-name="P38"><text:span text:style-name="T42">ZARANDA CALLE LAS PALMAS MOGAN LOMO LAS MESAS 3</text:span> </text:p>
      <text:p text:style-name="P38"><text:span text:style-name="T42">ZURRON CALLE LAS PALMAS MOGAN LOMO LAS MESAS 3</text:span> </text:p>
      <text:p text:style-name="P38"><text:span text:style-name="T42">NORIA (LA) 734 LUGAR LAS PALMAS MOGAN LOMOQUIEBRE 3</text:span> </text:p>
      <text:p text:style-name="P38"><text:span text:style-name="T42">CANARIOS (LOS) 895 AVDA. LAS PALMAS MOGAN PATALAVACA 3</text:span> </text:p>
      <text:p text:style-name="P38"><text:span text:style-name="T42">DANUBIO 558 LUGAR LAS PALMAS MOGAN PATALAVACA 3</text:span> </text:p>
      <text:p text:style-name="P38"><text:span text:style-name="T42">ESTANQUE DORADO 638 LUGAR LAS PALMAS MOGAN PATALAVACA 3</text:span> </text:p>
      <text:p text:style-name="P38"><text:soft-page-break/><text:span text:style-name="T42">MAYFAIR 556 LUGAR LAS PALMAS MOGAN PATALAVACA 3</text:span> </text:p>
      <text:p text:style-name="P38"><text:span text:style-name="T42">PATALAVACA 676 LUGAR LAS PALMAS MOGAN PATALAVACA 3</text:span> </text:p>
      <text:p text:style-name="P38"><text:span text:style-name="T42">RIO CANARIO 563 LUGAR LAS PALMAS MOGAN PATALAVACA 3</text:span> </text:p>
      <text:p text:style-name="P38"><text:span text:style-name="T42">ALCALDE MIGUEL MARRERO 86 CALLE LAS PALMAS MOGAN PLAYA DE MOGAN 3</text:span> </text:p>
      <text:p text:style-name="P38"><text:span text:style-name="T42">ARTES (DE LAS) 9 AVDA. LAS PALMAS MOGAN PLAYA DE MOGAN 3</text:span> </text:p>
      <text:p text:style-name="P38"><text:span text:style-name="T42">BARRANCO (EL) 893 PASEO LAS PALMAS MOGAN PLAYA DE MOGAN 3</text:span> </text:p>
      <text:p text:style-name="P38"><text:span text:style-name="T42">CRUZ (LA) 807 CALLE LAS PALMAS MOGAN PLAYA DE MOGAN 3</text:span> </text:p>
      <text:p text:style-name="P38"><text:span text:style-name="T42">DR. PEDRO BETANCOR LEÓN 610 PLAZA LAS PALMAS MOGAN PLAYA DE MOGAN 3</text:span> </text:p>
      <text:p text:style-name="P38"><text:span text:style-name="T42">EXPLANADA DEL CASTILLETE 39 CALLE LAS PALMAS MOGAN PLAYA DE MOGAN 3</text:span> </text:p>
      <text:p text:style-name="P38"><text:span text:style-name="T42">GAÑANÍAS (LAS) 906 PLAZA LAS PALMAS MOGAN PLAYA DE MOGAN 3</text:span> </text:p>
      <text:p text:style-name="P38"><text:span text:style-name="T42">JUAN PARES PARRAMON 797 PASEO LAS PALMAS MOGAN PLAYA DE MOGAN 3</text:span> </text:p>
      <text:p text:style-name="P38"><text:span text:style-name="T42">MALEZA (LA) 806 CALLE LAS PALMAS MOGAN PLAYA DE MOGAN 3</text:span> </text:p>
      <text:p text:style-name="P38"><text:span text:style-name="T42">MARRERO (LOS) 803 AVDA. LAS PALMAS MOGAN PLAYA DE MOGAN 3</text:span> </text:p>
      <text:p text:style-name="P38"><text:span text:style-name="T42">MINA (LA) 809 CALLE LAS PALMAS MOGAN PLAYA DE MOGAN 3</text:span> </text:p>
      <text:p text:style-name="P38"><text:span text:style-name="T42">NORIA (LA) (PLAYA MOGAN) 902 CALLE LAS PALMAS MOGAN PLAYA DE MOGAN 3</text:span> </text:p>
      <text:p text:style-name="P38"><text:span text:style-name="T42">PARAÍSO (EL) 892 PSAJE LAS PALMAS MOGAN PLAYA DE MOGAN 3</text:span> </text:p>
      <text:p text:style-name="P38"><text:span text:style-name="T42">PUNTILLA (LA) 746 CALLE LAS PALMAS MOGAN PLAYA DE MOGAN 3</text:span> </text:p>
      <text:p text:style-name="P38"><text:span text:style-name="T42">RIBERA DEL CARMEN 661 CALLE LAS PALMAS MOGAN PLAYA DE MOGAN 3</text:span> </text:p>
      <text:p text:style-name="P38"><text:span text:style-name="T42">TRAIÑA (LA) 804 PSAJE LAS PALMAS MOGAN PLAYA DE MOGAN 3</text:span> </text:p>
      <text:p text:style-name="P38"><text:span text:style-name="T42">VARADERO 886 AVDA. LAS PALMAS MOGAN PLAYA DE MOGAN 3</text:span> </text:p>
      <text:p text:style-name="P38"><text:span text:style-name="T42">ZANJA (LA) 805 CALLE LAS PALMAS MOGAN PLAYA DE MOGAN 3</text:span> </text:p>
      <text:p text:style-name="P38"><text:span text:style-name="T42">PLAYA DE TAURO 145 LUGAR LAS PALMAS MOGAN PLAYA DE TAURO (LA) 3</text:span> </text:p>
      <text:p text:style-name="P38"><text:span text:style-name="T42">ALCARAVAN (EL) 827 CALLE LAS PALMAS MOGAN PLAYA DEL CURA (LA) 3</text:span> </text:p>
      <text:p text:style-name="P38"><text:span text:style-name="T42">ALCATRAZ CALLE LAS PALMAS MOGAN PLAYA DEL CURA (LA) 3</text:span> </text:p>
      <text:p text:style-name="P38"><text:span text:style-name="T42">CHARRAN (EL) 828 CALLE LAS PALMAS MOGAN PLAYA DEL CURA (LA) 3</text:span> </text:p>
      <text:p text:style-name="P38"><text:span text:style-name="T42">CORMORAN CALLE LAS PALMAS MOGAN PLAYA DEL CURA (LA) 3</text:span> </text:p>
      <text:p text:style-name="P38"><text:span text:style-name="T43">2. RELACIÓN DEL CALLEJERO QUE COMPRENDE LA CATEGORÍA TERCERA.-</text:span> </text:p>
      <text:p text:style-name="P38"><text:span text:style-name="T41">NOMBRE DE LA VÍA COD. TIPO PROVINCIA MUN. ZONA CAT.</text:span> </text:p>
      <text:p text:style-name="P38"><text:span text:style-name="T42">PAIÑO 825 CALLE LAS PALMAS MOGAN PLAYA DEL CURA (LA) 3</text:span> </text:p>
      <text:p text:style-name="P38"><text:span text:style-name="T42">PARDELA 823 CALLE LAS PALMAS MOGAN PLAYA DEL CURA (LA) 3</text:span> </text:p>
      <text:p text:style-name="P38"><text:span text:style-name="T42">PELICANO CALLE LAS PALMAS MOGAN PLAYA DEL CURA (LA) 3</text:span> </text:p>
      <text:p text:style-name="P38"><text:span text:style-name="T42">PETREL 824 CALLE LAS PALMAS MOGAN PLAYA DEL CURA (LA) 3</text:span> </text:p>
      <text:p text:style-name="P38"><text:span text:style-name="T42">PLAYA DEL CURA 627 AVDA. LAS PALMAS MOGAN PLAYA DEL CURA (LA) 3</text:span> </text:p>
      <text:p text:style-name="P38"><text:span text:style-name="T42">RIVERA (LA) 748 CALLE LAS PALMAS MOGAN PLAYA DEL CURA (LA) 3</text:span> </text:p>
      <text:p text:style-name="P38"><text:span text:style-name="T42">ALEMANIA (DE) 695 PASEO LAS PALMAS MOGAN PUEBLO DE TAURO 3</text:span> </text:p>
      <text:p text:style-name="P38"><text:span text:style-name="T42">ANFI TAURO 833 LUGAR LAS PALMAS MOGAN PUEBLO DE TAURO 3</text:span> </text:p>
      <text:p text:style-name="P38"><text:span text:style-name="T42">AUSTRIA 587 CALLE LAS PALMAS MOGAN PUEBLO DE TAURO 3</text:span> </text:p>
      <text:p text:style-name="P38"><text:span text:style-name="T42">BELGICA 831 AVDA. LAS PALMAS MOGAN PUEBLO DE TAURO 3</text:span> </text:p>
      <text:p text:style-name="P38"><text:span text:style-name="T42">CANADÁ 16 AVDA. LAS PALMAS MOGAN PUEBLO DE TAURO 3</text:span> </text:p>
      <text:p text:style-name="P38"><text:span text:style-name="T42">DINAMARCA (DE) 711 PASEO LAS PALMAS MOGAN PUEBLO DE TAURO 3</text:span> </text:p>
      <text:p text:style-name="P38"><text:span text:style-name="T42">ESCOCIA 908 CALLE LAS PALMAS MOGAN PUEBLO DE TAURO 3</text:span> </text:p>
      <text:p text:style-name="P38"><text:span text:style-name="T42">EUROPA 834 CALLE LAS PALMAS MOGAN PUEBLO DE TAURO 3</text:span> </text:p>
      <text:p text:style-name="P38"><text:span text:style-name="T42">FINLANDIA 588 CALLE LAS PALMAS MOGAN PUEBLO DE TAURO 3</text:span> </text:p>
      <text:p text:style-name="P38"><text:span text:style-name="T42">LECHUGAL 350 AVDA. LAS PALMAS MOGAN PUEBLO DE TAURO 3</text:span> </text:p>
      <text:p text:style-name="P38"><text:span text:style-name="T42">NORUEGA (DE) 735 AVDA. LAS PALMAS MOGAN PUEBLO DE TAURO 3</text:span> </text:p>
      <text:p text:style-name="P38"><text:span text:style-name="T42">PORTUGAL 113 CALLE LAS PALMAS MOGAN PUEBLO DE TAURO 3</text:span> </text:p>
      <text:p text:style-name="P38"><text:span text:style-name="T42">PUEBLO DE TAURO 521 LUGAR LAS PALMAS MOGAN PUEBLO DE TAURO 3</text:span> </text:p>
      <text:p text:style-name="P38"><text:span text:style-name="T42">SUECIA 537 CALLE LAS PALMAS MOGAN PUEBLO DE TAURO 3</text:span> </text:p>
      <text:p text:style-name="P38"><text:span text:style-name="T42">SUIZA (DE) 750 PASEO LAS PALMAS MOGAN PUEBLO DE TAURO 3</text:span> </text:p>
      <text:p text:style-name="P38"><text:span text:style-name="T42">VALLE DE LA SALUD 832 CALLE LAS PALMAS MOGAN PUEBLO DE TAURO 3</text:span> </text:p>
      <text:p text:style-name="P38"><text:span text:style-name="T43">3. RELACIÓN DEL CALLEJERO QUE COMPRENDE LA CATEGORÍA CUARTA.-</text:span> </text:p>
      <text:p text:style-name="P38"><text:span text:style-name="T41">NOMBRE DE LA VÍA COD. TIPO PROVINCIA MUN. ZONA CAT.</text:span> </text:p>
      <text:p text:style-name="P38"><text:span text:style-name="T42">ALCALDE PACO GONZALEZ 568 AVDA. LAS PALMAS MOGAN ARGUINEGUIN 4</text:span> </text:p>
      <text:p text:style-name="P38"><text:span text:style-name="T42">ALONSO QUESADA 5 CALLE LAS PALMAS MOGAN ARGUINEGUIN 4</text:span> </text:p>
      <text:p text:style-name="P38"><text:span text:style-name="T42">ANGEL GUIMERA 8 CALLE LAS PALMAS MOGAN ARGUINEGUIN 4</text:span> </text:p>
      <text:p text:style-name="P38"><text:span text:style-name="T42">BENÍTEZ INGLOT 12 CALLE LAS PALMAS MOGAN ARGUINEGUIN 4</text:span> </text:p>
      <text:p text:style-name="P38"><text:soft-page-break/><text:span text:style-name="T42">CANDELARIA DEL CASTILLO 17 CALLE LAS PALMAS MOGAN ARGUINEGUIN 4</text:span> </text:p>
      <text:p text:style-name="P38"><text:span text:style-name="T42">DOMINGO RIVERO 35 CALLE LAS PALMAS MOGAN ARGUINEGUIN 4</text:span> </text:p>
      <text:p text:style-name="P38"><text:span text:style-name="T42">DOMINGO SUAREZ 570 CALLE LAS PALMAS MOGAN ARGUINEGUIN 4</text:span> </text:p>
      <text:p text:style-name="P38"><text:span text:style-name="T42">FACTORÍA (DE LA) 567 PSAJE LAS PALMAS MOGAN ARGUINEGUIN 4</text:span> </text:p>
      <text:p text:style-name="P38"><text:span text:style-name="T42">FERNANDO ARENCIBIA 42 CALLE LAS PALMAS MOGAN ARGUINEGUIN 4</text:span> </text:p>
      <text:p text:style-name="P38"><text:span text:style-name="T42">FERNANDO GONZALEZ 43 CALLE LAS PALMAS MOGAN ARGUINEGUIN 4</text:span> </text:p>
      <text:p text:style-name="P38"><text:span text:style-name="T42">GRACILIANO AFONSO 55 CALLE LAS PALMAS MOGAN ARGUINEGUIN 4</text:span> </text:p>
      <text:p text:style-name="P38"><text:span text:style-name="T42">GUERRA (DE LA) 691 AVDA. LAS PALMAS MOGAN ARGUINEGUIN 4</text:span> </text:p>
      <text:p text:style-name="P38"><text:span text:style-name="T42">JOSE CLAVIJO Y FAJARDO 678 CALLE LAS PALMAS MOGAN ARGUINEGUIN 4</text:span> </text:p>
      <text:p text:style-name="P38"><text:span text:style-name="T42">JOSE MANUEL SANTANA GARCI 679 CALLE LAS PALMAS MOGAN ARGUINEGUIN 4</text:span> </text:p>
      <text:p text:style-name="P38"><text:span text:style-name="T42">JUAN JUANA 569 CALLE LAS PALMAS MOGAN ARGUINEGUIN 4</text:span> </text:p>
      <text:p text:style-name="P38"><text:span text:style-name="T42">JUAN MARTIN GARCIA 68 CALLE LAS PALMAS MOGAN ARGUINEGUIN 4</text:span> </text:p>
      <text:p text:style-name="P38"><text:span text:style-name="T42">LAJILLA (LA) 723 CALLE LAS PALMAS MOGAN ARGUINEGUIN 4</text:span> </text:p>
      <text:p text:style-name="P38"><text:span text:style-name="T42">LICINIO DE LA FUENTE 73 CALLE LAS PALMAS MOGAN ARGUINEGUIN 4</text:span> </text:p>
      <text:p text:style-name="P38"><text:span text:style-name="T42">LITORAL DE TAURO 566 CALLE LAS PALMAS MOGAN ARGUINEGUIN 4</text:span> </text:p>
      <text:p text:style-name="P38"><text:span text:style-name="T42">LOMA (LA) 907 CLLON LAS PALMAS MOGAN ARGUINEGUIN 4</text:span> </text:p>
      <text:p text:style-name="P38"><text:span text:style-name="T42">LUIS DORESTE SILVA 623 CALLE LAS PALMAS MOGAN ARGUINEGUIN 4</text:span> </text:p>
      <text:p text:style-name="P38"><text:span text:style-name="T42">LUJAN PEREZ 78 CALLE LAS PALMAS MOGAN ARGUINEGUIN 4</text:span> </text:p>
      <text:p text:style-name="P38"><text:span text:style-name="T42">MANUEL PEREZ LA BARRERA 80 CALLE LAS PALMAS MOGAN ARGUINEGUIN 4</text:span> </text:p>
      <text:p text:style-name="P38"><text:span text:style-name="T42">MANUEL VALERON GONZALEZ 81 CALLE LAS PALMAS MOGAN ARGUINEGUIN 4</text:span> </text:p>
      <text:p text:style-name="P38"><text:span text:style-name="T42">MARAÑUELAS (DE LAS) 899 PASEO LAS PALMAS MOGAN ARGUINEGUIN 4</text:span> </text:p>
      <text:p text:style-name="P38"><text:span text:style-name="T42">MARAÑUELAS (LAS) 53 PLAZA LAS PALMAS MOGAN ARGUINEGUIN 4</text:span> </text:p>
      <text:p text:style-name="P38"><text:span text:style-name="T42">MARINA (LA) 725 CALLE LAS PALMAS MOGAN ARGUINEGUIN 4</text:span> </text:p>
      <text:p text:style-name="P38"><text:span text:style-name="T42">MIGUEL MARRERO RODRIGUEZ 532 CALLE LAS PALMAS MOGAN ARGUINEGUIN 4</text:span> </text:p>
      <text:p text:style-name="P38"><text:span text:style-name="T42">MOLINO (DEL) 728 CALLE LAS PALMAS MOGAN ARGUINEGUIN 4</text:span> </text:p>
      <text:p text:style-name="P38"><text:span text:style-name="T42">MUELLE (DEL) 731 AVDA. LAS PALMAS MOGAN ARGUINEGUIN 4</text:span> </text:p>
      <text:p text:style-name="P38"><text:span text:style-name="T42">PEDRO PERDOMO 488 CALLE LAS PALMAS MOGAN ARGUINEGUIN 4</text:span> </text:p>
      <text:p text:style-name="P38"><text:span text:style-name="T42">PERCHEL (EL) 742 CALLE LAS PALMAS MOGAN ARGUINEGUIN 4</text:span> </text:p>
      <text:p text:style-name="P38"><text:span text:style-name="T42">PESCADORES (DE LOS) 538 AVDA. LAS PALMAS MOGAN ARGUINEGUIN 4</text:span> </text:p>
      <text:p text:style-name="P38"><text:span text:style-name="T42">POETAS (DE LOS) 112 PLAZA LAS PALMAS MOGAN ARGUINEGUIN 4</text:span> </text:p>
      <text:p text:style-name="P38"><text:span text:style-name="T42">REAL DEL MAR 124 CALLE LAS PALMAS MOGAN ARGUINEGUIN 4</text:span> </text:p>
      <text:p text:style-name="P38"><text:span text:style-name="T42">SAN ANTONIO 531 CALLE LAS PALMAS MOGAN ARGUINEGUIN 4</text:span> </text:p>
      <text:p text:style-name="P38"><text:span text:style-name="T42">SAULO TORÓN 134 CALLE LAS PALMAS MOGAN ARGUINEGUIN 4</text:span> </text:p>
      <text:p text:style-name="P38"><text:span text:style-name="T42">TOMAS DE IRIARTE 148 CALLE LAS PALMAS MOGAN ARGUINEGUIN 4</text:span> </text:p>
      <text:p text:style-name="P38"><text:span text:style-name="T42">TOMAS MORALES 149 CALLE LAS PALMAS MOGAN ARGUINEGUIN 4</text:span> </text:p>
      <text:p text:style-name="P38"><text:span text:style-name="T42">TUNIDOS (DE LOS) 694 PLAZA LAS PALMAS MOGAN ARGUINEGUIN 4</text:span> </text:p>
      <text:p text:style-name="P38"><text:span text:style-name="T42">UTRERA MOLINA 756 CALLE LAS PALMAS MOGAN ARGUINEGUIN 4</text:span> </text:p>
      <text:p text:style-name="P38"><text:span text:style-name="T42">VICEALMIRANTE FONTAN LOBE 46 CALLE LAS PALMAS MOGAN ARGUINEGUIN 4</text:span> </text:p>
      <text:p text:style-name="P38"><text:span text:style-name="T42">VIERA Y CLAVIJO 161 CALLE LAS PALMAS MOGAN ARGUINEGUIN 4</text:span> </text:p>
      <text:p text:style-name="P38"><text:span text:style-name="T42">CAIDEROS (LOS) 548 LUGAR LAS PALMAS MOGAN BALITO 4</text:span> </text:p>
      <text:p text:style-name="P38"><text:span text:style-name="T42">CESAR MANRIQUE 885 CALLE LAS PALMAS MOGAN BALITO 4</text:span> </text:p>
      <text:p text:style-name="P38"><text:span text:style-name="T42">DALÍ 758 CALLE LAS PALMAS MOGAN BALITO 4</text:span> </text:p>
      <text:p text:style-name="P38"><text:span text:style-name="T42">GOYA 760 CALLE LAS PALMAS MOGAN BALITO 4</text:span> </text:p>
      <text:p text:style-name="P38"><text:span text:style-name="T42">GRECO (EL) 761 CALLE LAS PALMAS MOGAN BALITO 4</text:span> </text:p>
      <text:p text:style-name="P38"><text:span text:style-name="T42">PICASSO 765 CALLE LAS PALMAS MOGAN BALITO 4</text:span> </text:p>
      <text:p text:style-name="P38"><text:span text:style-name="T42">BARRANCO DEL CURA 534 LUGAR LAS PALMAS MOGAN BARRANCO DEL CURA 4</text:span> </text:p>
      <text:p text:style-name="P38"><text:span text:style-name="T42">EL CAPIROTE 829 CALLE LAS PALMAS MOGAN BARRANCO DEL CURA 4</text:span> </text:p>
      <text:p text:style-name="P38"><text:span text:style-name="T42">LA GAVIOTA 826 CALLE LAS PALMAS MOGAN BARRANCO DEL CURA 4</text:span> </text:p>
      <text:p text:style-name="P38"><text:span text:style-name="T42">BENTAYGA 539 CALLE LAS PALMAS MOGAN CANARIOS I 4</text:span> </text:p>
      <text:p text:style-name="P38"><text:span text:style-name="T42">PRINCESA GUAYARMINA 117 CALLE LAS PALMAS MOGAN CANARIOS I 4</text:span> </text:p>
      <text:p text:style-name="P38"><text:span text:style-name="T43">3. RELACIÓN DEL CALLEJERO QUE COMPRENDE LA CATEGORÍA CUARTA.-</text:span> </text:p>
      <text:p text:style-name="P38"><text:span text:style-name="T41">NOMBRE DE LA VÍA COD. TIPO PROVINCIA MUN. ZONA CAT.</text:span> </text:p>
      <text:p text:style-name="P38"><text:span text:style-name="T42">TASARTE 541 CALLE LAS PALMAS MOGAN CANARIOS I 4</text:span> </text:p>
      <text:p text:style-name="P38"><text:span text:style-name="T42">TENESOR SEMIDAN 540 CALLE LAS PALMAS MOGAN CANARIOS I 4</text:span> </text:p>
      <text:p text:style-name="P38"><text:span text:style-name="T42">UCANCA 152 CALLE LAS PALMAS MOGAN CANARIOS I 4</text:span> </text:p>
      <text:p text:style-name="P38"><text:span text:style-name="T42">DORAMAS 759 CALLE LAS PALMAS MOGAN CANARIOS II,III,IV Y V 4</text:span> </text:p>
      <text:p text:style-name="P38"><text:span text:style-name="T42">GUAIRES (LOS) 763 AVDA. LAS PALMAS MOGAN CANARIOS II,III,IV Y V 4</text:span> </text:p>
      <text:p text:style-name="P38"><text:span text:style-name="T42">MANINIDRA 764 CALLE LAS PALMAS MOGAN CANARIOS II,III,IV Y V 4</text:span> </text:p>
      <text:p text:style-name="P38"><text:span text:style-name="T42">ACORAN 523 CALLE LAS PALMAS MOGAN CORNISA DEL SUROESTE 4</text:span> </text:p>
      <text:p text:style-name="P38"><text:span text:style-name="T42">ALARGADA 2 CALLE LAS PALMAS MOGAN CORNISA DEL SUROESTE 4</text:span> </text:p>
      <text:p text:style-name="P38"><text:span text:style-name="T42">ALECO 838 CALLE LAS PALMAS MOGAN CORNISA DEL SUROESTE 4</text:span> </text:p>
      <text:p text:style-name="P38"><text:span text:style-name="T42">ALY 580 AVDA. LAS PALMAS MOGAN CORNISA DEL SUROESTE 4</text:span> </text:p>
      <text:p text:style-name="P38"><text:span text:style-name="T42">ANDAMANA 7 CALLE LAS PALMAS MOGAN CORNISA DEL SUROESTE 4</text:span> </text:p>
      <text:p text:style-name="P38"><text:span text:style-name="T42">ARAY 853 CALLE LAS PALMAS MOGAN CORNISA DEL SUROESTE 4</text:span> </text:p>
      <text:p text:style-name="P38"><text:span text:style-name="T42">ARMINDA 840 CALLE LAS PALMAS MOGAN CORNISA DEL SUROESTE 4</text:span> </text:p>
      <text:p text:style-name="P38"><text:soft-page-break/><text:span text:style-name="T42">ATABARA 849 CALLE LAS PALMAS MOGAN CORNISA DEL SUROESTE 4</text:span> </text:p>
      <text:p text:style-name="P38"><text:span text:style-name="T42">ATINDANA 10 CALLE LAS PALMAS MOGAN CORNISA DEL SUROESTE 4</text:span> </text:p>
      <text:p text:style-name="P38"><text:span text:style-name="T42">AYOZE 841 CALLE LAS PALMAS MOGAN CORNISA DEL SUROESTE 4</text:span> </text:p>
      <text:p text:style-name="P38"><text:span text:style-name="T42">AYTAME 842 CALLE LAS PALMAS MOGAN CORNISA DEL SUROESTE 4</text:span> </text:p>
      <text:p text:style-name="P38"><text:span text:style-name="T42">CARMITA HERNANDEZ 839 CALLE LAS PALMAS MOGAN CORNISA DEL SUROESTE 4</text:span> </text:p>
      <text:p text:style-name="P38"><text:span text:style-name="T42">DACIL 851 CALLE LAS PALMAS MOGAN CORNISA DEL SUROESTE 4</text:span> </text:p>
      <text:p text:style-name="P38"><text:span text:style-name="T42">DAMASCO 884 CALLE LAS PALMAS MOGAN CORNISA DEL SUROESTE 4</text:span> </text:p>
      <text:p text:style-name="P38"><text:span text:style-name="T42">DATANA 575 CALLE LAS PALMAS MOGAN CORNISA DEL SUROESTE 4</text:span> </text:p>
      <text:p text:style-name="P38"><text:span text:style-name="T42">DELIOMA 844 CALLE LAS PALMAS MOGAN CORNISA DEL SUROESTE 4</text:span> </text:p>
      <text:p text:style-name="P38"><text:span text:style-name="T42">DIBICENAS 525 CALLE LAS PALMAS MOGAN CORNISA DEL SUROESTE 4</text:span> </text:p>
      <text:p text:style-name="P38"><text:span text:style-name="T42">FAYA 578 CALLE LAS PALMAS MOGAN CORNISA DEL SUROESTE 4</text:span> </text:p>
      <text:p text:style-name="P38"><text:span text:style-name="T42">FRANCISCO NAVARRO NAVARRO 48 AVDA. LAS PALMAS MOGAN CORNISA DEL SUROESTE 4</text:span> </text:p>
      <text:p text:style-name="P38"><text:span text:style-name="T42">GARA 843 CALLE LAS PALMAS MOGAN CORNISA DEL SUROESTE 4</text:span> </text:p>
      <text:p text:style-name="P38"><text:span text:style-name="T42">GAZMIRA 845 CALLE LAS PALMAS MOGAN CORNISA DEL SUROESTE 4</text:span> </text:p>
      <text:p text:style-name="P38"><text:span text:style-name="T42">GENERAL 52 CTRA LAS PALMAS MOGAN CORNISA DEL SUROESTE 4</text:span> </text:p>
      <text:p text:style-name="P38"><text:span text:style-name="T42">GENETO 846 CALLE LAS PALMAS MOGAN CORNISA DEL SUROESTE 4</text:span> </text:p>
      <text:p text:style-name="P38"><text:span text:style-name="T42">GUACIMARA 542 CALLE LAS PALMAS MOGAN CORNISA DEL SUROESTE 4</text:span> </text:p>
      <text:p text:style-name="P38"><text:span text:style-name="T42">GUANARTEME 295 CALLE LAS PALMAS MOGAN CORNISA DEL SUROESTE 4</text:span> </text:p>
      <text:p text:style-name="P38"><text:span text:style-name="T42">HAMA 768 CALLE LAS PALMAS MOGAN CORNISA DEL SUROESTE 4</text:span> </text:p>
      <text:p text:style-name="P38"><text:span text:style-name="T42">HARIMAGUADAS 636 CALLE LAS PALMAS MOGAN CORNISA DEL SUROESTE 4</text:span> </text:p>
      <text:p text:style-name="P38"><text:span text:style-name="T42">HIMAR 574 CALLE LAS PALMAS MOGAN CORNISA DEL SUROESTE 4</text:span> </text:p>
      <text:p text:style-name="P38"><text:span text:style-name="T42">ITAHISA 848 CALLE LAS PALMAS MOGAN CORNISA DEL SUROESTE 4</text:span> </text:p>
      <text:p text:style-name="P38"><text:span text:style-name="T42">JACOMAR 573 CALLE LAS PALMAS MOGAN CORNISA DEL SUROESTE 4</text:span> </text:p>
      <text:p text:style-name="P38"><text:span text:style-name="T42">MALASEDA 850 CALLE LAS PALMAS MOGAN CORNISA DEL SUROESTE 4</text:span> </text:p>
      <text:p text:style-name="P38"><text:span text:style-name="T42">MENCEY 579 AVDA. LAS PALMAS MOGAN CORNISA DEL SUROESTE 4</text:span> </text:p>
      <text:p text:style-name="P38"><text:span text:style-name="T42">NAYRA 572 CALLE LAS PALMAS MOGAN CORNISA DEL SUROESTE 4</text:span> </text:p>
      <text:p text:style-name="P38"><text:span text:style-name="T42">PEREZ GALDOS 105 PLAZA LAS PALMAS MOGAN CORNISA DEL SUROESTE 4</text:span> </text:p>
      <text:p text:style-name="P38"><text:span text:style-name="T42">PRINCESA TENESOYA 118 CALLE LAS PALMAS MOGAN CORNISA DEL SUROESTE 4</text:span> </text:p>
      <text:p text:style-name="P38"><text:span text:style-name="T42">ROQUE NUBLO 128 CALLE LAS PALMAS MOGAN CORNISA DEL SUROESTE 4</text:span> </text:p>
      <text:p text:style-name="P38"><text:span text:style-name="T42">SIMA 583 CALLE LAS PALMAS MOGAN CORNISA DEL SUROESTE 4</text:span> </text:p>
      <text:p text:style-name="P38"><text:span text:style-name="T42">TAHONA 581 CALLE LAS PALMAS MOGAN CORNISA DEL SUROESTE 4</text:span> </text:p>
      <text:p text:style-name="P38"><text:span text:style-name="T42">TALIARTE 139 CALLE LAS PALMAS MOGAN CORNISA DEL SUROESTE 4</text:span> </text:p>
      <text:p text:style-name="P38"><text:span text:style-name="T42">TAMARAN 140 CALLE LAS PALMAS MOGAN CORNISA DEL SUROESTE 4</text:span> </text:p>
      <text:p text:style-name="P38"><text:span text:style-name="T42">TANAUSU 141 CALLE LAS PALMAS MOGAN CORNISA DEL SUROESTE 4</text:span> </text:p>
      <text:p text:style-name="P38"><text:span text:style-name="T42">TARA 582 CALLE LAS PALMAS MOGAN CORNISA DEL SUROESTE 4</text:span> </text:p>
      <text:p text:style-name="P38"><text:span text:style-name="T42">TEGUISA 577 CALLE LAS PALMAS MOGAN CORNISA DEL SUROESTE 4</text:span> </text:p>
      <text:p text:style-name="P38"><text:span text:style-name="T42">TIRMA 147 CALLE LAS PALMAS MOGAN CORNISA DEL SUROESTE 4</text:span> </text:p>
      <text:p text:style-name="P38"><text:span text:style-name="T42">TUNTE 576 CALLE LAS PALMAS MOGAN CORNISA DEL SUROESTE 4</text:span> </text:p>
      <text:p text:style-name="P38"><text:span text:style-name="T42">CHARCA (LA) 706 LUGAR LAS PALMAS MOGAN CHARCA (LA) 4</text:span> </text:p>
      <text:p text:style-name="P38"><text:span text:style-name="T42">CHINCHORRO (EL) 801 CALLE LAS PALMAS MOGAN LOMOQUIEBRE 4</text:span> </text:p>
      <text:p text:style-name="P38"><text:span text:style-name="T43">3. RELACIÓN DEL CALLEJERO QUE COMPRENDE LA CATEGORÍA CUARTA.-</text:span> </text:p>
      <text:p text:style-name="P38"><text:span text:style-name="T41">NOMBRE DE LA VÍA COD. TIPO PROVINCIA MUN. ZONA CAT.</text:span> </text:p>
      <text:p text:style-name="P38"><text:span text:style-name="T42">LOMOQUIEBRE 633 LUGAR LAS PALMAS MOGAN LOMOQUIEBRE 4</text:span> </text:p>
      <text:p text:style-name="P38"><text:span text:style-name="T42">LUCHADA (LA) 800 CALLE LAS PALMAS MOGAN LOMOQUIEBRE 4</text:span> </text:p>
      <text:p text:style-name="P38"><text:span text:style-name="T42">MANCHAS (LAS) 808 CALLE LAS PALMAS MOGAN LOMOQUIEBRE 4</text:span> </text:p>
      <text:p text:style-name="P38"><text:span text:style-name="T42">MARINERO (EL) 799 AVDA. LAS PALMAS MOGAN LOMOQUIEBRE 4</text:span> </text:p>
      <text:p text:style-name="P38"><text:span text:style-name="T42">PARDELERA 897 CALLE LAS PALMAS MOGAN LOMOQUIEBRE 4</text:span> </text:p>
      <text:p text:style-name="P38"><text:span text:style-name="T42">PASTOR (EL) 896 CALLE LAS PALMAS MOGAN LOMOQUIEBRE 4</text:span> </text:p>
      <text:p text:style-name="P38"><text:span text:style-name="T42">PUNTON (EL) 798 CALLE LAS PALMAS MOGAN LOMOQUIEBRE 4</text:span> </text:p>
      <text:p text:style-name="P38"><text:span text:style-name="T42">ROMPEOLAS 802 CALLE LAS PALMAS MOGAN LOMOQUIEBRE 4</text:span> </text:p>
      <text:p text:style-name="P38"><text:span text:style-name="T42">VIEJA 160 CTRA LAS PALMAS MOGAN LOMOQUIEBRE 4</text:span> </text:p>
      <text:p text:style-name="P38"><text:span text:style-name="T42">CAMPO SANTO 789 CALLE LAS PALMAS MOGAN MOGAN 4</text:span> </text:p>
      <text:p text:style-name="P38"><text:span text:style-name="T42">CUESTA LOS PINOS 111 CALLE LAS PALMAS MOGAN MOGAN 4</text:span> </text:p>
      <text:p text:style-name="P38"><text:span text:style-name="T42">CURATO (EL) 790 PASEO LAS PALMAS MOGAN MOGAN 4</text:span> </text:p>
      <text:p text:style-name="P38"><text:span text:style-name="T42">DRAGO (EL) 712 CALLE LAS PALMAS MOGAN MOGAN 4</text:span> </text:p>
      <text:p text:style-name="P38"><text:span text:style-name="T42">GALLETANA (LA) 715 CALLE LAS PALMAS MOGAN MOGAN 4</text:span> </text:p>
      <text:p text:style-name="P38"><text:soft-page-break/><text:span text:style-name="T42">GENERAL FRANCO 528 CALLE LAS PALMAS MOGAN MOGAN 4</text:span> </text:p>
      <text:p text:style-name="P38"><text:span text:style-name="T42">GUARDIA JUAN MARTIN QUESA 757 CALLE LAS PALMAS MOGAN MOGAN 4</text:span> </text:p>
      <text:p text:style-name="P38"><text:span text:style-name="T42">LADERILLAS (LAS) 792 CALLE LAS PALMAS MOGAN MOGAN 4</text:span> </text:p>
      <text:p text:style-name="P38"><text:span text:style-name="T42">MANUEL SUAREZ ROSALES 791 CALLE LAS PALMAS MOGAN MOGAN 4</text:span> </text:p>
      <text:p text:style-name="P38"><text:span text:style-name="T42">MOCAN (EL) 726 CALLE LAS PALMAS MOGAN MOGAN 4</text:span> </text:p>
      <text:p text:style-name="P38"><text:span text:style-name="T42">MONTISCOS (LOS) 730 CALLE LAS PALMAS MOGAN MOGAN 4</text:span> </text:p>
      <text:p text:style-name="P38"><text:span text:style-name="T42">PINO (EL) 743 CALLE LAS PALMAS MOGAN MOGAN 4</text:span> </text:p>
      <text:p text:style-name="P38"><text:span text:style-name="T42">SAN ANTONIO DE PADUA 131 CALLE LAS PALMAS MOGAN MOGAN 4</text:span> </text:p>
      <text:p text:style-name="P38"><text:span text:style-name="T42">SAN JOSE 132 CALLE LAS PALMAS MOGAN MOGAN 4</text:span> </text:p>
      <text:p text:style-name="P38"><text:span text:style-name="T42">SARMIENTO Y COTO 19 PLAZA LAS PALMAS MOGAN MOGAN 4</text:span> </text:p>
      <text:p text:style-name="P38"><text:span text:style-name="T42">SARMIENTO Y COTO 133 PLAZA LAS PALMAS MOGAN MOGAN 4</text:span> </text:p>
      <text:p text:style-name="P38"><text:span text:style-name="T42">TAMOGANIFE 292 LUGAR LAS PALMAS MOGAN MOGAN 4</text:span> </text:p>
      <text:p text:style-name="P38"><text:span text:style-name="T42">VALERONES DE ARRIBA 154 CALLE LAS PALMAS MOGAN MOGAN 4</text:span> </text:p>
      <text:p text:style-name="P38"><text:span text:style-name="T42">TOSTADOR (EL) 751 CALLE LAS PALMAS MOGAN PASITOS (LOS) 4</text:span> </text:p>
      <text:p text:style-name="P38"><text:span text:style-name="T42">ALCAUDON (EL) 905 CALLE LAS PALMAS MOGAN PLATERO 4</text:span> </text:p>
      <text:p text:style-name="P38"><text:span text:style-name="T42">CERNICALO (EL) 904 CALLE LAS PALMAS MOGAN PLATERO 4</text:span> </text:p>
      <text:p text:style-name="P38"><text:span text:style-name="T42">FRANCIA (DE) 626 AVDA. LAS PALMAS MOGAN PLATERO 4</text:span> </text:p>
      <text:p text:style-name="P38"><text:span text:style-name="T42">GUINCHO (DEL) 903 AVDA. LAS PALMAS MOGAN PLATERO 4</text:span> </text:p>
      <text:p text:style-name="P38"><text:span text:style-name="T42">HOLANDA 830 AVDA. LAS PALMAS MOGAN PLATERO 4</text:span> </text:p>
      <text:p text:style-name="P38"><text:span text:style-name="T42">CARACOLAS (LAS) 701 CALLE LAS PALMAS MOGAN PLAYA DE MOGAN 4</text:span> </text:p>
      <text:p text:style-name="P38"><text:span text:style-name="T42">CONCHAS (LAS) 708 CLLON LAS PALMAS MOGAN PLAYA DE MOGAN 4</text:span> </text:p>
      <text:p text:style-name="P38"><text:span text:style-name="T42">CORRIENTE (LA) 710 CALLE LAS PALMAS MOGAN PLAYA DE MOGAN 4</text:span> </text:p>
      <text:p text:style-name="P38"><text:span text:style-name="T42">ESCALADA DE LAS BRISAS 38 CALLE LAS PALMAS MOGAN PLAYA DE MOGAN 4</text:span> </text:p>
      <text:p text:style-name="P38"><text:span text:style-name="T42">FALUA (DE LA) 609 CLLON LAS PALMAS MOGAN PLAYA DE MOGAN 4</text:span> </text:p>
      <text:p text:style-name="P38"><text:span text:style-name="T42">JUAN DENIZ 67 CLLON LAS PALMAS MOGAN PLAYA DE MOGAN 4</text:span> </text:p>
      <text:p text:style-name="P38"><text:span text:style-name="T42">NASAS (LAS) 732 CLLON LAS PALMAS MOGAN PLAYA DE MOGAN 4</text:span> </text:p>
      <text:p text:style-name="P38"><text:span text:style-name="T42">PESCADORES (DE LOS) 106 PASEO LAS PALMAS MOGAN PLAYA DE MOGAN 4</text:span> </text:p>
      <text:p text:style-name="P38"><text:span text:style-name="T42">PIEDRA PICUDA 109 CALLE LAS PALMAS MOGAN PLAYA DE MOGAN 4</text:span> </text:p>
      <text:p text:style-name="P38"><text:span text:style-name="T42">SEÑOR ELIAS 135 CLLON LAS PALMAS MOGAN PLAYA DE MOGAN 4</text:span> </text:p>
      <text:p text:style-name="P38"><text:span text:style-name="T42">SUBIDA DE LOS RISCOS 137 CALLE LAS PALMAS MOGAN PLAYA DE MOGAN 4</text:span> </text:p>
      <text:p text:style-name="P38"><text:span text:style-name="T42">BENCOMO CALLE LAS PALMAS MOGAN URBANIZACION LOMADOS 4</text:span> </text:p>
      <text:p text:style-name="P53">FAGANANA CALLE LAS PALMAS MOGAN URBANIZACION LOMADOS </text:p>
      <text:p text:style-name="P38"><text:span text:style-name="T43">4. RELACIÓN DEL CALLEJERO QUE COMPRENDE LA CATEGORÍA QUINTA.-</text:span> </text:p>
      <text:p text:style-name="P38"><text:span text:style-name="T41">NOMBRE DE LA VÍA COD. TIPO PROVINCIA MUN. ZONA CAT.</text:span> </text:p>
      <text:p text:style-name="P38"><text:span text:style-name="T42">ALMACIGOS (LOS) 696 LUGAR LAS PALMAS MOGAN ALMACIGOS (LOS) 5</text:span> </text:p>
      <text:p text:style-name="P38"><text:span text:style-name="T42">CAÑADAS (LAS) 776 LUGAR LAS PALMAS MOGAN ALMACIGOS (LOS) 5</text:span> </text:p>
      <text:p text:style-name="P38"><text:span text:style-name="T42">CAÑADAS LAS 777 CALLE LAS PALMAS MOGAN ALMACIGOS (LOS) 5</text:span> </text:p>
      <text:p text:style-name="P38"><text:span text:style-name="T42">CARDONERA (LA) 771 CALLE LAS PALMAS MOGAN ALMACIGOS (LOS) 5</text:span> </text:p>
      <text:p text:style-name="P38"><text:span text:style-name="T42">CASCAJO (EL) 702 CALLE LAS PALMAS MOGAN ALMACIGOS (LOS) 5</text:span> </text:p>
      <text:p text:style-name="P38"><text:span text:style-name="T42">FUENTE (LA) 773 CALLE LAS PALMAS MOGAN ALMACIGOS (LOS) 5</text:span> </text:p>
      <text:p text:style-name="P38"><text:span text:style-name="T42">GOTERAS (LAS) 778 CALLE LAS PALMAS MOGAN ALMACIGOS (LOS) 5</text:span> </text:p>
      <text:p text:style-name="P38"><text:span text:style-name="T42">HUERTA VIEJA 779 LUGAR LAS PALMAS MOGAN ALMACIGOS (LOS) 5</text:span> </text:p>
      <text:p text:style-name="P38"><text:span text:style-name="T42">INGLES (EL) 66 LUGAR LAS PALMAS MOGAN ALMACIGOS (LOS) 5</text:span> </text:p>
      <text:p text:style-name="P38"><text:span text:style-name="T42">MOLINA (LA) 770 CALLE LAS PALMAS MOGAN ALMACIGOS (LOS) 5</text:span> </text:p>
      <text:p text:style-name="P38"><text:span text:style-name="T42">NORIA LA 772 CALLE LAS PALMAS MOGAN ALMACIGOS (LOS) 5</text:span> </text:p>
      <text:p text:style-name="P38"><text:span text:style-name="T42">PEDREGAL (EL) 780 CALLE LAS PALMAS MOGAN ALMACIGOS (LOS) 5</text:span> </text:p>
      <text:p text:style-name="P38"><text:span text:style-name="T42">SABINILLA (LA) 781 CALLE LAS PALMAS MOGAN ALMACIGOS (LOS) 5</text:span> </text:p>
      <text:p text:style-name="P38"><text:span text:style-name="T42">ANTONIO ALAMO VARGAS 876 CALLE LAS PALMAS MOGAN BARRANQUILLO ANDRES 5</text:span> </text:p>
      <text:p text:style-name="P38"><text:span text:style-name="T42">ANTONIO MEJIAS NAVARRO 874 CALLE LAS PALMAS MOGAN BARRANQUILLO ANDRES 5</text:span> </text:p>
      <text:p text:style-name="P38"><text:span text:style-name="T42">BARRANQUILLO ANDRES 11 LUGAR LAS PALMAS MOGAN BARRANQUILLO ANDRES 5</text:span> </text:p>
      <text:p text:style-name="P38"><text:span text:style-name="T42">LEONARDO HERNANDEZ</text:span> </text:p>
      <text:p text:style-name="P38"><text:span text:style-name="T42">PEREZ 875 CALLE LAS PALMAS MOGAN BARRANQUILLO ANDRES 5</text:span> </text:p>
      <text:p text:style-name="P38"><text:span text:style-name="T42">PINAR (EL) 877 CTRA LAS PALMAS MOGAN BARRANQUILLO ANDRES 5</text:span> </text:p>
      <text:p text:style-name="P38"><text:span text:style-name="T42">BURRILLAS (LAS) 698 LUGAR LAS PALMAS MOGAN BURRILLAS (LAS) 5</text:span> </text:p>
      <text:p text:style-name="P38"><text:span text:style-name="T42">CAIDERO (EL) 699 LUGAR LAS PALMAS MOGAN CAIDERO (EL) 5</text:span> </text:p>
      <text:p text:style-name="P38"><text:span text:style-name="T42">CASAS BLANCAS 619 LUGAR LAS PALMAS MOGAN CASAS BLANCAS 5</text:span> </text:p>
      <text:p text:style-name="P38"><text:span text:style-name="T42">AGUSTIN MILLARES TORRES 1 CALLE LAS PALMAS MOGAN CASAS DE VENEGUERA 5</text:span> </text:p>
      <text:p text:style-name="P38"><text:span text:style-name="T42">AZULEJOS (LOS) 775 CALLE LAS PALMAS MOGAN CASAS DE VENEGUERA 5</text:span> </text:p>
      <text:p text:style-name="P38"><text:span text:style-name="T42">COGOLLA (LA) 707 CALLE LAS PALMAS MOGAN CASAS DE VENEGUERA 5</text:span> </text:p>
      <text:p text:style-name="P38"><text:span text:style-name="T42">DAMIAN GONZALEZ SUAREZ 564 CALLE LAS PALMAS MOGAN CASAS DE VENEGUERA 5</text:span> </text:p>
      <text:p text:style-name="P38"><text:span text:style-name="T42">FEDERICO SUAREZ RAMIREZ 519 CALLE LAS PALMAS MOGAN CASAS DE VENEGUERA 5</text:span> </text:p>
      <text:p text:style-name="P38"><text:span text:style-name="T42">FERNANDO LEÓN Y CASTILLO 639 CALLE LAS PALMAS MOGAN CASAS DE VENEGUERA 5</text:span> </text:p>
      <text:p text:style-name="P38"><text:span text:style-name="T42">LUIS BENÍTEZ DE LUGO 76 CALLE LAS PALMAS MOGAN CASAS DE VENEGUERA 5</text:span> </text:p>
      <text:p text:style-name="P38"><text:span text:style-name="T42">PANTALEON AFONSO</text:span> </text:p>
      <text:p text:style-name="P38"><text:span text:style-name="T42">GONZALEZ 677 CALLE LAS PALMAS MOGAN CASAS DE VENEGUERA 5</text:span> </text:p>
      <text:p text:style-name="P38"><text:soft-page-break/><text:span text:style-name="T42">PEDRO BETANCOR VALENCIA 103 CALLE LAS PALMAS MOGAN CASAS DE VENEGUERA 5</text:span> </text:p>
      <text:p text:style-name="P38"><text:span text:style-name="T42">RENTILLA (LA) 747 CALLE LAS PALMAS MOGAN CASAS DE VENEGUERA 5</text:span> </text:p>
      <text:p text:style-name="P38"><text:span text:style-name="T42">VENEGUERA 785 PLAZA LAS PALMAS MOGAN CASAS DE VENEGUERA 5</text:span> </text:p>
      <text:p text:style-name="P38"><text:span text:style-name="T42">CASILLAS (LAS) 703 LUGAR LAS PALMAS MOGAN CASILLAS (LAS) 5</text:span> </text:p>
      <text:p text:style-name="P38"><text:span text:style-name="T42">ANTOÑITO EL MOLINERO 786 CALLE LAS PALMAS MOGAN CERCADO (EL) 5</text:span> </text:p>
      <text:p text:style-name="P38"><text:span text:style-name="T42">CERCADO (EL) 704 LUGAR LAS PALMAS MOGAN CERCADO (EL) 5</text:span> </text:p>
      <text:p text:style-name="P38"><text:span text:style-name="T42">CONVENTO (EL) 709 CALLE LAS PALMAS MOGAN CERCADO (EL) 5</text:span> </text:p>
      <text:p text:style-name="P38"><text:span text:style-name="T42">LUCAS (LOS) 787 CALLE LAS PALMAS MOGAN CERCADO (EL) 5</text:span> </text:p>
      <text:p text:style-name="P38"><text:span text:style-name="T42">POSTRERAGUA (LA) 745 CALLE LAS PALMAS MOGAN CERCADO (EL) 5</text:span> </text:p>
      <text:p text:style-name="P38"><text:span text:style-name="T42">QUESADA (LOS) 788 CALLE LAS PALMAS MOGAN CERCADO (EL) 5</text:span> </text:p>
      <text:p text:style-name="P38"><text:span text:style-name="T42">FILIPINAS (LAS) 713 LUGAR LAS PALMAS MOGAN FILIPINAS (LAS) 5</text:span> </text:p>
      <text:p text:style-name="P38"><text:span text:style-name="T42">JOSE LEÓN GONZALEZ 878 CALLE LAS PALMAS MOGAN FILIPINAS (LAS) 5</text:span> </text:p>
      <text:p text:style-name="P38"><text:span text:style-name="T42">JUAN LORENZO MIRANDA 890 CALLE LAS PALMAS MOGAN FILIPINAS (LAS) 5</text:span> </text:p>
      <text:p text:style-name="P38"><text:span text:style-name="T42">CARPINTEROS (LOS) 894 CALLE LAS PALMAS MOGAN HORNILLO (EL) HORNILLO (EL) 60 LUGAR</text:span> </text:p>
      <text:p text:style-name="P38"><text:span text:style-name="T42">LAS PALMAS MOGAN HORNILLO (EL) 5</text:span> </text:p>
      <text:p text:style-name="P38"><text:span text:style-name="T43">4. RELACIÓN DEL CALLEJERO QUE COMPRENDE LA CATEGORÍA QUINTA.-</text:span> </text:p>
      <text:p text:style-name="P38"><text:span text:style-name="T41">NOMBRE DE LA VÍA COD. TIPO PROVINCIA MUN. ZONA CAT.</text:span> </text:p>
      <text:p text:style-name="P38"><text:span text:style-name="T42">BALO 867 CALLE LAS PALMAS MOGAN HORNO (EL) 5</text:span> </text:p>
      <text:p text:style-name="P38"><text:span text:style-name="T42">CARDON (EL) 887 CALLE LAS PALMAS MOGAN HORNO (EL) 5</text:span> </text:p>
      <text:p text:style-name="P38"><text:span text:style-name="T42">HORNO (EL) 720 LUGAR LAS PALMAS MOGAN HORNO (EL) 5</text:span> </text:p>
      <text:p text:style-name="P38"><text:span text:style-name="T42">LAURISILVA 769 CALLE LAS PALMAS MOGAN HORNO (EL) 5</text:span> </text:p>
      <text:p text:style-name="P38"><text:span text:style-name="T42">RETAMA 862 CALLE LAS PALMAS MOGAN HORNO (EL) 5</text:span> </text:p>
      <text:p text:style-name="P38"><text:span text:style-name="T42">SALVIA 868 CALLE LAS PALMAS MOGAN HORNO (EL) 5</text:span> </text:p>
      <text:p text:style-name="P38"><text:span text:style-name="T42">TABAIBA 863 CALLE LAS PALMAS MOGAN HORNO (EL) 5</text:span> </text:p>
      <text:p text:style-name="P38"><text:span text:style-name="T42">TAJINASTE 865 CALLE LAS PALMAS MOGAN HORNO (EL) 5</text:span> </text:p>
      <text:p text:style-name="P38"><text:span text:style-name="T42">TARAJAL 866 CALLE LAS PALMAS MOGAN HORNO (EL) 5</text:span> </text:p>
      <text:p text:style-name="P38"><text:span text:style-name="T42">VERDOLAGA (LA) 889 CALLE LAS PALMAS MOGAN HORNO (EL) 5</text:span> </text:p>
      <text:p text:style-name="P38"><text:span text:style-name="T42">VERODES 864 CALLE LAS PALMAS MOGAN HORNO (EL) 5</text:span> </text:p>
      <text:p text:style-name="P38"><text:span text:style-name="T42">VINAGRERA (LA) 888 CALLE LAS PALMAS MOGAN HORNO (EL) 5</text:span> </text:p>
      <text:p text:style-name="P38"><text:span text:style-name="T42">HORNO LA TEJA 62 LUGAR LAS PALMAS MOGAN HORNO DE LA TEJA 5</text:span> </text:p>
      <text:p text:style-name="P38"><text:span text:style-name="T42">HUMBRIDILLA (LA) 721 LUGAR LAS PALMAS MOGAN HUMBRIDILLA (LA) 5</text:span> </text:p>
      <text:p text:style-name="P38"><text:span text:style-name="T42">PASITOS (LOS) 739 LUGAR LAS PALMAS MOGAN HUMBRIDILLA (LA) 5</text:span> </text:p>
      <text:p text:style-name="P38"><text:span text:style-name="T42">LLANOS (LOS) 724 LUGAR LAS PALMAS MOGAN LLANOS (LOS) 5</text:span> </text:p>
      <text:p text:style-name="P38"><text:span text:style-name="T42">JUAN HERNANDEZ BETANCOR 793 CALLE LAS PALMAS MOGAN MOLINO DE VIENTO (EL) 5</text:span> </text:p>
      <text:p text:style-name="P38"><text:span text:style-name="T42">JUAN RODRIGUEZ NAVARRO 795 CALLE LAS PALMAS MOGAN MOLINO DE VIENTO (EL) 5</text:span> </text:p>
      <text:p text:style-name="P38"><text:span text:style-name="T42">M DOLORES NAVARRO</text:span> </text:p>
      <text:p text:style-name="P38"><text:span text:style-name="T42">RAMIREZ 794 CALLE LAS PALMAS MOGAN MOLINO DE VIENTO (EL) 5</text:span> </text:p>
      <text:p text:style-name="P38"><text:span text:style-name="T42">MOLINO DE VIENTO (EL) 729 LUGAR LAS PALMAS MOGAN MOLINO DE VIENTO (EL) 5</text:span> </text:p>
      <text:p text:style-name="P38"><text:span text:style-name="T42">NAVARROS (LOS) 733 LUGAR LAS PALMAS MOGAN NAVARROS (LOS) 5</text:span> </text:p>
      <text:p text:style-name="P38"><text:span text:style-name="T42">PALMITO (EL) 738 LUGAR LAS PALMAS MOGAN PALMITO (EL) 5</text:span> </text:p>
      <text:p text:style-name="P38"><text:span text:style-name="T42">SEÑOR PIO 900 CALLE LAS PALMAS MOGAN PALMITO (EL) 5</text:span> </text:p>
      <text:p text:style-name="P38"><text:span text:style-name="T42">PASITOS (LOS) 739 LUGAR LAS PALMAS MOGAN PASITOS (LOS) 5</text:span> </text:p>
      <text:p text:style-name="P38"><text:span text:style-name="T42">CARMEN PONCE HERNANDEZ 869 CALLE LAS PALMAS MOGAN PEÑONES (LOS) 5</text:span> </text:p>
      <text:p text:style-name="P38"><text:span text:style-name="T42">PEÑONES (LOS) 740 LUGAR LAS PALMAS MOGAN PEÑONES (LOS) 5</text:span> </text:p>
      <text:p text:style-name="P38"><text:span text:style-name="T42">PIE DE LA CUESTA 108 LUGAR LAS PALMAS MOGAN PIE DE LA CUESTA 5</text:span> </text:p>
      <text:p text:style-name="P38"><text:span text:style-name="T42">PLAYA DE VENEGUERA (LA) 744 LUGAR LAS PALMAS MOGAN PLAYA DE VENEGUERA (LA) 5</text:span> </text:p>
      <text:p text:style-name="P38"><text:span text:style-name="T42">ADAN CAZORLA VALERON 872 CALLE LAS PALMAS MOGAN SAO (EL) 5</text:span> </text:p>
      <text:p text:style-name="P38"><text:span text:style-name="T42">FRANCISCO CAZORLA</text:span> </text:p>
      <text:p text:style-name="P38"><text:span text:style-name="T42">SANTANA 873 CALLE LAS PALMAS MOGAN SAO (EL) 5</text:span> </text:p>
      <text:p text:style-name="P38"><text:span text:style-name="T42">SAO (EL) 754 LUGAR LAS PALMAS MOGAN SAO (EL) 5</text:span> </text:p>
      <text:p text:style-name="P38"><text:span text:style-name="T42">SORIA 136 LUGAR LAS PALMAS MOGAN SORIA 5</text:span> </text:p>
      <text:p text:style-name="P38"><text:span text:style-name="T42">TABAIBALES 622 LUGAR LAS PALMAS MOGAN TABAIBALES 5</text:span> </text:p>
      <text:p text:style-name="P38"><text:span text:style-name="T42">APARCEROS (LOS) 909 CALLE LAS PALMAS MOGAN VENTO (EL) 5</text:span> </text:p>
      <text:p text:style-name="P38"><text:span text:style-name="T42">NATI 767 CALLE LAS PALMAS MOGAN VENTO (EL) 5</text:span> </text:p>
      <text:p text:style-name="P38"><text:span text:style-name="T42">VENTO (EL) 752 LUGAR LAS PALMAS MOGAN VENTO (EL) 5</text:span> </text:p>
      <text:p text:style-name="P38"><text:span text:style-name="T42">ROSILLA (LA) 749 CALLE LAS PALMAS MOGAN VISTILLA (LA) 5</text:span> </text:p>
      <text:p text:style-name="P38"><text:soft-page-break/><text:span text:style-name="T42">VISTILLA (LA) 901 LUGAR LAS PALMAS MOGAN VISTILLA (LA) 5</text:span> </text:p>
      <text:p text:style-name="P32"><text:span text:style-name="T42">6.- A los efectos de la aplicación de las correspondientes Ordenanzas fiscales se entenderán como turísticas las vías públicas clasificadas como de 1ª, 2ª y 3ª categorías, y como no turísticas las vías públicas clasificadas como de 4ª y 5ª categorías.</text:span> </text:p>
      <text:p text:style-name="P43"><text:span text:style-name="T49">7.-</text:span><text:span text:style-name="T35"> </text:span><text:span text:style-name="T49">A las vías públicas que no aparezcan señaladas en el anterior índice alfabético les será de aplicación la categoría que corresponda a la zona en que se encuentren ubicadas. En caso de que en una misma zona existan vías públicas de diferentes</text:span><text:span text:style-name="T48">.&gt;&gt;</text:span></text:p>
      <text:p text:style-name="P43"><text:span text:style-name="T49"/></text:p>
      <text:p text:style-name="P46"><text:span text:style-name="T21"/></text:p>
      <text:p text:style-name="P43"><text:s/></text:p>
      <text:p text:style-name="P14"/>
      <text:p text:style-name="P14"/>
      <text:p text:style-name="P6"/>
      <text:p text:style-name="P7"><text:span text:style-name="T4">El Pleno de este Ayuntamiento, en sesión de fecha 9 de octubre de 2023 aprobó inicialmente</text:span> la modificación de la <text:span text:style-name="T13">citada ordenanza, </text:span><text:span text:style-name="Strong_20_Emphasis"><text:span text:style-name="T11">y el anuncio del mismo se publicó en el</text:span></text:span><text:span text:style-name="Strong_20_Emphasis"><text:span text:style-name="T14"> BOP de Las Palmas número 124 de 13 de octubre de 2023,</text:span></text:span><text:span text:style-name="Strong_20_Emphasis"><text:span text:style-name="T11"> </text:span></text:span>y el texto íntegro de la normativa aprobada en el tablón de edictos y página web de este Ayuntamient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3"><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25</text:page-number></text:span></text:span><text:span text:style-name="Fuente_20_de_20_párrafo_20_predeter."><text:span text:style-name="MT1"> de </text:span></text:span><text:span text:style-name="Fuente_20_de_20_párrafo_20_predeter."><text:span text:style-name="MT1"><text:page-count>28</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6</text:page-number></text:span></text:span><text:span text:style-name="Fuente_20_de_20_párrafo_20_predeter."><text:span text:style-name="MT1"> de </text:span></text:span><text:span text:style-name="Fuente_20_de_20_párrafo_20_predeter."><text:span text:style-name="MT1"><text:page-count>28</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0T12:31:42.91</dc:date>
    <meta:editing-cycles>55</meta:editing-cycles>
    <meta:editing-duration>PT8H12M28S</meta:editing-duration>
    <meta:document-statistic meta:table-count="11" meta:image-count="1" meta:object-count="0" meta:page-count="28" meta:paragraph-count="1303" meta:word-count="16071" meta:character-count="97146"/>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