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0D0000001B4AAA9242A.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Courier New" svg:font-family="'Courier New'" style:font-family-generic="modern"/>
    <style:font-face style:name="Arial2" svg:font-family="Arial" style:font-family-generic="swiss"/>
    <style:font-face style:name="Microsoft YaHei" svg:font-family="'Microsoft YaHei'"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left="0cm" fo:margin-right="0cm" fo:margin-top="0cm" fo:margin-bottom="0cm" fo:text-align="justify" style:justify-single-word="false" fo:text-indent="1.251cm" style:auto-text-indent="false"/>
    </style:style>
    <style:style style:name="P2" style:family="paragraph" style:parent-style-name="Text_20_body">
      <style:paragraph-properties fo:margin-left="0cm" fo:margin-right="0cm" fo:margin-top="0cm" fo:margin-bottom="0cm" fo:text-align="justify" style:justify-single-word="false" fo:text-indent="1.251cm" style:auto-text-indent="false"/>
      <style:text-properties style:font-name="Arial" fo:font-size="10pt" style:font-size-asian="10pt" style:font-name-complex="Arial" style:font-size-complex="10pt"/>
    </style:style>
    <style:style style:name="P3" style:family="paragraph" style:parent-style-name="Text_20_body">
      <style:paragraph-properties fo:margin-left="0cm" fo:margin-right="0cm" fo:margin-top="0cm" fo:margin-bottom="0cm" fo:text-indent="1.251cm" style:auto-text-indent="false"/>
      <style:text-properties style:font-name="Arial" fo:font-size="10pt" fo:font-style="italic" style:font-size-asian="10pt" style:font-style-asian="italic" style:font-name-complex="Arial" style:font-size-complex="10pt"/>
    </style:style>
    <style:style style:name="P4" style:family="paragraph" style:parent-style-name="Text_20_body">
      <style:paragraph-properties fo:margin-top="0cm" fo:margin-bottom="0cm" fo:text-align="justify" style:justify-single-word="false"/>
    </style:style>
    <style:style style:name="P5" style:family="paragraph" style:parent-style-name="Text_20_body">
      <style:paragraph-properties fo:margin-top="0cm" fo:margin-bottom="0cm"/>
      <style:text-properties style:font-name="Arial" fo:font-size="10pt" fo:font-style="italic" style:font-size-asian="10pt" style:font-style-asian="italic" style:font-name-complex="Arial" style:font-size-complex="10pt"/>
    </style:style>
    <style:style style:name="P6" style:family="paragraph" style:parent-style-name="Standard">
      <style:paragraph-properties fo:text-align="justify" style:justify-single-word="false"/>
      <style:text-properties style:font-name="Times New Roman" fo:font-size="10pt" fo:font-weight="bold" style:font-size-asian="10pt" style:font-weight-asian="bold" style:font-name-complex="Times New Roman" style:font-size-complex="10pt" style:font-weight-complex="bold"/>
    </style:style>
    <style:style style:name="P7" style:family="paragraph" style:parent-style-name="Standard">
      <style:paragraph-properties fo:text-align="justify" style:justify-single-word="false"/>
    </style:style>
    <style:style style:name="P8" style:family="paragraph" style:parent-style-name="Standard">
      <style:paragraph-properties fo:text-align="justify" style:justify-single-word="false"/>
      <style:text-properties style:font-name="Arial" fo:font-size="10pt" fo:language="es" fo:country="ES" fo:font-style="italic" style:font-size-asian="10pt" style:font-style-asian="italic" style:font-name-complex="Arial" style:font-size-complex="10pt"/>
    </style:style>
    <style:style style:name="P9" style:family="paragraph" style:parent-style-name="Standard">
      <style:paragraph-properties fo:text-align="justify" style:justify-single-word="false"/>
      <style:text-properties style:font-name="Arial" fo:font-size="10pt" fo:font-weight="bold" style:font-size-asian="10pt" style:font-weight-asian="bold" style:font-name-complex="Arial" style:font-size-complex="10pt"/>
    </style:style>
    <style:style style:name="P10" style:family="paragraph" style:parent-style-name="Standard">
      <style:paragraph-properties fo:margin-left="0cm" fo:margin-right="0cm" fo:text-align="justify" style:justify-single-word="false" fo:text-indent="1.501cm" style:auto-text-indent="false"/>
      <style:text-properties style:font-name="Times New Roman" fo:font-size="12pt" fo:language="es" fo:country="ES" fo:font-weight="bold" style:font-size-asian="12pt" style:font-weight-asian="bold" style:font-name-complex="Times New Roman"/>
    </style:style>
    <style:style style:name="P11" style:family="paragraph" style:parent-style-name="Standard">
      <style:paragraph-properties fo:margin-left="0cm" fo:margin-right="0cm" fo:text-align="justify" style:justify-single-word="false" fo:text-indent="1.251cm" style:auto-text-indent="false"/>
    </style:style>
    <style:style style:name="P12" style:family="paragraph" style:parent-style-name="Standard">
      <style:paragraph-properties fo:margin-left="0cm" fo:margin-right="0cm" fo:text-align="justify" style:justify-single-word="false" fo:text-indent="1.251cm" style:auto-text-indent="false"/>
      <style:text-properties fo:font-size="11pt" fo:language="es" fo:country="ES" style:font-size-asian="11pt" style:font-size-complex="11pt"/>
    </style:style>
    <style:style style:name="P13" style:family="paragraph" style:parent-style-name="Standard">
      <style:paragraph-properties fo:margin-left="0cm" fo:margin-right="0cm" fo:text-align="justify" style:justify-single-word="false" fo:orphans="0" fo:widows="0" fo:text-indent="1.251cm" style:auto-text-indent="false"/>
      <style:text-properties style:font-name="Arial" fo:font-size="10pt" fo:language="es" fo:country="ES" fo:font-weight="bold" style:font-size-asian="10pt" style:font-weight-asian="bold" style:font-name-complex="Arial" style:font-size-complex="10pt"/>
    </style:style>
    <style:style style:name="P14" style:family="paragraph" style:parent-style-name="Standard">
      <style:paragraph-properties fo:margin-left="0cm" fo:margin-right="0cm" fo:text-align="justify" style:justify-single-word="false" fo:text-indent="1.251cm" style:auto-text-indent="false"/>
      <style:text-properties style:font-name="Arial" fo:font-size="10pt" fo:language="es" fo:country="ES" fo:font-style="italic" style:font-size-asian="10pt" style:font-style-asian="italic" style:font-name-complex="Arial" style:font-size-complex="10pt"/>
    </style:style>
    <style:style style:name="P15" style:family="paragraph" style:parent-style-name="Standard">
      <style:paragraph-properties fo:margin-left="0cm" fo:margin-right="0cm" fo:text-align="justify" style:justify-single-word="false" fo:text-indent="1.251cm" style:auto-text-indent="false"/>
      <style:text-properties style:font-name="Arial" fo:font-size="10pt" fo:font-weight="normal" style:font-size-asian="10pt" style:font-weight-asian="normal" style:font-name-complex="Arial" style:font-size-complex="10pt" style:font-weight-complex="normal"/>
    </style:style>
    <style:style style:name="P16" style:family="paragraph" style:parent-style-name="Standard">
      <style:paragraph-properties fo:margin-left="0cm" fo:margin-right="0cm" fo:text-align="justify" style:justify-single-word="false" fo:text-indent="1.251cm" style:auto-text-indent="false"/>
      <style:text-properties style:font-name="Arial" fo:font-size="10pt" fo:font-weight="bold" style:font-size-asian="10pt" style:font-weight-asian="bold" style:font-name-complex="Arial" style:font-size-complex="10pt" style:font-weight-complex="bold"/>
    </style:style>
    <style:style style:name="P17" style:family="paragraph" style:parent-style-name="Standard">
      <style:paragraph-properties fo:margin-left="0cm" fo:margin-right="0cm" fo:text-align="justify" style:justify-single-word="false" fo:text-indent="1.251cm" style:auto-text-indent="false"/>
      <style:text-properties style:font-name="Times New Roman" fo:font-size="10pt" fo:font-style="italic" fo:font-weight="normal" style:font-size-asian="10pt" style:font-style-asian="italic" style:font-weight-asian="normal" style:font-name-complex="Times New Roman" style:font-size-complex="10pt" style:font-style-complex="italic" style:font-weight-complex="normal"/>
    </style:style>
    <style:style style:name="P18" style:family="paragraph" style:parent-style-name="Standard">
      <style:paragraph-properties fo:margin-left="0cm" fo:margin-right="0cm" fo:text-align="justify" style:justify-single-word="false" fo:text-indent="1.251cm" style:auto-text-indent="false"/>
      <style:text-properties style:font-name="Times New Roman" fo:font-size="10pt" fo:font-style="italic" fo:font-weight="bold" style:font-size-asian="10pt" style:font-style-asian="italic" style:font-weight-asian="bold" style:font-name-complex="Times New Roman" style:font-size-complex="10pt" style:font-style-complex="italic" style:font-weight-complex="bold"/>
    </style:style>
    <style:style style:name="P19" style:family="paragraph" style:parent-style-name="Standard">
      <style:paragraph-properties fo:margin-left="0cm" fo:margin-right="0cm" fo:text-align="justify" style:justify-single-word="false" fo:text-indent="1.249cm" style:auto-text-indent="false"/>
      <style:text-properties style:font-name="Arial" fo:font-size="10pt" fo:language="es" fo:country="ES" fo:font-weight="bold" fo:background-color="#ffff00" style:font-size-asian="10pt" style:font-weight-asian="bold" style:font-name-complex="Arial" style:font-size-complex="10pt"/>
    </style:style>
    <style:style style:name="P20" style:family="paragraph" style:parent-style-name="Standard">
      <style:paragraph-properties fo:margin-left="0cm" fo:margin-right="0cm" fo:text-align="justify" style:justify-single-word="false" fo:text-indent="1.249cm" style:auto-text-indent="false"/>
      <style:text-properties style:font-name="Arial" fo:font-size="10pt" fo:language="es" fo:country="ES" style:font-size-asian="10pt" style:font-name-complex="Arial" style:font-size-complex="10pt"/>
    </style:style>
    <style:style style:name="P21" style:family="paragraph" style:parent-style-name="Standard">
      <style:paragraph-properties fo:margin-left="0cm" fo:margin-right="0cm" fo:text-align="justify" style:justify-single-word="false" fo:text-indent="1.249cm" style:auto-text-indent="false"/>
      <style:text-properties style:font-name="Arial" fo:font-size="10pt" fo:language="es" fo:country="ES" fo:font-style="italic" style:font-size-asian="10pt" style:font-style-asian="italic" style:font-name-complex="Arial" style:font-size-complex="10pt"/>
    </style:style>
    <style:style style:name="P22" style:family="paragraph" style:parent-style-name="Standard">
      <style:paragraph-properties fo:margin-left="0cm" fo:margin-right="0cm" fo:text-align="justify" style:justify-single-word="false" fo:text-indent="1.249cm" style:auto-text-indent="false"/>
      <style:text-properties style:font-name="Arial" fo:font-size="10pt" fo:font-style="italic" style:font-size-asian="10pt" style:font-style-asian="italic" style:font-name-complex="Arial" style:font-size-complex="10pt"/>
    </style:style>
    <style:style style:name="P23" style:family="paragraph" style:parent-style-name="Standard">
      <style:paragraph-properties fo:margin-left="0cm" fo:margin-right="0cm" fo:text-align="justify" style:justify-single-word="false" fo:text-indent="1.249cm" style:auto-text-indent="false"/>
      <style:text-properties style:font-name="Arial" fo:font-size="10pt" fo:font-weight="bold" style:font-size-asian="10pt" style:font-weight-asian="bold" style:font-name-complex="Arial" style:font-size-complex="10pt"/>
    </style:style>
    <style:style style:name="P24" style:family="paragraph" style:parent-style-name="Standard">
      <style:paragraph-properties fo:margin-left="0cm" fo:margin-right="0cm" fo:text-align="justify" style:justify-single-word="false" fo:text-indent="1.249cm" style:auto-text-indent="false"/>
    </style:style>
    <style:style style:name="P25" style:family="paragraph" style:parent-style-name="Standard">
      <style:paragraph-properties fo:margin-left="-2.501cm" fo:margin-right="0.635cm" fo:text-align="center" style:justify-single-word="false" fo:text-indent="0cm" style:auto-text-indent="false"/>
    </style:style>
    <style:style style:name="P26" style:family="paragraph" style:parent-style-name="Text_20_body_20_indent" style:master-page-name="Standard">
      <style:paragraph-properties fo:line-height="150%" style:page-number="auto"/>
      <style:text-properties fo:font-size="11pt" style:text-underline-style="none" style:font-size-asian="11pt" style:font-size-complex="11pt"/>
    </style:style>
    <style:style style:name="P27" style:family="paragraph" style:parent-style-name="Header">
      <style:text-properties fo:font-size="16pt" style:font-size-asian="16pt"/>
    </style:style>
    <style:style style:name="P28" style:family="paragraph" style:parent-style-name="Header">
      <style:text-properties fo:font-size="16pt" fo:language="none" fo:country="none" style:font-size-asian="16pt" style:language-asian="none" style:country-asian="none"/>
    </style:style>
    <style:style style:name="P29" style:family="paragraph" style:parent-style-name="Texto_20_independiente_20_2">
      <style:paragraph-properties fo:margin-left="0cm" fo:margin-right="-0.002cm" fo:margin-top="0cm" fo:margin-bottom="0cm" fo:line-height="100%" fo:text-align="justify" style:justify-single-word="false" fo:text-indent="1.251cm" style:auto-text-indent="false"/>
    </style:style>
    <style:style style:name="P30" style:family="paragraph" style:parent-style-name="Texto_20_independiente_20_2">
      <style:paragraph-properties fo:margin-left="0cm" fo:margin-right="-0.002cm" fo:margin-top="0cm" fo:margin-bottom="0cm" fo:line-height="100%" fo:text-align="justify" style:justify-single-word="false" fo:text-indent="1.251cm" style:auto-text-indent="false"/>
      <style:text-properties style:font-name="Arial" fo:font-size="10pt" fo:language="es" fo:country="ES" fo:font-style="italic" style:font-size-asian="10pt" style:font-style-asian="italic" style:font-name-complex="Arial" style:font-size-complex="10pt"/>
    </style:style>
    <style:style style:name="P31" style:family="paragraph" style:parent-style-name="Texto_20_independiente_20_2">
      <style:paragraph-properties fo:margin-left="0cm" fo:margin-right="-0.002cm" fo:margin-top="0cm" fo:margin-bottom="0cm" fo:line-height="100%" fo:text-align="justify" style:justify-single-word="false" fo:text-indent="1.251cm" style:auto-text-indent="false"/>
      <style:text-properties style:font-name="Arial" fo:font-size="10pt" fo:font-style="italic" style:font-size-asian="10pt" style:font-style-asian="italic" style:font-name-complex="Arial" style:font-size-complex="10pt"/>
    </style:style>
    <style:style style:name="P32" style:family="paragraph" style:parent-style-name="Texto_20_sin_20_formato">
      <style:paragraph-properties fo:text-align="justify" style:justify-single-word="false"/>
    </style:style>
    <style:style style:name="P33" style:family="paragraph" style:parent-style-name="Texto_20_sin_20_formato">
      <style:paragraph-properties fo:text-align="justify" style:justify-single-word="false"/>
      <style:text-properties style:font-name="Arial" fo:font-size="10pt" fo:language="es" fo:country="ES" fo:font-style="italic" style:font-size-asian="10pt" style:font-style-asian="italic" style:font-name-complex="Arial" style:font-size-complex="10pt"/>
    </style:style>
    <style:style style:name="P34" style:family="paragraph" style:parent-style-name="Texto_20_sin_20_formato">
      <style:paragraph-properties fo:text-align="justify" style:justify-single-word="false"/>
      <style:text-properties style:font-name="Arial" fo:font-size="10pt" style:font-size-asian="10pt" style:font-name-complex="Arial" style:font-size-complex="10pt"/>
    </style:style>
    <style:style style:name="P35" style:family="paragraph" style:parent-style-name="Texto_20_sin_20_formato">
      <style:paragraph-properties fo:margin-left="0cm" fo:margin-right="0cm" fo:text-align="justify" style:justify-single-word="false" fo:text-indent="1.251cm" style:auto-text-indent="false"/>
    </style:style>
    <style:style style:name="P36" style:family="paragraph" style:parent-style-name="Texto_20_sin_20_formato">
      <style:paragraph-properties fo:margin-left="0.635cm" fo:margin-right="0cm" fo:text-align="justify" style:justify-single-word="false" fo:text-indent="0cm" style:auto-text-indent="false"/>
      <style:text-properties style:font-name="Arial" fo:font-size="10pt" style:font-size-asian="10pt" style:font-name-complex="Arial" style:font-size-complex="10pt"/>
    </style:style>
    <style:style style:name="P37" style:family="paragraph" style:parent-style-name="Texto_20_sin_20_formato">
      <style:paragraph-properties fo:margin-left="0cm" fo:margin-right="0cm" fo:text-align="justify" style:justify-single-word="false" fo:text-indent="-0.25cm" style:auto-text-indent="false"/>
    </style:style>
    <style:style style:name="T1" style:family="text">
      <style:text-properties style:font-name="Times New Roman" fo:font-size="12pt" fo:language="es" fo:country="ES" fo:font-weight="bold" style:font-size-asian="12pt" style:font-weight-asian="bold" style:font-name-complex="Times New Roman"/>
    </style:style>
    <style:style style:name="T2" style:family="text">
      <style:text-properties style:font-name="Times New Roman" fo:font-size="10pt" fo:font-weight="bold" style:font-size-asian="10pt" style:font-weight-asian="bold" style:font-name-complex="Times New Roman" style:font-size-complex="10pt" style:font-weight-complex="bold"/>
    </style:style>
    <style:style style:name="T3" style:family="text">
      <style:text-properties style:font-name="Times New Roman" fo:font-size="10pt" fo:font-weight="normal" style:font-size-asian="10pt" style:font-weight-asian="normal" style:font-name-complex="Times New Roman" style:font-size-complex="10pt" style:font-weight-complex="normal"/>
    </style:style>
    <style:style style:name="T4" style:family="text">
      <style:text-properties style:font-name="Times New Roman" fo:font-size="10pt" fo:font-style="italic" fo:font-weight="bold" style:font-size-asian="10pt" style:font-style-asian="italic" style:font-weight-asian="bold" style:font-name-complex="Times New Roman" style:font-size-complex="10pt" style:font-style-complex="italic" style:font-weight-complex="bold"/>
    </style:style>
    <style:style style:name="T5" style:family="text">
      <style:text-properties fo:font-size="11pt" fo:language="es" fo:country="ES" style:font-size-asian="11pt" style:font-size-complex="11pt"/>
    </style:style>
    <style:style style:name="T6" style:family="text">
      <style:text-properties fo:font-size="11pt" fo:language="es" fo:country="ES" fo:font-weight="bold" style:font-size-asian="11pt" style:font-weight-asian="bold" style:font-size-complex="11pt"/>
    </style:style>
    <style:style style:name="T7" style:family="text">
      <style:text-properties style:font-name="Arial" fo:font-size="10pt" fo:language="es" fo:country="ES" fo:font-weight="bold" fo:background-color="#ffff00" style:font-size-asian="10pt" style:font-weight-asian="bold" style:font-name-complex="Arial" style:font-size-complex="10pt"/>
    </style:style>
    <style:style style:name="T8" style:family="text">
      <style:text-properties style:font-name="Arial" fo:font-size="10pt" fo:language="es" fo:country="ES" fo:font-weight="bold" style:font-size-asian="10pt" style:font-weight-asian="bold" style:font-name-complex="Arial" style:font-size-complex="10pt"/>
    </style:style>
    <style:style style:name="T9" style:family="text">
      <style:text-properties style:font-name="Arial" fo:font-size="10pt" fo:language="es" fo:country="ES" style:font-size-asian="10pt" style:font-name-complex="Arial" style:font-size-complex="10pt"/>
    </style:style>
    <style:style style:name="T10" style:family="text">
      <style:text-properties style:font-name="Arial" fo:font-size="10pt" fo:language="es" fo:country="ES" fo:font-style="italic" style:font-size-asian="10pt" style:font-style-asian="italic" style:font-name-complex="Arial" style:font-size-complex="10pt"/>
    </style:style>
    <style:style style:name="T11" style:family="text">
      <style:text-properties style:font-name="Arial" fo:font-size="10pt" fo:language="es" fo:country="ES" fo:font-style="italic" fo:font-weight="bold" style:font-size-asian="10pt" style:font-style-asian="italic" style:font-weight-asian="bold" style:font-name-complex="Arial" style:font-size-complex="10pt"/>
    </style:style>
    <style:style style:name="T12" style:family="text">
      <style:text-properties style:font-name="Arial" fo:font-size="10pt" style:font-size-asian="10pt" style:font-name-complex="Arial" style:font-size-complex="10pt"/>
    </style:style>
    <style:style style:name="T13" style:family="text">
      <style:text-properties style:font-name="Arial" fo:font-size="10pt" fo:font-style="italic" style:font-size-asian="10pt" style:font-style-asian="italic" style:font-name-complex="Arial" style:font-size-complex="10pt"/>
    </style:style>
    <style:style style:name="T14" style:family="text">
      <style:text-properties style:font-name="Arial" fo:font-size="10pt" fo:font-style="italic" fo:font-weight="bold" style:font-size-asian="10pt" style:font-style-asian="italic" style:font-weight-asian="bold" style:font-name-complex="Arial" style:font-size-complex="10pt"/>
    </style:style>
    <style:style style:name="T15" style:family="text">
      <style:text-properties style:font-name="Arial" fo:font-size="10pt" fo:font-weight="bold" style:font-size-asian="10pt" style:font-weight-asian="bold" style:font-name-complex="Arial" style:font-size-complex="10pt"/>
    </style:style>
    <style:style style:name="T16" style:family="text">
      <style:text-properties style:font-name="Arial" fo:font-size="10pt" fo:font-weight="bold" style:font-size-asian="10pt" style:font-weight-asian="bold" style:font-name-complex="Arial" style:font-size-complex="10pt" style:font-weight-complex="bold"/>
    </style:style>
    <style:style style:name="T17" style:family="text">
      <style:text-properties fo:font-size="8pt" fo:language="es" fo:country="ES" style:font-size-asian="8pt"/>
    </style:style>
    <style:style style:name="T18" style:family="text">
      <style:text-properties fo:font-size="16pt" style:font-size-asian="16pt"/>
    </style:style>
    <style:style style:name="T19" style:family="text">
      <style:text-properties fo:language="none" fo:country="none" style:language-asian="none" style:country-asian="none"/>
    </style:style>
    <style:style style:name="T20" style:family="text"/>
    <style:style style:name="fr1" style:family="graphic" style:parent-style-name="Frame">
      <style:graphic-properties style:wrap="dynamic" style:number-wrapped-paragraphs="no-limit" style:vertical-pos="from-top" style:vertical-rel="paragraph" style:horizontal-pos="from-left" style:horizontal-rel="page" fo:background-color="#ffffff" style:background-transparency="100%" fo:padding="0.026cm" fo:border="none">
        <style:background-image/>
      </style:graphic-properties>
    </style:style>
    <style:style style:name="fr2" style:family="graphic" style:parent-style-name="Graphics">
      <style:graphic-properties fo:margin-left="0.319cm" fo:margin-right="0.319cm" style:wrap="parallel" style:number-wrapped-paragraphs="no-limit" style:wrap-contour="true" style:wrap-contour-mode="outsid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6">DON DOMINGO ARIAS RODRIGUEZ, SECRETARIO GENERAL DEL AYUNTAMIENTO DE MOGAN (LAS PALMAS).-</text:p>
      <text:p text:style-name="P10"/>
      <text:p text:style-name="P7"><text:span text:style-name="T2"><text:tab/>CERTIFICA: </text:span><text:span text:style-name="T3">Que el Pleno de este Ayuntamiento, en sesión ordinaria celebrada el día 23 DE JULIO DE 2012, adoptó, el siguiente acuerdo:</text:span></text:p>
      <text:p text:style-name="P6"/>
      <text:p text:style-name="P11"><text:span text:style-name="T6">“2º.- ÁREA DE</text:span><text:span text:style-name="T5"> </text:span><text:span text:style-name="T6">ECONOMÍA.</text:span><text:span text:style-name="T5"> </text:span></text:p>
      <text:p text:style-name="P12"/>
      <text:p text:style-name="P13">2.1.- SOLICITUD DE COMPATIBILIDAD DE D. ANTONIO LUJÁN LLOVET, PERSONAL LABORAL DE ESTE AYUNTAMIENTO. </text:p>
      <text:p text:style-name="P19"/>
      <text:p text:style-name="P20">Por mí, el Secretario, se da lectura a la siguiente Propuesta dictaminada, que literalmente dice:</text:p>
      <text:p text:style-name="P19"/>
      <text:p text:style-name="P1"><text:span text:style-name="T12">“Visto <text:s/>el <text:s text:c="2"/>escrito de <text:s/>D. Antonio Luján LLovet, <text:s/>R.E. Nº 7.949 de 01/06/2.012, en el que <text:s/>EXPONE, <text:s/>que deseando realizar actividades laborales como conductor de vehículo autotaxis en el Municipio de Mogán en jornadas comprendidas en las tardes y noches de lunes a viernes y durante todo el día en sábados, domingos y festivos de acuerdo a lo dispuesto en el Reglamento Municipal de Autotaxis y compatibilizándolas con el desarrollo de mi trabajo como empleado público, necesito de la autorización de este Iltre Ayuntamiento para el desarrollo de las mismas. En consecuencia SOLICITA, La concesión de compatibilidad en los términos legalmente establecidos para la realización de actividades laborales como conductor de vehículo autotaxis en el Municipio de Mogán en horarios comprendidos fuera de la jornada laboral como empleado público, y se modifique el actual importe del complemento específico estableciéndolo en la cantidad máxima legalmente permitida. <text:s/>RESULTA QUE, </text:span></text:p>
      <text:p text:style-name="P2"/>
      <text:p text:style-name="P11"><text:span text:style-name="T12"><text:s/>PRIMERO.- </text:span><text:span text:style-name="T9">Considerando <text:s/>que en el art. 2, c) de la <text:s/>Ley <text:s/>53/1984, <text:s/>de 26 de diciembre, de incompatibilidades del personal al servicio de las Administraciones Públicas, <text:s/>se estipula que es de aplicación al personal al servicio de las Corporaciones Locales y de los Organismos de ellas dependientes. </text:span></text:p>
      <text:p text:style-name="P35"><text:span text:style-name="T9">Asimismo el art. 14 de la <text:s/>anteriormente mencionada Ley 53/1984, de incompatibilidades dispone que </text:span><text:span text:style-name="T10">“el <text:s/>ejercicio de <text:s/>actividades profesionales, laborales</text:span><text:span text:style-name="T11">, </text:span><text:span text:style-name="T10">mercantiles o industriales fuera de las Administraciones Públicas requerirá el previo reconocimiento de compatibilidad….”</text:span></text:p>
      <text:p text:style-name="P3"/>
      <text:p text:style-name="P35"><text:span text:style-name="T12">SEGUNDO.- </text:span><text:span text:style-name="T9">Visto el art. 16.1 <text:s/>de la <text:s/>Ley de incompatibilidades 53/1984, de 26 de diciembre, donde se señala que:</text:span></text:p>
      <text:p text:style-name="P33"><text:tab/>“ No podrá autorizarse o reconocerse compatibilidad <text:s/>al personal funcionario, al personal eventual y al personal laboral cuando las retribuciones complementarias que tengan derecho a percibir del apartado b) del artículo 24 del presente Estatuto incluyan el factor de incompatibilidad al retribuido por arancel y al personal directivo, incluido el sujeto a la relación laboral de carácter especial de alta dirección”.</text:p>
      <text:p text:style-name="P33"/>
      <text:p text:style-name="P32"><text:span text:style-name="T10"><text:s text:c="13"/></text:span><text:span text:style-name="T9">En el art. 16.4, de la señalada Ley de Incompatibilidades, se establece que:</text:span></text:p>
      <text:p text:style-name="P33"><text:tab/> <text:s/>“Asimismo, por excepción y sin perjuicio de las limitaciones establecidas en los artículos 1º.3, 11, 12, y 13 de la presente ley podrá reconocerse compatibilidad para el ejercicio de actividades privadas al personal que desempeñe puestos de trabajo que comporten la percepción de complementos específicos o concepto equiparable cuya cuantía no supere <text:s/>el <text:s/>30 por 100 de su retribución básica excluidos los conceptos que tengan su origen en la antigüedad.”</text:p>
      <text:p text:style-name="P32"><text:span text:style-name="T9"><text:tab/>TERCERO.- </text:span><text:span text:style-name="T12">Visto el <text:s/>informe emitido por el funcionario adscrito al área de Transportes, de 18 de junio de 2.012 que literalmente dice: </text:span></text:p>
      <text:p text:style-name="P34"><text:soft-page-break/></text:p>
      <text:p text:style-name="P24"><text:span text:style-name="T10">“JOSE LUIS MIRANDA LOPEZ, funcionario municipal de este Iltre. Ayuntamiento adscrito al área de Transportes, <text:s/>en relación al asunto de referencia y visto el escrito RS nº 4525 de fecha 06/06/2012 del Departamento de Recursos Humanos sobre solicitud de D. Antonio Luján Llovet, emite el siguiente</text:span></text:p>
      <text:p text:style-name="P21"/>
      <text:p text:style-name="P21">INFORME</text:p>
      <text:p text:style-name="P21"/>
      <text:p text:style-name="P21">ANTECEDENTES.- D. Antonio Luján Llovet, en calidad de empleado público de este Iltre. Ayuntamiento, en escrito registro de entrada nº 7.949 de fecha 01.06.2012 expone que deseando realizar actividades laborales como conductor de vehículos autotaxis en el Municipio de Mogán en jornadas comprendidas en las tardes y noches de lunes a viernes y durante todo el día en sábados, domingos y festivos de acuerdo a lo dispuesto en el Reglamento Municipal de Autotaxis y compatibilizándolas con el desarrollo de mi trabajo como empleado público solicita:</text:p>
      <text:p text:style-name="P21"/>
      <text:p text:style-name="P21">La concesión de compatibilidad en los términos legalmente establecidos para la realización de actividades laborales como conductor de vehículos autotaxis en el municipio de Mogán en horarios comprendidos fuera de la jornada laboral como empleado público.</text:p>
      <text:p text:style-name="P21"/>
      <text:p text:style-name="P29"><text:span text:style-name="T10">NORMATIVA APLICABLE.- Para los solicitantes de prestación del servicio del taxi como conductor asalariado resulta de aplicación la siguiente normativa: l</text:span><text:span text:style-name="T13">a Ley 13/2007, de 17 de mayo, de Ordenación del Transporte por Carretera de Canarias (LOTCC) y el Reglamento Municipal de Autotaxis (RMA) aprobado en sesión plenaria de este Iltre. Ayuntamiento del día 09.09.2005 y publicado en el BOP de Las Palmas el 24.10.2005.</text:span></text:p>
      <text:p text:style-name="P30"/>
      <text:p text:style-name="P31">La LOTCC, al respecto dispone lo siguiente:</text:p>
      <text:p text:style-name="P30">Artículo 80.2.- Los servicios de taxi se rigen por lo dispuesto en esta Ley, en los reglamentos que la desarrollen, así como por las Ordenanzas aprobadas por los municipios o por la entidad pública competente en las áreas de prestación conjunta y en las zonas sensibles.</text:p>
      <text:p text:style-name="P29"><text:span text:style-name="T10">Artículo 84.1.b). </text:span><text:span text:style-name="T13">El servicio del taxi puede ser prestado personalmente por los titulares <text:s/>de la licencia o mediante la contratación de conductores asalariados. En este último caso, las personas contratadas han de tener el certificado habilitante para ejercer la profesión. Queda prohibida la contratación de personas que carezcan del correspondiente certificado…La verificación de los conocimientos, la expedición y el control de la certificación corresponde a los Ayuntamientos; salvo cuando la licencia tenga ámbito insular en que dichas competencias corresponderán a los Cabildos Insulares.</text:span></text:p>
      <text:p text:style-name="P31"/>
      <text:p text:style-name="P31">Disposición transitoria séptima.- Aplicación transitoria de normas reglamentarias.</text:p>
      <text:p text:style-name="P31">2.- Hasta tanto se proceda al desarrollo reglamentario, serán de aplicación, en lo que sea compatible con la presente Ley, las normas estatales reguladoras de los distintos tipos de transporte por carretera, en particular en cuanto a los taxis, el Reglamento Nacional de los Servicios urbanos e interurbanos de transportes en automóviles ligeros, aprobado por Real Decreto 763/1979, de 16 de marzo.</text:p>
      <text:p text:style-name="P31">Disposición derogatoria única. Derogación.</text:p>
      <text:p text:style-name="P31">Quedan derogadas cuantas normas legales y reglamentarias se opongan a lo dispuesto en la presente Ley.</text:p>
      <text:p text:style-name="P31"/>
      <text:p text:style-name="P30">En consecuencia, se deducen las siguientes:</text:p>
      <text:p text:style-name="P30">CONCLUSIONES:</text:p>
      <text:p text:style-name="P29"><text:span text:style-name="T10">Primero.- En lo que respecta al área de transportes de este Iltre. Ayuntamiento y a los efectos de determinar los requisitos que deben reunir los solicitantes del permiso municipal de conductor de autotaxi ha <text:s/>de cumplirse lo dispuesto en la </text:span><text:span text:style-name="T13">LOTCC</text:span><text:span text:style-name="T10">, que en su artículo 84.1.b) dispone que <text:s/></text:span><text:span text:style-name="T13">el servicio del taxi puede ser prestado mediante la contratación </text:span><text:soft-page-break/><text:span text:style-name="T13">de conductores asalariados. Las personas contratadas han de tener el certificado habilitante para ejercer la profesión. Queda prohibida la contratación de personas que carezcan del correspondiente certificado.</text:span></text:p>
      <text:p text:style-name="P31"/>
      <text:p text:style-name="P11"><text:span text:style-name="T13">L</text:span><text:span text:style-name="T10">a dedicación exclusiva y la incompatibilidad profesional con otra profesión no están contempladas en la </text:span><text:span text:style-name="T13">LOTCC.</text:span></text:p>
      <text:p text:style-name="P14"/>
      <text:p text:style-name="P29"><text:span text:style-name="T10">Por otra parte, el </text:span><text:span text:style-name="T13">Reglamento Municipal de Autotaxis publicado en el BOP de Las Palmas el 24.10.2005, entró en vigor en fecha anterior a la Ley 13/2007, y ha perdido vigencia en materia de requisitos para la obtención del </text:span><text:span text:style-name="T10">permiso municipal de conductor de autotaxi al quedar </text:span><text:span text:style-name="T13">derogadas cuantas normas legales y reglamentarias se opongan a lo dispuesto en la presente Ley</text:span><text:span text:style-name="T10">.</text:span></text:p>
      <text:p text:style-name="P30"/>
      <text:p text:style-name="P8"><text:tab/>En consecuencia, ni la dedicación exclusiva ni la incompatibilidad profesional son exigibles tras la entrada en vigor de la Ley 13/2007. Por otra parte, las Ordenanzas Municipales no pueden imponer esas exigencias puesto que las materias que pueden regular son las recogidas en el artículo 84.2 de la Ley 13/2007, entre las que no aparece la fijación de requisitos para la obtención de la licencia.</text:p>
      <text:p text:style-name="P21"/>
      <text:p text:style-name="P24"><text:span text:style-name="T10">Segundo.- Respecto a lo solicitado por D. Antonio Luján Llovet de realizar actividades como conductor de vehículo autotaxi en jornadas comprendidas fuera de su horario habitual de trabajo y compatibilizándolo con el mismo, se determina, en lo concerniente al área de transportes, que lo dispuesto en el artículo 84.1.b) de la <text:s/></text:span><text:span text:style-name="T13">LOTCC no exige la exclusividad para la </text:span><text:span text:style-name="T10">realización de dichas tareas permitiendo en consecuencia las mismas, debiendo para ello estar en posesión del </text:span><text:span text:style-name="T13">certificado habilitante, es decir, el </text:span><text:span text:style-name="T10">permiso municipal de conductor de autotaxi. </text:span></text:p>
      <text:p text:style-name="P22"/>
      <text:p text:style-name="P24"><text:span text:style-name="T13">Por todo ello, y en virtud de lo solicitado por la Concejala Delegada en materia de Recursos Humanos </text:span><text:span text:style-name="T10">de fecha 5 de junio de 2012 se emite el presente informe a los efectos oportunos. “</text:span></text:p>
      <text:p text:style-name="P22"/>
      <text:p text:style-name="P32"><text:span text:style-name="T12"><text:s text:c="11"/>CUARTO.- Vista la <text:s/>Resolución de 20 de diciembre de 2011, de la Secretaría de Estado para la Función Pública, por la que se publica el Acuerdo <text:s/>del Consejo de Ministros de 16 de diciembre de 2.011, por el que se aprueba el procedimiento para la reducción, a petición propia, del complemento específico de los funcionarios de la Administración General del Estado pertenecientes a los Subgrupos C1, C2 y E y se autoriza la superación, para el personal al servicio de la Administración General del Estado, del límite previsto en el artículo 7.1 de la Ley 53/1984, de 26 de diciembre, de incompatibilidades del personal al servicio de las Administraciones Públicas.</text:span></text:p>
      <text:p text:style-name="P34"/>
      <text:p text:style-name="P4"><text:span text:style-name="T12"><text:s text:c="11"/>QUINTO.-</text:span><text:span text:style-name="T14"> </text:span><text:span text:style-name="T12">Por acuerdo Plenario adoptado el <text:s/>4 <text:s/>de julio <text:s/>de 2.012, se efectuó la aprobación definitiva del presupuesto general para el ejercicio de 2.012 y de la plantilla que comprende los puestos de trabajos reservados a funcionarios, personal laboral fijo, laboral temporal, indefinidos, eventuales y Plan Estratégico de Subvenciones, <text:s/>el cuál fue publicado en el Boletín Oficial de La Provincia de Las Palmas Número 87, de 6 <text:s/>de julio <text:s/>de 2.012, <text:s/>en la <text:s/>cuál figuran dentro del apartado de personal laboral fijo, el puesto de auxiliares <text:s/>de notificaciones perteneciente al grupo D, Nivel 18, correspondiente al trabajador laboral D. Antonio Luján LLovet, equivalente al Subgrupo C2 del personal funcionario. <text:s text:c="8"/></text:span></text:p>
      <text:p text:style-name="P36"><text:s text:c="9"/></text:p>
      <text:p text:style-name="P37"><text:span text:style-name="T9"><text:s text:c="13"/></text:span><text:span text:style-name="T12">Por todo lo anteriormente expuesto y demás normativa de pertinente aplicación, se propone al <text:s/>Alcalde-Presidente, para <text:s/>la posible inclusión <text:s/>en el orden del día <text:s/>de la próxima sesión plenaria, <text:s/>como órgano para resolver, la adopción del siguiente acuerdo:</text:span></text:p>
      <text:p text:style-name="P5"/>
      <text:p text:style-name="P32"><text:span text:style-name="T8"><text:tab/></text:span><text:span text:style-name="T15">Primero.-</text:span><text:span text:style-name="T12"> Declarar la compatibilidad a Don Antonio Luján LLovet, personal laboral fijo de este ayuntamiento con D.N.I. ***713***, entre la actividad pública como personal </text:span><text:soft-page-break/><text:span text:style-name="T12">laboral fijo de este ayuntamiento, con <text:s/>categoría profesional <text:s/>de <text:s/>Auxiliar de Notificaciones, Grupo D, equivalente al Subgrupo C2 del personal funcionario, <text:s/>y la actividad privada de <text:s/>Conductor de Vehículos Autotaxis, al amparo de lo dispuesto en <text:s/>la legislación señalada en el cuerpo de la presente propuesta de resolución.</text:span></text:p>
      <text:p text:style-name="P34"/>
      <text:p text:style-name="P32"><text:span text:style-name="T12"><text:s text:c="11"/></text:span><text:span text:style-name="T15">Segundo.- </text:span><text:span text:style-name="T12">La mencionada compatibilidad conllevará la reducción del complemento específico, que no podrá superar el 30 por cien <text:s/>de la retribución básica excluida la antigüedad. El interesado deberá permanecer en esta situación como mínimo seis meses desde la fecha de la efectividad de la renuncia, una vez transcurrido dicho plazo podrá volver a solicitar la modificación del complemento específico.</text:span></text:p>
      <text:p text:style-name="P9"><text:s text:c="12"/></text:p>
      <text:p text:style-name="P32"><text:span text:style-name="T15"><text:tab/>Tercero.-</text:span><text:span text:style-name="T12"> Notificar este acuerdo al <text:s/>Interesado, al Comité de Empresa, al departamento de Recursos Humanos, <text:s/>así como a la Intervención General, con los recursos que procedan”.</text:span></text:p>
      <text:p text:style-name="P23"/>
      <text:p text:style-name="P15">Por unanimidad de los miembros Corporativos presentes se acuerda la aprobación de la presente Propuesta de acuerdo”. </text:p>
      <text:p text:style-name="P16"/>
      <text:p text:style-name="P17">Y para que así conste y surta los efectos oportunos, expedido la presente certificación de orden y con el visto bueno del Sr. Alcalde-Presidente, en aplicación de lo dispuesto en los artículos <text:s/>144 de la Ley R. Jurídico 14/1990 y 205 del Reglamento de Organización, Funcionamiento y Régimen Jurídico de las entidades Locales, en Mogán, a siete de septiembre de dos mil doce.</text:p>
      <text:p text:style-name="P18"/>
      <text:p text:style-name="P17">El Alcalde-President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Courier New" svg:font-family="'Courier New'" style:font-family-generic="modern"/>
    <style:font-face style:name="Arial2" svg:font-family="Arial" style:font-family-generic="swiss"/>
    <style:font-face style:name="Microsoft YaHei" svg:font-family="'Microsoft YaHei'"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es" fo:country="ES"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size="10pt" fo:language="es" fo:country="ES"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 style:font-size-complex="14pt"/>
    </style:style>
    <style:style style:name="Text_20_body" style:display-name="Text body" style:family="paragraph" style:parent-style-name="Standard" style:class="text">
      <style:paragraph-properties fo:text-align="justify" style:justify-single-word="false"/>
      <style:text-properties fo:font-size="12pt" fo:language="es" fo:country="ES" style:font-size-asian="12pt" style:font-size-complex="12pt"/>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1" style:display-name="Heading 1" style:family="paragraph" style:parent-style-name="Standard" style:next-style-name="Standard" style:default-outline-level="1" style:class="text">
      <style:paragraph-properties fo:keep-with-next="always"/>
      <style:text-properties fo:font-size="12pt" fo:language="es" fo:country="ES" style:font-size-asian="12pt"/>
    </style:style>
    <style:style style:name="Heading_20_8" style:display-name="Heading 8" style:family="paragraph" style:parent-style-name="Standard" style:next-style-name="Standard" style:default-outline-level="8" style:class="text">
      <style:paragraph-properties fo:margin-top="0.423cm" fo:margin-bottom="0.106cm"/>
      <style:text-properties fo:font-size="12pt" fo:font-style="italic" style:font-size-asian="12pt" style:font-style-asian="italic" style:font-size-complex="12pt" style:font-style-complex="italic"/>
    </style:style>
    <style:style style:name="Header" style:family="paragraph" style:parent-style-name="Standard" style:class="extra">
      <style:paragraph-properties>
        <style:tab-stops>
          <style:tab-stop style:position="7.795cm" style:type="center"/>
          <style:tab-stop style:position="15.589cm" style:type="right"/>
        </style:tab-stops>
      </style:paragraph-properties>
    </style:style>
    <style:style style:name="Footer" style:family="paragraph" style:parent-style-name="Standard" style:class="extra">
      <style:paragraph-properties>
        <style:tab-stops>
          <style:tab-stop style:position="7.795cm" style:type="center"/>
          <style:tab-stop style:position="15.589cm" style:type="right"/>
        </style:tab-stops>
      </style:paragraph-properties>
    </style:style>
    <style:style style:name="Text_20_body_20_indent" style:display-name="Text body indent" style:family="paragraph" style:parent-style-name="Standard" style:class="text">
      <style:paragraph-properties fo:margin-left="0cm" fo:margin-right="0cm" fo:text-align="justify" style:justify-single-word="false" fo:text-indent="1.249cm" style:auto-text-indent="false"/>
      <style:text-properties fo:font-size="12pt" fo:language="es" fo:country="ES" style:text-underline-style="solid" style:text-underline-width="auto" style:text-underline-color="font-color" fo:font-weight="bold" style:font-size-asian="12pt" style:font-weight-asian="bold" style:font-size-complex="12pt"/>
    </style:style>
    <style:style style:name="Sangría_20_2_20_de_20_t._20_independiente" style:display-name="Sangría 2 de t. independiente" style:family="paragraph" style:parent-style-name="Standard">
      <style:paragraph-properties fo:margin-left="2.501cm" fo:margin-right="0cm" fo:text-align="justify" style:justify-single-word="false" fo:text-indent="-1cm" style:auto-text-indent="false"/>
      <style:text-properties fo:font-size="12pt" style:font-size-asian="12pt" style:font-size-complex="12pt"/>
    </style:style>
    <style:style style:name="Texto_20_sin_20_formato" style:display-name="Texto sin formato" style:family="paragraph" style:parent-style-name="Standard">
      <style:text-properties style:font-name="Courier New" fo:font-size="12pt" style:font-size-asian="12pt" style:font-name-complex="Courier New" style:font-size-complex="12pt"/>
    </style:style>
    <style:style style:name="Frame_20_contents" style:display-name="Frame contents" style:family="paragraph" style:parent-style-name="Text_20_body" style:class="extra"/>
    <style:style style:name="Texto_20_independiente_20_2" style:display-name="Texto independiente 2" style:family="paragraph" style:parent-style-name="Standard">
      <style:paragraph-properties fo:margin-top="0cm" fo:margin-bottom="0.212cm" fo:line-height="200%"/>
    </style:style>
    <style:style style:name="WW8Num1z0" style:family="text">
      <style:text-properties style:font-name="Symbol" style:font-name-complex="Symbo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style:font-name-complex="Symbol"/>
    </style:style>
    <style:style style:name="Fuente_20_de_20_párrafo_20_predeter." style:display-name="Fuente de párrafo predeter." style:family="text"/>
    <style:style style:name="Page_20_Number" style:display-name="Page Number" style:family="text" style:parent-style-name="Fuente_20_de_20_párrafo_20_predeter."/>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text:style-name="WW8Num1z7"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text-properties fo:font-size="16pt" fo:language="none" fo:country="none" style:font-size-asian="16pt" style:language-asian="none" style:country-asian="none"/>
    </style:style>
    <style:style style:name="MP2" style:family="paragraph" style:parent-style-name="Header">
      <style:text-properties fo:font-size="16pt" style:font-size-asian="16pt"/>
    </style:style>
    <style:style style:name="MP3" style:family="paragraph" style:parent-style-name="Standard">
      <style:paragraph-properties fo:margin-left="-2.501cm" fo:margin-right="0.635cm" fo:text-align="center" style:justify-single-word="false" fo:text-indent="0cm" style:auto-text-indent="false"/>
    </style:style>
    <style:style style:name="MT1" style:family="text">
      <style:text-properties fo:font-size="16pt" style:font-size-asian="16pt"/>
    </style:style>
    <style:style style:name="MT2" style:family="text">
      <style:text-properties fo:language="none" fo:country="none" style:language-asian="none" style:country-asian="none"/>
    </style:style>
    <style:style style:name="MT3" style:family="text"/>
    <style:style style:name="MT4" style:family="text">
      <style:text-properties fo:font-size="8pt" fo:language="es" fo:country="ES" style:font-size-asian="8pt"/>
    </style:style>
    <style:style style:name="Mfr1" style:family="graphic" style:parent-style-name="Graphics">
      <style:graphic-properties fo:margin-left="0.319cm" fo:margin-right="0.319cm" style:wrap="parallel" style:number-wrapped-paragraphs="no-limit" style:wrap-contour="true" style:wrap-contour-mode="outsid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wrap="dynamic" style:number-wrapped-paragraphs="no-limit" style:vertical-pos="from-top" style:vertical-rel="paragraph" style:horizontal-pos="from-left" style:horizontal-rel="page" fo:background-color="#ffffff" style:background-transparency="100%" fo:padding="0.026cm" fo:border="none">
        <style:background-image/>
      </style:graphic-properties>
    </style:style>
    <style:page-layout style:name="Mpm1">
      <style:page-layout-properties fo:page-width="21.001cm" fo:page-height="29.7cm" style:num-format="1" style:print-orientation="portrait" fo:margin-top="0.499cm" fo:margin-bottom="0.977cm" fo:margin-left="4.001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4.731cm" fo:margin-bottom="4.632cm" style:dynamic-spacing="true"/>
      </style:header-style>
      <style:footer-style>
        <style:header-footer-properties fo:min-height="1.023cm" fo:margin-top="0.924cm" style:dynamic-spacing="true"/>
      </style:footer-style>
    </style:page-layout>
    <style:page-layout style:name="Mpm2">
      <style:page-layout-properties fo:page-width="21.001cm" fo:page-height="29.7cm" style:num-format="1" style:print-orientation="portrait" fo:margin-top="5.23cm" fo:margin-bottom="2cm" fo:margin-left="4.001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style:header-style>
      <style:footer-style>
        <style:header-footer-properties fo:min-height="0cm"/>
      </style:footer-style>
    </style:page-layout>
  </office:automatic-styles>
  <office:master-styles>
    <style:master-page style:name="Standard" style:page-layout-name="Mpm1">
      <style:header>
        <text:p text:style-name="MP1"><draw:frame draw:style-name="Mfr1" draw:name="gráficos1" text:anchor-type="char" svg:x="-2.223cm" svg:y="-0.489cm" svg:width="1.339cm" svg:height="2.79cm" draw:z-index="3"><draw:image xlink:href="Pictures/10000000000000D0000001B4AAA9242A.png" xlink:type="simple" xlink:show="embed" xlink:actuate="onLoad"/><draw:contour-polygon svg:width="208px" svg:height="432px" svg:viewBox="0 0 208 432" draw:points="0,0 0,432 208,432 208,0" draw:recreate-on-edit="false"/></draw:frame></text:p>
        <text:p text:style-name="MP2"/>
        <text:p text:style-name="Header"><text:span text:style-name="MT1">ILTRE. AYUNTAMIENTO DE MOGÁN</text:span><text:span text:style-name="MT2"> </text:span></text:p>
      </style:header>
      <style:footer>
        <text:p text:style-name="MP3"><draw:frame draw:style-name="Mfr2" draw:name="Marco1" text:anchor-type="char" svg:x="18.322cm" svg:y="0.002cm" svg:width="0.439cm" svg:height="0.404cm" draw:z-index="7"><draw:text-box><text:p text:style-name="Footer"><text:span text:style-name="Page_20_Number"><text:page-number text:select-page="current">4</text:page-number></text:span></text:p></draw:text-box></draw:frame><text:span text:style-name="MT4">C/. General Franco, 6 – C.P. 35140 – Mogán – Las Palmas – Tlfno. 928 15 88 00 - <text:s/>Fax 928 56 91 66 – Nº Registro 01350120 – C.I.F.: P – 3501300 - B</text:span></text:p>
        <text:p text:style-name="Footer"/>
      </style:footer>
    </style:master-page>
    <style:master-page style:name="First_20_Page" style:display-name="First Page" style:page-layout-name="Mpm2" style:next-style-name="Standard">
      <style:header>
        <text:p text:style-name="Standard"/>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PHD</dc:title>
    <meta:initial-creator>Iltre Ayto de Mogan</meta:initial-creator>
    <meta:creation-date>2012-10-03T11:35:00</meta:creation-date>
    <dc:creator>fquintana</dc:creator>
    <dc:date>2012-10-03T12:48:00</dc:date>
    <meta:print-date>2012-10-03T10:20:00</meta:print-date>
    <meta:editing-cycles>3</meta:editing-cycles>
    <meta:editing-duration>PT1H10M</meta:editing-duration>
    <meta:document-statistic meta:table-count="0" meta:image-count="1" meta:object-count="0" meta:page-count="4" meta:paragraph-count="47" meta:word-count="1832" meta:character-count="11963"/>
    <meta:generator>OpenOffice/4.1.15$Win32 OpenOffice.org_project/4115m2$Build-9813</meta:generator>
  </office:meta>
</office:document-meta>
</file>