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0000000055600000246845735F2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Arial" svg:font-family="Arial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P1" style:family="paragraph" style:parent-style-name="Standard">
      <style:text-properties fo:font-weight="bold" style:font-weight-asian="bold" style:font-weight-complex="bold"/>
    </style:style>
    <style:style style:name="P2" style:family="paragraph" style:parent-style-name="Standard">
      <style:paragraph-properties fo:line-height="100%"/>
      <style:text-properties fo:font-weight="bold" style:font-weight-asian="bold" style:font-weight-complex="bold"/>
    </style:style>
    <style:style style:name="P3" style:family="paragraph" style:parent-style-name="Standard">
      <style:paragraph-properties fo:line-height="100%"/>
    </style:style>
    <style:style style:name="P4" style:family="paragraph" style:parent-style-name="Standard" style:master-page-name="Standard">
      <style:paragraph-properties style:page-number="1"/>
      <style:text-properties fo:font-weight="bold" style:font-weight-asian="bold" style:font-weight-complex="bold"/>
    </style:style>
    <style:style style:name="T1" style:family="text">
      <style:text-properties fo:font-weight="bold" style:font-weight-asian="bold" style:font-weight-complex="bold"/>
    </style:style>
    <style:style style:name="fr1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>
        <style:background-image/>
      </style:graphic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<draw:frame draw:style-name="fr1" draw:name="Picture 100" text:anchor-type="char" svg:x="0.208cm" svg:y="0.161cm" svg:width="4.449cm" svg:height="2.011cm" draw:z-index="0"><draw:image xlink:href="Pictures/100000000000055600000246845735F2.png" xlink:type="simple" xlink:show="embed" xlink:actuate="onLoad"/></draw:frame></text:p>
      <text:p text:style-name="P1"/>
      <text:p text:style-name="P1"/>
      <text:p text:style-name="P1"/>
      <text:p text:style-name="P1"/>
      <text:p text:style-name="P1"/>
      <text:p text:style-name="P1">Información sobre Empleo en el sector público – liberados sindicales</text:p>
      <text:p text:style-name="P1"/>
      <text:p text:style-name="Standard"><text:span text:style-name="T1">Durante el año 2023</text:span>, este Ayuntamiento <text:span text:style-name="T1">no contó con liberados sindicales.</text:span></text:p>
      <text:p text:style-name="Standard">Las horas sindicales del personal laboral son 30 horas mensuales por cada delegado.</text:p>
      <text:p text:style-name="Standard">Las horas sindicales del personal funcionario son 20 horas mensuales por cada delegado.</text:p>
      <text:p text:style-name="Standard"/>
      <text:p text:style-name="P1">Junta de Personal:</text:p>
      <text:p text:style-name="Standard"/>
      <text:p text:style-name="P3">Miguel Cruz Jiménez (SEPCA)</text:p>
      <text:p text:style-name="P3"/>
      <text:p text:style-name="P3">Eulalia Navarro Hernández (SEPCA)</text:p>
      <text:p text:style-name="P3"/>
      <text:p text:style-name="P3">Carmen Sarmiento Afonso (SEPCA)</text:p>
      <text:p text:style-name="P3"/>
      <text:p text:style-name="P3">Antonio Ojeda Pérez (UGT)<text:line-break/></text:p>
      <text:p text:style-name="P3">David Rodríguez Cordero (CSIF)</text:p>
      <text:p text:style-name="P3"/>
      <text:p text:style-name="P3">Yanira Oliva Sánchez (CSIF)</text:p>
      <text:p text:style-name="P3"/>
      <text:p text:style-name="P3">Ángel León Miranda (SPPLB)</text:p>
      <text:p text:style-name="P3"/>
      <text:p text:style-name="P3">Raúl Ravelo Guerra (SPPLB)</text:p>
      <text:p text:style-name="P3"/>
      <text:p text:style-name="P3">Jose Antonio Glez Martel (SPPLB)</text:p>
      <text:p text:style-name="P3"/>
      <text:p text:style-name="P3"/>
      <text:p text:style-name="P3"/>
      <text:p text:style-name="P2">Comité de Empresa</text:p>
      <text:p text:style-name="P3"/>
      <text:p text:style-name="P3">María del Rosario Trujillo Rodríguez (SEPCA)</text:p>
      <text:p text:style-name="P3"/>
      <text:p text:style-name="P3">Paula María Gil <text:s/>Cáceres (SEPCA)</text:p>
      <text:p text:style-name="P3"/>
      <text:p text:style-name="P3">Olga Santana Martín (SEPCA)</text:p>
      <text:p text:style-name="P3"/>
      <text:p text:style-name="P3">Beatríz Suárez Suárez (SEPCA)</text:p>
      <text:p text:style-name="P3"/>
      <text:p text:style-name="P3">Jose María Marrero Ojeda (SEPCA)</text:p>
      <text:p text:style-name="P3"/>
      <text:p text:style-name="P3">Esther Melián González (CCOO)</text:p>
      <text:p text:style-name="P3"/>
      <text:p text:style-name="P3">Rayco Moreno Cruz (CCOO)</text:p>
      <text:p text:style-name="P3"/>
      <text:p text:style-name="P3">Davinia Vega Calero (CSIF)</text:p>
      <text:p text:style-name="P3"/>
      <text:p text:style-name="P3">Francisco Javier Rodríguez Hernández (CSIF)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Arial" svg:font-family="Arial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s" fo:country="ES" style:letter-kerning="false" style:font-size-asian="11pt" style:language-asian="zh" style:country-asian="CN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Arial" fo:font-size="11pt" fo:language="es" fo:country="ES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loext:contextual-spacing="false" fo:margin-top="0.423cm" fo:margin-bottom="0.212cm" fo:keep-with-next="always"/>
      <style:text-properties style:font-name="Liberation Sans" fo:font-size="14pt" style:font-name-asian="Linux Libertine G" style:font-size-asian="14pt" style:font-name-complex="Linux Libertine G" style:font-size-complex="14pt"/>
    </style:style>
    <style:style style:name="Text_20_body" style:display-name="Text body" style:family="paragraph" style:parent-style-name="Standard" style:class="text">
      <style:paragraph-properties loext:contextual-spacing="false" fo:margin-top="0cm" fo:margin-bottom="0.247cm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loext:contextual-spacing="false"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loext:contextual-spacing="false" fo:margin-top="0.706cm" fo:margin-bottom="0.212cm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loext:contextual-spacing="false" fo:margin-top="0.635cm" fo:margin-bottom="0.212cm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/>
    </style:style>
    <style:style style:name="Heading_20_3" style:display-name="Heading 3" style:family="paragraph" style:parent-style-name="normal" style:next-style-name="Standard" style:default-outline-level="" style:class="text">
      <style:paragraph-properties loext:contextual-spacing="false" fo:margin-top="0.564cm" fo:margin-bottom="0.141cm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loext:contextual-spacing="false" fo:margin-top="0.494cm" fo:margin-bottom="0.141cm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loext:contextual-spacing="false" fo:margin-top="0.423cm" fo:margin-bottom="0.141cm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loext:contextual-spacing="false" fo:margin-top="0.423cm" fo:margin-bottom="0.141cm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/>
    </style:style>
    <style:style style:name="Title" style:family="paragraph" style:parent-style-name="normal" style:next-style-name="Standard" style:default-outline-level="" style:class="chapter">
      <style:paragraph-properties loext:contextual-spacing="false" fo:margin-top="0cm" fo:margin-bottom="0.106cm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loext:contextual-spacing="false" fo:margin-top="0cm" fo:margin-bottom="0.564cm" fo:line-height="100%" fo:keep-together="always" fo:break-before="auto" fo:break-after="auto" fo:keep-with-next="always"/>
      <style:text-properties fo:color="#666666" style:font-name="Arial" fo:font-size="15pt" fo:font-style="normal" style:font-name-asian="Arial1" style:font-size-asian="15pt" style:font-style-asian="normal" style:font-name-complex="Arial1" style:font-size-complex="15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2.54cm" fo:margin-right="2.54cm" style:writing-mode="lr-tb" style:layout-grid-color="#c0c0c0" style:layout-grid-lines="24620" style:layout-grid-base-height="0.176cm" style:layout-grid-ruby-height="0cm" style:layout-grid-mode="none" style:layout-grid-ruby-below="false" style:layout-grid-print="false" style:layout-grid-display="false" style:layout-grid-base-width="0.423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5$Win32 OpenOffice.org_project/4115m2$Build-9813</meta:generator>
    <dc:date>2025-06-04T07:35:10.56</dc:date>
    <meta:editing-duration>PT17M11S</meta:editing-duration>
    <meta:editing-cycles>4</meta:editing-cycles>
    <meta:document-statistic meta:table-count="0" meta:image-count="1" meta:object-count="0" meta:page-count="1" meta:paragraph-count="24" meta:word-count="131" meta:character-count="890"/>
  </office:meta>
</office:document-meta>
</file>