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55600000246845735F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00%"/>
      <style:text-properties fo:font-weight="bold" style:font-weight-asian="bold" style:font-weight-complex="bold"/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 style:master-page-name="Standard">
      <style:paragraph-properties style:page-number="1"/>
      <style:text-properties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Picture 100" text:anchor-type="char" svg:x="0.208cm" svg:y="0.161cm" svg:width="4.449cm" svg:height="2.011cm" draw:z-index="0"><draw:image xlink:href="Pictures/100000000000055600000246845735F2.png" xlink:type="simple" xlink:show="embed" xlink:actuate="onLoad"/></draw:frame></text:p>
      <text:p text:style-name="P1"/>
      <text:p text:style-name="P1"/>
      <text:p text:style-name="P1"/>
      <text:p text:style-name="P1"/>
      <text:p text:style-name="P1"/>
      <text:p text:style-name="P1">Información sobre Empleo en el sector público – liberados sindicales</text:p>
      <text:p text:style-name="P1"/>
      <text:p text:style-name="Standard"><text:span text:style-name="T1">Durante el año 2024,</text:span> este Ayuntamiento <text:span text:style-name="T1">no contó con liberados sindicales.</text:span></text:p>
      <text:p text:style-name="Standard">Las horas sindicales del personal laboral son 30 horas mensuales por cada delegado.</text:p>
      <text:p text:style-name="Standard">Las horas sindicales del personal funcionario son 20 horas mensuales por cada delegado.</text:p>
      <text:p text:style-name="Standard"/>
      <text:p text:style-name="P1">Junta de Personal:</text:p>
      <text:p text:style-name="Standard"/>
      <text:p text:style-name="P3">Miguel Cruz Jiménez (SEPCA)</text:p>
      <text:p text:style-name="P3"/>
      <text:p text:style-name="P3">Eulalia Navarro Hernández (SEPCA)</text:p>
      <text:p text:style-name="P3"/>
      <text:p text:style-name="P3">Carmen Sarmiento Afonso (SEPCA)</text:p>
      <text:p text:style-name="P3"/>
      <text:p text:style-name="P3">Antonio Ojeda Pérez (UGT)<text:line-break/></text:p>
      <text:p text:style-name="P3">David Rodríguez Cordero (CSIF)</text:p>
      <text:p text:style-name="P3"/>
      <text:p text:style-name="P3">Yanira Oliva Sánchez (CSIF)</text:p>
      <text:p text:style-name="P3"/>
      <text:p text:style-name="P3">Ángel León Miranda (SPPLB)</text:p>
      <text:p text:style-name="P3"/>
      <text:p text:style-name="P3">Raúl Ravelo Guerra (SPPLB)</text:p>
      <text:p text:style-name="P3"/>
      <text:p text:style-name="P3">Jose Antonio Glez Martel (SPPLB)</text:p>
      <text:p text:style-name="P3"/>
      <text:p text:style-name="P3"/>
      <text:p text:style-name="P3"/>
      <text:p text:style-name="P2">Comité de Empresa</text:p>
      <text:p text:style-name="P3"/>
      <text:p text:style-name="P3">María del Rosario Trujillo Rodríguez (SEPCA)</text:p>
      <text:p text:style-name="P3"/>
      <text:p text:style-name="P3">Paula María Gil <text:s/>Cáceres (SEPCA)</text:p>
      <text:p text:style-name="P3"/>
      <text:p text:style-name="P3">Olga Santana Martín (SEPCA)</text:p>
      <text:p text:style-name="P3"/>
      <text:p text:style-name="P3">Beatríz Suárez Suárez (SEPCA)</text:p>
      <text:p text:style-name="P3"/>
      <text:p text:style-name="P3">Jose María Marrero Ojeda (SEPCA)</text:p>
      <text:p text:style-name="P3"/>
      <text:p text:style-name="P3">Esther Melián González (CCOO)</text:p>
      <text:p text:style-name="P3"/>
      <text:p text:style-name="P3">Rayco Moreno Cruz (CCOO)</text:p>
      <text:p text:style-name="P3"/>
      <text:p text:style-name="P3">Davinia Vega Calero (CSIF)</text:p>
      <text:p text:style-name="P3"/>
      <text:p text:style-name="P3">Francisco Javier Rodríguez Hernández (CSIF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s" fo:country="ES" style:letter-kerning="fals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es" fo:country="E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Linux Libertine G" style:font-size-asian="14pt" style:font-name-complex="Linux Libertine G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loext:contextual-spacing="false" fo:margin-top="0.706cm" fo:margin-bottom="0.212cm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loext:contextual-spacing="false" fo:margin-top="0.635cm" fo:margin-bottom="0.212cm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loext:contextual-spacing="false" fo:margin-top="0.564cm" fo:margin-bottom="0.141cm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loext:contextual-spacing="false" fo:margin-top="0.494cm" fo:margin-bottom="0.141cm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loext:contextual-spacing="false" fo:margin-top="0cm" fo:margin-bottom="0.106cm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loext:contextual-spacing="false" fo:margin-top="0cm" fo:margin-bottom="0.564cm" fo:line-height="100%" fo:keep-together="always" fo:break-before="auto" fo:break-after="auto" fo:keep-with-next="always"/>
      <style:text-properties fo:color="#666666" style:font-name="Arial" fo:font-size="15pt" fo:font-style="normal" style:font-name-asian="Arial1" style:font-size-asian="15pt" style:font-style-asian="normal" style:font-name-complex="Arial1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date>2025-06-04T07:35:32.09</dc:date>
    <meta:editing-duration>PT17M32S</meta:editing-duration>
    <meta:editing-cycles>5</meta:editing-cycles>
    <meta:document-statistic meta:table-count="0" meta:image-count="1" meta:object-count="0" meta:page-count="1" meta:paragraph-count="24" meta:word-count="131" meta:character-count="890"/>
  </office:meta>
</office:document-meta>
</file>