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Mangal1" svg:font-family="Mangal"/>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entury Gothic" svg:font-family="'Century Gothic'"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SimSun1" svg:font-family="SimSun, 'Arial Unicode MS'" style:font-family-generic="system" style:font-pitch="variable"/>
  </office:font-face-decls>
  <office:automatic-styles>
    <style:style style:name="P1"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text-properties style:font-name="Century Gothic" fo:font-size="8pt" style:font-size-asian="8pt" style:font-name-complex="Century Gothic" style:font-size-complex="8pt"/>
    </style:style>
    <style:style style:name="P2" style:family="paragraph" style:parent-style-name="Standard">
      <style:text-properties style:font-name="Arial" fo:font-size="10pt" style:font-size-asian="10pt" style:font-size-complex="10pt"/>
    </style:style>
    <style:style style:name="P3" style:family="paragraph" style:parent-style-name="Standard">
      <style:paragraph-properties fo:text-align="justify" style:justify-single-word="false"/>
      <style:text-properties style:font-name="Arial" fo:font-size="10pt" style:font-size-asian="10pt" style:font-size-complex="10pt"/>
    </style:style>
    <style:style style:name="P4" style:family="paragraph" style:parent-style-name="Standard">
      <style:paragraph-properties fo:margin-left="1cm" fo:margin-right="1cm" fo:text-align="justify" style:justify-single-word="false" fo:text-indent="0cm" style:auto-text-indent="false"/>
      <style:text-properties style:font-name="Arial" fo:font-size="10pt" fo:font-style="italic" style:font-size-asian="10pt" style:font-style-asian="italic" style:font-size-complex="10pt" style:font-style-complex="italic"/>
    </style:style>
    <style:style style:name="P5" style:family="paragraph" style:parent-style-name="Standard">
      <style:text-properties style:font-name="Arial" fo:font-size="10pt" fo:font-style="italic" style:text-underline-style="none" fo:font-weight="bold" style:font-size-asian="10pt" style:font-style-asian="italic" style:font-weight-asian="bold" style:font-size-complex="10pt" style:font-style-complex="italic" style:font-weight-complex="bold"/>
    </style:style>
    <style:style style:name="P6" style:family="paragraph" style:parent-style-name="Standard">
      <style:text-properties style:font-name="Arial"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P7" style:family="paragraph" style:parent-style-name="Standard">
      <style:paragraph-properties fo:text-align="justify" style:justify-single-word="false"/>
      <style:text-properties style:font-name="Arial" fo:font-size="10pt" fo:font-style="italic" style:font-size-asian="10pt" style:font-style-asian="italic" style:font-size-complex="10pt" style:font-style-complex="italic"/>
    </style:style>
    <style:style style:name="P8" style:family="paragraph" style:parent-style-name="Standard">
      <style:paragraph-properties fo:text-align="justify" style:justify-single-word="false"/>
      <style:text-properties style:font-name="Arial" fo:font-size="10pt" fo:font-style="italic" fo:font-weight="bold" style:font-size-asian="10pt" style:font-style-asian="italic" style:font-weight-asian="bold" style:font-size-complex="10pt" style:font-style-complex="italic" style:font-weight-complex="bold"/>
    </style:style>
    <style:style style:name="P9" style:family="paragraph" style:parent-style-name="Standard">
      <style:paragraph-properties fo:text-align="justify" style:justify-single-word="false"/>
      <style:text-properties style:font-name="Arial" fo:font-size="10pt" style:font-size-asian="10pt" style:font-size-complex="10pt"/>
    </style:style>
    <style:style style:name="P10" style:family="paragraph" style:parent-style-name="Standard" style:master-page-name="MP0">
      <style:paragraph-properties fo:text-align="center" style:justify-single-word="false" style:page-number="auto" fo:break-before="page"/>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Sect1" style:family="section">
      <style:section-properties fo:background-color="#ffffff" fo:margin-left="0cm" fo:margin-right="0cm" style:editable="false">
        <style:columns fo:column-count="1" fo:column-gap="0cm"/>
        <style:background-image/>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Gastos de viajes, manutención, alojamiento y asistencia a órganos colegiados – año 2023</text:p>
      <text:p text:style-name="P2"/>
      <text:p text:style-name="P2"/>
      <text:p text:style-name="P3">La normativa donde se recoge <text:span text:style-name="T1">cómo se retribuyen los viajes, la manutención, alojamiento y asistencia a órganos colegiados o sociales por parte de los miembros de la Corporación</text:span> viene recogido en las <text:span text:style-name="T1">Bases de Ejecución del Presupuesto del año 2023</text:span>, en concreto en la Disposición Adicional cuarta y quinta, que literalmente dicen:</text:p>
      <text:p text:style-name="P3"/>
      <text:p text:style-name="P3"/>
      <text:p text:style-name="P4">&lt;&lt;CUARTA: GASTOS DE LOCOMOCIÓN Y DIETAS DE LOS MIEMBROS ELECTIVOS DE LA CORPORACIÓN. Serán abonados los gastos de locomoción que se justifiquen en el caso de desplazamientos por comisión de servicio o gestión oficial que previamente haya aprobado la Corporación o su Presidente, según sus competencias. En estos casos se devengarán, asimismo, las dietas correspondientes a la cuantía individual que a continuación se expresa: Dietas manutención derivadas de traslados fuera de la localidad del Presidente y demás miembros electivos de la Corporación: 90,15 € por jornada completa entre islas, 120,20 € para desplazamientos a la Península y 138,23 € al extranjero. Estos importes no incluyen el alojamiento ni el desplazamiento. Para lo no previsto en disposición base será de aplicación lo dispuesto en las normas de aplicación general en las administraciones públicas y en particular lo dispuesto en el RD 462/2002, de 24 de mayo o normas que lo actualicen. </text:p>
      <text:p text:style-name="P4"/>
      <text:p text:style-name="P4">QUINTA: INDEMNIZACIONES A LOS MIEMBROS ELECTIVOS DE LA CORPORACIÓN POR ASISTENCIA A SESIONES DE LOS ÓRGANOS COLEGIADOS Y ASIGNACIONES A LOS GRUPOS POLITICOS MUNICIPALES. En sesión plenaria de fecha 27 de junio de 2015, se adoptó el acuerdo por el que se aprueban las indemnizaciones a los miembros de la Corporación y Grupos Municipales, en los siguientes términos: a) Por asistencia a Plenos: 75,06 € a cada miembro. b) Por asistencia a Comisiones Informativas: 64,34 € a cada miembro por cada sesión, sea cual fuere el número de las celebradas. c) Se establece una asignación a favor de los distintos grupos políticos municipales, en concepto de indemnización para gastos realizados en el ejercicio de sus funciones: <text:s/>- Por cada grupo político: 200 € por grupo-mes - Por cada concejal 120 euros mensuales.&gt;&gt;</text:p>
      <text:p text:style-name="P3"/>
      <text:p text:style-name="P3">Asimismo, para el abono de tales gastos es de aplicación el <text:span text:style-name="T1">Real Decreto 462/2002, de 24 de mayo, sobre indemnizaciones del servicio</text:span>, en concreto, en los artículos siguientes:</text:p>
      <text:p text:style-name="P3"/>
      <text:p text:style-name="P5">&lt;&lt;Artículo 12. Criterios para el devengo y cálculo de las dietas.</text:p>
      <text:p text:style-name="P6"/>
      <text:section text:style-name="Sect1" text:name="a12">
        <text:p text:style-name="P7">1. En las comisiones cuya duración sea igual o inferior a un día natural, en general no se percibirán indemnizaciones por gastos de alojamiento ni de manutención salvo cuando, teniendo la comisión una duración mínima de cinco horas, ésta se inicie antes de las catorce horas y finalice después de las dieciséis horas, supuesto en que se percibirá el 50 por 100 del importe de la dieta por manutención.</text:p>
        <text:p text:style-name="P7">Cuando se trate de personal de vuelo que efectúe una comisión al servicio de altos cargos de la Administración, se podrá percibir, además, gastos de alojamiento correspondientes a un solo día.</text:p>
        <text:p text:style-name="P7"/>
        <text:p text:style-name="P7">2. En las comisiones cuya duración sea igual o menor a veinticuatro horas, pero comprendan parte de dos días naturales, podrán percibirse indemnizaciones por gastos de alojamiento correspondiente a un solo día y los gastos de manutención en las mismas condiciones fijadas en el siguiente apartado para los días de salida y regreso.</text:p>
        <text:p text:style-name="P7">3. En las comisiones cuya duración sea superior a veinticuatro horas se tendrá en cuenta:</text:p>
        <text:p text:style-name="P7">a) En el día de salida se podrán percibir gastos de alojamiento pero no gastos de manutención, salvo que la hora fijada para iniciar la comisión sea anterior a las catorce horas, en que se percibirá el 100 por 100 de dichos gastos, porcentaje que se reducirá al 50 por 100 cuando dicha hora de salida sea posterior a las catorce horas pero anterior a las veintidós horas.</text:p>
        <text:p text:style-name="P7">b) En el día de regreso no se podrán percibir gastos de alojamiento ni de manutención, salvo que la hora fijada para concluir la comisión sea posterior a las catorce horas, en cuyo caso se percibirá, con carácter general, únicamente el 50 por 100 de los gastos de manutención.</text:p>
        <text:p text:style-name="P7">c) En los días intermedios entre los de salida y regreso se percibirán dietas al 100 por 100.</text:p>
        <text:p text:style-name="P7"><text:soft-page-break/>4. En los casos excepcionales, dentro de los supuestos a que se refieren los apartados anteriores, en que la hora de regreso de la comisión de servicio sea posterior a las veintidós horas, y por ello obligue a realizar la cena fuera de la residencia habitual, se hará constar en la Orden de comisión, abonándose adicionalmente el importe, en un 50 por 100, de la correspondiente dieta de manutención, previa justificación con factura o recibo del correspondiente establecimiento.</text:p>
        <text:p text:style-name="P7">5. Las dietas fijadas para las comisiones que se desempeñen fuera del territorio nacional se devengarán, desde el día en que se pase la frontera o se salga del último puerto o aeropuerto nacionales y durante el recorrido y estancia en el extranjero, en las cuantías correspondientes a cada país en los que se desempeñe la comisión de servicio, dejándose de percibir el mismo día de la llegada a la frontera o primer puerto o aeropuerto nacionales, aunque si la distancia al lugar de la residencia oficial obligara a una continuación del viaje en territorio nacional serán indemnizables los correspondientes gastos por alojamiento, y manutención según los casos. Si durante el viaje se tuviera que pernoctar en otro país la cuantía de la indemnización, por lo que se refiere a dichos gastos, será la justificada dentro del máximo correspondiente al país en que se pernocta.</text:p>
        <text:p text:style-name="P7">Durante los recorridos por territorio nacional se abonarán las dietas que corresponden a este territorio de acuerdo con lo previsto en los apartados anteriores, aunque los porcentajes que se especifican en los mismos podrán aplicarse sobre la cuantía de los gastos de manutención en el extranjero cuando se justifique mediante la correspondiente factura o recibo que en el día de regreso se han realizado, excepcionalmente, fuera del territorio nacional.</text:p>
        <text:p text:style-name="P7">Asimismo, se podrán indemnizar los gastos de consignas de equipajes cuando el comisionado se vea obligado a permanecer «en tránsito» en alguna ciudad o en el propio aeropuerto o estación.</text:p>
        <text:p text:style-name="P7">6. Tratándose de personal destinado en el extranjero y que haya de desempeñar una comisión de servicio en el mismo o distinto país las dietas se percibirán de acuerdo con lo dispuesto en los apartados anteriores para el personal destinado en territorio nacional, aunque su cuantía será la que proceda según el país en que se desempeña la comisión de servicio.</text:p>
      </text:section>
      <text:p text:style-name="P7"/>
      <text:p text:style-name="P7"/>
      <text:p text:style-name="P8">Artículo 17. Indemnizaciones por gastos de viaje.</text:p>
      <text:p text:style-name="P8"/>
      <text:section text:style-name="Sect1" text:name="a17">
        <text:p text:style-name="P7">1. Toda comisión de servicio dará derecho a viajar por cuenta del Estado desde el lugar del inicio hasta el destino a que se refiere el artículo 4.3, y su regreso, en el medio de transporte que se determine al autorizar la comisión, procurándose que el desplazamiento se efectúe por líneas regulares.</text:p>
        <text:p text:style-name="P7">Si al autorizar la comisión de servicio no se determinara expresamente el medio de transporte, el comisionado podrá emplear los medios regulares disponibles, de acuerdo con lo establecido en el presente Real Decreto y, en su caso, con las instrucciones impartidas por el Órgano Administrativo al que esté adscrito.</text:p>
        <text:p text:style-name="P7">2. Se indemnizará por el importe del billete o pasaje utilizado, dentro de las tarifas correspondientes a las clases que, para los distintos grupos comprendidos en el anexo I, se señalan a continuación:</text:p>
        <text:p text:style-name="P7">a) Avión: clase turista o clase de cuantía inferior a la prevista para aquélla.</text:p>
        <text:p text:style-name="P7">b) Trenes de alta velocidad y velocidad alta: grupo primero, clase preferente; segundo y tercer grupos, clase turista.</text:p>
        <text:p text:style-name="P7">c) Trenes nocturnos: grupo primero, cama preferente; segundo y tercer grupos, cama turista o literas.</text:p>
        <text:p text:style-name="P7">d) Trenes convencionales y otros medios de transporte: grupos primero y segundo, clase primera o preferente; tercer grupo, clase segunda o turista.</text:p>
        <text:p text:style-name="P7">No obstante lo dispuesto en el párrafo anterior, en casos de urgencia cuando no hubiera billete o pasaje de la clase que corresponda, o por motivos de representación o duración de los viajes, la autoridad que ordene la comisión podrá autorizar una clase superior.</text:p>
        <text:p text:style-name="P7">3. En los casos en que se utilicen para el desplazamiento medios gratuitos del Estado no se tendrá derecho a ser indemnizado por este concepto.</text:p>
      </text:section>
      <text:p text:style-name="P7"/>
      <text:p text:style-name="P7"/>
      <text:section text:style-name="Sect1" text:name="a18">
        <text:p text:style-name="P7"/>
        <text:p text:style-name="P8">Artículo 18. Utilización de vehículos particulares y otros medios especiales de transporte.</text:p>
        <text:p text:style-name="P8"/>
        <text:p text:style-name="P7">1. Cuando, excepcionalmente, así se determine en la orden de comisión se podrá utilizar en las comisiones de servicio, en los recorridos a que se refiere el apartado 1 del artículo anterior, vehículos particulares u otros medios especiales de transporte en los casos previstos en la normativa en cada momento vigente.</text:p>
        <text:p text:style-name="P7"><text:soft-page-break/>2. En el supuesto de utilización de taxis o vehículos de alquiler con o sin conductor en destino, se podrá autorizar excepcionalmente en la orden de comisión que el importe a percibir por gastos de viaje sea el realmente gastado y justificado.</text:p>
        <text:p text:style-name="P7">3. Cuando en la orden de comisión se autorice su utilización, serán asimismo indemnizables como gastos de viaje, una vez justificados documentalmente, los gastos de desplazamiento en taxi entre las estaciones de ferrocarril, autobuses, puertos y aeropuertos y el lugar de destino de la comisión o el lugar de la residencia oficial, según se trate de ida o regreso, respectivamente, así como los correspondientes a gestiones o diligencias, en dicho lugar, específicamente relacionadas con el servicio de que se trate y siempre que los medios regulares de transporte resulten claramente inadecuados.</text:p>
        <text:p text:style-name="P7">En los supuestos de comisiones de servicio cuya duración sea igual o inferior a veinticuatro horas, a que se refieren los apartados 1 y 2 del artículo 12 anterior se podrá autorizar que, en lugar de los gastos de taxis a que se refiere el párrafo anterior, sea indemnizable el gasto producido por aparcamiento del vehículo particular en las estaciones de ferrocarril, autobuses, puertos o aeropuertos, que cuenten con justificación documental.</text:p>
        <text:p text:style-name="P7">También resultarán indemnizables, previa justificación documental, los gastos de peaje en autopistas en el caso de que, por las características del recorrido, lo considerara necesario el órgano que designa la comisión y lo hubiera así previsto en la correspondiente orden.<text:span text:style-name="T1">&gt;&gt;</text:span></text:p>
      </text:section>
      <text:p text:style-name="P3"><text:line-break/></text:p>
      <text:p text:style-name="P3"/>
      <text:p text:style-name="P3">En el siguiente enlace se pueden descargar las Bases de Ejecución del Presupuesto del Ayuntamiento de Mogán del año 2023:</text:p>
      <text:p text:style-name="P3"/>
      <text:p text:style-name="P3"><text:a xlink:type="simple" xlink:href="https://transparencia.mogan.es/wp-content/uploads/2023/11/2.2_Bases-de-ejecucion-del-Presupuesto_2023_15313_377592_54.pdf" text:style-name="Internet_20_link" text:visited-style-name="Visited_20_Internet_20_Link">https://transparencia.mogan.es/wp-content/uploads/2023/11/2.2_Bases-de-ejecucion-del-Presupuesto_2023_15313_377592_54.pdf</text:a></text:p>
      <text:p text:style-name="P3"/>
      <text:p text:style-name="P3">También es posible descargar dichas bases en texto editable (ODT), a través del siguiente enlace:</text:p>
      <text:p text:style-name="P3"/>
      <text:p text:style-name="P3"><text:a xlink:type="simple" xlink:href="https://transparencia.mogan.es/transparencia-economica-y-contable/presupuesto-2023/" text:style-name="Internet_20_link" text:visited-style-name="Visited_20_Internet_20_Link">https://transparencia.mogan.es/transparencia-economica-y-contable/presupuesto-2023/</text:a><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Mangal1" svg:font-family="Mangal"/>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entury Gothic" svg:font-family="'Century Gothic'"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1" svg:font-family="Arial" style:font-family-generic="system" style:font-pitch="variable"/>
    <style:font-face style:name="Arial Unicode MS" svg:font-family="'Arial Unicode MS'"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SimSun1" svg:font-family="SimSun, 'Arial Unicode MS'"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no-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es" fo:country="ES"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asian="SimSun1"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ing" style:family="paragraph" style:parent-style-name="Standard" style:class="text">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loext:contextual-spacing="false"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Descripción" style:family="paragraph" style:parent-style-name="Standard">
      <style:paragraph-properties loext:contextual-spacing="false"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Encabezado2" style:family="paragraph" style:parent-style-name="Standard" style:next-style-name="Text_20_body">
      <style:paragraph-properties loext:contextual-spacing="false" fo:margin-top="0.423cm" fo:margin-bottom="0.212cm" fo:hyphenation-ladder-count="no-limit" fo:keep-with-next="always"/>
      <style:text-properties style:font-name="Arial" fo:font-size="14pt" style:font-name-asian="Arial Unicode MS" style:font-size-asian="14pt" style:font-size-complex="14pt" fo:hyphenate="false" fo:hyphenation-remain-char-count="0" fo:hyphenation-push-char-count="0"/>
    </style:style>
    <style:style style:name="Encabezado1" style:family="paragraph" style:parent-style-name="Standard" style:next-style-name="Text_20_body">
      <style:paragraph-properties loext:contextual-spacing="false" fo:margin-top="0.423cm" fo:margin-bottom="0.212cm" fo:hyphenation-ladder-count="no-limit" fo:keep-with-next="always"/>
      <style:text-properties style:font-name="Arial" fo:font-size="14pt" style:font-name-asian="Microsoft YaHei" style:font-size-asian="14pt" style:font-size-complex="14pt" fo:hyphenate="false" fo:hyphenation-remain-char-count="0" fo:hyphenation-push-char-count="0"/>
    </style:style>
    <style:style style:name="Texto_20_de_20_globo" style:display-name="Texto de globo" style:family="paragraph" style:parent-style-name="Standard">
      <style:paragraph-properties style:line-height-at-least="0.176cm" fo:hyphenation-ladder-count="no-limit"/>
      <style:text-properties style:font-name="Tahoma" fo:font-size="8pt" style:font-name-asian="Tahoma" style:font-size-asian="8pt" style:font-name-complex="Tahoma" style:font-size-complex="8pt" fo:hyphenate="false" fo:hyphenation-remain-char-count="0" fo:hyphenation-push-char-count="0"/>
    </style:style>
    <style:style style:name="Footer" style:family="paragraph" style:parent-style-name="Standard" style:class="extra">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fo:hyphenation-remain-char-count="0" fo:hyphenation-push-char-count="0"/>
    </style:style>
    <style:style style:name="List_20_Contents" style:display-name="List Contents" style:family="paragraph" style:parent-style-name="Standard" style:class="html">
      <style:paragraph-properties fo:margin-left="1cm" fo:margin-right="0cm" fo:hyphenation-ladder-count="no-limit" fo:text-indent="0cm" style:auto-text-indent="false">
        <style:tab-stops/>
      </style:paragraph-properties>
      <style:text-properties fo:hyphenate="false" fo:hyphenation-remain-char-count="0" fo:hyphenation-push-char-count="0"/>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Heading_20_5" style:display-name="Heading 5" style:family="paragraph" style:parent-style-name="Heading" style:next-style-name="Text_20_body" style:default-outline-level="5" style:list-style-name="" style:class="text">
      <style:text-properties style:font-name="Times New Roman" fo:font-size="10pt" fo:font-weight="bold" style:font-name-asian="SimSun" style:font-size-asian="10pt" style:font-weight-asian="bold" style:font-name-complex="Arial1" style:font-size-complex="10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uente_20_de_20_párrafo_20_predeter." style:display-name="Fuente de párrafo predeter." style:family="text"/>
    <style:style style:name="WW8Num1z0" style:family="text">
      <style:text-properties style:font-name="Symbol" style:font-name-asian="Symbol" style:font-name-complex="Symbol"/>
    </style:style>
    <style:style style:name="WW8Num1z1" style:family="text">
      <style:text-properties style:font-name="Courier New" style:font-name-asian="Courier New" style:font-name-complex="Courier New"/>
    </style:style>
    <style:style style:name="WW8Num1z2" style:family="text">
      <style:text-properties style:font-name="Wingdings" style:font-name-asian="Wingdings" style:font-name-complex="Wingdings"/>
    </style:style>
    <style:style style:name="Fuente_20_de_20_párrafo_20_predeter.1" style:display-name="Fuente de párrafo predeter.1" style:family="text"/>
    <style:style style:name="Texto_20_de_20_globo_20_Car" style:display-name="Texto de globo Car" style:family="text" style:parent-style-name="Fuente_20_de_20_párrafo_20_predeter.">
      <style:text-properties style:font-name="Tahoma" fo:font-size="8pt" style:font-name-asian="Tahoma" style:font-size-asian="8pt" style:font-name-complex="Tahoma" style:font-size-complex="8pt"/>
    </style:style>
    <style:style style:name="Encabezado_20_Car" style:display-name="Encabezado Car" style:family="text" style:parent-style-name="Fuente_20_de_20_párrafo_20_predeter."/>
    <style:style style:name="Pie_20_de_20_página_20_Car" style:display-name="Pie de página Car" style:family="text" style:parent-style-name="Fuente_20_de_20_párrafo_20_predeter."/>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Footnote_20_anchor" style:display-name="Footnote anchor" style:family="text">
      <style:text-properties style:text-position="super 67%"/>
    </style:style>
    <style:style style:name="Endnote_20_anchor" style:display-name="Endnote anchor" style:family="text">
      <style:text-properties style:text-position="super 67%"/>
    </style:style>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text-properties style:font-name="Century Gothic" fo:font-size="8pt" style:font-size-asian="8pt" style:font-name-complex="Century Gothic" style:font-size-complex="8pt"/>
    </style:style>
    <style:style style:name="M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adjustment="left" style:rel-width="33%" style:color="#000000"/>
      </style:page-layout-properties>
      <style:header-style>
        <style:header-footer-properties fo:min-height="3cm" fo:margin-left="0cm" fo:margin-right="0cm" fo:margin-bottom="0cm" style:dynamic-spacing="true"/>
      </style:header-style>
      <style:footer-style>
        <style:header-footer-properties fo:min-height="1.15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ext:p text:style-name="Heading"><draw:frame draw:style-name="Mfr1" draw:name="gráficos1" text:anchor-type="paragraph" svg:x="0cm" svg:y="0cm" svg:width="4.322cm" style:rel-width="scale" svg:height="2.214cm" style:rel-height="scale" draw:z-index="2"><draw:image xlink:href="Pictures/1000020100000177000000C051C71CD6.png" xlink:type="simple" xlink:show="embed" xlink:actuate="onLoad"/></draw:frame></text:p>
      </style:header>
      <style:footer>
        <text:p text:style-name="MP1">Avda. de la Constitución, Nº 4 - 35140 <text:s/>Mogán - Las Palmas - Tel: 928 158 800 - Fax: 928 569 166 – CIF: P- 3501300-B</text:p>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title>CIRCULAR</dc:title>
    <meta:initial-creator>daniel ramirez</meta:initial-creator>
    <meta:creation-date>2019-11-19T10:36:00Z</meta:creation-date>
    <dc:date>2025-06-06T07:56:00.49</dc:date>
    <meta:editing-cycles>45</meta:editing-cycles>
    <meta:editing-duration>PT5H38S</meta:editing-duration>
    <meta:print-date>2022-10-25T13:09:07.28</meta:print-date>
    <meta:document-statistic meta:table-count="0" meta:image-count="1" meta:object-count="0" meta:page-count="3" meta:paragraph-count="40" meta:word-count="1721" meta:character-count="10748"/>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file://vmfilepm/redirected$/jcalamo/Descargas/191119-Prop_plantilla_Serv_Extra_RETEN.odt/Plantilla%20Ayuntamiento.ott"/>
  </office:meta>
</office:document-meta>
</file>