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2" style:family="table">
      <style:table-properties style:width="14.118cm" fo:margin-left="1.173cm" fo:margin-right="1.207cm" table:align="margins"/>
    </style:style>
    <style:style style:name="Tabla2.A" style:family="table-column">
      <style:table-column-properties style:column-width="5.63cm" style:rel-column-width="26135*"/>
    </style:style>
    <style:style style:name="Tabla2.B" style:family="table-column">
      <style:table-column-properties style:column-width="2.9cm" style:rel-column-width="13460*"/>
    </style:style>
    <style:style style:name="Tabla2.C" style:family="table-column">
      <style:table-column-properties style:column-width="2.688cm" style:rel-column-width="12478*"/>
    </style:style>
    <style:style style:name="Tabla2.D" style:family="table-column">
      <style:table-column-properties style:column-width="2.9cm" style:rel-column-width="13462*"/>
    </style:style>
    <style:style style:name="Tabla2.A1" style:family="table-cell">
      <style:table-cell-properties fo:padding="0.097cm" fo:border-left="0.002cm solid #000000" fo:border-right="none" fo:border-top="0.002cm solid #000000" fo:border-bottom="0.002cm solid #000000"/>
    </style:style>
    <style:style style:name="Tabla2.D1" style:family="table-cell">
      <style:table-cell-properties fo:padding="0.097cm" fo:border="0.002cm solid #000000"/>
    </style:style>
    <style:style style:name="Tabla2.A2" style:family="table-cell">
      <style:table-cell-properties fo:padding="0.097cm" fo:border-left="0.002cm solid #000000" fo:border-right="none" fo:border-top="none" fo:border-bottom="0.002cm solid #000000"/>
    </style:style>
    <style:style style:name="Tabla2.D2" style:family="table-cell">
      <style:table-cell-properties fo:padding="0.097cm" fo:border-left="0.002cm solid #000000" fo:border-right="0.002cm solid #000000" fo:border-top="none" fo:border-bottom="0.002cm solid #000000"/>
    </style:style>
    <style:style style:name="Tabla1" style:family="table">
      <style:table-properties style:width="13.991cm" fo:margin-left="1.236cm" fo:margin-right="1.27cm" table:align="margins"/>
    </style:style>
    <style:style style:name="Tabla1.A" style:family="table-column">
      <style:table-column-properties style:column-width="4.974cm" style:rel-column-width="23299*"/>
    </style:style>
    <style:style style:name="Tabla1.B" style:family="table-column">
      <style:table-column-properties style:column-width="3.344cm" style:rel-column-width="15664*"/>
    </style:style>
    <style:style style:name="Tabla1.C" style:family="table-column">
      <style:table-column-properties style:column-width="2.921cm" style:rel-column-width="13682*"/>
    </style:style>
    <style:style style:name="Tabla1.D" style:family="table-column">
      <style:table-column-properties style:column-width="2.752cm" style:rel-column-width="12890*"/>
    </style:style>
    <style:style style:name="Tabla1.A1" style:family="table-cell">
      <style:table-cell-properties fo:padding="0.097cm" fo:border-left="0.002cm solid #000000" fo:border-right="none" fo:border-top="0.002cm solid #000000" fo:border-bottom="0.002cm solid #000000"/>
    </style:style>
    <style:style style:name="Tabla1.D1" style:family="table-cell">
      <style:table-cell-properties fo:padding="0.097cm" fo:border="0.002cm solid #000000"/>
    </style:style>
    <style:style style:name="Tabla1.A2" style:family="table-cell">
      <style:table-cell-properties fo:padding="0.097cm" fo:border-left="0.002cm solid #000000" fo:border-right="none" fo:border-top="none" fo:border-bottom="0.002cm solid #000000"/>
    </style:style>
    <style:style style:name="Tabla1.D2" style:family="table-cell">
      <style:table-cell-properties fo:padding="0.097cm" fo:border-left="0.002cm solid #000000" fo:border-right="0.002cm solid #000000" fo:border-top="none" fo:border-bottom="0.002cm solid #000000"/>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Table_20_Contents">
      <style:paragraph-properties fo:text-align="end" style:justify-single-word="false"/>
    </style:style>
    <style:style style:name="P4" style:family="paragraph" style:parent-style-name="Table_20_Contents">
      <style:paragraph-properties fo:text-align="center" style:justify-single-word="false"/>
    </style:style>
    <style:style style:name="P5" style:family="paragraph" style:parent-style-name="Header" style:master-page-name="">
      <style:paragraph-properties fo:margin-left="0cm" fo:margin-right="-0.019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paragraph-properties>
        <style:tab-stops/>
      </style:paragraph-properties>
      <style:text-properties style:font-name="Arial" fo:font-size="9pt" style:font-size-asian="9pt" style:font-size-complex="9pt"/>
    </style:style>
    <style:style style:name="P7" style:family="paragraph" style:parent-style-name="Standard">
      <style:paragraph-properties fo:text-align="center" style:justify-single-word="false"/>
      <style:text-properties fo:font-weight="bold" style:font-weight-asian="bold" style:font-style-complex="italic" style:font-weight-complex="bold"/>
    </style:style>
    <style:style style:name="P8" style:family="paragraph" style:parent-style-name="Standard">
      <style:paragraph-properties fo:text-align="justify" style:justify-single-word="false"/>
      <style:text-properties fo:font-weight="bold" style:font-weight-asian="bold" style:font-style-complex="italic" style:font-weight-complex="bold"/>
    </style:style>
    <style:style style:name="P9" style:family="paragraph" style:parent-style-name="Standard">
      <style:paragraph-properties fo:text-align="justify" style:justify-single-word="false"/>
      <style:text-properties fo:font-weight="bold" fo:background-color="#ffcccc" style:font-weight-asian="bold" style:font-style-complex="italic" style:font-weight-complex="bold"/>
    </style:style>
    <style:style style:name="P10" style:family="paragraph" style:parent-style-name="Standard">
      <style:paragraph-properties fo:text-align="justify" style:justify-single-word="false"/>
      <style:text-properties fo:font-weight="normal" style:font-weight-asian="normal" style:font-style-complex="italic" style:font-weight-complex="normal"/>
    </style:style>
    <style:style style:name="P11" style:family="paragraph" style:parent-style-name="Standard">
      <style:paragraph-properties fo:text-align="justify" style:justify-single-word="false"/>
      <style:text-properties style:font-style-complex="italic"/>
    </style:style>
    <style:style style:name="P12" style:family="paragraph" style:parent-style-name="Standard">
      <style:paragraph-properties fo:text-align="justify" style:justify-single-word="false"/>
      <style:text-properties fo:font-size="11pt" fo:font-weight="bold" fo:background-color="#ffcccc" style:font-size-asian="11pt" style:font-weight-asian="bold" style:font-size-complex="11pt" style:font-style-complex="italic" style:font-weight-complex="bold"/>
    </style:style>
    <style:style style:name="P13" style:family="paragraph" style:parent-style-name="Standard" style:list-style-name="L1">
      <style:paragraph-properties fo:text-align="justify" style:justify-single-word="false"/>
      <style:text-properties fo:font-weight="normal" style:font-weight-asian="normal" style:font-style-complex="italic" style:font-weight-complex="normal"/>
    </style:style>
    <style:style style:name="P14" style:family="paragraph" style:parent-style-name="Standard">
      <style:paragraph-properties fo:text-align="center" style:justify-single-word="false"/>
      <style:text-properties fo:font-size="12pt" fo:font-weight="bold" fo:background-color="#ffff00" style:font-size-asian="12pt" style:font-weight-asian="bold" style:font-size-complex="12pt" style:font-style-complex="italic" style:font-weight-complex="bold"/>
    </style:style>
    <style:style style:name="P15" style:family="paragraph" style:parent-style-name="Standard" style:master-page-name="MP0">
      <style:paragraph-properties fo:text-align="center" style:justify-single-word="false" style:page-number="auto" fo:break-before="page"/>
      <style:text-properties fo:font-size="12pt" fo:font-weight="bold" fo:background-color="#ffff00" style:font-size-asian="12pt" style:font-weight-asian="bold" style:font-size-complex="12pt"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font-weight-asian="bold" style:font-weight-complex="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dde-connection-decls/>
      <text:p text:style-name="P15">Servicios prestados por el Cabildo de Gran Canaria</text:p>
      <text:p text:style-name="P7"/>
      <text:p text:style-name="P10"/>
      <text:p text:style-name="P12">Tratamiento de residuos (incluido el impuesto al vertido)</text:p>
      <text:p text:style-name="P10"/>
      <text:p text:style-name="P10">La competencia para el tratamiento de residuos la establece la Ley 1/1999, de 29 de enero, de Residuos de Canarias (B.O.C. 16, de 05/02/1999), en su artículo 26, establece: </text:p>
      <text:p text:style-name="P10"/>
      <text:p text:style-name="P10">“Artículo 26.- Los puntos limpios, plantas de transferencia, complejos ambientales de residuos y vertederos y otras instalaciones:</text:p>
      <text:p text:style-name="P10"/>
      <text:p text:style-name="P10">[…] 2. Puntos limpios: será obligación de los cabildos insulares disponer de áreas denominadas puntos limpios, adecuadamente equipadas para la recogida y almacenamiento de residuos urbanos, salvo basuras domésticas, y de determinados residuos industriales, conforme a las condiciones y características que establezcan las disposiciones reglamentarias de la Comunidad Autónoma de Canarias. </text:p>
      <text:p text:style-name="P10"/>
      <text:p text:style-name="P10">[…] 4. Complejos ambientales de residuos: será obligación de todos los cabildos insulares disponer en cada isla de un área suficientemente extensa denominada complejo ambiental de residuos, adecuadamente equipada en función de las necesidades insulares, con los equipamientos mínimos que se requieran para el tratamiento de residuos que en cada caso corresponda.[…]</text:p>
      <text:p text:style-name="P10"/>
      <text:p text:style-name="P10">Vertederos: será obligación de todos los cabildos insulares el disponer en cada isla de un área denominada vertedero, integrada en el complejo ambiental de residuos, adecuadamente equipada para el almacenamiento definitivo de aquellos residuos que técnica o ambientalmente así lo requieran.[...]”</text:p>
      <text:list xml:id="list5927306461647328550" text:style-name="L1">
        <text:list-header>
          <text:p text:style-name="P13"/>
        </text:list-header>
      </text:list>
      <text:p text:style-name="P10">Si bien la competencia para la recogida y la gestión de los residuos es de carácter municipal, son los cabildos insulares los responsables de las instalaciones de tratamiento de residuos, disponiendo para ello de sus respectivas ordenanzas reguladoras del servicio y reguladora de las tasas por la prestación del mismo: </text:p>
      <text:p text:style-name="P10"/>
      <text:p text:style-name="P10">• Texto de la modificación (número 3) de la Ordenanza fiscal reguladora de las tasas por la prestación del servicio de tratamiento de residuos en los complejos ambientales de la isla de Gran Canaria, publicada en el B.O.P. Las Palmas número 151, de fecha 16 de diciembre de 2016. </text:p>
      <text:p text:style-name="P10"/>
      <text:p text:style-name="P10">• Ordenanza Reguladora del Servicio de Tratamiento de Residuos en los Ecoparques de la Isla de Gran Canaria, publicada en el B.O.P. Las Palmas número 20, de fecha 16 de febrero de 2022. </text:p>
      <text:p text:style-name="P7"/>
      <text:p text:style-name="P10">Los importes consignados y las obligaciones reconocidas netas de los años 2023 al 2025 son las siguientes:</text:p>
      <text:p text:style-name="P7"/>
      <table:table table:name="Tabla2" table:style-name="Tabla2">
        <table:table-column table:style-name="Tabla2.A"/>
        <table:table-column table:style-name="Tabla2.B"/>
        <table:table-column table:style-name="Tabla2.C"/>
        <table:table-column table:style-name="Tabla2.D"/>
        <table:table-header-rows>
          <table:table-row>
            <table:table-cell table:style-name="Tabla2.A1" office:value-type="string">
              <text:p text:style-name="Table_20_Heading">Año</text:p>
            </table:table-cell>
            <table:table-cell table:style-name="Tabla2.A1" office:value-type="string">
              <text:p text:style-name="Table_20_Heading">2023</text:p>
            </table:table-cell>
            <table:table-cell table:style-name="Tabla2.A1" office:value-type="string">
              <text:p text:style-name="Table_20_Heading">2024</text:p>
            </table:table-cell>
            <table:table-cell table:style-name="Tabla2.D1" office:value-type="string">
              <text:p text:style-name="Table_20_Heading">2025</text:p>
            </table:table-cell>
          </table:table-row>
        </table:table-header-rows>
        <table:table-row>
          <table:table-cell table:style-name="Tabla2.A2" office:value-type="string">
            <text:p text:style-name="Table_20_Contents">Importe consignado</text:p>
          </table:table-cell>
          <table:table-cell table:style-name="Tabla2.A2" office:value-type="string">
            <text:p text:style-name="P3">1.550.000,00 €</text:p>
          </table:table-cell>
          <table:table-cell table:style-name="Tabla2.A2" office:value-type="string">
            <text:p text:style-name="P3">1.550.000,00 €</text:p>
          </table:table-cell>
          <table:table-cell table:style-name="Tabla2.D2" office:value-type="string">
            <text:p text:style-name="P3">1.806.000,00 €</text:p>
          </table:table-cell>
        </table:table-row>
        <table:table-row>
          <table:table-cell table:style-name="Tabla2.A2" office:value-type="string">
            <text:p text:style-name="Table_20_Contents">Obligaciones reconocidas netas</text:p>
          </table:table-cell>
          <table:table-cell table:style-name="Tabla2.A2" office:value-type="string">
            <text:p text:style-name="P3">1.685.326,55 €</text:p>
          </table:table-cell>
          <table:table-cell table:style-name="Tabla2.A2" office:value-type="string">
            <text:p text:style-name="P3">2.497.222,52 €</text:p>
          </table:table-cell>
          <table:table-cell table:style-name="Tabla2.D2" office:value-type="string">
            <text:p text:style-name="P4">-</text:p>
          </table:table-cell>
        </table:table-row>
      </table:table>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4"><text:soft-page-break/>Servicios prestados por el Consejo Insular de Aguas de Gran Canaria </text:p>
      <text:p text:style-name="P8"/>
      <text:p text:style-name="P11"/>
      <text:p text:style-name="P11"/>
      <text:p text:style-name="P9">Servicio de depuración de aguas de Arguineguín, Mogán, Veneguera y Las Casillas</text:p>
      <text:p text:style-name="P11"/>
      <text:p text:style-name="P11">El Pleno de este Ayuntamiento, en sesión de fecha 18 de julio de 2001 aprobó la suscripción de un convenio con el Consejo Insular de Aguas de Gran Canaria, y un día más tarde, el 19 de julio de 2001 se procedió a la firma del mismo, acordando ceder a dicho Consejo la “explotación y gestión de las instalaciones, llevar a cabo el tratamiento de las aguas residuales y la reutilización de las aguas depuradas”, obligándose el Ayuntamiento, en contraprestación, a satisfacer las cantidades correspondientes que se pactaron en dicho convenio.</text:p>
      <text:p text:style-name="P11"/>
      <text:p text:style-name="P11">Posteriormente se firmaron varias prórrogas en las siguientes fechas: </text:p>
      <text:p text:style-name="P11"/>
      <text:p text:style-name="P11"><text:span text:style-name="T2">Primera prórroga:<text:tab/><text:tab/></text:span> 28/07/2016 </text:p>
      <text:p text:style-name="P11"><text:span text:style-name="T2">Segunda prórroga:<text:tab/></text:span> 30/12/2016</text:p>
      <text:p text:style-name="P11"><text:span text:style-name="T2">Tercera prórroga:</text:span> <text:tab/><text:tab/> 29/12/2017</text:p>
      <text:p text:style-name="P11"><text:span text:style-name="T2">Cuarta prórroga: <text:tab/><text:tab/> </text:span>30/12/2018</text:p>
      <text:p text:style-name="P11"><text:span text:style-name="T2">Quinta prórroga:<text:tab/><text:tab/> </text:span>30/12/2019 </text:p>
      <text:p text:style-name="P11"/>
      <text:p text:style-name="P11"/>
      <text:p text:style-name="P11"/>
      <text:p text:style-name="P11"><text:span text:style-name="T2">Sexta prórroga:</text:span> con fecha 29 de diciembre de 2021, la Junta de Gobierno Local de este Ayuntamiento aprobó una nueva prórroga de dicho convenio, por dos años más, hasta el 31 de diciembre de 2023.</text:p>
      <text:p text:style-name="P11">El convenio firmado con fecha 27 de enero de 2022 estipuló los efectos de la prórroga desde el <text:span text:style-name="T2">1 de enero de 2022 al 31 de diciembre de 2026</text:span>, es decir, se formalizó la prórroga por <text:span text:style-name="T2">cinco años.</text:span></text:p>
      <text:p text:style-name="P11"/>
      <text:p text:style-name="P11">Los importes consignados y las obligaciones reconocidas netas de los años 2023 al 2025 son las siguientes:</text:p>
      <text:p text:style-name="P11"/>
      <table:table table:name="Tabla1" table:style-name="Tabla1">
        <table:table-column table:style-name="Tabla1.A"/>
        <table:table-column table:style-name="Tabla1.B"/>
        <table:table-column table:style-name="Tabla1.C"/>
        <table:table-column table:style-name="Tabla1.D"/>
        <table:table-header-rows>
          <table:table-row>
            <table:table-cell table:style-name="Tabla1.A1" office:value-type="string">
              <text:p text:style-name="Table_20_Heading">Año</text:p>
            </table:table-cell>
            <table:table-cell table:style-name="Tabla1.A1" office:value-type="string">
              <text:p text:style-name="Table_20_Heading">2023</text:p>
            </table:table-cell>
            <table:table-cell table:style-name="Tabla1.A1" office:value-type="string">
              <text:p text:style-name="Table_20_Heading">2024</text:p>
            </table:table-cell>
            <table:table-cell table:style-name="Tabla1.D1" office:value-type="string">
              <text:p text:style-name="Table_20_Heading">2025</text:p>
            </table:table-cell>
          </table:table-row>
        </table:table-header-rows>
        <table:table-row>
          <table:table-cell table:style-name="Tabla1.A2" office:value-type="string">
            <text:p text:style-name="Table_20_Contents">Importe consignado</text:p>
          </table:table-cell>
          <table:table-cell table:style-name="Tabla1.A2" office:value-type="string">
            <text:p text:style-name="P3">1.550.000,00 €</text:p>
          </table:table-cell>
          <table:table-cell table:style-name="Tabla1.A2" office:value-type="string">
            <text:p text:style-name="P3">1.550.000,00 €</text:p>
          </table:table-cell>
          <table:table-cell table:style-name="Tabla1.D2" office:value-type="string">
            <text:p text:style-name="P3">1.806.000,00 €</text:p>
          </table:table-cell>
        </table:table-row>
        <table:table-row>
          <table:table-cell table:style-name="Tabla1.A2" office:value-type="string">
            <text:p text:style-name="Table_20_Contents">Obligaciones reconocidas netas</text:p>
          </table:table-cell>
          <table:table-cell table:style-name="Tabla1.A2" office:value-type="string">
            <text:p text:style-name="P3">1.685.326,55 €</text:p>
          </table:table-cell>
          <table:table-cell table:style-name="Tabla1.A2" office:value-type="string">
            <text:p text:style-name="P3">2.497.222,52 €</text:p>
          </table:table-cell>
          <table:table-cell table:style-name="Tabla1.D2" office:value-type="string">
            <text:p text:style-name="P4">-</text:p>
          </table:table-cell>
        </table:table-row>
      </table:table>
      <text:p text:style-name="P1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master-page-name="">
      <style:paragraph-properties fo:margin-left="0cm" fo:margin-right="-0.019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5" style:family="paragraph" style:parent-style-name="Heading">
      <style:paragraph-properties>
        <style:tab-stops/>
      </style:paragraph-properties>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0"><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text:page-number></text:span></text:span><text:span text:style-name="Fuente_20_de_20_párrafo_20_predeter."><text:span text:style-name="MT1"> de </text:span></text:span><text:span text:style-name="Fuente_20_de_20_párrafo_20_predeter."><text:span text:style-name="MT1"><text:page-count>2</text:page-count></text:span></text:span></text:p>
            </table:table-cell>
          </table:table-row>
          <table:table-row>
            <table:table-cell table:style-name="Table1.A1" office:value-type="string">
              <text:p text:style-name="MP1"/>
            </table:table-cell>
            <table:table-cell table:style-name="Table1.A1" office:value-type="string">
              <text:p text:style-name="MP2"/>
            </table:table-cell>
          </table:table-row>
        </table:table>
        <text:p text:style-name="MP3"/>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2</text:page-count></text:span></text:span></text:p>
            </table:table-cell>
          </table:table-row>
        </table:table>
        <text:p text:style-name="MP5"/>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8T11:05:51.06</dc:date>
    <meta:editing-cycles>34</meta:editing-cycles>
    <meta:editing-duration>PT8H58M1S</meta:editing-duration>
    <meta:document-statistic meta:table-count="4" meta:image-count="1" meta:object-count="0" meta:page-count="2" meta:paragraph-count="50" meta:word-count="632" meta:character-count="4047"/>
    <meta:user-defined meta:name="Información 1"/>
    <meta:user-defined meta:name="Información 2"/>
    <meta:user-defined meta:name="Información 3"/>
    <meta:user-defined meta:name="Información 4"/>
    <meta:template xlink:type="simple" xlink:actuate="onRequest" xlink:title="" xlink:href="../../../../3-COMISIONES%20INFORMATIVAS/COMISIONES%20INFORMATIVAS%20PERMANENTES/0-DICTÁMENES/2024/2024-09-03/dict6943245205290716.odt/Normal.dotm"/>
  </office:meta>
</office:document-meta>
</file>