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556000002460FB176BD.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Arial1" svg:font-family="Arial, Helvetica, sans-serif"/>
    <style:font-face style:name="Arial2" svg:font-family="Arial, sans-serif"/>
    <style:font-face style:name="Courier New" svg:font-family="'Courier New'" style:font-family-generic="modern"/>
    <style:font-face style:name="Courier New1" svg:font-family="'Courier New'" style:font-family-generic="modern" style:font-pitch="fixed"/>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NSimSun" svg:font-family="NSimSun" style:font-family-generic="modern" style:font-pitch="fixed"/>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ce style:name="Wingdings" svg:font-family="Wingdings" style:font-pitch="variable" style:font-charset="x-symbol"/>
  </office:font-face-decls>
  <office:automatic-styles>
    <style:style style:name="Tabla2" style:family="table">
      <style:table-properties style:width="4.431cm" fo:margin-left="1.027cm" table:align="left" style:writing-mode="lr-tb"/>
    </style:style>
    <style:style style:name="Tabla2.A" style:family="table-column">
      <style:table-column-properties style:column-width="1.665cm"/>
    </style:style>
    <style:style style:name="Tabla2.B" style:family="table-column">
      <style:table-column-properties style:column-width="1.229cm"/>
    </style:style>
    <style:style style:name="Tabla2.C" style:family="table-column">
      <style:table-column-properties style:column-width="1.536cm"/>
    </style:style>
    <style:style style:name="Tabla2.A1" style:family="table-cell">
      <style:table-cell-properties style:vertical-align="middle" fo:padding="0.026cm" fo:border="none" fo:wrap-option="wrap"/>
    </style:style>
    <style:style style:name="Tabla3" style:family="table">
      <style:table-properties style:width="11.22cm" fo:margin-left="1.027cm" table:align="left" style:writing-mode="lr-tb"/>
    </style:style>
    <style:style style:name="Tabla3.A" style:family="table-column">
      <style:table-column-properties style:column-width="8.257cm"/>
    </style:style>
    <style:style style:name="Tabla3.B" style:family="table-column">
      <style:table-column-properties style:column-width="1.226cm"/>
    </style:style>
    <style:style style:name="Tabla3.C" style:family="table-column">
      <style:table-column-properties style:column-width="1.737cm"/>
    </style:style>
    <style:style style:name="Tabla3.A1" style:family="table-cell">
      <style:table-cell-properties style:vertical-align="middle" fo:padding="0.026cm" fo:border="none" fo:wrap-option="wrap"/>
    </style:style>
    <style:style style:name="Tabla4" style:family="table">
      <style:table-properties style:width="11.192cm" fo:margin-left="1.027cm" table:align="left" style:writing-mode="lr-tb"/>
    </style:style>
    <style:style style:name="Tabla4.A" style:family="table-column">
      <style:table-column-properties style:column-width="8.308cm"/>
    </style:style>
    <style:style style:name="Tabla4.B" style:family="table-column">
      <style:table-column-properties style:column-width="1.191cm"/>
    </style:style>
    <style:style style:name="Tabla4.C" style:family="table-column">
      <style:table-column-properties style:column-width="1.693cm"/>
    </style:style>
    <style:style style:name="Tabla4.A1" style:family="table-cell">
      <style:table-cell-properties style:vertical-align="middle" fo:padding="0.026cm" fo:border="none" fo:wrap-option="wrap"/>
    </style:style>
    <style:style style:name="Tabla5" style:family="table">
      <style:table-properties style:width="11.192cm" fo:margin-left="1.027cm" table:align="left" style:writing-mode="lr-tb"/>
    </style:style>
    <style:style style:name="Tabla5.A" style:family="table-column">
      <style:table-column-properties style:column-width="8.308cm"/>
    </style:style>
    <style:style style:name="Tabla5.B" style:family="table-column">
      <style:table-column-properties style:column-width="1.191cm"/>
    </style:style>
    <style:style style:name="Tabla5.C" style:family="table-column">
      <style:table-column-properties style:column-width="1.693cm"/>
    </style:style>
    <style:style style:name="Tabla5.A1" style:family="table-cell">
      <style:table-cell-properties style:vertical-align="middle" fo:padding="0.026cm" fo:border="none" fo:wrap-option="wrap"/>
    </style:style>
    <style:style style:name="Tabla6" style:family="table">
      <style:table-properties style:width="17.489cm" fo:margin-left="1.027cm" table:align="left" style:writing-mode="lr-tb"/>
    </style:style>
    <style:style style:name="Tabla6.A" style:family="table-column">
      <style:table-column-properties style:column-width="1.72cm"/>
    </style:style>
    <style:style style:name="Tabla6.B" style:family="table-column">
      <style:table-column-properties style:column-width="15.769cm"/>
    </style:style>
    <style:style style:name="Tabla6.A1" style:family="table-cell">
      <style:table-cell-properties style:vertical-align="" fo:padding="0.026cm" fo:border="none" fo:wrap-option="wrap"/>
    </style:style>
    <style:style style:name="Tabla6.8" style:family="table-row">
      <style:table-row-properties style:min-row-height="1.314cm"/>
    </style:style>
    <style:style style:name="P1" style:family="paragraph" style:parent-style-name="Normal" style:master-page-name="Standard">
      <style:paragraph-properties fo:margin-left="1cm" fo:margin-right="1cm" fo:margin-top="1cm" fo:margin-bottom="0cm" style:contextual-spacing="false" fo:text-align="center" style:justify-single-word="false" fo:orphans="2" fo:widows="2" fo:text-indent="0cm" style:auto-text-indent="false" style:page-number="auto" style:text-autospace="ideograph-alpha" style:writing-mode="lr-tb"/>
      <style:text-properties fo:color="#000000" loext:opacity="100%" fo:language="none" fo:country="none" fo:font-weight="bold" style:font-name-asian="Arial" style:font-weight-asian="bold" style:font-name-complex="Arial" style:font-size-complex="10pt" style:font-weight-complex="bold"/>
    </style:style>
    <style:style style:name="P2" style:family="paragraph" style:parent-style-name="Normal">
      <style:paragraph-properties fo:margin-left="1cm" fo:margin-right="1cm" fo:margin-top="0.45cm" fo:margin-bottom="0.459cm" style:contextual-spacing="false" fo:orphans="2" fo:widows="2" style:text-autospace="ideograph-alpha" style:writing-mode="lr-tb"/>
    </style:style>
    <style:style style:name="P3" style:family="paragraph" style:parent-style-name="Normal">
      <style:paragraph-properties fo:margin-left="1cm" fo:margin-right="1cm" fo:margin-top="0.45cm" fo:margin-bottom="0.45cm" style:contextual-spacing="false" fo:orphans="2" fo:widows="2" style:text-autospace="ideograph-alpha" style:writing-mode="lr-tb"/>
      <style:text-properties fo:color="#000000" loext:opacity="100%" fo:font-weight="normal" style:font-name-asian="Arial" style:font-weight-asian="normal" style:font-name-complex="Arial" style:font-size-complex="10pt" style:font-weight-complex="normal"/>
    </style:style>
    <style:style style:name="P4" style:family="paragraph" style:parent-style-name="Normal">
      <style:paragraph-properties fo:margin-left="1cm" fo:margin-right="1cm" fo:margin-top="0.291cm" fo:margin-bottom="0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5" style:family="paragraph" style:parent-style-name="Normal">
      <style:paragraph-properties fo:margin-left="1cm" fo:margin-right="1cm" fo:margin-top="0.291cm" fo:margin-bottom="0.291cm" style:contextual-spacing="false" fo:text-align="start" style:justify-single-word="false" fo:orphans="2" fo:widows="2" style:text-autospace="ideograph-alpha" style:writing-mode="lr-tb"/>
      <style:text-properties style:use-window-font-color="true" loext:opacity="0%" style:font-name="Arial" fo:font-size="8pt" fo:language="none" fo:country="none" fo:font-weight="bold" style:font-name-asian="Times New Roman" style:font-size-asian="8pt" style:font-weight-asian="bold" style:font-name-complex="Times New Roman" style:font-size-complex="8pt" style:font-weight-complex="bold"/>
    </style:style>
    <style:style style:name="P6" style:family="paragraph" style:parent-style-name="Normal">
      <style:paragraph-properties fo:text-align="start" style:justify-single-word="false" fo:orphans="2" fo:widows="2" style:text-autospace="ideograph-alpha" style:writing-mode="lr-tb"/>
      <style:text-properties style:use-window-font-color="true" loext:opacity="0%" style:font-name="Arial" fo:font-size="8pt" fo:language="none" fo:country="none" style:text-underline-style="solid" style:text-underline-width="auto" style:text-underline-color="font-color" fo:font-weight="bold" style:font-name-asian="Times New Roman" style:font-size-asian="8pt" style:font-weight-asian="bold" style:font-name-complex="Times New Roman" style:font-size-complex="8pt" style:font-weight-complex="bold"/>
    </style:style>
    <style:style style:name="P7"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style:text-underline-style="solid" style:text-underline-width="auto" style:text-underline-color="font-color" fo:font-weight="bold" style:font-name-asian="Times New Roman" style:font-size-asian="8pt" style:font-weight-asian="bold" style:font-name-complex="Times New Roman" style:font-size-complex="8pt" style:font-weight-complex="bold"/>
    </style:style>
    <style:style style:name="P8"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8pt" fo:language="none" fo:country="none" fo:font-weight="normal" style:font-name-asian="Verdana" style:font-size-asian="8pt" style:font-weight-asian="normal" style:font-name-complex="Verdana" style:font-size-complex="8pt" style:font-weight-complex="normal"/>
    </style:style>
    <style:style style:name="P9" style:family="paragraph" style:parent-style-name="Normal">
      <style:paragraph-properties fo:text-align="start" style:justify-single-word="false" fo:orphans="2" fo:widows="2" style:text-autospace="ideograph-alpha" style:writing-mode="lr-tb"/>
      <style:text-properties style:use-window-font-color="true" loext:opacity="0%" style:font-name="Arial" fo:font-size="8pt" fo:language="none" fo:country="none" fo:font-weight="normal" style:font-name-asian="Times New Roman" style:font-size-asian="8pt" style:font-weight-asian="normal" style:font-name-complex="Times New Roman" style:font-size-complex="8pt" style:font-weight-complex="normal"/>
    </style:style>
    <style:style style:name="P10"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fo:font-weight="normal" style:font-name-asian="Times New Roman" style:font-size-asian="8pt" style:font-weight-asian="normal" style:font-name-complex="Times New Roman" style:font-size-complex="8pt" style:font-weight-complex="normal"/>
    </style:style>
    <style:style style:name="P11"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fo:font-weight="bold" style:font-name-asian="Arial" style:font-size-asian="8pt" style:font-weight-asian="bold" style:font-name-complex="Arial" style:font-size-complex="8pt" style:font-weight-complex="bold"/>
    </style:style>
    <style:style style:name="P12"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fo:font-weight="normal" style:font-name-asian="Verdana" style:font-size-asian="8pt" style:font-weight-asian="normal" style:font-name-complex="Verdana" style:font-size-complex="8pt" style:font-weight-complex="normal"/>
    </style:style>
    <style:style style:name="P13"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fo:font-weight="bold" style:font-name-asian="Times New Roman" style:font-size-asian="8pt" style:font-weight-asian="bold" style:font-name-complex="Times New Roman" style:font-size-complex="8pt" style:font-weight-complex="bold"/>
    </style:style>
    <style:style style:name="P14" style:family="paragraph" style:parent-style-name="Normal">
      <style:text-properties style:use-window-font-color="true" loext:opacity="0%" style:font-name="Arial" fo:font-size="8pt" fo:language="none" fo:country="none" fo:font-weight="normal" style:font-name-asian="Times New Roman" style:font-size-asian="8pt" style:font-weight-asian="normal" style:font-name-complex="Times New Roman" style:font-size-complex="8pt" style:font-weight-complex="normal"/>
    </style:style>
    <style:style style:name="P15" style:family="paragraph" style:parent-style-name="Normal">
      <style:paragraph-properties fo:margin-left="1cm" fo:margin-right="1cm" fo:text-align="start" style:justify-single-word="false" fo:orphans="2" fo:widows="2" style:text-autospace="ideograph-alpha" style:writing-mode="lr-tb"/>
      <style:text-properties style:font-name="Arial" fo:font-size="10pt" style:font-size-asian="10pt" style:font-size-complex="10pt"/>
    </style:style>
    <style:style style:name="P16" style:family="paragraph" style:parent-style-name="Text_20_body">
      <style:paragraph-properties fo:margin-left="1cm" fo:margin-right="1cm" fo:text-align="justify" style:justify-single-word="false"/>
      <style:text-properties style:font-name="Arial" fo:font-size="10pt" officeooo:paragraph-rsid="00146794" style:font-size-asian="10pt" style:font-size-complex="10pt"/>
    </style:style>
    <style:style style:name="P17" style:family="paragraph" style:parent-style-name="Normal">
      <style:paragraph-properties fo:margin-left="1cm" fo:margin-right="1cm" fo:margin-top="0.291cm" fo:margin-bottom="0.291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18" style:family="paragraph" style:parent-style-name="Normal">
      <style:paragraph-properties fo:text-align="justify" style:justify-single-word="false" fo:orphans="2" fo:widows="2" style:text-autospace="ideograph-alpha" style:writing-mode="lr-tb"/>
      <style:text-properties style:use-window-font-color="true" loext:opacity="0%" style:font-name="Arial" fo:font-size="10pt" fo:language="none" fo:country="none" style:text-underline-style="solid" style:text-underline-width="auto" style:text-underline-color="font-color" fo:font-weight="bold" style:font-name-asian="Times New Roman" style:font-size-asian="10pt" style:font-weight-asian="bold" style:font-name-complex="Times New Roman" style:font-size-complex="10pt" style:font-weight-complex="bold"/>
    </style:style>
    <style:style style:name="P19" style:family="paragraph" style:parent-style-name="Normal">
      <style:paragraph-properties fo:text-align="justify"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20"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10pt" fo:language="none" fo:country="none" fo:font-weight="normal" officeooo:paragraph-rsid="00146794" style:font-name-asian="Verdana" style:font-size-asian="10pt" style:font-weight-asian="normal" style:font-name-complex="Verdana" style:font-size-complex="10pt" style:font-weight-complex="normal"/>
    </style:style>
    <style:style style:name="P21"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10pt" style:text-underline-style="solid" style:text-underline-width="auto" style:text-underline-color="font-color" officeooo:paragraph-rsid="00146794" style:font-size-asian="10pt" style:font-size-complex="10pt"/>
    </style:style>
    <style:style style:name="P22" style:family="paragraph" style:parent-style-name="Normal">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fo:language="none" fo:country="none" fo:font-weight="normal" style:font-name-asian="Arial" style:font-size-asian="10pt" style:font-weight-asian="normal" style:font-name-complex="Arial" style:font-size-complex="10pt" style:font-weight-complex="normal"/>
    </style:style>
    <style:style style:name="P23" style:family="paragraph" style:parent-style-name="Normal">
      <style:paragraph-properties fo:margin-left="1cm" fo:margin-right="1cm" fo:margin-top="0.459cm" fo:margin-bottom="0cm" style:contextual-spacing="false" fo:orphans="2" fo:widows="2" style:text-autospace="ideograph-alpha" style:writing-mode="lr-tb"/>
    </style:style>
    <style:style style:name="P24" style:family="paragraph" style:parent-style-name="Normal">
      <style:paragraph-properties fo:margin-left="1cm" fo:margin-right="1cm" fo:margin-top="0.459cm" fo:margin-bottom="0cm" style:contextual-spacing="false" fo:text-align="justify" style:justify-single-word="false" fo:orphans="2" fo:widows="2" style:text-autospace="ideograph-alpha" style:writing-mode="lr-tb"/>
      <style:text-properties style:use-window-font-color="true" loext:opacity="0%" fo:font-size="10pt" fo:language="none" fo:country="none" fo:font-weight="normal" style:font-name-asian="Arial" style:font-size-asian="10pt" style:font-weight-asian="normal" style:font-name-complex="Arial" style:font-size-complex="10pt" style:font-weight-complex="normal"/>
    </style:style>
    <style:style style:name="P25" style:family="paragraph" style:parent-style-name="Standard">
      <style:paragraph-properties fo:margin-left="1cm" fo:margin-right="1cm" fo:text-align="justify" style:justify-single-word="false"/>
      <style:text-properties style:use-window-font-color="true" loext:opacity="0%" style:font-name="Arial" fo:font-size="10pt" fo:font-weight="normal" officeooo:paragraph-rsid="0014f2d4" style:font-size-asian="10pt" style:font-weight-asian="normal" style:font-name-complex="Arial Narrow" style:font-size-complex="10pt" style:font-style-complex="italic" style:font-weight-complex="normal"/>
    </style:style>
    <style:style style:name="P26" style:family="paragraph" style:parent-style-name="Standard">
      <style:paragraph-properties fo:margin-left="1cm" fo:margin-right="1cm" fo:text-align="justify" style:justify-single-word="false"/>
      <style:text-properties style:use-window-font-color="true" loext:opacity="0%" style:font-name="Arial" fo:font-size="10pt" officeooo:paragraph-rsid="0014f2d4" style:font-size-asian="10pt" style:font-size-complex="10pt"/>
    </style:style>
    <style:style style:name="P27" style:family="paragraph" style:parent-style-name="Normal">
      <style:paragraph-properties fo:margin-left="1cm" fo:margin-right="1cm" fo:margin-top="0.388cm" fo:margin-bottom="0.388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14f2d4" style:font-name-asian="Arial" style:font-size-asian="10pt" style:font-style-asian="normal" style:font-name-complex="Arial" style:font-size-complex="10pt" style:font-style-complex="normal" style:text-scale="100%"/>
    </style:style>
    <style:style style:name="P28" style:family="paragraph" style:parent-style-name="Normal">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14f2d4" style:font-size-asian="10pt" style:font-size-complex="10pt"/>
    </style:style>
    <style:style style:name="P29" style:family="paragraph" style:parent-style-name="Normal">
      <style:paragraph-properties fo:margin-left="1cm" fo:margin-right="1cm" fo:margin-top="0.388cm" fo:margin-bottom="0cm" style:contextual-spacing="false" fo:line-height="100%" fo:text-align="center"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normal" style:text-underline-style="none" fo:font-weight="bold" officeooo:paragraph-rsid="0014f2d4" style:font-name-asian="Arial" style:font-size-asian="10pt" style:font-style-asian="normal" style:font-weight-asian="bold" style:font-name-complex="Arial" style:font-size-complex="10pt" style:font-style-complex="normal" style:font-weight-complex="bold" style:text-scale="100%"/>
    </style:style>
    <style:style style:name="P30" style:family="paragraph" style:parent-style-name="Normal">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officeooo:paragraph-rsid="0014f2d4"/>
    </style:style>
    <style:style style:name="P31" style:family="paragraph" style:parent-style-name="Normal">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normal" style:text-underline-style="none" officeooo:paragraph-rsid="0014f2d4" style:font-name-asian="Arial" style:font-size-asian="10pt" style:font-style-asian="normal" style:font-name-complex="Arial" style:font-size-complex="10pt" style:font-style-complex="normal" style:text-scale="100%"/>
    </style:style>
    <style:style style:name="P32" style:family="paragraph" style:parent-style-name="Normal">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0.007cm" fo:font-style="normal" style:text-underline-style="none" officeooo:paragraph-rsid="0014f2d4" style:font-name-asian="Arial" style:font-size-asian="10pt" style:font-style-asian="normal" style:font-name-complex="Arial" style:font-size-complex="10pt" style:font-style-complex="normal" style:text-scale="100%"/>
    </style:style>
    <style:style style:name="P33" style:family="paragraph" style:parent-style-name="Normal">
      <style:paragraph-properties fo:margin-left="1cm" fo:margin-right="1cm" fo:margin-top="0.388cm" fo:margin-bottom="0cm" style:contextual-spacing="false" fo:line-height="100%" fo:text-align="center"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0.007cm" fo:font-style="normal" style:text-underline-style="none" fo:font-weight="bold" officeooo:paragraph-rsid="0014f2d4" style:font-name-asian="Arial" style:font-size-asian="10pt" style:font-style-asian="normal" style:font-weight-asian="bold" style:font-name-complex="Arial" style:font-size-complex="10pt" style:font-style-complex="normal" style:font-weight-complex="bold" style:text-scale="100%"/>
    </style:style>
    <style:style style:name="P34" style:family="paragraph" style:parent-style-name="Normal">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italic" style:text-underline-style="none" officeooo:paragraph-rsid="0014f2d4" style:font-name-asian="Arial" style:font-size-asian="10pt" style:font-style-asian="italic" style:font-name-complex="Arial" style:font-size-complex="10pt" style:font-style-complex="italic" style:text-scale="100%"/>
    </style:style>
    <style:style style:name="P35" style:family="paragraph" style:parent-style-name="Normal">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style:text-underline-style="none" officeooo:paragraph-rsid="0014f2d4" style:font-name-asian="Arial" style:font-size-asian="10pt" style:font-name-complex="Arial" style:font-size-complex="10pt" style:text-scale="100%"/>
    </style:style>
    <style:style style:name="P36" style:family="paragraph" style:parent-style-name="Normal">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0.007cm" style:text-underline-style="none" officeooo:paragraph-rsid="0014f2d4" style:font-name-asian="Arial" style:font-size-asian="10pt" style:font-name-complex="Arial" style:font-size-complex="10pt" style:text-scale="100%"/>
    </style:style>
    <style:style style:name="P37" style:family="paragraph" style:parent-style-name="Normal">
      <style:paragraph-properties fo:margin-left="1cm" fo:margin-right="1cm" fo:margin-top="0.388cm" fo:margin-bottom="0.388cm" style:contextual-spacing="false" fo:line-height="100%" fo:text-align="center" style:justify-single-word="false" fo:orphans="2" fo:widows="2" fo:text-indent="0cm" style:auto-text-indent="false"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normal" style:text-underline-style="none" officeooo:paragraph-rsid="0014f2d4" style:font-name-asian="Arial" style:font-size-asian="10pt" style:font-style-asian="normal" style:font-name-complex="Arial" style:font-size-complex="10pt" style:font-style-complex="normal" style:text-scale="100%"/>
    </style:style>
    <style:style style:name="P38" style:family="paragraph" style:parent-style-name="Text_20_body">
      <style:paragraph-properties fo:margin-left="1cm" fo:margin-right="1cm" fo:margin-top="0cm" fo:margin-bottom="0cm" style:contextual-spacing="false" fo:line-height="100%" fo:text-align="justify" style:justify-single-word="false" fo:orphans="2" fo:widows="2" fo:text-indent="0cm" style:auto-text-indent="false" fo:padding="0cm" fo:border="none" text:number-lines="true" text:line-number="1" style:text-autospace="ideograph-alpha" style:snap-to-layout-grid="true" style:writing-mode="lr-tb"/>
      <style:text-properties style:font-name="Arial1" fo:font-size="10pt" officeooo:paragraph-rsid="0014f2d4" style:font-name-asian="Arial" style:font-size-asian="10pt" style:font-name-complex="Arial"/>
    </style:style>
    <style:style style:name="P39" style:family="paragraph" style:parent-style-name="Text_20_body">
      <style:paragraph-properties fo:margin-left="1cm" fo:margin-right="1cm" fo:margin-top="0cm" fo:margin-bottom="0cm" style:contextual-spacing="false" fo:line-height="100%" fo:text-align="justify" style:justify-single-word="false" fo:orphans="2" fo:widows="2" fo:text-indent="0cm" style:auto-text-indent="false" fo:padding="0cm" fo:border="none" text:number-lines="true" text:line-number="1" style:text-autospace="ideograph-alpha" style:snap-to-layout-grid="true" style:writing-mode="lr-tb"/>
      <style:text-properties style:use-window-font-color="true" loext:opacity="0%" style:text-line-through-style="none" style:text-line-through-type="none" style:font-name="Arial1" fo:font-size="10pt" fo:letter-spacing="normal" fo:font-style="normal" style:text-underline-style="none" officeooo:paragraph-rsid="0014f2d4" style:font-name-asian="Arial" style:font-size-asian="10pt" style:font-style-asian="normal" style:font-name-complex="Arial" style:font-size-complex="10pt" style:font-style-complex="normal" style:text-scale="100%"/>
    </style:style>
    <style:style style:name="P40" style:family="paragraph" style:parent-style-name="Text_20_body">
      <style:paragraph-properties fo:margin-left="1cm" fo:margin-right="1cm" fo:margin-top="0cm" fo:margin-bottom="0cm" style:contextual-spacing="false" fo:line-height="100%" fo:text-align="justify" style:justify-single-word="false" fo:orphans="2" fo:widows="2" fo:text-indent="0cm" style:auto-text-indent="false" fo:padding="0cm" fo:border="none" text:number-lines="true" text:line-number="1" style:text-autospace="ideograph-alpha" style:snap-to-layout-grid="true" style:writing-mode="lr-tb"/>
      <style:text-properties style:font-name="Arial" fo:font-size="10pt" officeooo:paragraph-rsid="0014f2d4" style:font-name-asian="Arial" style:font-size-asian="10pt" style:font-name-complex="Arial"/>
    </style:style>
    <style:style style:name="P41" style:family="paragraph" style:parent-style-name="Text_20_body">
      <style:paragraph-properties fo:margin-left="1cm" fo:margin-right="1cm" fo:margin-top="0cm" fo:margin-bottom="0cm" style:contextual-spacing="false" fo:text-align="justify" style:justify-single-word="false" fo:text-indent="0cm" style:auto-text-indent="false"/>
      <style:text-properties style:font-name="Arial1" fo:font-size="10pt" officeooo:paragraph-rsid="0014f2d4" style:font-name-asian="Arial" style:font-size-asian="10pt" style:font-name-complex="Arial"/>
    </style:style>
    <style:style style:name="P42" style:family="paragraph" style:parent-style-name="Text_20_body">
      <style:paragraph-properties fo:margin-left="1cm" fo:margin-right="1cm" fo:margin-top="0cm" fo:margin-bottom="0cm" style:contextual-spacing="false" fo:text-align="justify" style:justify-single-word="false" fo:text-indent="0cm" style:auto-text-indent="false"/>
      <style:text-properties style:use-window-font-color="true" loext:opacity="0%" style:text-line-through-style="none" style:text-line-through-type="none" style:text-position="0% 100%" style:font-name="Arial" fo:font-size="10pt" fo:letter-spacing="normal" fo:font-style="normal" style:text-underline-style="none" officeooo:paragraph-rsid="0014f2d4" style:font-name-asian="Arial" style:font-size-asian="10pt" style:font-style-asian="normal" style:font-name-complex="Arial" style:font-size-complex="10pt" style:font-style-complex="normal" style:text-scale="100%"/>
    </style:style>
    <style:style style:name="P43" style:family="paragraph" style:parent-style-name="Normal">
      <style:paragraph-properties fo:margin-left="1cm" fo:margin-right="1cm" fo:text-align="start" style:justify-single-word="false" fo:orphans="2" fo:widows="2" style:text-autospace="ideograph-alpha" style:writing-mode="lr-tb"/>
      <style:text-properties fo:color="#777777" loext:opacity="100%" style:font-name="Verdana" fo:font-size="8.5pt" fo:language="none" fo:country="none" fo:font-weight="normal" style:font-name-asian="Verdana" style:font-size-asian="8.5pt" style:font-weight-asian="normal" style:font-name-complex="Verdana" style:font-size-complex="8.5pt" style:font-weight-complex="normal"/>
    </style:style>
    <style:style style:name="P44" style:family="paragraph" style:parent-style-name="Standard">
      <style:paragraph-properties fo:margin-left="1cm" fo:margin-right="1cm" fo:text-align="justify" style:justify-single-word="false" fo:break-before="auto" fo:break-after="auto"/>
      <style:text-properties style:use-window-font-color="true" loext:opacity="0%" style:font-name="Arial" fo:font-size="10pt" officeooo:paragraph-rsid="0014f2d4" style:font-size-asian="10pt" style:font-size-complex="10pt"/>
    </style:style>
    <style:style style:name="P45" style:family="paragraph" style:parent-style-name="Normal">
      <style:paragraph-properties fo:margin-left="1cm" fo:margin-right="1cm" fo:margin-top="0.388cm" fo:margin-bottom="0.388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14f2d4" style:font-name-asian="Arial" style:font-size-asian="10pt" style:font-style-asian="normal" style:font-name-complex="Arial" style:font-size-complex="10pt" style:font-style-complex="normal" style:text-scale="100%"/>
    </style:style>
    <style:style style:name="P46" style:family="paragraph" style:parent-style-name="Normal">
      <style:paragraph-properties fo:margin-left="1cm" fo:margin-right="1cm" fo:line-height="100%" fo:text-align="start"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14f2d4" style:font-name-asian="Verdana" style:font-size-asian="10pt" style:font-style-asian="normal" style:font-name-complex="Verdana" style:font-size-complex="10pt" style:font-style-complex="normal" style:text-scale="100%"/>
    </style:style>
    <style:style style:name="P47" style:family="paragraph" style:parent-style-name="Heading_20_2">
      <style:paragraph-properties fo:margin-left="1cm" fo:margin-right="1cm" fo:margin-top="0cm" fo:margin-bottom="0cm" style:contextual-spacing="false" fo:line-height="100%" fo:text-align="start"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normal" style:text-underline-style="none" officeooo:paragraph-rsid="0014f2d4" style:font-name-asian="Arial" style:font-size-asian="10pt" style:font-style-asian="normal" style:font-name-complex="Arial" style:font-size-complex="10pt" style:font-style-complex="normal" style:text-scale="100%"/>
    </style:style>
    <style:style style:name="P48" style:family="paragraph" style:parent-style-name="Normal">
      <style:paragraph-properties fo:margin-left="1cm" fo:margin-right="1cm" fo:margin-top="0.388cm" fo:margin-bottom="0cm" style:contextual-spacing="false" fo:line-height="100%" fo:text-align="start"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14f2d4" style:font-size-asian="10pt" style:font-size-complex="10pt"/>
    </style:style>
    <style:style style:name="P49" style:family="paragraph" style:parent-style-name="Normal" style:list-style-name="LS9">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normal" style:text-underline-style="none" officeooo:paragraph-rsid="0014f2d4" style:font-name-asian="Arial" style:font-size-asian="10pt" style:font-style-asian="normal" style:font-name-complex="Arial" style:font-size-complex="10pt" style:font-style-complex="normal" style:text-scale="100%"/>
    </style:style>
    <style:style style:name="P50" style:family="paragraph" style:parent-style-name="Normal">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normal" style:text-underline-style="none" fo:font-weight="bold" officeooo:paragraph-rsid="0014f2d4" style:font-name-asian="Arial" style:font-size-asian="10pt" style:font-style-asian="normal" style:font-weight-asian="bold" style:font-name-complex="Arial" style:font-size-complex="10pt" style:font-style-complex="normal" style:font-weight-complex="bold" style:text-scale="100%"/>
    </style:style>
    <style:style style:name="P51" style:family="paragraph" style:parent-style-name="Normal">
      <style:paragraph-properties fo:margin-left="1cm" fo:margin-right="1cm" fo:margin-top="0.388cm" fo:margin-bottom="0cm" style:contextual-spacing="false" fo:line-height="100%" fo:text-align="center" style:justify-single-word="false" fo:orphans="2" fo:widows="2" fo:text-indent="0cm" style:auto-text-indent="false"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normal" style:text-underline-style="none" fo:font-weight="bold" officeooo:paragraph-rsid="0014f2d4" style:font-name-asian="Arial" style:font-size-asian="10pt" style:font-style-asian="normal" style:font-weight-asian="bold" style:font-name-complex="Arial" style:font-size-complex="10pt" style:font-style-complex="normal" style:font-weight-complex="bold" style:text-scale="100%"/>
    </style:style>
    <style:style style:name="P52" style:family="paragraph" style:parent-style-name="Normal">
      <style:paragraph-properties fo:margin-left="1cm" fo:margin-right="1cm" fo:margin-top="0.388cm" fo:margin-bottom="0cm" style:contextual-spacing="false" fo:line-height="100%" fo:text-align="justify" style:justify-single-word="false" fo:orphans="2" fo:widows="2" fo:text-indent="0cm" style:auto-text-indent="false"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normal" style:text-underline-style="none" fo:font-weight="bold" officeooo:paragraph-rsid="0014f2d4" style:font-name-asian="Arial" style:font-size-asian="10pt" style:font-style-asian="normal" style:font-weight-asian="bold" style:font-name-complex="Arial" style:font-size-complex="10pt" style:font-style-complex="normal" style:font-weight-complex="bold" style:text-scale="100%"/>
    </style:style>
    <style:style style:name="P53" style:family="paragraph" style:parent-style-name="Normal">
      <style:paragraph-properties fo:margin-left="1cm" fo:margin-right="1cm" fo:margin-top="0.388cm" fo:margin-bottom="0cm" style:contextual-spacing="false" fo:line-height="100%" fo:text-align="justify" style:justify-single-word="false" fo:orphans="2" fo:widows="2" fo:text-indent="0cm" style:auto-text-indent="false" fo:padding="0cm" fo:border="none" text:number-lines="true" text:line-number="1" style:text-autospace="ideograph-alpha" style:snap-to-layout-grid="true" style:writing-mode="lr-tb"/>
      <style:text-properties style:use-window-font-color="true" loext:opacity="0%" style:font-name="Arial" fo:font-size="10pt" officeooo:paragraph-rsid="0014f2d4" style:font-size-asian="10pt" style:font-size-complex="10pt"/>
    </style:style>
    <style:style style:name="P54" style:family="paragraph" style:parent-style-name="Normal">
      <style:paragraph-properties fo:margin-left="1cm" fo:margin-right="1cm" fo:margin-top="0.388cm" fo:margin-bottom="0cm" style:contextual-spacing="false" fo:line-height="100%" fo:text-align="justify" style:justify-single-word="false" fo:orphans="2" fo:widows="2" fo:text-indent="0cm" style:auto-text-indent="false" fo:padding="0cm" fo:border="none" text:number-lines="true" text:line-number="1" style:text-autospace="ideograph-alpha" style:snap-to-layout-grid="true" style:writing-mode="lr-tb"/>
      <style:text-properties style:use-window-font-color="true" loext:opacity="0%" style:text-line-through-style="none" style:text-line-through-type="none" style:font-name="Arial" fo:font-size="10pt" fo:letter-spacing="normal" fo:language="none" fo:country="none" fo:font-style="normal" style:text-underline-style="solid" style:text-underline-width="auto" style:text-underline-color="#0000ee" officeooo:paragraph-rsid="0014f2d4" style:font-name-asian="Arial" style:font-size-asian="10pt" style:font-style-asian="normal" style:font-name-complex="Arial" style:font-size-complex="10pt" style:font-style-complex="normal" style:text-scale="100%"/>
    </style:style>
    <style:style style:name="P55" style:family="paragraph" style:parent-style-name="Normal">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14f2d4" style:font-name-asian="Arial" style:font-size-asian="10pt" style:font-style-asian="normal" style:font-name-complex="Arial" style:font-size-complex="10pt" style:font-style-complex="normal" style:text-scale="100%"/>
    </style:style>
    <style:style style:name="P56" style:family="paragraph" style:parent-style-name="Text_20_body">
      <style:paragraph-properties fo:margin-left="1cm" fo:margin-right="1cm" fo:margin-top="0cm" fo:margin-bottom="0cm" style:contextual-spacing="false" fo:line-height="100%" fo:text-align="justify" style:justify-single-word="false" fo:orphans="2" fo:widows="2" fo:text-indent="0cm" style:auto-text-indent="false">
        <style:tab-stops>
          <style:tab-stop style:position="0.751cm"/>
        </style:tab-stops>
      </style:paragraph-properties>
      <style:text-properties style:font-name="Arial" fo:font-size="10pt" officeooo:paragraph-rsid="0014f2d4" style:font-size-asian="10pt" style:font-size-complex="10pt"/>
    </style:style>
    <style:style style:name="P57" style:family="paragraph" style:parent-style-name="Normal">
      <style:paragraph-properties fo:margin-left="1cm" fo:margin-right="1cm" fo:text-align="start" style:justify-single-word="false" fo:orphans="2" fo:widows="2" style:text-autospace="ideograph-alpha" style:writing-mode="lr-tb"/>
    </style:style>
    <style:style style:name="P58" style:family="paragraph" style:parent-style-name="Normal">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style:font-size-asian="10pt" style:font-size-complex="10pt"/>
    </style:style>
    <style:style style:name="P59" style:family="paragraph" style:parent-style-name="Normal">
      <style:paragraph-properties fo:margin-left="1cm" fo:margin-right="1cm" fo:margin-top="0.459cm" fo:margin-bottom="0.459cm" style:contextual-spacing="false" fo:orphans="2" fo:widows="2" style:text-autospace="ideograph-alpha" style:writing-mode="lr-tb"/>
      <style:text-properties fo:color="#777777" loext:opacity="10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60"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10pt" style:font-size-asian="10pt" style:font-size-complex="10pt"/>
    </style:style>
    <style:style style:name="P61" style:family="paragraph" style:parent-style-name="Normal">
      <style:paragraph-properties fo:margin-left="1cm" fo:margin-right="1cm" fo:margin-top="0.459cm" fo:margin-bottom="0.459cm" style:contextual-spacing="false" fo:orphans="2" fo:widows="2" style:text-autospace="ideograph-alpha" style:writing-mode="lr-tb"/>
      <style:text-properties fo:color="#777777" loext:opacity="100%" style:font-name="Times New Roman" fo:font-size="13pt" fo:language="none" fo:country="none" fo:font-weight="normal" style:font-name-asian="Times New Roman" style:font-size-asian="13pt" style:font-weight-asian="normal" style:font-name-complex="Times New Roman" style:font-size-complex="13pt" style:font-weight-complex="normal"/>
    </style:style>
    <style:style style:name="P62" style:family="paragraph" style:parent-style-name="Normal">
      <style:paragraph-properties fo:margin-left="1cm" fo:margin-right="1cm" fo:margin-top="0.459cm" fo:margin-bottom="0.459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63" style:family="paragraph" style:parent-style-name="Normal">
      <style:paragraph-properties fo:margin-left="1cm" fo:margin-right="1cm" fo:text-align="start" style:justify-single-word="false" fo:orphans="2" fo:widows="2" style:text-autospace="ideograph-alpha" style:writing-mode="lr-tb"/>
      <style:text-properties fo:color="#777777" loext:opacity="100%" style:font-name="Verdana" fo:font-size="8.5pt" fo:language="none" fo:country="none" fo:font-weight="normal" officeooo:paragraph-rsid="0014f2d4" style:font-name-asian="Verdana" style:font-size-asian="8.5pt" style:font-weight-asian="normal" style:font-name-complex="Verdana" style:font-size-complex="8.5pt" style:font-weight-complex="normal"/>
    </style:style>
    <style:style style:name="P64" style:family="paragraph" style:parent-style-name="Normal">
      <style:paragraph-properties fo:margin-left="1cm" fo:margin-right="1cm"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14f2d4" style:font-name-asian="Verdana" style:font-size-asian="10pt" style:font-style-asian="normal" style:font-name-complex="Verdana" style:font-size-complex="10pt" style:font-style-complex="normal" style:text-scale="100%"/>
    </style:style>
    <style:style style:name="P65" style:family="paragraph" style:parent-style-name="Normal">
      <style:paragraph-properties fo:margin-left="1cm" fo:margin-right="1cm" fo:margin-top="0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fo:font-weight="bold" officeooo:paragraph-rsid="0014f2d4" style:font-name-asian="Times New Roman" style:font-size-asian="10pt" style:font-style-asian="normal" style:font-weight-asian="bold" style:font-name-complex="Times New Roman" style:font-size-complex="10pt" style:font-style-complex="normal" style:font-weight-complex="bold" style:text-scale="100%"/>
    </style:style>
    <style:style style:name="P66" style:family="paragraph" style:parent-style-name="Normal">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fo:font-weight="bold" officeooo:paragraph-rsid="0014f2d4" style:font-name-asian="Times New Roman" style:font-size-asian="10pt" style:font-style-asian="normal" style:font-weight-asian="bold" style:font-name-complex="Times New Roman" style:font-size-complex="10pt" style:font-style-complex="normal" style:font-weight-complex="bold" style:text-scale="100%"/>
    </style:style>
    <style:style style:name="P67" style:family="paragraph" style:parent-style-name="western">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14f2d4" style:font-size-asian="10pt" style:font-size-complex="10pt"/>
    </style:style>
    <style:style style:name="P68" style:family="paragraph" style:parent-style-name="western">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style:text-underline-style="none" fo:font-weight="bold" officeooo:paragraph-rsid="0014f2d4" style:font-name-asian="Arial" style:font-size-asian="10pt" style:font-weight-asian="bold" style:font-name-complex="Arial" style:font-size-complex="10pt" style:font-weight-complex="bold" style:text-scale="100%"/>
    </style:style>
    <style:style style:name="P69" style:family="paragraph" style:parent-style-name="western">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officeooo:paragraph-rsid="0014f2d4"/>
    </style:style>
    <style:style style:name="P70" style:family="paragraph" style:parent-style-name="western">
      <style:paragraph-properties fo:margin-left="1cm" fo:margin-right="1cm" fo:margin-top="0.388cm" fo:margin-bottom="0.388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14f2d4" style:font-size-asian="10pt" style:font-size-complex="10pt"/>
    </style:style>
    <style:style style:name="P71" style:family="paragraph" style:parent-style-name="Normal">
      <style:paragraph-properties fo:margin-left="1cm" fo:margin-right="1cm" fo:margin-top="0.291cm" fo:margin-bottom="0.388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14f2d4" style:font-size-asian="10pt" style:font-size-complex="10pt"/>
    </style:style>
    <style:style style:name="P72" style:family="paragraph" style:parent-style-name="Normal">
      <style:paragraph-properties fo:margin-left="1cm" fo:margin-right="1cm" fo:margin-top="0.291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14f2d4" style:font-size-asian="10pt" style:font-size-complex="10pt"/>
    </style:style>
    <style:style style:name="P73" style:family="paragraph" style:parent-style-name="western">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0.007cm" fo:language="none" fo:country="none" fo:font-style="italic" style:text-underline-style="none" officeooo:paragraph-rsid="0014f2d4" style:font-name-asian="Arial" style:font-size-asian="10pt" style:font-style-asian="italic" style:font-name-complex="Arial" style:font-size-complex="10pt" style:font-style-complex="italic" style:text-scale="100%"/>
    </style:style>
    <style:style style:name="P74" style:family="paragraph" style:parent-style-name="western">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14f2d4" style:font-name-asian="Arial" style:font-size-asian="10pt" style:font-style-asian="normal" style:font-name-complex="Arial" style:font-size-complex="10pt" style:font-style-complex="normal" style:text-scale="100%"/>
    </style:style>
    <style:style style:name="P75" style:family="paragraph" style:parent-style-name="western">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fo:font-weight="bold" officeooo:paragraph-rsid="0014f2d4" style:font-name-asian="Arial" style:font-size-asian="10pt" style:font-style-asian="normal" style:font-weight-asian="bold" style:font-name-complex="Arial" style:font-size-complex="10pt" style:font-style-complex="normal" style:font-weight-complex="bold" style:text-scale="100%"/>
    </style:style>
    <style:style style:name="P76" style:family="paragraph" style:parent-style-name="western">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italic" style:text-underline-style="none" fo:font-weight="bold" officeooo:paragraph-rsid="0014f2d4" style:font-name-asian="Arial" style:font-size-asian="10pt" style:font-style-asian="italic" style:font-weight-asian="bold" style:font-name-complex="Arial" style:font-size-complex="10pt" style:font-style-complex="italic" style:font-weight-complex="bold" style:text-scale="100%"/>
    </style:style>
    <style:style style:name="P77" style:family="paragraph" style:parent-style-name="western">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font-style="italic" style:text-underline-style="none" officeooo:paragraph-rsid="0014f2d4" style:font-name-asian="Arial" style:font-size-asian="10pt" style:font-style-asian="italic" style:font-name-complex="Arial" style:font-size-complex="10pt" style:font-style-complex="italic" style:text-scale="100%"/>
    </style:style>
    <style:style style:name="P78" style:family="paragraph" style:parent-style-name="western">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0.007cm" style:text-underline-style="none" officeooo:paragraph-rsid="0014f2d4" style:font-name-asian="Arial" style:font-size-asian="10pt" style:font-name-complex="Arial" style:font-size-complex="10pt" style:text-scale="100%"/>
    </style:style>
    <style:style style:name="P79" style:family="paragraph" style:parent-style-name="Normal">
      <style:paragraph-properties fo:margin-left="1cm" fo:margin-right="1cm" fo:margin-top="0.503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14f2d4" style:font-name-asian="Arial" style:font-size-asian="10pt" style:font-style-asian="normal" style:font-name-complex="Arial" style:font-size-complex="10pt" style:font-style-complex="normal" style:text-scale="100%"/>
    </style:style>
    <style:style style:name="P80" style:family="paragraph" style:parent-style-name="Normal">
      <style:paragraph-properties fo:margin-left="1cm" fo:margin-right="1cm" fo:margin-top="0.503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style:text-underline-style="none" fo:font-weight="bold" officeooo:paragraph-rsid="0014f2d4" style:font-name-asian="Arial" style:font-size-asian="10pt" style:font-weight-asian="bold" style:font-name-complex="Arial" style:font-size-complex="10pt" style:font-weight-complex="bold" style:text-scale="100%"/>
    </style:style>
    <style:style style:name="P81" style:family="paragraph" style:parent-style-name="western">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0.007cm" fo:language="none" fo:country="none" style:text-underline-style="none" officeooo:paragraph-rsid="0014f2d4" style:font-name-asian="Arial" style:font-size-asian="10pt" style:font-name-complex="Arial" style:font-size-complex="10pt" style:text-scale="100%"/>
    </style:style>
    <style:style style:name="P82" style:family="paragraph" style:parent-style-name="western">
      <style:paragraph-properties fo:margin-left="1cm" fo:margin-right="1cm" fo:margin-top="0.388cm" fo:margin-bottom="0cm" style:contextual-spacing="false" fo:line-height="100%" fo:text-align="justify" style:justify-single-word="false" fo:orphans="2" fo:widows="2" fo:text-indent="0cm" style:auto-text-indent="false"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fo:font-style="normal" style:text-underline-style="none" officeooo:paragraph-rsid="0014f2d4" style:font-name-asian="Arial" style:font-size-asian="10pt" style:font-style-asian="normal" style:font-name-complex="Arial" style:font-size-complex="10pt" style:font-style-complex="normal" style:text-scale="100%"/>
    </style:style>
    <style:style style:name="P83" style:family="paragraph" style:parent-style-name="western">
      <style:paragraph-properties fo:margin-left="1cm" fo:margin-right="1cm" fo:margin-top="0.388cm" fo:margin-bottom="0cm" style:contextual-spacing="false" fo:line-height="100%" fo:text-align="justify" style:justify-single-word="false" fo:orphans="2" fo:widows="2" fo:text-indent="0cm" style:auto-text-indent="false"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style:text-underline-style="none" officeooo:paragraph-rsid="0014f2d4" style:font-name-asian="Arial" style:font-size-asian="10pt" style:font-name-complex="Arial" style:font-size-complex="10pt" style:text-scale="100%"/>
    </style:style>
    <style:style style:name="P84" style:family="paragraph" style:parent-style-name="western">
      <style:paragraph-properties fo:margin-left="1cm" fo:margin-right="1cm" fo:margin-top="0.388cm" fo:margin-bottom="0cm" style:contextual-spacing="false" fo:line-height="100%" fo:text-align="justify" style:justify-single-word="false" fo:orphans="2" fo:widows="2" fo:text-indent="0cm" style:auto-text-indent="false"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style:text-underline-style="none" officeooo:paragraph-rsid="0014f2d4" style:font-name-asian="Arial" style:font-size-asian="10pt" style:font-name-complex="Arial" style:font-size-complex="10pt" style:text-scale="100%"/>
    </style:style>
    <style:style style:name="P85" style:family="paragraph" style:parent-style-name="Normal">
      <style:paragraph-properties fo:margin-left="1cm" fo:margin-right="1cm" fo:text-align="start" style:justify-single-word="false" fo:orphans="2" fo:widows="2" style:text-autospace="ideograph-alpha" style:writing-mode="lr-tb"/>
      <style:text-properties fo:color="#777777" loext:opacity="100%" style:text-line-through-style="none" style:text-line-through-type="none" style:text-position="0% 100%" style:font-name="Verdana" fo:font-size="8.5pt" fo:letter-spacing="normal" fo:language="none" fo:country="none" fo:font-style="normal" style:text-underline-style="none" fo:font-weight="normal" officeooo:paragraph-rsid="0014f2d4" style:font-name-asian="Verdana" style:font-size-asian="8.5pt" style:font-style-asian="normal" style:font-weight-asian="normal" style:font-name-complex="Verdana" style:font-size-complex="8.5pt" style:font-style-complex="normal" style:font-weight-complex="normal" style:text-scale="100%"/>
    </style:style>
    <style:style style:name="P86" style:family="paragraph" style:parent-style-name="Normal">
      <style:paragraph-properties fo:margin-left="1cm" fo:margin-right="1cm" fo:text-align="start" style:justify-single-word="false" fo:orphans="2" fo:widows="2" style:text-autospace="ideograph-alpha" style:writing-mode="lr-tb"/>
      <style:text-properties fo:color="#777777" loext:opacity="100%" style:font-name="Arial" fo:font-size="10pt" fo:language="none" fo:country="none" fo:font-weight="normal" officeooo:paragraph-rsid="0014f2d4" style:font-name-asian="Verdana" style:font-size-asian="10pt" style:font-weight-asian="normal" style:font-name-complex="Verdana" style:font-size-complex="10pt" style:font-weight-complex="normal"/>
    </style:style>
    <style:style style:name="P87" style:family="paragraph" style:parent-style-name="Normal">
      <style:paragraph-properties fo:margin-left="1cm" fo:margin-right="1cm" fo:margin-top="0.45cm" fo:margin-bottom="0cm" style:contextual-spacing="false" fo:orphans="2" fo:widows="2" style:text-autospace="ideograph-alpha" style:writing-mode="lr-tb"/>
      <style:text-properties style:font-name="Arial" fo:font-size="10pt" style:font-size-asian="10pt" style:font-size-complex="10pt"/>
    </style:style>
    <style:style style:name="P88" style:family="paragraph" style:parent-style-name="Normal">
      <style:paragraph-properties fo:margin-left="1cm" fo:margin-right="1cm" fo:margin-top="0.45cm" fo:margin-bottom="0cm" style:contextual-spacing="false" fo:orphans="2" fo:widows="2" style:text-autospace="ideograph-alpha" style:writing-mode="lr-tb"/>
      <style:text-properties fo:color="#777777" loext:opacity="100%" style:font-name="Arial" fo:font-size="10pt" fo:font-weight="normal" style:font-name-asian="Arial" style:font-size-asian="10pt" style:font-weight-asian="normal" style:font-name-complex="Arial" style:font-size-complex="10pt" style:font-weight-complex="normal"/>
    </style:style>
    <style:style style:name="P89" style:family="paragraph" style:parent-style-name="Normal">
      <style:paragraph-properties fo:margin-left="1cm" fo:margin-right="1cm" fo:margin-top="0.459cm" fo:margin-bottom="1.005cm" style:contextual-spacing="false" fo:orphans="2" fo:widows="2" style:text-autospace="ideograph-alpha" style:writing-mode="lr-tb"/>
      <style:text-properties fo:color="#000000" loext:opacity="100%" style:font-name="Arial" fo:font-size="10pt" fo:font-weight="bold" officeooo:paragraph-rsid="001640ed" style:font-name-asian="Arial" style:font-size-asian="10pt" style:font-weight-asian="bold" style:font-name-complex="Arial" style:font-size-complex="10pt" style:font-weight-complex="bold"/>
    </style:style>
    <style:style style:name="P90" style:family="paragraph" style:parent-style-name="Standard">
      <style:text-properties style:font-name="Arial" fo:font-size="10pt" officeooo:paragraph-rsid="001b09e9" style:font-size-asian="10pt" style:font-size-complex="10pt"/>
    </style:style>
    <style:style style:name="P91" style:family="paragraph" style:parent-style-name="Standard">
      <style:text-properties style:font-name="Arial" fo:font-size="10pt" fo:font-style="normal" fo:font-weight="bold" officeooo:rsid="001f1869" officeooo:paragraph-rsid="001b09e9" style:font-size-asian="10pt" style:font-style-asian="normal" style:font-weight-asian="bold" style:font-size-complex="10pt" style:font-style-complex="normal" style:font-weight-complex="bold"/>
    </style:style>
    <style:style style:name="P92" style:family="paragraph" style:parent-style-name="Standard">
      <style:paragraph-properties fo:text-align="justify" style:justify-single-word="false"/>
      <style:text-properties style:font-name="Arial" fo:font-size="10pt" fo:font-style="normal" officeooo:paragraph-rsid="001b09e9" style:font-size-asian="10pt" style:font-style-asian="normal" style:font-size-complex="10pt" style:font-style-complex="normal"/>
    </style:style>
    <style:style style:name="P93" style:family="paragraph" style:parent-style-name="Standard">
      <style:paragraph-properties fo:text-align="justify" style:justify-single-word="false"/>
      <style:text-properties fo:color="#000000" loext:opacity="100%" style:text-line-through-style="none" style:text-line-through-type="none" style:text-position="0% 100%" style:font-name="Arial2" fo:font-size="10pt" fo:letter-spacing="normal" fo:language="none" fo:country="none" fo:font-style="normal" style:text-underline-style="none" fo:font-weight="bold" officeooo:paragraph-rsid="001b09e9" style:font-name-asian="Arial" style:font-size-asian="10pt" style:font-style-asian="normal" style:font-weight-asian="bold" style:font-name-complex="Arial" style:font-size-complex="10pt" style:font-style-complex="normal" style:font-weight-complex="bold" style:text-scale="100%"/>
    </style:style>
    <style:style style:name="T1" style:family="text">
      <style:text-properties fo:color="#000000" loext:opacity="100%" fo:font-weight="normal" style:font-name-asian="Arial" style:font-weight-asian="normal" style:font-name-complex="Arial" style:font-size-complex="10pt" style:font-weight-complex="normal"/>
    </style:style>
    <style:style style:name="T2" style:family="text">
      <style:text-properties fo:color="#000000" loext:opacity="100%" fo:font-weight="bold" style:font-name-asian="Arial" style:font-weight-asian="bold" style:font-name-complex="Arial" style:font-size-complex="10pt" style:font-weight-complex="bold"/>
    </style:style>
    <style:style style:name="T3" style:family="text">
      <style:text-properties fo:color="#777777" loext:opacity="100%" fo:font-weight="normal" style:font-name-asian="Arial" style:font-weight-asian="normal" style:font-name-complex="Arial" style:font-size-complex="10pt" style:font-weight-complex="normal"/>
    </style:style>
    <style:style style:name="T4" style:family="text">
      <style:text-properties fo:language="none" fo:country="none" fo:font-weight="bold" style:font-name-asian="Times New Roman" style:font-weight-asian="bold" style:font-name-complex="Times New Roman" style:font-weight-complex="bold"/>
    </style:style>
    <style:style style:name="T5" style:family="text">
      <style:text-properties fo:language="none" fo:country="none" fo:font-weight="normal" style:font-name-asian="Times New Roman" style:font-weight-asian="normal" style:font-name-complex="Times New Roman" style:font-weight-complex="normal"/>
    </style:style>
    <style:style style:name="T6" style:family="text">
      <style:text-properties fo:color="#0000ee" loext:opacity="100%" style:font-name="Arial" fo:font-size="10pt" fo:language="none" fo:country="none" style:text-underline-style="solid" style:text-underline-width="auto" style:text-underline-color="font-color" fo:font-weight="normal" style:font-name-asian="Arial" style:font-size-asian="10pt" style:font-weight-asian="normal" style:font-name-complex="Arial" style:font-size-complex="10pt" style:font-weight-complex="normal"/>
    </style:style>
    <style:style style:name="T7" style:family="text">
      <style:text-properties fo:color="#777777" loext:opacity="100%" style:font-name="Arial" fo:font-size="10pt" fo:language="none" fo:country="none" fo:font-weight="normal" style:font-name-asian="Arial" style:font-size-asian="10pt" style:font-weight-asian="normal" style:font-name-complex="Arial" style:font-size-complex="10pt" style:font-weight-complex="normal"/>
    </style:style>
    <style:style style:name="T8" style:family="text">
      <style:text-properties style:text-line-through-style="none" style:text-line-through-type="none" style:text-position="0% 100%" fo:letter-spacing="normal" fo:language="none" fo:country="none" fo:font-style="normal" style:text-underline-style="solid" style:text-underline-width="auto" style:text-underline-color="font-color" fo:font-weight="bold" style:font-name-asian="Arial" style:font-style-asian="normal" style:font-weight-asian="bold" style:font-name-complex="Arial" style:font-style-complex="normal" style:font-weight-complex="bold" style:text-scale="100%"/>
    </style:style>
    <style:style style:name="T9" style:family="text">
      <style:text-properties style:text-line-through-style="none" style:text-line-through-type="none" style:text-position="0% 100%" fo:letter-spacing="normal" fo:language="none" fo:country="none" fo:font-style="normal" style:text-underline-style="solid" style:text-underline-width="auto" style:text-underline-color="font-color" style:font-name-asian="Arial" style:font-style-asian="normal" style:font-name-complex="Arial" style:font-style-complex="normal" style:text-scale="100%"/>
    </style:style>
    <style:style style:name="T10" style:family="text">
      <style:text-properties style:text-line-through-style="none" style:text-line-through-type="none" style:text-position="0% 100%" fo:letter-spacing="normal" fo:font-style="normal" style:text-underline-style="none" fo:font-weight="bold" style:font-name-asian="Arial" style:font-style-asian="normal" style:font-weight-asian="bold" style:font-name-complex="Arial" style:font-style-complex="normal" style:font-weight-complex="bold" style:text-scale="100%"/>
    </style:style>
    <style:style style:name="T11" style:family="text">
      <style:text-properties style:text-line-through-style="none" style:text-line-through-type="none" style:text-position="0% 100%" fo:letter-spacing="normal" fo:font-style="normal" style:text-underline-style="none" style:font-name-asian="Arial" style:font-style-asian="normal" style:font-name-complex="Arial" style:font-style-complex="normal" style:text-scale="100%"/>
    </style:style>
    <style:style style:name="T12" style:family="text">
      <style:text-properties style:text-line-through-style="none" style:text-line-through-type="none" style:text-position="0% 100%" fo:letter-spacing="normal" fo:font-style="italic" style:text-underline-style="none" fo:font-weight="bold" style:font-name-asian="Arial" style:font-style-asian="italic" style:font-weight-asian="bold" style:font-name-complex="Arial" style:font-style-complex="italic" style:font-weight-complex="bold" style:text-scale="100%"/>
    </style:style>
    <style:style style:name="T13" style:family="text">
      <style:text-properties style:text-line-through-style="none" style:text-line-through-type="none" style:text-position="0% 100%" fo:letter-spacing="normal" style:text-underline-style="none" style:font-name-asian="Arial" style:font-name-complex="Arial" style:text-scale="100%"/>
    </style:style>
    <style:style style:name="T14" style:family="text">
      <style:text-properties style:text-line-through-style="none" style:text-line-through-type="none" style:text-position="0% 100%" fo:letter-spacing="normal" fo:font-style="italic" style:text-underline-style="none" style:font-name-asian="Arial" style:font-style-asian="italic" style:font-name-complex="Arial" style:font-style-complex="italic" style:text-scale="100%"/>
    </style:style>
    <style:style style:name="T15" style:family="text">
      <style:text-properties style:text-line-through-style="none" style:text-line-through-type="none" style:text-position="0% 100%" fo:letter-spacing="-0.007cm" fo:font-style="normal" style:text-underline-style="none" fo:font-weight="bold" style:font-name-asian="Arial" style:font-style-asian="normal" style:font-weight-asian="bold" style:font-name-complex="Arial" style:font-style-complex="normal" style:font-weight-complex="bold" style:text-scale="100%"/>
    </style:style>
    <style:style style:name="T16" style:family="text">
      <style:text-properties style:text-line-through-style="none" style:text-line-through-type="none" style:text-position="0% 100%" fo:letter-spacing="-0.007cm" style:text-underline-style="none" style:font-name-asian="Arial" style:font-name-complex="Arial" style:text-scale="100%"/>
    </style:style>
    <style:style style:name="T17" style:family="text">
      <style:text-properties style:use-window-font-color="true" loext:opacity="0%" style:text-line-through-style="none" style:text-line-through-type="none" style:text-position="0% 100%" style:font-name="Arial" fo:font-size="10pt" fo:letter-spacing="normal" fo:font-style="normal" style:text-underline-style="none" fo:font-weight="bold" style:font-name-asian="Arial" style:font-size-asian="10pt" style:font-style-asian="normal" style:font-weight-asian="bold" style:font-name-complex="Arial" style:font-size-complex="10pt" style:font-style-complex="normal" style:font-weight-complex="bold" style:text-scale="100%"/>
    </style:style>
    <style:style style:name="T18" style:family="text">
      <style:text-properties style:use-window-font-color="true" loext:opacity="0%" style:text-line-through-style="none" style:text-line-through-type="none" style:text-position="0% 100%" style:font-name="Arial" fo:font-size="10pt" fo:letter-spacing="-0.007cm" fo:font-style="normal" style:text-underline-style="none" fo:font-weight="bold" style:font-name-asian="Arial" style:font-size-asian="10pt" style:font-style-asian="normal" style:font-weight-asian="bold" style:font-name-complex="Arial" style:font-size-complex="10pt" style:font-style-complex="normal" style:font-weight-complex="bold" style:text-scale="100%"/>
    </style:style>
    <style:style style:name="T19" style:family="text">
      <style:text-properties style:use-window-font-color="true" loext:opacity="0%" style:text-line-through-style="none" style:text-line-through-type="none" style:text-position="0% 100%" style:font-name="Arial" fo:font-size="10pt" fo:letter-spacing="-0.007cm" fo:font-style="normal" style:text-underline-style="none" style:font-name-asian="Arial" style:font-size-asian="10pt" style:font-style-asian="normal" style:font-name-complex="Arial" style:font-size-complex="10pt" style:font-style-complex="normal" style:text-scale="100%"/>
    </style:style>
    <style:style style:name="T20" style:family="text">
      <style:text-properties style:use-window-font-color="true" loext:opacity="0%" style:text-line-through-style="none" style:text-line-through-type="none" style:text-position="0% 100%" style:font-name="Arial" fo:font-size="10pt" fo:letter-spacing="normal" fo:language="none" fo:country="none" fo:font-style="normal" style:text-underline-style="solid" style:text-underline-width="auto" style:text-underline-color="font-color" style:font-name-asian="Arial" style:font-size-asian="10pt" style:font-style-asian="normal" style:font-name-complex="Arial" style:font-size-complex="10pt" style:font-style-complex="normal" style:text-scale="100%"/>
    </style:style>
    <style:style style:name="T21" style:family="text">
      <style:text-properties style:use-window-font-color="true" loext:opacity="0%" style:text-line-through-style="none" style:text-line-through-type="none" style:text-position="0% 100%" style:font-name="Arial" fo:font-size="10pt" fo:letter-spacing="normal" fo:font-style="normal" style:text-underline-style="none" style:font-name-asian="Arial" style:font-size-asian="10pt" style:font-style-asian="normal" style:font-name-complex="Arial" style:font-size-complex="10pt" style:font-style-complex="normal" style:text-scale="100%"/>
    </style:style>
    <style:style style:name="T22" style:family="text">
      <style:text-properties style:text-line-through-style="none" style:text-line-through-type="none" style:text-position="0% 100%" fo:letter-spacing="-0.007cm" fo:font-style="normal" style:text-underline-style="none" style:font-name-asian="Arial" style:font-style-asian="normal" style:font-name-complex="Arial" style:font-style-complex="normal" style:text-scale="100%"/>
    </style:style>
    <style:style style:name="T23" style:family="text">
      <style:text-properties style:use-window-font-color="true" loext:opacity="0%" style:text-line-through-style="none" style:text-line-through-type="none" style:text-position="0% 100%" style:font-name="Arial" fo:font-size="10pt" fo:letter-spacing="-0.007cm" fo:language="none" fo:country="none" fo:font-style="normal" style:text-underline-style="solid" style:text-underline-width="auto" style:text-underline-color="font-color" style:font-name-asian="Arial" style:font-size-asian="10pt" style:font-style-asian="normal" style:font-name-complex="Arial" style:font-size-complex="10pt" style:font-style-complex="normal" style:text-scale="100%"/>
    </style:style>
    <style:style style:name="T24" style:family="text">
      <style:text-properties style:use-window-font-color="true" loext:opacity="0%" style:text-line-through-style="none" style:text-line-through-type="none" style:text-position="0% 100%" style:font-name="Arial" fo:font-size="10pt" fo:letter-spacing="normal" style:text-underline-style="none" style:font-name-asian="Arial" style:font-size-asian="10pt" style:font-name-complex="Arial" style:font-size-complex="10pt" style:text-scale="100%"/>
    </style:style>
    <style:style style:name="T25" style:family="text">
      <style:text-properties style:text-line-through-style="none" style:text-line-through-type="none" style:text-position="0% 100%" fo:letter-spacing="normal" fo:font-style="italic" style:text-underline-style="solid" style:text-underline-width="auto" style:text-underline-color="font-color" fo:font-weight="bold" style:font-name-asian="Arial" style:font-style-asian="italic" style:font-weight-asian="bold" style:font-name-complex="Arial" style:font-style-complex="italic" style:font-weight-complex="bold" style:text-scale="100%"/>
    </style:style>
    <style:style style:name="T26" style:family="text">
      <style:text-properties style:text-line-through-style="none" style:text-line-through-type="none" style:text-position="0% 100%" fo:letter-spacing="normal" fo:font-style="italic" style:text-underline-style="solid" style:text-underline-width="auto" style:text-underline-color="font-color" style:font-name-asian="Arial" style:font-style-asian="italic" style:font-name-complex="Arial" style:font-style-complex="italic" style:text-scale="100%"/>
    </style:style>
    <style:style style:name="T27" style:family="text">
      <style:text-properties style:text-line-through-style="none" style:text-line-through-type="none" style:text-position="0% 100%" fo:letter-spacing="-0.007cm" fo:font-style="normal" style:text-underline-style="solid" style:text-underline-width="auto" style:text-underline-color="font-color" fo:font-weight="bold" style:font-name-asian="Arial" style:font-style-asian="normal" style:font-weight-asian="bold" style:font-name-complex="Arial" style:font-style-complex="normal" style:font-weight-complex="bold" style:text-scale="100%"/>
    </style:style>
    <style:style style:name="T28" style:family="text">
      <style:text-properties style:use-window-font-color="true" loext:opacity="0%" style:text-line-through-style="none" style:text-line-through-type="none" style:text-position="0% 100%" style:font-name="Arial" fo:font-size="10pt" fo:letter-spacing="-0.007cm" fo:font-style="italic" style:text-underline-style="none" style:font-name-asian="Arial" style:font-size-asian="10pt" style:font-style-asian="italic" style:font-name-complex="Arial" style:font-size-complex="10pt" style:font-style-complex="italic" style:text-scale="100%"/>
    </style:style>
    <style:style style:name="T29" style:family="text">
      <style:text-properties style:use-window-font-color="true" loext:opacity="0%" style:text-line-through-style="none" style:text-line-through-type="none" style:text-position="0% 100%" style:font-name="Arial" fo:font-size="10pt" fo:letter-spacing="-0.007cm" fo:font-style="italic" style:text-underline-style="solid" style:text-underline-width="auto" style:text-underline-color="#0000ee" style:font-name-asian="Arial" style:font-size-asian="10pt" style:font-style-asian="italic" style:font-name-complex="Arial" style:font-size-complex="10pt" style:font-style-complex="italic" style:text-scale="100%"/>
    </style:style>
    <style:style style:name="T30" style:family="text">
      <style:text-properties style:text-line-through-style="none" style:text-line-through-type="none" style:text-position="0% 100%" fo:letter-spacing="-0.007cm" fo:font-style="italic" style:text-underline-style="none" style:font-name-asian="Arial" style:font-style-asian="italic" style:font-name-complex="Arial" style:font-style-complex="italic" style:text-scale="100%"/>
    </style:style>
    <style:style style:name="T31" style:family="text">
      <style:text-properties style:text-line-through-style="none" style:text-line-through-type="none" style:text-position="0% 100%" fo:letter-spacing="normal" style:text-underline-style="none" fo:font-weight="bold" style:font-name-asian="Arial" style:font-weight-asian="bold" style:font-name-complex="Arial" style:font-weight-complex="bold" style:text-scale="100%"/>
    </style:style>
    <style:style style:name="T32" style:family="text">
      <style:text-properties style:text-line-through-style="none" style:text-line-through-type="none" style:text-position="0% 100%" fo:letter-spacing="-0.007cm" style:text-underline-style="none" fo:font-weight="bold" style:font-name-asian="Arial" style:font-weight-asian="bold" style:font-name-complex="Arial" style:font-weight-complex="bold" style:text-scale="100%"/>
    </style:style>
    <style:style style:name="T33" style:family="text">
      <style:text-properties fo:color="#000000" loext:opacity="100%" style:text-line-through-style="none" style:text-line-through-type="none" style:text-position="0% 100%" fo:letter-spacing="normal" fo:font-style="normal" style:text-underline-style="none" style:font-style-asian="normal" style:font-size-complex="10pt" style:font-style-complex="normal" style:text-scale="100%"/>
    </style:style>
    <style:style style:name="T34" style:family="text">
      <style:text-properties style:use-window-font-color="true" loext:opacity="0%" style:text-line-through-style="none" style:text-line-through-type="none" style:text-position="0% 100%" fo:letter-spacing="normal" fo:font-style="normal" style:text-underline-style="none" style:font-style-asian="normal" style:font-size-complex="10pt" style:font-style-complex="normal" style:text-scale="100%"/>
    </style:style>
    <style:style style:name="T35" style:family="text">
      <style:text-properties style:font-name="Arial"/>
    </style:style>
    <style:style style:name="T36" style:family="text">
      <style:text-properties style:text-line-through-style="none" style:text-line-through-type="none" style:text-position="0% 100%" fo:letter-spacing="normal" fo:font-style="normal" style:text-underline-style="none" fo:font-weight="bold" style:font-name-asian="Times New Roman" style:font-style-asian="normal" style:font-weight-asian="bold" style:font-name-complex="Times New Roman" style:font-style-complex="normal" style:font-weight-complex="bold" style:text-scale="100%"/>
    </style:style>
    <style:style style:name="T37" style:family="text">
      <style:text-properties style:use-window-font-color="true" loext:opacity="0%" style:text-line-through-style="none" style:text-line-through-type="none" style:text-position="0% 100%" style:font-name="Arial" fo:font-size="10pt" fo:letter-spacing="normal" style:text-underline-style="none" fo:font-weight="bold" style:font-name-asian="Arial" style:font-size-asian="10pt" style:font-weight-asian="bold" style:font-name-complex="Arial" style:font-size-complex="10pt" style:font-weight-complex="bold" style:text-scale="100%"/>
    </style:style>
    <style:style style:name="T38" style:family="text">
      <style:text-properties style:use-window-font-color="true" loext:opacity="0%" style:text-line-through-style="none" style:text-line-through-type="none" style:text-position="0% 100%" style:font-name="Arial" fo:font-size="10pt" fo:letter-spacing="normal" fo:language="none" fo:country="none" fo:font-style="normal" style:text-underline-style="solid" style:text-underline-width="auto" style:text-underline-color="#0000ee" style:font-name-asian="Arial" style:font-size-asian="10pt" style:font-style-asian="normal" style:font-name-complex="Arial" style:font-size-complex="10pt" style:font-style-complex="normal" style:text-scale="100%"/>
    </style:style>
    <style:style style:name="T39" style:family="text">
      <style:text-properties style:use-window-font-color="true" loext:opacity="0%" style:text-line-through-style="none" style:text-line-through-type="none" style:text-position="0% 100%" style:font-name="Arial" fo:font-size="10pt" fo:letter-spacing="normal" fo:language="none" fo:country="none" style:text-underline-style="none" style:font-name-asian="Arial" style:font-size-asian="10pt" style:font-name-complex="Arial" style:font-size-complex="10pt" style:text-scale="100%"/>
    </style:style>
    <style:style style:name="T40" style:family="text">
      <style:text-properties fo:font-weight="bold" style:font-weight-asian="bold" style:font-weight-complex="bold"/>
    </style:style>
    <style:style style:name="T41" style:family="text">
      <style:text-properties style:text-line-through-style="none" style:text-line-through-type="none" style:text-position="0% 100%" fo:letter-spacing="normal" fo:font-style="normal" style:text-underline-style="solid" style:text-underline-width="auto" style:text-underline-color="font-color" fo:font-weight="bold" style:font-name-asian="Arial" style:font-style-asian="normal" style:font-weight-asian="bold" style:font-name-complex="Arial" style:font-style-complex="normal" style:font-weight-complex="bold" style:text-scale="100%"/>
    </style:style>
    <style:style style:name="T42" style:family="text">
      <style:text-properties style:text-line-through-style="none" style:text-line-through-type="none" style:text-position="0% 100%" fo:letter-spacing="normal" fo:font-style="normal" style:text-underline-style="solid" style:text-underline-width="auto" style:text-underline-color="font-color" style:font-name-asian="Arial" style:font-style-asian="normal" style:font-name-complex="Arial" style:font-style-complex="normal" style:text-scale="100%"/>
    </style:style>
    <style:style style:name="T43" style:family="text">
      <style:text-properties style:use-window-font-color="true" loext:opacity="0%" style:text-line-through-style="none" style:text-line-through-type="none" style:text-position="0% 100%" style:font-name="Arial" fo:font-size="10pt" fo:letter-spacing="normal" fo:font-style="normal" style:text-underline-style="none" fo:font-weight="bold" fo:background-color="#ffffff" loext:char-shading-value="0" style:font-name-asian="Arial" style:font-size-asian="10pt" style:font-style-asian="normal" style:font-weight-asian="bold" style:font-name-complex="Arial" style:font-size-complex="10pt" style:font-style-complex="normal" style:font-weight-complex="bold" style:text-scale="100%"/>
    </style:style>
    <style:style style:name="T44" style:family="text">
      <style:text-properties style:use-window-font-color="true" loext:opacity="0%" style:text-line-through-style="none" style:text-line-through-type="none" style:text-position="0% 100%" style:font-name="Arial" fo:font-size="10pt" fo:letter-spacing="normal" fo:font-style="normal" style:text-underline-style="none" fo:background-color="#ffffff" loext:char-shading-value="0" style:font-name-asian="Arial" style:font-size-asian="10pt" style:font-style-asian="normal" style:font-name-complex="Arial" style:font-size-complex="10pt" style:font-style-complex="normal" style:text-scale="100%"/>
    </style:style>
    <style:style style:name="T45" style:family="text">
      <style:text-properties fo:color="#0000ff" loext:opacity="100%" style:text-line-through-style="none" style:text-line-through-type="none" style:text-position="0% 100%" style:font-name="Arial" fo:font-size="10pt" fo:letter-spacing="normal" fo:language="none" fo:country="none" fo:font-style="normal" style:text-underline-style="solid" style:text-underline-width="auto" style:text-underline-color="font-color" style:font-name-asian="Arial" style:font-size-asian="10pt" style:font-style-asian="normal" style:font-name-complex="Arial" style:font-size-complex="10pt" style:font-style-complex="normal" style:text-scale="100%"/>
    </style:style>
    <style:style style:name="T46" style:family="text">
      <style:text-properties style:use-window-font-color="true" loext:opacity="0%" style:text-line-through-style="none" style:text-line-through-type="none" style:text-position="0% 100%" style:font-name="Arial" fo:font-size="10pt" fo:letter-spacing="normal" fo:language="none" fo:country="none" fo:font-style="normal" style:text-underline-style="none" style:font-name-asian="Arial" style:font-size-asian="10pt" style:font-style-asian="normal" style:font-name-complex="Arial" style:font-size-complex="10pt" style:font-style-complex="normal" style:text-scale="100%"/>
    </style:style>
    <style:style style:name="T47" style:family="text">
      <style:text-properties fo:color="#777777" loext:opacity="100%" style:font-name="Verdana" fo:font-size="8.5pt" fo:language="none" fo:country="none" fo:font-weight="normal" style:font-name-asian="Verdana" style:font-size-asian="8.5pt" style:font-weight-asian="normal" style:font-name-complex="Verdana" style:font-size-complex="8.5pt" style:font-weight-complex="normal"/>
    </style:style>
    <style:style style:name="T48" style:family="text">
      <style:text-properties style:use-window-font-color="true" loext:opacity="0%" style:font-name="Arial" fo:font-size="10pt" fo:language="none" fo:country="none" style:text-underline-style="solid" style:text-underline-width="auto" style:text-underline-color="font-color" fo:font-weight="bold" style:font-name-asian="Times New Roman" style:font-size-asian="10pt" style:font-weight-asian="bold" style:font-name-complex="Times New Roman" style:font-size-complex="10pt" style:font-weight-complex="bold"/>
    </style:style>
    <style:style style:name="T49" style:family="text">
      <style:text-properties style:use-window-font-color="true" loext:opacity="0%" style:font-name="Arial" fo:font-size="10pt" fo:language="none" fo:country="none" style:text-underline-style="solid" style:text-underline-width="auto" style:text-underline-color="font-color" fo:font-weight="normal" style:font-name-asian="Times New Roman" style:font-size-asian="10pt" style:font-weight-asian="normal" style:font-name-complex="Times New Roman" style:font-size-complex="10pt" style:font-weight-complex="normal"/>
    </style:style>
    <style:style style:name="T50" style:family="text">
      <style:text-properties fo:language="none" fo:country="none" fo:font-weight="normal" style:font-name-asian="Arial" style:font-weight-asian="normal" style:font-name-complex="Arial" style:font-weight-complex="normal"/>
    </style:style>
    <style:style style:name="T51" style:family="text">
      <style:text-properties fo:language="none" fo:country="none" fo:font-weight="normal" style:font-name-asian="Verdana" style:font-weight-asian="normal" style:font-name-complex="Verdana" style:font-weight-complex="normal"/>
    </style:style>
    <style:style style:name="T52" style:family="text">
      <style:text-properties fo:language="none" fo:country="none" style:text-underline-style="solid" style:text-underline-width="auto" style:text-underline-color="font-color" fo:font-weight="bold" style:font-name-asian="Times New Roman" style:font-weight-asian="bold" style:font-name-complex="Times New Roman" style:font-weight-complex="bold"/>
    </style:style>
    <style:style style:name="T53" style:family="text">
      <style:text-properties fo:language="none" fo:country="none" style:text-underline-style="solid" style:text-underline-width="auto" style:text-underline-color="font-color" fo:font-weight="normal" style:font-name-asian="Times New Roman" style:font-weight-asian="normal" style:font-name-complex="Times New Roman" style:font-weight-complex="normal"/>
    </style:style>
    <style:style style:name="T54" style:family="text">
      <style:text-properties fo:color="#0000ee" loext:opacity="100%" style:font-name="Arial" fo:font-size="10pt" style:text-underline-style="solid" style:text-underline-width="auto" style:text-underline-color="font-color" style:font-name-asian="Arial" style:font-size-asian="10pt" style:font-name-complex="Arial" style:font-size-complex="10pt"/>
    </style:style>
    <style:style style:name="T55" style:family="text">
      <style:text-properties style:use-window-font-color="true" loext:opacity="0%" style:text-line-through-style="none" style:text-line-through-type="none" style:text-position="0% 100%" style:font-name="Arial" fo:font-size="10pt" fo:letter-spacing="normal" fo:font-style="normal" style:text-underline-style="solid" style:text-underline-width="auto" style:text-underline-color="font-color" fo:font-weight="bold" style:font-name-asian="Arial" style:font-size-asian="10pt" style:font-style-asian="normal" style:font-weight-asian="bold" style:font-name-complex="Arial" style:font-size-complex="10pt" style:font-style-complex="normal" style:font-weight-complex="bold" style:text-scale="100%"/>
    </style:style>
    <style:style style:name="T56" style:family="text">
      <style:text-properties style:text-line-through-style="none" style:text-line-through-type="none" style:text-position="0% 100%" fo:letter-spacing="normal" fo:language="none" fo:country="none" fo:font-style="normal" style:text-underline-style="none" style:font-name-asian="Arial" style:font-style-asian="normal" style:font-name-complex="Arial" style:font-style-complex="normal" style:text-scale="100%"/>
    </style:style>
    <style:style style:name="T57" style:family="text">
      <style:text-properties style:text-line-through-style="none" style:text-line-through-type="none" style:text-position="0% 100%" fo:letter-spacing="normal" fo:language="none" fo:country="none" fo:font-style="normal" style:text-underline-style="none" fo:font-weight="bold" style:font-name-asian="Arial" style:font-style-asian="normal" style:font-weight-asian="bold" style:font-name-complex="Arial" style:font-style-complex="normal" style:font-weight-complex="bold" style:text-scale="100%"/>
    </style:style>
    <style:style style:name="T58" style:family="text">
      <style:text-properties style:text-line-through-style="none" style:text-line-through-type="none" style:text-position="0% 100%" fo:letter-spacing="normal" fo:language="none" fo:country="none" fo:font-style="italic" style:text-underline-style="none" fo:font-weight="bold" style:font-name-asian="Arial" style:font-style-asian="italic" style:font-weight-asian="bold" style:font-name-complex="Arial" style:font-style-complex="italic" style:font-weight-complex="bold" style:text-scale="100%"/>
    </style:style>
    <style:style style:name="T59" style:family="text">
      <style:text-properties style:text-line-through-style="none" style:text-line-through-type="none" style:text-position="0% 100%" fo:letter-spacing="normal" fo:language="none" fo:country="none" fo:font-style="italic" style:text-underline-style="none" style:font-name-asian="Arial" style:font-style-asian="italic" style:font-name-complex="Arial" style:font-style-complex="italic" style:text-scale="100%"/>
    </style:style>
    <style:style style:name="T60" style:family="text">
      <style:text-properties style:text-line-through-style="none" style:text-line-through-type="none" style:text-position="0% 100%" fo:letter-spacing="-0.007cm" fo:language="none" fo:country="none" fo:font-style="italic" style:text-underline-style="none" fo:font-weight="bold" style:font-name-asian="Arial" style:font-style-asian="italic" style:font-weight-asian="bold" style:font-name-complex="Arial" style:font-style-complex="italic" style:font-weight-complex="bold" style:text-scale="100%"/>
    </style:style>
    <style:style style:name="T61" style:family="text">
      <style:text-properties style:text-line-through-style="none" style:text-line-through-type="none" style:text-position="0% 100%" fo:letter-spacing="-0.007cm" fo:language="none" fo:country="none" fo:font-style="italic" style:text-underline-style="none" style:font-name-asian="Arial" style:font-style-asian="italic" style:font-name-complex="Arial" style:font-style-complex="italic" style:text-scale="100%"/>
    </style:style>
    <style:style style:name="T62" style:family="text">
      <style:text-properties style:text-line-through-style="none" style:text-line-through-type="none" style:text-position="0% 100%" fo:letter-spacing="normal" fo:language="none" fo:country="none" style:text-underline-style="none" fo:font-weight="bold" style:font-name-asian="Arial" style:font-weight-asian="bold" style:font-name-complex="Arial" style:font-weight-complex="bold" style:text-scale="100%"/>
    </style:style>
    <style:style style:name="T63" style:family="text">
      <style:text-properties style:text-line-through-style="none" style:text-line-through-type="none" style:text-position="0% 100%" fo:letter-spacing="normal" fo:language="none" fo:country="none" style:text-underline-style="none" style:font-name-asian="Arial" style:font-name-complex="Arial" style:text-scale="100%"/>
    </style:style>
    <style:style style:name="T64" style:family="text">
      <style:text-properties style:text-line-through-style="none" style:text-line-through-type="none" style:text-position="0% 100%" fo:letter-spacing="-0.007cm" fo:language="none" fo:country="none" style:text-underline-style="none" fo:font-weight="bold" style:font-name-asian="Arial" style:font-weight-asian="bold" style:font-name-complex="Arial" style:font-weight-complex="bold" style:text-scale="100%"/>
    </style:style>
    <style:style style:name="T65" style:family="text">
      <style:text-properties style:text-line-through-style="none" style:text-line-through-type="none" style:text-position="0% 100%" fo:letter-spacing="-0.007cm" fo:language="none" fo:country="none" style:text-underline-style="none" style:font-name-asian="Arial" style:font-name-complex="Arial" style:text-scale="100%"/>
    </style:style>
    <style:style style:name="T66" style:family="text">
      <style:text-properties style:use-window-font-color="true" loext:opacity="0%" style:text-line-through-style="none" style:text-line-through-type="none" style:text-position="0% 100%" style:font-name="Arial" fo:font-size="10pt" fo:letter-spacing="-0.007cm" fo:language="none" fo:country="none" style:text-underline-style="none" style:font-name-asian="Arial" style:font-size-asian="10pt" style:font-name-complex="Arial" style:font-size-complex="10pt" style:text-scale="100%"/>
    </style:style>
    <style:style style:name="T67" style:family="text">
      <style:text-properties style:use-window-font-color="true" loext:opacity="0%" style:text-line-through-style="none" style:text-line-through-type="none" style:text-position="0% 100%" style:font-name="Arial" fo:font-size="10pt" fo:letter-spacing="normal" fo:language="none" fo:country="none" style:text-underline-style="solid" style:text-underline-width="auto" style:text-underline-color="font-color" style:font-name-asian="Arial" style:font-size-asian="10pt" style:font-name-complex="Arial" style:font-size-complex="10pt" style:text-scale="100%"/>
    </style:style>
    <style:style style:name="T68" style:family="text">
      <style:text-properties style:text-line-through-style="none" style:text-line-through-type="none" style:text-position="0% 100%" fo:letter-spacing="normal" fo:font-style="italic" style:text-underline-style="solid" style:text-underline-width="auto" style:text-underline-color="font-color" fo:font-weight="bold" fo:background-color="#ffffff" loext:char-shading-value="0" style:font-name-asian="Arial" style:font-style-asian="italic" style:font-weight-asian="bold" style:font-name-complex="Arial" style:font-style-complex="italic" style:font-weight-complex="bold" style:text-scale="100%"/>
    </style:style>
    <style:style style:name="T69" style:family="text">
      <style:text-properties style:text-line-through-style="none" style:text-line-through-type="none" style:text-position="0% 100%" fo:letter-spacing="normal" fo:font-style="italic" style:text-underline-style="none" fo:font-weight="bold" fo:background-color="#ffffff" loext:char-shading-value="0" style:font-name-asian="Arial" style:font-style-asian="italic" style:font-weight-asian="bold" style:font-name-complex="Arial" style:font-style-complex="italic" style:font-weight-complex="bold" style:text-scale="100%"/>
    </style:style>
    <style:style style:name="T70" style:family="text">
      <style:text-properties style:text-line-through-style="none" style:text-line-through-type="none" style:text-position="0% 100%" fo:letter-spacing="normal" fo:language="none" fo:country="none" fo:font-style="italic" style:text-underline-style="solid" style:text-underline-width="auto" style:text-underline-color="font-color" style:font-name-asian="Arial" style:font-style-asian="italic" style:font-name-complex="Arial" style:font-style-complex="italic" style:text-scale="100%"/>
    </style:style>
    <style:style style:name="T71" style:family="text">
      <style:text-properties style:text-line-through-style="none" style:text-line-through-type="none" style:text-position="0% 100%" fo:letter-spacing="normal" style:text-underline-style="solid" style:text-underline-width="auto" style:text-underline-color="font-color" style:font-name-asian="Arial" style:font-name-complex="Arial" style:text-scale="100%"/>
    </style:style>
    <style:style style:name="T72" style:family="text">
      <style:text-properties fo:color="#000000" loext:opacity="100%" fo:font-weight="normal" style:font-name-asian="Arial" style:font-weight-asian="normal" style:font-name-complex="Arial" style:font-weight-complex="normal"/>
    </style:style>
    <style:style style:name="T73" style:family="text">
      <style:text-properties fo:color="#777777" loext:opacity="100%" fo:font-weight="normal" style:font-name-asian="Arial" style:font-weight-asian="normal" style:font-name-complex="Arial" style:font-weight-complex="normal"/>
    </style:style>
    <style:style style:name="T74" style:family="text">
      <style:text-properties fo:font-style="normal" style:font-style-asian="normal" style:font-style-complex="normal"/>
    </style:style>
    <style:style style:name="T75" style:family="text">
      <style:text-properties fo:color="#000000" loext:opacity="100%" fo:font-style="normal" fo:font-weight="bold" style:font-style-asian="normal" style:font-style-complex="normal"/>
    </style:style>
    <style:style style:name="T76" style:family="text">
      <style:text-properties fo:font-style="normal" fo:font-weight="bold" officeooo:rsid="00173207" style:font-style-asian="normal" style:font-weight-asian="bold" style:font-style-complex="normal" style:font-weight-complex="bold"/>
    </style:style>
    <style:style style:name="T77" style:family="text">
      <style:text-properties fo:font-style="normal" fo:font-weight="bold" style:font-style-asian="normal" style:font-weight-asian="bold" style:font-style-complex="normal" style:font-weight-complex="bold"/>
    </style:style>
    <style:style style:name="T78" style:family="text">
      <style:text-properties fo:font-style="normal" fo:font-weight="bold" officeooo:rsid="001dfcfb" style:font-style-asian="normal" style:font-weight-asian="bold" style:font-style-complex="normal" style:font-weight-complex="bold"/>
    </style:style>
    <style:style style:name="T79" style:family="text">
      <style:text-properties fo:font-style="normal" fo:font-weight="bold" officeooo:rsid="001f1869" style:font-style-asian="normal" style:font-weight-asian="bold" style:font-style-complex="normal" style:font-weight-complex="bold"/>
    </style:style>
    <style:style style:name="T80" style:family="text">
      <style:text-properties fo:color="#000000" loext:opacity="100%" style:font-name="Arial2" fo:font-weight="normal" style:font-weight-asian="normal" style:font-name-complex="Arial Narrow" style:font-weight-complex="normal"/>
    </style:style>
    <style:style style:name="T81" style:family="text">
      <style:text-properties fo:font-weight="normal" style:font-weight-asian="normal" style:font-weight-complex="normal"/>
    </style:style>
    <style:style style:name="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CTA DE LA SESIÓN ORDINARIA DE LA COMISIÓN INFORMATIVA DE URBANISMO, PROMOCIÓN TURÍSTICA Y SEGURIDAD, CELEBRADA EL DÍA 24 DE FEBRERO DE 2026</text:p>
      <text:p text:style-name="P2"><text:span text:style-name="T1">En el Salón de Plenos de las Casas Consistoriales de Mogán, siendo las ocho horas, cincuenta y dos minutos, del día </text:span><text:span text:style-name="T2">24</text:span><text:span text:style-name="T3"> </text:span><text:span text:style-name="T2">de febrero de 2026, </text:span><text:span text:style-name="T1">se reúne la </text:span><text:span text:style-name="T2">Comisión Informativa de Urbanismo, Promoción Turística y Seguridad, </text:span><text:span text:style-name="T1">bajo la Presidencia del primer Teniente de Alcalde, don Juan Mencey Navarro Romero, con asistencia de los señores Concejales que al margen se expresan, al objeto de celebrar </text:span><text:span text:style-name="T2">sesión ordinaria </text:span><text:span text:style-name="T1">para la que habían sido convocados previa y reglamentariamente. </text:span></text:p>
      <text:p text:style-name="P3">Actúa el Secretario General Accidental de la Corporación, Don David Chao Castro, que da fe del acto.</text:p>
      <text:p text:style-name="P4">SRES. Y SRAS. ASISTENTES</text:p>
      <text:p text:style-name="P5">ALCALDE</text:p>
      <table:table table:name="Tabla2" table:style-name="Tabla2">
        <table:table-column table:style-name="Tabla2.A"/>
        <table:table-column table:style-name="Tabla2.B"/>
        <table:table-column table:style-name="Tabla2.C"/>
        <table:table-row>
          <table:table-cell table:style-name="Tabla2.A1" office:value-type="string">
            <text:p text:style-name="P6">Nombre</text:p>
          </table:table-cell>
          <table:table-cell table:style-name="Tabla2.A1" office:value-type="string">
            <text:p text:style-name="P7">Asiste</text:p>
          </table:table-cell>
          <table:table-cell table:style-name="Tabla2.A1" office:value-type="string">
            <text:p text:style-name="P7">Partido</text:p>
          </table:table-cell>
        </table:table-row>
      </table:table>
      <text:p text:style-name="P8"/>
      <text:p text:style-name="P5">CONCEJALES</text:p>
      <table:table table:name="Tabla3" table:style-name="Tabla3">
        <table:table-column table:style-name="Tabla3.A"/>
        <table:table-column table:style-name="Tabla3.B"/>
        <table:table-column table:style-name="Tabla3.C"/>
        <table:table-row>
          <table:table-cell table:style-name="Tabla3.A1" office:value-type="string">
            <text:p text:style-name="P6">Nombre</text:p>
          </table:table-cell>
          <table:table-cell table:style-name="Tabla3.A1" office:value-type="string">
            <text:p text:style-name="P7">Asiste</text:p>
          </table:table-cell>
          <table:table-cell table:style-name="Tabla3.A1" office:value-type="string">
            <text:p text:style-name="P7">Partido</text:p>
          </table:table-cell>
        </table:table-row>
        <table:table-row>
          <table:table-cell table:style-name="Tabla3.A1" office:value-type="string">
            <text:p text:style-name="P9">JUAN MENCEY NAVARRO ROMERO</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RAICO GUERRA RODRIGUEZ</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VICTOR GUTIERREZ NAVARRO</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WILIAN CRISTOFE GARCIA JIMENEZ</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JOSE JAVIER ROMERO ALONSO</text:p>
          </table:table-cell>
          <table:table-cell table:style-name="Tabla3.A1" office:value-type="string">
            <text:p text:style-name="P10">Sí</text:p>
          </table:table-cell>
          <table:table-cell table:style-name="Tabla3.A1" office:value-type="string">
            <text:p text:style-name="P10">NC-FAC</text:p>
          </table:table-cell>
        </table:table-row>
        <table:table-row>
          <table:table-cell table:style-name="Tabla3.A1" office:value-type="string">
            <text:p text:style-name="P9">JUAN MANUEL GABELLA GONZALEZ</text:p>
          </table:table-cell>
          <table:table-cell table:style-name="Tabla3.A1" office:value-type="string">
            <text:p text:style-name="P10">No</text:p>
          </table:table-cell>
          <table:table-cell table:style-name="Tabla3.A1" office:value-type="string">
            <text:p text:style-name="P10">NC-FAC</text:p>
          </table:table-cell>
        </table:table-row>
        <table:table-row>
          <table:table-cell table:style-name="Tabla3.A1" office:value-type="string">
            <text:p text:style-name="P9">JULIAN ARTEMI ARTILES MORALEDA</text:p>
          </table:table-cell>
          <table:table-cell table:style-name="Tabla3.A1" office:value-type="string">
            <text:p text:style-name="P10">No</text:p>
          </table:table-cell>
          <table:table-cell table:style-name="Tabla3.A1" office:value-type="string">
            <text:p text:style-name="P10">PSOE</text:p>
          </table:table-cell>
        </table:table-row>
        <table:table-row>
          <table:table-cell table:style-name="Tabla3.A1" office:value-type="string">
            <text:p text:style-name="P9">DOLORES MONDEJAR NAVARRO</text:p>
          </table:table-cell>
          <table:table-cell table:style-name="Tabla3.A1" office:value-type="string">
            <text:p text:style-name="P10">No</text:p>
          </table:table-cell>
          <table:table-cell table:style-name="Tabla3.A1" office:value-type="string">
            <text:p text:style-name="P10">PSOE</text:p>
          </table:table-cell>
        </table:table-row>
      </table:table>
      <text:p text:style-name="P8"/>
      <text:p text:style-name="P5">INTERVENTOR</text:p>
      <table:table table:name="Tabla4" table:style-name="Tabla4">
        <table:table-column table:style-name="Tabla4.A"/>
        <table:table-column table:style-name="Tabla4.B"/>
        <table:table-column table:style-name="Tabla4.C"/>
        <table:table-row>
          <table:table-cell table:style-name="Tabla4.A1" office:value-type="string">
            <text:p text:style-name="P6">Nombre</text:p>
          </table:table-cell>
          <table:table-cell table:style-name="Tabla4.A1" office:value-type="string">
            <text:p text:style-name="P7">Asiste</text:p>
          </table:table-cell>
          <table:table-cell table:style-name="Tabla4.A1" office:value-type="string">
            <text:p text:style-name="P11">Partido</text:p>
          </table:table-cell>
        </table:table-row>
        <table:table-row>
          <table:table-cell table:style-name="Tabla4.A1" office:value-type="string">
            <text:p text:style-name="P9">GONZALO MARTINEZ LAZARO</text:p>
          </table:table-cell>
          <table:table-cell table:style-name="Tabla4.A1" office:value-type="string">
            <text:p text:style-name="P10">Sí</text:p>
          </table:table-cell>
          <table:table-cell table:style-name="Tabla4.A1" office:value-type="string">
            <text:p text:style-name="P12"/>
          </table:table-cell>
        </table:table-row>
      </table:table>
      <text:p text:style-name="P8"/>
      <text:p text:style-name="P5">SECRETARIO</text:p>
      <table:table table:name="Tabla5" table:style-name="Tabla5">
        <table:table-column table:style-name="Tabla5.A"/>
        <table:table-column table:style-name="Tabla5.B"/>
        <table:table-column table:style-name="Tabla5.C"/>
        <table:table-row>
          <table:table-cell table:style-name="Tabla5.A1" office:value-type="string">
            <text:p text:style-name="P6">Nombre</text:p>
          </table:table-cell>
          <table:table-cell table:style-name="Tabla5.A1" office:value-type="string">
            <text:p text:style-name="P7">Asiste</text:p>
          </table:table-cell>
          <table:table-cell table:style-name="Tabla5.A1" office:value-type="string">
            <text:p text:style-name="P13">Partido</text:p>
          </table:table-cell>
        </table:table-row>
        <table:table-row>
          <table:table-cell table:style-name="Tabla5.A1" office:value-type="string">
            <text:p text:style-name="P9">DAVID CHAO CASTRO</text:p>
          </table:table-cell>
          <table:table-cell table:style-name="Tabla5.A1" office:value-type="string">
            <text:p text:style-name="P10">Sí</text:p>
          </table:table-cell>
          <table:table-cell table:style-name="Tabla5.A1" office:value-type="string">
            <text:p text:style-name="P14"/>
          </table:table-cell>
        </table:table-row>
      </table:table>
      <text:p text:style-name="P15"/>
      <text:p text:style-name="P15"/>
      <text:p text:style-name="P16">Abierta la sesión por la Presidencia, y una vez comprobada por la Secretaría la existencia de cuórum de asistencia precisa para que se pueda iniciar, se procede a conocer los asuntos que integran el siguiente: </text:p>
      <text:p text:style-name="P16"/>
      <text:p text:style-name="P17">ORDEN DEL DÍA</text:p>
      <table:table table:name="Tabla6" table:style-name="Tabla6">
        <table:table-column table:style-name="Tabla6.A"/>
        <table:table-column table:style-name="Tabla6.B"/>
        <table:table-row>
          <table:table-cell table:style-name="Tabla6.A1" office:value-type="string">
            <text:p text:style-name="P18">Nº Orden</text:p>
          </table:table-cell>
          <table:table-cell table:style-name="Tabla6.A1" office:value-type="string">
            <text:p text:style-name="P18">Expresión del asunto</text:p>
          </table:table-cell>
        </table:table-row>
        <table:table-row>
          <table:table-cell table:style-name="Tabla6.A1" office:value-type="string">
            <text:p text:style-name="P19">Punto 1º</text:p>
          </table:table-cell>
          <table:table-cell table:style-name="Tabla6.A1" office:value-type="string">
            <text:p text:style-name="P19">Aprobación, si procede, del borrador del acta de la sesión anterior de fecha 29 de enero de 2026.</text:p>
          </table:table-cell>
        </table:table-row>
        <text:soft-page-break/>
        <table:table-row>
          <table:table-cell table:style-name="Tabla6.A1" office:value-type="string">
            <text:p text:style-name="P19">Punto 2º</text:p>
          </table:table-cell>
          <table:table-cell table:style-name="Tabla6.A1" office:value-type="string">
            <text:p text:style-name="P19">Expte. 15134/2025. Propuesta para la remisión a la Comisión de Evaluación Ambiental Estratégica de los Planes Urbanísticos del Ayuntamiento de Mogán la solicitud de inicio del Programa de actuación sobre el medio urbano en Loma II, Actuación de dotación en el Lote 5 y renovación urbana mediante la creación de nuevos espacios libres públicos en el ámbito de las calles Faya y Tahona, T.M. de Mogán, promovida por la entidad Carrera Ground Floor SL.</text:p>
          </table:table-cell>
        </table:table-row>
        <table:table-row>
          <table:table-cell table:style-name="Tabla6.A1" office:value-type="string">
            <text:p text:style-name="P19">Punto 3º</text:p>
          </table:table-cell>
          <table:table-cell table:style-name="Tabla6.A1" office:value-type="string">
            <text:p text:style-name="P19">Expte. 18551/2025. Propuesta para responder alegaciones y aprobar definitivamente la modificación de la ordenanza municipal reguladora de la zona del Puerto de Mogán.</text:p>
          </table:table-cell>
        </table:table-row>
        <table:table-row>
          <table:table-cell table:style-name="Tabla6.A1" office:value-type="string">
            <text:p text:style-name="P19">Punto 4º</text:p>
          </table:table-cell>
          <table:table-cell table:style-name="Tabla6.A1" office:value-type="string">
            <text:p text:style-name="P19">Dación de cuentas de los concejales delegados.</text:p>
          </table:table-cell>
        </table:table-row>
        <table:table-row>
          <table:table-cell table:style-name="Tabla6.A1" office:value-type="string">
            <text:p text:style-name="P19">Punto 5º</text:p>
          </table:table-cell>
          <table:table-cell table:style-name="Tabla6.A1" office:value-type="string">
            <text:p text:style-name="P19">Ruegos y preguntas.</text:p>
          </table:table-cell>
        </table:table-row>
        <table:table-row>
          <table:table-cell table:style-name="Tabla6.A1" office:value-type="string">
            <text:p text:style-name="P19">Punto 6º</text:p>
          </table:table-cell>
          <table:table-cell table:style-name="Tabla6.A1" office:value-type="string">
            <text:p text:style-name="P19">Asuntos de urgencia.</text:p>
          </table:table-cell>
        </table:table-row>
        <table:table-row table:style-name="Tabla6.8">
          <table:table-cell table:style-name="Tabla6.A1" office:value-type="string">
            <text:p text:style-name="P19">Punto 7º</text:p>
          </table:table-cell>
          <table:table-cell table:style-name="Tabla6.A1" office:value-type="string">
            <text:p text:style-name="P19">Expte. 15622/2024. Propuesta para revocar y dejar sin efecto el acuerdo plenario de fecha 5 de diciembre de 2025, y retrotraer las actuaciones al momento inmediatamente anterior de su adopción.</text:p>
          </table:table-cell>
        </table:table-row>
      </table:table>
      <text:p text:style-name="P20"><text:line-break/></text:p>
      <text:p text:style-name="P20"/>
      <text:p text:style-name="P21"><text:span text:style-name="T4">1.-Aprobación, si procede, del borrador del acta de la sesión anterior de fecha 29 de enero de 2026.</text:span><text:span text:style-name="T5"> </text:span></text:p>
      <text:p text:style-name="P22">El asunto tratado se incorpora como videoacta digital firmada electrónicamente por la Secretaria (a la que se accede a través del enlace web que se describe a continuación), acuerdo adoptado en sesión plenaria celebrada el 22/03/2018. </text:p>
      <text:p text:style-name="P23"><text:a xlink:type="simple" xlink:href="http://videoactas.mogan.es/?meeting=video_202101290000000000_FH.mp4&amp;topic=1" text:style-name="Internet_20_link" text:visited-style-name="Visited_20_Internet_20_Link"><text:span text:style-name="T6">http://videoactas.mogan.es/?meeting=video_202602240000000000_FH.mp4&amp;topic=1</text:span></text:a><text:span text:style-name="T7"> </text:span></text:p>
      <text:p text:style-name="P24">Sometida a votación el borrador del acta de la sesión de fecha 29 de enero de 2026, es aprobada por asentimiento.</text:p>
      <text:p text:style-name="P24"/>
      <text:p text:style-name="P25"/>
      <text:p text:style-name="P26"><text:span text:style-name="T8">2. Expte. 15134/2025. Propuesta para la remisión a la Comisión de Evaluación Ambiental Estratégica de los Planes Urbanísticos del Ayuntamiento de Mogán la solicitud de inicio del Programa de actuación sobre el medio urbano en Loma II <text:s/>Actuación de dotación en el Lote 5 y renovación urbana mediante la creación de nuevos espacios libres públicos en el ámbito de las calles Faya y Tahona, T.M. de Mogán, promovida por la entidad Carrera Ground Floor SL.</text:span><text:span text:style-name="T9"> </text:span></text:p>
      <text:p text:style-name="P27">Se da cuenta de la propuesta emitida, que literalmente dice:</text:p>
      <text:p text:style-name="P28"><text:span text:style-name="T10">“DALIA ESTER GONZÁLEZ MARTÍN,</text:span><text:span text:style-name="T11"> Funcionaria municipal, Letrada, Jefa del Servicio de Urbanismo, según Decreto 4295/2022, de 5 de septiembre, en relación con el expediente de referencia, tramitado para la aprobación del Programa de Actuación sobre el Medio Urbano (PAMU) en el Lote 5 del Plan Parcial Lomadós,</text:span><text:span text:style-name="T12"> </text:span><text:span text:style-name="T11">y al amparo de lo dispuesto en el artículo 221 del Reglamento Orgánico Municipal, se emite el presente informe sobre la base de los antecedentes y consideraciones siguientes:</text:span></text:p>
      <text:p text:style-name="P29">ANTECEDENTES DE HECHO</text:p>
      <text:p text:style-name="P28"><text:span text:style-name="T10">PRIMERO.- </text:span><text:span text:style-name="T11">En fecha 29 de julio de 2025, con R.E. nº 2025/13081, la entidad URBANFIX S.L., en representación de la entidad Carrera Ground Floor S.L., presenta </text:span><text:span text:style-name="T13">solicitud de alteración del Planeamiento "</text:span><text:span text:style-name="T14">estando interesados en promover un Programa de Actuación en el Medio Urbano en el Lote 5 del ámbito del pretérito Plan Parcial de Loma II"</text:span><text:span text:style-name="T13">.</text:span></text:p>
      <text:p text:style-name="P28"><text:soft-page-break/><text:span text:style-name="T10">SEGUNDO.- </text:span><text:span text:style-name="T11">En </text:span><text:span text:style-name="T13">fecha 31 de julio de 2025, mediante R.E. 2025/13336, D. Ramón del Rosario Melián, en representación de la entidad Carrera Ground Floor S.L., presenta documentación al expediente de referencia aportando documentación técnica comprensiva del citado PAMU (planos, informe de impacto de género, integración paisajística, memoria y DAE).</text:span></text:p>
      <text:p text:style-name="P28"><text:span text:style-name="T15">TERCERO.- </text:span><text:span text:style-name="T16">En fecha 18 de noviembre de 2025, tras requerimiento efectuado por la Administración y leído por el interesado el día 11 de agosto de 2025, mediante R.E. n.º 2025/22208, el interesado aporta justificante del pago de la tasa correspondiente por la tramitación del expediente administrativo.</text:span></text:p>
      <text:p text:style-name="P30"><text:span text:style-name="T17">CUARTO.-</text:span><text:span text:style-name="T18"> </text:span><text:span text:style-name="T19">En fecha 4 de diciembre de 2025, mediante escrito con R.S. n.º 2025/12934, se notifica a los interesados requerimiento técnico, a la vista del informe emitido por la arquitecta Dña. Carina Isabel Hernández García el 28 de noviembre de 2025, con CSV n.º </text:span><text:a xlink:type="simple" xlink:href="https://oat.mogan.es:8448/ventanilla/validacionDoc/index.jsp?csv=i006754aa9061c0bb7c07e92be0b0c392&amp;entidad=MOGAN" text:style-name="Internet_20_link" text:visited-style-name="Visited_20_Internet_20_Link"><text:span text:style-name="T20">i006754aa9061c0bb7c07e92be0b0c392</text:span></text:a><text:span text:style-name="T21">, en el que, en extracto de su contenido, concluye que la documentación presentada para la tramitación del referido PAMU se encuentra INCOMPLETA y que se deberá requerir al interesado para que subsane y/o complete la documentación técnica de acuerdo con las consideraciones técnicas recogidas en el informe y, además, aporte al expediente:</text:span></text:p>
      <text:p text:style-name="P31">- Documento acreditativo de la titularidad que ostenta sobre la parcela la entidad promotora</text:p>
      <text:p text:style-name="P31">- Solicitud de inicio de la evaluación ambiental estratégica simplificada.</text:p>
      <text:p text:style-name="P28"><text:span text:style-name="T15">QUINTO.- </text:span><text:span text:style-name="T22">En </text:span><text:span text:style-name="T16">fecha 13 de febrero de 2026, mediante R.E. 2026/3583, D. Ramón del Rosario Melián, en representación de la entidad Carrera Ground Floor S.L., presenta documentación al expediente, en respuesta al requerimiento técnico a que se refiere el apartado anterior, la cual es completada con aporte posterior de fecha 17 de febrero de 2026 y R.E. 2026/3957.</text:span></text:p>
      <text:p text:style-name="P30"><text:span text:style-name="T18">SEXTO.-</text:span><text:span text:style-name="T19"> En fecha 17 de febrero de 2026, Dña. Carina Isabel Hernández García, arquitecta municipal, emite informe técnico con CSV nº </text:span><text:a xlink:type="simple" xlink:href="https://oat.mogan.es:8448/ventanilla/validacionDoc/index.jsp?csv=P006754aa925110186607ea1d2020b099&amp;entidad=MOGAN" text:style-name="Internet_20_link" text:visited-style-name="Visited_20_Internet_20_Link"><text:span text:style-name="T23">P006754aa925110186607ea1d2020b099</text:span></text:a><text:span text:style-name="T24">,</text:span><text:span text:style-name="T21"> a cuyo contenido nos remitimos en aras a no ser reiterativos, si bien de su tenor literal se desprende la siguiente conclusión:</text:span></text:p>
      <text:p text:style-name="P28"><text:span text:style-name="T14">&lt;&lt;</text:span><text:span text:style-name="T25">PRIMERO.-</text:span><text:span text:style-name="T14"> Informar técnicamente con carácter FAVORABLE la propuesta de</text:span><text:span text:style-name="T12"> "Programa de actuación sobre el medio urbano en Loma II Actuación de dotación en el Lote 5 y renovación urbana mediante la creación de nuevos espacios libres públicos en el ámbito de las calles Faya y Tahona, T.M. de Mogán"</text:span><text:span text:style-name="T14">, de fecha febrero de 2026, actuación promovida por la entidad Carrera Ground Floor SL, todo ello en virtud de la documentación aportada al expediente en fecha 13/02/2026 (Reg. Entrada 3583), sin perjuicio de la valoración jurídica que se efectué conforme a lo determinado en el cuerpo del presente informe (véase apartado 2.2 de las consideraciones técnicas).</text:span></text:p>
      <text:p text:style-name="P28"><text:span text:style-name="T25">SEGUNDO</text:span><text:span text:style-name="T12">.- </text:span><text:span text:style-name="T14">Habiéndose hecho la comprobación a la que se refiere el artículo 29 Solicitud de inicio de la evaluación ambiental estratégica simplificada - de la LEA, no realizándose observación alguna al respecto, </text:span><text:span text:style-name="T25">remitir a la Comisión de Evaluación Ambiental Estratégica de los Planes Urbanísticos del Ayuntamiento de Mogán</text:span><text:span text:style-name="T26">,</text:span><text:span text:style-name="T14"> la documentación indicada a los efectos de iniciar la tramitación del procedimiento de </text:span><text:span text:style-name="T26">evaluación ambiental estratégica simplificada</text:span><text:span text:style-name="T14">&gt;&gt;.</text:span></text:p>
      <text:p text:style-name="P32">A los anteriores hechos le son de aplicación los siguientes,</text:p>
      <text:p text:style-name="P33">FUNDAMENTOS JURÍDICOS</text:p>
      <text:p text:style-name="P28"><text:span text:style-name="T15">PRIMERO.- </text:span><text:span text:style-name="T22">Dispone el artículo 302 de la Ley 4/2017, de 13 de julio, del Suelo y los Espacios Naturales Protegidos de Canarias (en adelante, LSENPC) que las actuaciones sobre el medio urbano podrán consistir en: a) rehabilitación edificatoria; b) reforma o renovación urbana; y c) actuaciones de dotación.</text:span></text:p>
      <text:p text:style-name="P28"><text:soft-page-break/><text:span text:style-name="T22">En el presente caso, nos encontramos ante un Programa de Actuación sobre el Medio Urbano que, a tenor de lo expuesto por la arquitecta municipal en su informe de 17 de febrero de 2026 (identificado en el antecedente de hecho sexto), propone dos tipos de actuaciones de transformación urbanística: por un lado, una </text:span><text:span text:style-name="T27">actuación de urbanización</text:span><text:span text:style-name="T22"> (actuación de reforma o </text:span><text:span text:style-name="T15">renovación urbana</text:span><text:span text:style-name="T22">) referida al aumento de los espacios libres públicos mediante la recalificación de parte de los viales existentes; y por otro, una </text:span><text:span text:style-name="T27">actuación de dotación</text:span><text:span text:style-name="T22">, consistente en el incremento de los espacios libres públicos en contraprestación de la superficie de la parcela del Lote 5, para reajustar su proporción con un incremento de la edificabilidad mediante el cambio de uso de la planta sótano</text:span><text:span text:style-name="T16">.</text:span><text:span text:style-name="T13"> Por tanto, las actuaciones previstas se encuadran dentro de las especificadas en el referido artículo 302.</text:span></text:p>
      <text:p text:style-name="P32">En lo que respecta al procedimiento a seguir para su tramitación y aprobación, el artículo 307 de la LSENPC establece en su apartado 2 que se regirán por lo previsto para las ordenanzas municipales, debiendo venir acompañados de la memoria de viabilidad económica y la delimitación gráfica del ámbito de actuación (v. art. 307.3 LSENPC).</text:p>
      <text:p text:style-name="P28"><text:span text:style-name="T22">En similares términos se pronuncia el </text:span><text:span text:style-name="T15">artículo 122.2 del Decreto 183/2018, de 26 de diciembre, por el que se aprueba el Reglamento de Gestión y Ejecución del Planeamiento de Canarias</text:span><text:span text:style-name="T22"> (en adelante, RGEPC), si bien en este precepto se regula el </text:span><text:span text:style-name="T27">procedimiento a seguir</text:span><text:span text:style-name="T22"> de una forma más precisa, por lo que procedemos a su transcripción para una mayor concreción:</text:span></text:p>
      <text:p text:style-name="P30"><text:span text:style-name="T28">&lt;&lt;2. De conformidad con lo previsto en el </text:span><text:a xlink:type="simple" xlink:href="https://noticias.juridicas.com/base_datos/Admin/561510-rdleg-7-2015-de-30-oct-aprueba-el-texto-refundido-de-la-ley-de-suelo-y-rehabilitacion.html#I246" text:style-name="Internet_20_link" text:visited-style-name="Visited_20_Internet_20_Link"><text:span text:style-name="T29">artículo 24.1 del Texto Refundido de la Ley del Suelo y Rehabilitación Urbana, aprobado por Real Decreto Legislativo 7/2015, de 30 de octubre</text:span></text:a><text:span text:style-name="T28">, en relación con el </text:span><text:a xlink:type="simple" xlink:href="https://noticias.juridicas.com/base_datos/CCAA/601936-l-4-2017-de-13-jul-ca-canarias-suelo-y-espacios-naturales-protegidos-de-canarias.html#I2211" text:style-name="Internet_20_link" text:visited-style-name="Visited_20_Internet_20_Link"><text:span text:style-name="T29">artículo 307.2 de la Ley 4/2017, de 13 de julio, del Suelo y de los Espacios Naturales Protegidos de Canarias</text:span></text:a><text:span text:style-name="T28">, los programas de actuación sobre el medio urbano (PAMU) se tramitarán por el procedimiento previsto para las ordenanzas municipales. En particular se deben seguir los siguientes trámites:</text:span></text:p>
      <text:p text:style-name="P34">a) Aprobación inicial por el Pleno Municipal.</text:p>
      <text:p text:style-name="P34">b) Información pública de un mes con audiencia a todos los afectados.</text:p>
      <text:p text:style-name="P34">c) Aprobación definitiva por el Pleno Municipal</text:p>
      <text:p text:style-name="P34">d) El acuerdo de aprobación definitiva se publicará en el Boletín Oficial de la Provincia, sede electrónica del Ayuntamiento y se notificará personalmente a todos los propietarios y los que hubieran presentado alegaciones durante el trámite de información pública&gt;&gt;.</text:p>
      <text:p text:style-name="P35">Asimismo, debemos traer a colación lo dispuesto en los apartados 3 y 4 del citado precepto en lo que respecta al contenido mínimo y documentación que debe acompañar a estos instrumentos:</text:p>
      <text:p text:style-name="P34">&lt;&lt;3. El contenido de estos instrumentos será el establecido en el artículo anterior de este Reglamento para los instrumentos de la ordenación y delimitación de las actuaciones en el medio urbano y, en particular:</text:p>
      <text:p text:style-name="P34">a) Delimitación geográfica del ámbito de actuación.</text:p>
      <text:p text:style-name="P34">b) Propuesta de la ordenación, con descripción de la actuación de rehabilitación edificatoria, reforma o renovación urbana y de las dotaciones que se propongan.</text:p>
      <text:p text:style-name="P34">c) Documentación gráfica que sea suficiente en atención a la actuación propuesta.</text:p>
      <text:p text:style-name="P34">d) Memoria de viabilidad económica con el contenido establecido en el artículo anterior.</text:p>
      <text:p text:style-name="P34">e) Documentación ambiental.</text:p>
      <text:p text:style-name="P34"><text:soft-page-break/>4. Asimismo, deberá acompañarse a la documentación anteriormente expuesta, la necesaria para la gestión y ejecución de la actuación que se detalla en los siguientes artículos para la ejecución de las actuaciones en el medio urbano de naturaleza pública o privada siempre que sea necesario en atención a la naturaleza y características de la actuación:</text:p>
      <text:p text:style-name="P34">a) Propuesta de reparcelación para realizar la equidistribución cuando fuera necesaria. Se entiende por tal la distribución entre todos los afectados de los costos derivados de la ejecución de la correspondiente actuación y de los beneficios imputables a la misma, incluyendo entre ellos las ayudas públicas y todos los que permitan generar algún tipo de ingreso vinculado a la operación.</text:p>
      <text:p text:style-name="P34">La equidistribución tomará como base las cuotas de participación que correspondan a cada uno de los propietarios en la comunidad de propietarios o en la agrupación de comunidades de propietarios, en las cooperativas de viviendas que pudieran constituirse al efecto, así como la participación que, en su caso, corresponda, de conformidad con el acuerdo al que se haya llegado, a las empresas, entidades o sociedades que vayan a intervenir en la operación a retribuir su actuación.</text:p>
      <text:p text:style-name="P34">b) Plan de realojo y retorno, cuando fuera procedente.</text:p>
      <text:p text:style-name="P34">c) Proyecto de urbanización, si hubieran obras de urbanización.</text:p>
      <text:p text:style-name="P34">d) Convenios urbanísticos que correspondan para facilitar la gestión. No obstante, estos documentos podrán presentarse con posterioridad.</text:p>
      <text:p text:style-name="P34">e) Propuesta de gestión de la actuación.</text:p>
      <text:p text:style-name="P34">f) Cualquier otro documento que el promotor considere conveniente en orden a facilitar la gestión&gt;&gt;.</text:p>
      <text:p text:style-name="P35">Además de lo anterior, deberá contener un Análisis de integración paisajística de conformidad con lo exigido en el artículo 140.3 de la LSENPC, y del artículo 58.2 del Decreto 181/2018, de 2 de diciembre, por el que se aprueba el Reglamento de Planeamiento de Canarias (en adelante RPC), así como el Informe de impacto de género exigido por el artículo 6 de la Ley 1/2010, de 26 de febrero, de Igualdad entre Mujeres y Hombres.</text:p>
      <text:p text:style-name="P35">En relación con el contenido documental mínimo exigido legalmente para la tramitación del PAMU, una vez comprobada la documentación por la arquitecta municipal, la misma concluye que se da cumplimiento a lo exigido en los artículos reseñados anteriormente.</text:p>
      <text:p text:style-name="P28"><text:span text:style-name="T15">SEGUNDO.- </text:span><text:span text:style-name="T22">Sin perjuicio de lo anterior, con carácter previo a la aprobación inicial, el documento deberá someterse a evaluación ambiental estratégica, de conformidad con lo establecido en el artículo 6 de la Ley 21/2013, de 9 de diciembre, de Evaluación Ambiental (en adelante, LEA), en virtud del cual: </text:span></text:p>
      <text:p text:style-name="P34">&lt;&lt;1. Serán objeto de una evaluación ambiental estratégica ordinaria los planes y programas, así como sus modificaciones, que se adopten o aprueben por una Administración pública y cuya elaboración y aprobación venga exigida por una disposición legal o reglamentaria o por acuerdo del Consejo de Ministros o del Consejo de Gobierno de una comunidad autónoma, cuando:</text:p>
      <text:p text:style-name="P34">a) Establezcan el marco para la futura autorización de proyectos legalmente sometidos a evaluación de impacto ambiental y se refieran a la agricultura, ganadería, silvicultura, acuicultura, pesca, energía, minería, industria, transporte, gestión de residuos, gestión de recursos hídricos, ocupación del dominio público marítimo terrestre, utilización del medio marino, telecomunicaciones, turismo, ordenación del territorio urbano y rural, o del uso del suelo; o bien,</text:p>
      <text:p text:style-name="P34"><text:soft-page-break/>b) Requieran una evaluación por afectar a espacios Red Natura 2000 en los términos previstos en la Ley 42/2007, de 13 de diciembre, del Patrimonio Natural y de la Biodiversidad.</text:p>
      <text:p text:style-name="P34">c) Los comprendidos en el apartado 2 cuando así lo decida caso por caso el órgano ambiental en el informe ambiental estratégico de acuerdo con los criterios del anexo V.</text:p>
      <text:p text:style-name="P34">d) Los planes y programas incluidos en el apartado 2, cuando así lo determine el órgano ambiental, a solicitud del promotor.</text:p>
      <text:p text:style-name="P28"><text:span text:style-name="T14">2. Serán </text:span><text:span text:style-name="T25">objeto de una evaluación ambiental estratégica simplificada:</text:span></text:p>
      <text:p text:style-name="P34">a) Las modificaciones menores de los planes y programas mencionados en el apartado anterior.</text:p>
      <text:p text:style-name="P28"><text:span text:style-name="T14">b) </text:span><text:span text:style-name="T12">Los planes y programas </text:span><text:span text:style-name="T14">mencionados en el apartado anterior </text:span><text:span text:style-name="T12">que establezcan el uso, a nivel municipal, de zonas de reducida extensión</text:span><text:span text:style-name="T14">.</text:span></text:p>
      <text:p text:style-name="P28"><text:span text:style-name="T14">c) </text:span><text:span text:style-name="T12">Los planes y programas que, estableciendo un marco para la autorización en el futuro de proyectos, no cumplan los demás requisitos mencionados en el apartado anterior</text:span><text:span text:style-name="T14">&gt;&gt;.</text:span></text:p>
      <text:p text:style-name="P28"><text:span text:style-name="T22">Considerando por tanto que, como se ha dicho, el PAMU cuya aprobación se pretende tiene por objeto, tal como se desprende del propio documento y del informe técnico identificado en el antecedente sexto, "</text:span><text:span text:style-name="T30">dar respuesta a la carencia de espacios libres detectada en el ámbito de la urbanización Lomadós"</text:span><text:span text:style-name="T16">, incluyendo "</text:span><text:span text:style-name="T30">una actuación de renovación urbana unida a una actuación de dotación consistente en la habilitación de suelo destinado a espacio libre de titularidad y uso públicos, compensando el cedido y ejecutado en su caso con cargo al promotor, con la reordenación de los parámetros de altura de la edificación" </text:span><text:span text:style-name="T16">y "</text:span><text:span text:style-name="T30">la urbanización del espacio libre que finalmente se califique [...]",</text:span><text:span text:style-name="T16"> planteándose por el promotor de la iniciativa como una colaboración publico-privada que, en beneficio del interés general, aumentará los espacios libres del entorno; </text:span><text:span text:style-name="T13">se considera que en el presente caso el documento debe someterse al procedimiento de </text:span><text:span text:style-name="T31">evaluación ambiental estratégica simplificada</text:span><text:span text:style-name="T13"> a que se refiere el apartado 2 del artículo 6 de la LEA.</text:span></text:p>
      <text:p text:style-name="P28"><text:span text:style-name="T22">Por consiguiente, a tenor de lo expuesto en el 86.6 de la LSENPC, en virtud del cual, el órgano ambiental encargado de llevar a cabo la evaluación ambiental de los instrumentos municipales será &lt;&lt;</text:span><text:span text:style-name="T30">el que pueda designar el ayuntamiento, si cuenta con los recursos suficientes o, previo convenio, podrá optar por encomendar esa tarea al órgano ambiental autonómico o bien al órgano ambiental insular de la isla a la que pertenezca&gt;&gt;, </text:span><text:span text:style-name="T16">y considerando que el Ayuntamiento de Mogán ha constituido su propio órgano ambiental, el cual encuentra su regulación específica en los artículos 186 a 199 del Reglamento Orgánico Municipal, destacando, entre las funciones atribuidas al mismo por el artículo 188, las relativas al procedimiento de evaluación ambiental estratégica simplificada, quien suscribe estima acertado el pronunciamiento de la técnico municipal en lo relativo a la designación de</text:span><text:span text:style-name="T22"> la</text:span><text:span text:style-name="T15"> Comisión de Evaluación Ambiental Estratégica de los Planes Urbanísticos del Ayuntamiento de Mogán</text:span><text:span text:style-name="T22"> para llevar a cabo la correspondiente</text:span><text:span text:style-name="T15"> evaluación ambiental estratégica simplificada.</text:span></text:p>
      <text:p text:style-name="P32">Al efecto se deberá remitir a la citada Comisión la solicitud de inicio de la evaluación ambiental estratégica simplificada, acompañada del borrador del programa y del documento ambiental estratégico que contenga la información a que se refiere el artículo 29 de la LEA; concretamente:</text:p>
      <text:p text:style-name="P36">a) Los objetivos de la planificación.</text:p>
      <text:p text:style-name="P35">b) El alcance y contenido del plan propuesto y de sus alternativas razonables, técnica y ambientalmente viables.</text:p>
      <text:p text:style-name="P35">c) El desarrollo previsible del plan o programa.</text:p>
      <text:p text:style-name="P35"><text:soft-page-break/>d) Una caracterización de la situación del medio ambiente antes del desarrollo del plan o programa en el ámbito territorial afectado.</text:p>
      <text:p text:style-name="P35">e) Los efectos ambientales previsibles y, si procede, su cuantificación.</text:p>
      <text:p text:style-name="P35">f) Los efectos previsibles sobre los planes sectoriales y territoriales concurrentes.</text:p>
      <text:p text:style-name="P35">g) La motivación de la aplicación del procedimiento de evaluación ambiental estratégica simplificada.</text:p>
      <text:p text:style-name="P35">h) Un resumen de los motivos de la selección de las alternativas contempladas.</text:p>
      <text:p text:style-name="P35">i) Las medidas previstas para prevenir, reducir y, en la medida de lo posible, corregir cualquier efecto negativo relevante en el medio ambiente de la aplicación del plan o programa, tomando en consideración el cambio climático.</text:p>
      <text:p text:style-name="P35">j) Una descripción de las medidas previstas para el seguimiento ambiental del plan.</text:p>
      <text:p text:style-name="P28"><text:span text:style-name="T22">Sobre este particular se ha pronunciado también la arquitecta municipal en su informe señalando que </text:span><text:span text:style-name="T30">&lt;&lt;una vez comprobada la documentación, se observa que la misma se organiza en tres tomos, dando cumplimiento al contenido documental mínimo exigido&gt;&gt;.</text:span></text:p>
      <text:p text:style-name="P28"><text:span text:style-name="T15">TERCERO.-</text:span><text:span text:style-name="T22"> A la vista de los antecedentes y fundamentación expuestos, y considerando que el documento propuesto ha sido informado técnicamente en sentido favorable y que cumple con la documentación y contenido mínimos exigidos legalmente, procedería acordar el inicio del expediente para la tramitación y aprobación del referido PAMU, así como designar a la Comisión de Evaluación Ambiental Estratégica de los Planes Urbanísticos del Ayuntamiento de Mogán para llevar a cabo la correspondiente evaluación ambiental estratégica simplificada.</text:span></text:p>
      <text:p text:style-name="P28"><text:span text:style-name="T15">CUARTO.- </text:span><text:span text:style-name="T22">Es competente para la adopción del presente acuerdo el Pleno del Ilustre Ayuntamiento de Mogán, al ser este el órgano sustantivo competente para la aprobación del referido instrumento, de conformidad con la definición dada por el artículo 86.6 de la LSENPC, en concordancia con las atribuciones conferidas al mismo por el artículo 22.2.c) de la Ley 7/1985, de 2 de abril, reguladora de las Bases del Régimen Local, en relación con el artículo 122.2 del REGPC, sin que para su aprobación sea exigible ninguna mayoría específica.</text:span></text:p>
      <text:p text:style-name="P32">Visto cuanto antecede, se eleva a su consideración la siguiente</text:p>
      <text:p text:style-name="P33">PROPUESTA DE RESOLUCIÓN</text:p>
      <text:p text:style-name="P28"><text:span text:style-name="T15">PRIMERO.-</text:span><text:span text:style-name="T22"> Remitir a la </text:span><text:span text:style-name="T15">Comisión de Evaluación Ambiental Estratégica de los Planes Urbanísticos del Ayuntamiento de Mogán</text:span><text:span text:style-name="T22"> la solicitud de inicio del </text:span><text:span text:style-name="T12">"Programa de actuación sobre el medio urbano en Loma II Actuación de dotación en el Lote 5 y renovación urbana mediante la creación de nuevos espacios libres públicos en el ámbito de las calles Faya y Tahona, T.M. de Mogán"</text:span><text:span text:style-name="T14">,</text:span><text:span text:style-name="T13"> de fecha febrero de 2026,</text:span><text:span text:style-name="T14"> </text:span><text:span text:style-name="T13">actuación promovida por la entidad Carrera Ground Floor SL,</text:span><text:span text:style-name="T14"> </text:span><text:span text:style-name="T22">acompañada de la documentación exigida en el artículo 29 de la Ley 21/2013, de 9 de diciembre, de Evaluación Ambiental, a fin de que se tramite la correspondiente evaluación ambiental estratégica simplificada.</text:span></text:p>
      <text:p text:style-name="P28"><text:span text:style-name="T15">SEGUNDO.- </text:span><text:span text:style-name="T22">Una vez se reciba el correspondiente informe ambiental estratégico, y siempre que este determine que el programa en cuestión no tiene efectos negativos sobre el medio ambiente, continuar con los trámites para la aprobación del </text:span><text:span text:style-name="T16">"</text:span><text:span text:style-name="T32">Programa de actuación sobre el medio urbano en Loma II Actuación de dotación en el Lote 5 y renovación urbana mediante la creación de nuevos espacios libres públicos en el ámbito de las calles Faya y Tahona, T.M. de Mogán"</text:span><text:span text:style-name="T16">.</text:span></text:p>
      <text:p text:style-name="P32"><text:soft-page-break/>Es cuanto se tiene a bien informar a los efectos oportunos en atención a lo requerido, según mi leal saber y entender desde el punto de vista jurídico y sin perjuicio de otro informe mejor fundado en derecho, quedando a salvo en cualquier caso, los pronunciamientos a que haya lugar por parte de la Corporación del Ayuntamiento de Mogán.</text:p>
      <text:p text:style-name="P37">En Mogán, a la fecha de la firma electrónica.”</text:p>
      <text:p text:style-name="P38"><text:span text:style-name="T33">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text:span><text:span text:style-name="T34"> </text:span></text:p>
      <text:p text:style-name="P39"/>
      <text:p text:style-name="P38"><text:a xlink:type="simple" xlink:href="http://videoactas.mogan.es/?meeting=video_202101290000000000_FH.mp4&amp;topic=1" text:style-name="Internet_20_link" text:visited-style-name="Visited_20_Internet_20_Link">http://videoactas.mogan.es/?meeting=video_202602240000000000_FH.mp4&amp;topic=2</text:a><text:span text:style-name="T35"> </text:span></text:p>
      <text:p text:style-name="P40"/>
      <text:p text:style-name="P41">Sometida la propuesta a votación, queda dictaminada de forma favorable, con cuatro votos a favor de Juntos por Mogán (JPM), y uno en contra del Grupo Mixto (NC-FAC).</text:p>
      <text:p text:style-name="P41"/>
      <text:p text:style-name="P41"/>
      <text:p text:style-name="P42"/>
      <text:p text:style-name="P43"/>
      <text:p text:style-name="P44"><text:span text:style-name="T8">3. Expte. 18551/2025. Propuesta para responder alegaciones y aprobar definitivamente la modificación de la ordenanza municipal reguladora de la zona del Puerto de Mogán.</text:span><text:span text:style-name="T9"> </text:span></text:p>
      <text:p text:style-name="P45">Se da cuenta de la propuesta emitida, que literalmente dice: </text:p>
      <text:p text:style-name="P46"/>
      <text:h text:style-name="P47" text:outline-level="2">“ÁREA DE DESARROLLO</text:h>
      <text:h text:style-name="P47" text:outline-level="2">SERVICIO DE URBANISMO</text:h>
      <text:h text:style-name="P47" text:outline-level="2">Ref.: DGM</text:h>
      <text:h text:style-name="P47" text:outline-level="2">Expte.: 18551/2025</text:h>
      <text:p text:style-name="P48"><text:span text:style-name="T10">Asunto: Aprobación definitiva Modificación </text:span><text:span text:style-name="T36">Ordenanza Municipal Reguladora de la Zona del Puerto de Mogán</text:span></text:p>
      <text:p text:style-name="P28"><text:span text:style-name="T10">DALIA ESTER GONZÁLEZ MARTÍN</text:span><text:span text:style-name="T11">, Funcionaria municipal, Letrada, Jefa del Servicio de Urbanismo, según Decreto 4295/2022, de 5 de septiembre, y vista la tramitación del expediente para la modificación de la </text:span><text:span text:style-name="T10">Ordenanza Municipal Reguladora de la Zona del Puerto de Mogán</text:span><text:span text:style-name="T11">, al amparo de lo </text:span><text:span text:style-name="T10">dispuesto en el artículo 135 del Reglamento Orgánico Municipal</text:span><text:span text:style-name="T22">, </text:span><text:span text:style-name="T11">se emite el presente </text:span><text:span text:style-name="T10">INFORME JURÍDICO</text:span><text:span text:style-name="T11"> sobre la base de los antecedentes y consideraciones siguientes:</text:span></text:p>
      <text:p text:style-name="P29">ANTECEDENTES DE HECHO</text:p>
      <text:p text:style-name="P28"><text:span text:style-name="T10">PRIMERO.-</text:span><text:span text:style-name="T11"> Por el Pleno del Ilustre Ayuntamiento de Mogán, celebrado el 9 de febrero de 1996, se aprobó la </text:span><text:span text:style-name="T14">"Ordenanza Municipal Reguladora de la Zona del Puerto de Mogán",</text:span><text:span text:style-name="T11"> cuyo texto integro fue publicado en el BOP de Las Palmas de 17 de julio de 1996 (anuncio n.º 9.880).</text:span></text:p>
      <text:p text:style-name="P30"><text:span text:style-name="T17">SEGUNDO.-</text:span><text:span text:style-name="T37"> </text:span><text:span text:style-name="T21">En fecha 23 de septiembre de 2025, se dicta Providencia de Alcaldía con CSV n.º </text:span><text:a xlink:type="simple" xlink:href="https://oat.mogan.es:8448/ventanilla/validacionDoc/index.jsp?csv=N006754aa90b17147d107e93db090c2fo&amp;entidad=MOGAN" text:style-name="Internet_20_link" text:visited-style-name="Visited_20_Internet_20_Link"><text:span text:style-name="T38">N006754aa90b17147d107e93db090c2fo</text:span></text:a><text:span text:style-name="T24">,</text:span><text:span text:style-name="T21"> </text:span><text:span text:style-name="T24">por la que se dispone el inicio del el expediente para llevar a cabo la actualización y adaptación de la "Ordenanza Municipal Reguladora de la Zona del Puerto de Mogán" y se solicita que se recaben cuantos informes sean necesarios al efecto.</text:span></text:p>
      <text:p text:style-name="P30"><text:span text:style-name="T37">TERCERO.- </text:span><text:span text:style-name="T24">En fecha 30 de octubre de 2025, se emite memoria justificativa con CSV n.º </text:span><text:a xlink:type="simple" xlink:href="https://oat.mogan.es:8448/ventanilla/validacionDoc/index.jsp?csv=S006754aa9371c0bd5307e91660a0b1dD&amp;entidad=MOGAN" text:style-name="Internet_20_link" text:visited-style-name="Visited_20_Internet_20_Link"><text:span text:style-name="T38">S006754aa9371c0bd5307e91660a0b1dD</text:span></text:a><text:span text:style-name="T24">, por el Teniente de Alcalde del Área de Urbanismo, Promoción Turística y Seguridad, D. Juan Mencey Navarro Romero, en la que se recoge la necesidad de modificar la </text:span><text:soft-page-break/><text:span text:style-name="T24">ordenanza en cuestión, con el objetivo de adaptarla a la realidad actual, ya que el texto ha quedado obsoleto desde su aprobación en 1996, en tanto en cuanto no ha sido modificado desde esa fecha. </text:span></text:p>
      <text:p text:style-name="P30"><text:span text:style-name="T37">CUARTO.- </text:span><text:span text:style-name="T24">En fecha 11 de diciembre de 2025, se emite informe por quien suscribe con el visto bueno del Secretario General (CSV n.º </text:span><text:a xlink:type="simple" xlink:href="https://oat.mogan.es:8448/ventanilla/validacionDoc/index.jsp?csv=m006754aa9160b0d46107e90000c0a26i&amp;entidad=MOGAN" text:style-name="Internet_20_link" text:visited-style-name="Visited_20_Internet_20_Link"><text:span text:style-name="T20">m006754aa9160b0d46107e90000c0a26i</text:span></text:a><text:span text:style-name="T24">), en el que se propone la aprobación inicial de la referida modificación, cuyo texto se incorporaba en el anexo del mismo. </text:span></text:p>
      <text:p text:style-name="P28"><text:span text:style-name="T10">QUINTO.- </text:span><text:span text:style-name="T11">En fecha 19 de diciembre, el Pleno del Ilustre Ayuntamiento de Mogán, en sesión ordinaria, aprobó, con carácter provisional, la modificación de la ordenanza municipal propuesta, y dispuso su exposición pública por plazo de treinta días.</text:span></text:p>
      <text:p text:style-name="P28"><text:span text:style-name="T10">SEXTO.- </text:span><text:span text:style-name="T11">En fecha 24 de diciembre de 2026, se publica anuncio en el Boletín Oficial de la Provincia de Las Palmas número 154 por el que se expone a información pública la citada modificación de la ordenanza, por plazo de TREINTA DÍAS, de conformidad con lo previsto en el artículo 49 de la Ley 7/1985, de 2 de abril, Reguladora de las Bases de Régimen Local, para que cuantos se consideren interesados puedan examinar el expediente y alegar lo que a su derecho convenga. De igual modo, se procedió a su publicación en el tablón de edictos de la web municipal.</text:span></text:p>
      <text:p text:style-name="P30"><text:span text:style-name="T37">SÉPTIMO</text:span><text:span text:style-name="T17">.- </text:span><text:span text:style-name="T21">Una vez finalizado el plazo de exposición pública, se solicita informe a la Oficina de Atención a la Ciudadanía sobre las alegaciones presentadas a la modificación de la Ordenanza en cuestión; informe que es emitido el 11 de febrero de 2026, con CSV nº </text:span><text:a xlink:type="simple" xlink:href="https://oat.mogan.es:8448/ventanilla/validacionDoc/index.jsp?csv=E006754aa91f0b10db707ea2bd020801B&amp;entidad=MOGAN" text:style-name="Internet_20_link" text:visited-style-name="Visited_20_Internet_20_Link"><text:span text:style-name="T20">E006754aa91f0b10db707ea2bd020801B</text:span></text:a><text:span text:style-name="T39">,</text:span><text:span text:style-name="T21"> por Dña. Juana Emma Santana Trujillo, Jefa del referido negociado, en el que pone de manifiesto, en síntesis, que en el período de exposición pública comprendido entre el 26/12/2025 y el 10/02/2026, ambos inclusive, se ha presentado la siguiente alegación al asunto referenciado:</text:span></text:p>
      <text:list text:style-name="LS9">
        <text:list-item>
          <text:p text:style-name="P49">- Por la entidad <text:span text:style-name="T40">Puerto de Mogán S.A.</text:span>, con fecha 29/01/2026 y con Registro de Entrada 2026/1986.</text:p>
        </text:list-item>
      </text:list>
      <text:p text:style-name="P31">A los anteriores hechos le son de aplicación los siguientes,</text:p>
      <text:p text:style-name="P29">FUNDAMENTOS JURÍDICOS</text:p>
      <text:p text:style-name="P50">PRIMERO.- Legislación aplicable.</text:p>
      <text:p text:style-name="P31">En concreto, la legislación aplicable para la aprobación de ordenanzas viene determinada por:</text:p>
      <text:p text:style-name="P31">- Los artículos 4, 22.2.d), 25.2 a) y b), 27.3 i), 49 y 70.2 de la Ley 7/1985, de 2 de abril, Reguladora de las Bases del Régimen Local.</text:p>
      <text:p text:style-name="P31">- El artículo 56 del Real Decreto Legislativo 781/1986, de 18 de abril, por el que se aprueba el Texto Refundido de las disposiciones legales vigentes en materia de Régimen Local.</text:p>
      <text:p text:style-name="P31">- El artículo 133 de la Ley 39/2015, de 1 de octubre, del Procedimiento Administrativo Común de las Administraciones Públicas.</text:p>
      <text:p text:style-name="P31">- Los artículos 134 y siguientes del Reglamento Orgánico Municipal.</text:p>
      <text:p text:style-name="P50">SEGUNDO.- Competencia municipal.</text:p>
      <text:p text:style-name="P31">El artículo 4.1.a) de la Ley Reguladora de las Bases de Régimen Local (en adelante, LBRL) reconoce a los municipios, en su calidad de Administraciones Públicas y dentro de la esfera de sus competencias, la potestad reglamentaria y de autoorganización.</text:p>
      <text:p text:style-name="P28"><text:soft-page-break/><text:span text:style-name="T11">En este sentido, el Ayuntamiento es competente en la materia objeto de la disposición, de acuerdo con lo establecido en el </text:span><text:span text:style-name="T10">artículo 25.2.a) y b) </text:span><text:span text:style-name="T11">del mismo texto normativo que literalmente dice:</text:span></text:p>
      <text:p text:style-name="P34">&lt;&lt; a) Urbanismo: planeamiento, gestión, ejecución y disciplina urbanística. Protección y gestión del Patrimonio histórico. Promoción y gestión de la vivienda de protección pública con criterios de sostenibilidad financiera. Conservación y rehabilitación de la edificación.</text:p>
      <text:p text:style-name="P34">b) Medio ambiente urbano: en particular, parques y jardines públicos, gestión de los residuos sólidos urbanos y protección contra la contaminación acústica, lumínica y atmosférica en las zonas urbanas&gt;&gt;.</text:p>
      <text:p text:style-name="P50">TERCERO.- Procedimiento a seguir para la modificación de ordenanzas municipales.</text:p>
      <text:p text:style-name="P28"><text:span text:style-name="T11">El </text:span><text:span text:style-name="T10">artículo 56 del RDL 781/1986</text:span><text:span text:style-name="T11">, de 18 de abril, por el que se aprueba el Texto Refundido de las disposiciones legales vigentes en materia de Régimen Local, dispone que la aprobación de ordenanzas municipales se regirá por el procedimiento el establecido en el </text:span><text:span text:style-name="T10">Artículo 49 de la LBRL</text:span><text:span text:style-name="T11">. Así las cosas, el citado precepto de la LBRL establece que el procedimiento a seguir es el siguiente:</text:span></text:p>
      <text:p text:style-name="P31">1º. Acuerdo del Pleno del Ayuntamiento, por el que se aprueba provisionalmente la modificación de la Ordenanza en cuestión.</text:p>
      <text:p text:style-name="P28"><text:span text:style-name="T11">2º. </text:span><text:span text:style-name="T10">Exposición pública</text:span><text:span text:style-name="T11"> durante un plazo mínimo de </text:span><text:span text:style-name="T10">treinta días</text:span><text:span text:style-name="T11">, dentro de los cuales los interesados podrán examinar el expediente y presentar las reclamaciones que estimen oportunas. A tales efectos, el Ayuntamiento deberá publicar el acuerdo provisional adoptado por el Pleno en el tablón de anuncios de la entidad, así como en el Boletín Oficial de la Provincia.</text:span></text:p>
      <text:p text:style-name="P28"><text:span text:style-name="T11">3º. Finalizado el período de exposición, la Corporación local adoptará el acuerdo de aprobación definitiva</text:span><text:span text:style-name="T10">, resolviendo las reclamaciones</text:span><text:span text:style-name="T11"> que se hubieran presentado en el periodo de exposición pública. Estos acuerdos deberán adoptarse con el </text:span><text:span text:style-name="T10">mismo quórum que el exigido para la aprobación</text:span><text:span text:style-name="T11"> provisional.</text:span></text:p>
      <text:p text:style-name="P31">En el supuesto de que no se hubieran presentado reclamaciones, se entenderá definitivamente adoptado el acuerdo, hasta entonces provisional, sin necesidad de un nuevo acuerdo plenario.</text:p>
      <text:p text:style-name="P34">4º. El acuerdo definitivo y el texto íntegro de la modificación de la Ordenanza habrán de ser publicados en el BOP sin que pueda entrar en vigor hasta que se haya llevado a cabo dicha publicación.</text:p>
      <text:p text:style-name="P28"><text:span text:style-name="T10">CUARTO.-</text:span><text:span text:style-name="T11"> </text:span><text:span text:style-name="T10">Resolución de alegaciones presentadas.</text:span></text:p>
      <text:p text:style-name="P28"><text:span text:style-name="T11">De conformidad con lo expuesto en el apartado anterior, actualmente nos encontramos en la tercera fase del procedimiento, esto es,</text:span><text:span text:style-name="T10"> resolución de las alegaciones presentadas</text:span><text:span text:style-name="T11"> y aprobación definitiva por el Pleno.</text:span></text:p>
      <text:p text:style-name="P31">Tal como se ha especificado en el antecedente de hecho séptimo, únicamente se han presentado alegaciones por la entidad Puerto de Mogán S.A., por lo que a continuación procedemos a su resolución individualizada:</text:p>
      <text:p text:style-name="P28"><text:span text:style-name="T10">- </text:span><text:span text:style-name="T41">En relación con la alegación primera:</text:span></text:p>
      <text:p text:style-name="P31">Se dirige contra lo dispuesto en la nueva redacción del artículo 5.5.e) relativo a las terrazas de los locales. En síntesis, la alegación plantea la necesidad de prever un espacio técnico mínimo bajo los balcones y la pendiente de evacuación de aguas.</text:p>
      <text:p text:style-name="P28"><text:span text:style-name="T11">Respecto al espacio técnico bajo los balcones propone que se preserve </text:span><text:span text:style-name="T14">"un espacio libre entre la parte superior del toldo y la parte inferior de la losa del balcón, a fin de permitir la correcta ejecución de trabajos </text:span><text:soft-page-break/><text:span text:style-name="T14">de inspección, reparación y mantenimiento de balcones y forjados</text:span><text:span text:style-name="T11">", entre otros motivos, y al efecto consideran suficiente disponer de 30 cm.</text:span></text:p>
      <text:p text:style-name="P28"><text:span text:style-name="T11">Por su parte, respecto a la pendiente de evacuación de aguas, alegan que "</text:span><text:span text:style-name="T14">resulta imprescindible que los toldos cuenten con una pendiente suficiente para garantizar la correcta evacuación de las aguas pluviales, evitando embolsamientos y sobrecargas", </text:span><text:span text:style-name="T13">y al efecto consideran suficiente disponer de una pendiente mínima del 5%.</text:span></text:p>
      <text:p text:style-name="P31">En este sentido, solicitan la inclusión de un inciso en el apartado e) del artículo 5.5, con el siguiente tenor literal:</text:p>
      <text:p text:style-name="P28"><text:span text:style-name="T11">«</text:span><text:span text:style-name="T14">En los supuestos de cubrimiento total de terrazas mediante toldos, deberá respetarse un espacio libre no inferior a 30 centímetros entre la parte superior del toldo y la parte inferior de la losa del balcón, a fin de garantizar el adecuado mantenimiento de los elementos constructivos. Asimismo, los toldos deberán disponer de una pendiente mínima del 5% que permita la correcta evacuación de las aguas».</text:span></text:p>
      <text:p text:style-name="P31">Así las cosas, considerando que la alegación plantea aspectos que facilitarán las labores de mantenimiento y conservación de las instalaciones, lo cual redundará, sin duda, en una mejora de las condiciones estéticas de la zona, que es lo que se pretende con la modificación de la ordenanza; analizada la misma, no existe óbice o impedimento técnico algunos para acceder a lo propuesto.</text:p>
      <text:p text:style-name="P28"><text:span text:style-name="T11">De conformidad con lo expuesto, la referida alegación debe ser </text:span><text:span text:style-name="T10">ESTIMADA, </text:span><text:span text:style-name="T11">y, en consecuencia, se debe proceder a la inclusión del referido inciso en el artículo 5.5.e).</text:span></text:p>
      <text:p text:style-name="P28"><text:span text:style-name="T10">- </text:span><text:span text:style-name="T41">En relación con la alegación segunda:</text:span></text:p>
      <text:p text:style-name="P31">Se dirige contra lo dispuesto en el artículo 5.9.c) relativo a las fachadas de las edificaciones. En concreto, en lo referente al color exigido en el texto para las barandillas de balcones, terrazas y miradores, poniendo de manifiesto la necesidad de que exista coherencia cromática en la urbanización.</text:p>
      <text:p text:style-name="P31">En efecto, la ordenanza prevé que tales elementos deben ir pintados en color negro, si bien la alegación interesa su corrección para sustituir este color por el que históricamente se ha venido empleando, el cual denominan como "verde carruaje".</text:p>
      <text:p text:style-name="P28"><text:span text:style-name="T11">En este sentido, es menester destacar que la ordenanza no pretende generar incoherencias cromáticas ni alterar la colorimetría empleada en el conjunto de la urbanización, de modo que se debe acceder a lo solicitado. Ahora bien, no es en este artículo de la ordenanza donde se hace expresa referencia a colores, por lo que, a efectos de garantizar de un modo real la integridad cromática, el técnico municipal ha elaborado una "</text:span><text:span text:style-name="T10">Carta de colores RAL</text:span><text:span text:style-name="T11">" que se incorpora en el Anexo IV de la ordenanza, a fin de que cualquier interesado pueda tener fácil acceso al color específico que se debe emplear en cada caso (franjas de las fachadas, carpinterías, barandillas, etc.). </text:span></text:p>
      <text:p text:style-name="P31">Para una mayor comprensión, la carta RAL es un estándar internacional de igualación de colores, principalmente usado en pintura, plásticos y recubrimientos industriales, que organiza tonalidades mediante códigos numéricos para garantizar precisión. Empleando la carta RAL garantizamos una homogeneidad cromática real en la urbanización.</text:p>
      <text:p text:style-name="P31">A efectos meramente ilustrativos de las ventajas del uso de la Carta RAL, cabe poner de manifiesto que el denominado como "verde carruaje" en la alegación presentada por Puerto de Mogán S.A., no coincide con ningún color de la carta RAL, siendo su análogo el "verde negro", de modo que dejar en la ordenanza la denominación subjetiva de un color que no se corresponde con ningún otro, puede llevar aparejadas incidencias en su aplicación práctica.</text:p>
      <text:p text:style-name="P31"><text:soft-page-break/>Por lo tanto, quien suscribe estima conveniente no solo modificar la letra c) de artículo 5.9, sino la totalidad del apartado a efectos de incorporar la referencia a los colores que se incorporan en la Carta de Colores RAL del anexo.</text:p>
      <text:p text:style-name="P28"><text:span text:style-name="T11">De conformidad con lo expuesto, la referida alegación debe ser </text:span><text:span text:style-name="T10">ESTIMADA parcialmente, </text:span><text:span text:style-name="T11">en tanto en cuanto no se sustituirá el color "negro" por el "verde carruaje", sino que se incluirá la remisión expresa al color que al efecto se determina en la Carta de colores RAL que se incorpora en el anexo.</text:span></text:p>
      <text:p text:style-name="P28"><text:span text:style-name="T10">- </text:span><text:span text:style-name="T41">En relación con la alegación tercera:</text:span></text:p>
      <text:p text:style-name="P28"><text:span text:style-name="T11">En este caso la alegación no se dirige contra un artículo o artículos concretos de la ordenanza sino, más bien al contrario, reclama la necesidad de que la misma incorpore en su articulado un apartado donde se prevean tratamientos estéticos singulares en edificaciones aisladas o no integradas visualmente en el conjunto urbano, haciendo expresa referencia al</text:span><text:span text:style-name="T14"> "local del extremo de la dársena de abrigo",</text:span><text:span text:style-name="T11"> el cual se encuentra separado físicamente del conjunto de la urbanización y respecto del cual alegan una </text:span><text:span text:style-name="T14">"ubicación singular y exposición visual directa desde el dominio público portuario</text:span><text:span text:style-name="T11">" y, en síntesis, una estética claramente diferenciada del resto de locales y edificaciones de la zona, en tanto en cuanto vienen empleando históricamente otro tipo de materiales, toldos, lonas, cerramientos, etc.</text:span></text:p>
      <text:p text:style-name="P28"><text:span text:style-name="T11">Al respecto proponen la incorporación en la ordenanza de</text:span><text:span text:style-name="T14"> "una previsión que permita autorizar situaciones estéticas diferenciadas en edificaciones que [] por su ubicación aislada, configuración singular o inexistencia de impacto visual sobre el conjunto, no resulten comparables al resto de inmuebles del ámbito".</text:span></text:p>
      <text:p text:style-name="P31">Analizada la alegación planteada y valorando, en concreto, la especial singularidad del local ubicado en la dársena, donde se erige el faro, la realidad es que el mismo no puede ser tratado de igual forma que el resto de locales y/o edificaciones que se encuentran integradas en el "conjunto de la urbanización", ya sea en la zona residencial o en la deportiva. Así las cosas, atendiendo al principio de equidad, y considerando que muchas de las condiciones estéticas que se incluyen en la ordenanza no podrían ser cumplidas, es posible adaptar la ordenanza mediante la incorporación de un artículo que haga expresa referencia a aquellos supuestos en los que, por sus circunstancias particulares, puedan ser tratados de un modo diferente al resto. </text:p>
      <text:p text:style-name="P31">A tales efectos, se propone la inclusión de un apartado 10 en el artículo 5, con el siguiente tenor literal:</text:p>
      <text:p text:style-name="P28"><text:span text:style-name="T14">«10. </text:span><text:span text:style-name="T26">Locales o edificaciones singulares:</text:span></text:p>
      <text:p text:style-name="P34">Lo dispuesto en el presente artículo no será de aplicación directa a aquellos locales y/o edificaciones que, por su ubicación aislada, configuración singular o inexistencia de impacto visual sobre el conjunto, debidamente acreditados, no resulten comparables al resto de inmuebles del ámbito.</text:p>
      <text:p text:style-name="P34">Sin perjuicio de lo anterior, para estos supuestos, la Administración podrá autorizar y/o exigir condiciones estéticas diferenciadas a efectos de preservar la imagen del ámbito y mejorar la calidad estética y urbanística&gt;&gt;.</text:p>
      <text:p text:style-name="P31">Del mismo modo, se propone añadir un párrafo a la Disposición Transitoria, a efectos de excluir su aplicación a este tipo de locales o edificaciones singulares.</text:p>
      <text:p text:style-name="P28"><text:span text:style-name="T11">De conformidad con lo expuesto, la referida alegación debe ser </text:span><text:span text:style-name="T10">ESTIMADA</text:span><text:span text:style-name="T11">.</text:span></text:p>
      <text:p text:style-name="P28"><text:span text:style-name="T10">- </text:span><text:span text:style-name="T41">En relación con la alegación cuarta:</text:span></text:p>
      <text:p text:style-name="P28"><text:soft-page-break/><text:span text:style-name="T11">Al igual que la anterior, no se dirige la misma contra ningún artículo o artículo específico sino que alude, de manera genérica contra </text:span><text:span text:style-name="T14">"diversos preceptos de la ordenanza</text:span><text:span text:style-name="T11">", sin identificarlos debidamente. En este caso, se reclama la necesidad de reforzar la seguridad jurídica y limitar la discrecionalidad administrativa por cuanto considera la entidad que la ordenanza emplea "</text:span><text:span text:style-name="T14">conceptos jurídicos indeterminados", </text:span><text:span text:style-name="T13">que pueden </text:span><text:span text:style-name="T14">"dar lugar a aplicaciones desiguales y sancionadoras no suficientemente previsibles".</text:span></text:p>
      <text:p text:style-name="P28"><text:span text:style-name="T13">Al respecto cabe señalar, de un lado, que no se identifica en la alegación qué específicos artículos y en qué términos podrían ocasionar la inseguridad o desigualdad alegada; y de otro, que la Administración debe garantizar en todo momento, al margen de su discrecionalidad, el cumplimiento de los principios de igualdad y de seguridad jurídica. Así pues, la alegación plantea un futurible que pudiera o no tener lugar, sin tener en consideración que la discreción no dependerá de "</text:span><text:span text:style-name="T14">la apreciación subjetiva del órgano actuante en cada momento</text:span><text:span text:style-name="T13">" -como alega-, sino, precisamente, de la flexibilidad del articulado.</text:span></text:p>
      <text:p text:style-name="P28"><text:span text:style-name="T13">En este sentido, la propia ordenanza contempla en su artículo 3 la posibilidad de que </text:span><text:span text:style-name="T14">"en caso de duda o indefinición de los términos empleados"</text:span><text:span text:style-name="T13">, el Ayuntamiento de Mogán interprete el contenido la ordenanza; asimismo, en su disposición adicional única, se faculta a la Alcaldesa "</text:span><text:span text:style-name="T14">a dictar los Bandos o Normas complementarias de gestión, técnicas y de interpretación que se estimen necesarias para la aplicación de la presente Ordenanza y para el desarrollo de la prestación de los servicios municipales afectados. </text:span><text:span text:style-name="T26">Todo ello de conformidad con lo dispuesto en la vigente legislación de régimen local y sectorial aplicable"</text:span><text:span text:style-name="T14">. </text:span><text:span text:style-name="T13">No se trata con ello de tener abierta la puerta a la discrecionalidad indiscriminada, sino de, por el contrario, si hubiera que adoptar algún criterio interpretativo posterior, que este sea adoptado de conformidad con la legislación vigente y, por supuesto, siempre en cumplimiento de los principios de seguridad jurídica, confianza legítima, e igualdad.</text:span></text:p>
      <text:p text:style-name="P28"><text:span text:style-name="T11">De conformidad con lo expuesto, la referida alegación debe ser </text:span><text:span text:style-name="T10">DESESTIMADA</text:span><text:span text:style-name="T11">.</text:span></text:p>
      <text:p text:style-name="P28"><text:span text:style-name="T10">- </text:span><text:span text:style-name="T41">En relación con la alegación quinta:</text:span></text:p>
      <text:p text:style-name="P31">Se dirige la misma contra lo dispuesto en el artículo 11 en relación con el plazo de prescripción de las infracciones, resultando que en el texto aprobado inicialmente, las infracciones muy graves prescriben antes que las leves. </text:p>
      <text:p text:style-name="P31">Siendo evidente que se trata de un error, no requiere de mayor justificación que el citado artículo debe ser corregido de modo que la prescripción de las infracciones coincida con lo dispuesto en el artículo 30.1 de la Ley 40/2015, de 1 de octubre, de manera que las muy graves prescriban a los tres años y las leves a los seis meses.</text:p>
      <text:p text:style-name="P28"><text:span text:style-name="T11">De conformidad con lo expuesto, la referida alegación debe ser </text:span><text:span text:style-name="T10">ESTIMADA</text:span><text:span text:style-name="T11">.</text:span></text:p>
      <text:p text:style-name="P28"><text:span text:style-name="T11">Visto cuanto antecede, procede la </text:span><text:span text:style-name="T10">estimación parcial</text:span><text:span text:style-name="T11"> de las alegaciones formuladas por la entidad Puerto de Mogán, S.A., en el plazo de exposición pública,</text:span><text:span text:style-name="T10"> </text:span><text:span text:style-name="T41">únicamente en los términos expuestos anteriormente</text:span><text:span text:style-name="T11">, por los motivos señalados.</text:span></text:p>
      <text:p text:style-name="P50">QUINTO.- Competencia para la adopción del acuerdo.</text:p>
      <text:p text:style-name="P28"><text:span text:style-name="T11">El </text:span><text:span text:style-name="T10">Pleno municipal </text:span><text:span text:style-name="T11">es competente para la aprobación y modificación de sus Ordenanzas y Reglamentos, en virtud de las atribuciones que le confiere el artículo 22.2.d) de la LBRL,</text:span><text:span text:style-name="T10"> </text:span><text:span text:style-name="T11">sin ser necesaria una mayoría especial (según el quórum establecido en el artículo 47.1 LBRL).</text:span></text:p>
      <text:p text:style-name="P31">En virtud de los antecedentes y consideraciones expuestos, y de acuerdo con la normativa citada, así como la de general y pertinente aplicación, tengo a bien elevar al Peno de la Corporación la siguiente:</text:p>
      <text:p text:style-name="P29"/>
      <text:p text:style-name="P51"><text:soft-page-break/>PROPUESTA DE RESOLUCIÓN</text:p>
      <text:p text:style-name="P28"><text:span text:style-name="T10">PRIMERO.-</text:span><text:span text:style-name="T11"> </text:span><text:span text:style-name="T10">Estimar parcialmente las alegaciones</text:span><text:span text:style-name="T11"> formuladas por la entidad </text:span><text:span text:style-name="T10">Puerto de Mogán S.A.</text:span><text:span text:style-name="T11">, con fecha 29/01/2026 y con Registro de Entrada 2026/1986, </text:span><text:span text:style-name="T41">únicamente en los términos expuestos </text:span><text:span text:style-name="T11">en el fundamento jurídico cuarto del presente informe.</text:span></text:p>
      <text:p text:style-name="P28"><text:span text:style-name="T10">SEGUNDO.- </text:span><text:span text:style-name="T11">Aprobar definitivamente el texto de la </text:span><text:span text:style-name="T10">Ordenanza Municipal Reguladora de las condiciones estéticas y urbanísticas de la zona del Puerto de Mogán </text:span><text:span text:style-name="T11">que se recoge en el anexo del presente acuerdo.</text:span></text:p>
      <text:p text:style-name="P28"><text:span text:style-name="T10">TERCERO.- </text:span><text:span text:style-name="T11">Publicar en el Boletín Oficial de la Provincia el acuerdo definitivo en unión del texto íntegro de la Ordenanza Municipal Reguladora de las condiciones estéticas y urbanísticas de la zona del Puerto de Mogán.</text:span></text:p>
      <text:p text:style-name="P28"><text:span text:style-name="T11">El presente informe se emite con </text:span><text:span text:style-name="T10">nota de conformidad del Secretario General </text:span><text:span text:style-name="T11">de la Corporación, de conformidad con lo establecido en el </text:span><text:span text:style-name="T10">artículo 3.4 del Real Decreto 128/2018, de 16 de marzo</text:span><text:span text:style-name="T11">. 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span></text:p>
      <text:p text:style-name="P29"/>
      <text:p text:style-name="P51"/>
      <text:p text:style-name="P51">ANEXO.- ORDENANZA REGULADORA DE LAS CONDICIONES ESTÉTICAS Y URBANÍSTICAS DE LA ZONA DEL PUERTO DE MOGÁN. </text:p>
      <text:p text:style-name="P50">PREÁMBULO:</text:p>
      <text:p text:style-name="P31">Atendiendo a la voluntad de este Ilustre Ayuntamiento de mantener y garantizar la integración estética y urbanística de las distintas obras y actuaciones a realizar en los inmuebles del conjunto del Puerto, tanto en la llamada Zona Deportiva (Concesión) como en la denominada Zona Residencial (2ª Fase), así como a efectos de asegurar la uniformidad y armonía de los locales comerciales existentes en el mismo ámbito, resulta necesaria la elaboración de una ordenanza municipal que regule, por un lado, las condiciones estéticas y urbanísticas que han de atenderse en la zona, y por otro, el régimen disciplinario y sancionador aplicable en los supuestos de incumplimiento.</text:p>
      <text:p text:style-name="P31">Así pues, en aras a mejorar la calidad estética y urbanística de lo que se considera uno de los puntos turísticos de nuestro municipio, reconocido a nivel internacional, se redacta la presente ordenanza que modifica a las vigentes "Ordenanzas reguladoras de la zona del Puerto de Mogán", publicada en el BOP de Las Palmas de 17 de julio de 1996 (anuncio n.º 9.880), para adaptarlas a las nuevas necesidades y avances acontecidos durante estos casi 30 años, así como para adecuarlas a normativas más actuales tanto municipales como superiores.</text:p>
      <text:p text:style-name="P31">En este sentido, se desarrolla la presente ordenanza que se estructura en 11 artículos agrupados en cuatro títulos (preliminar y títulos I a III), y consta además de una disposición adicional, una disposición transitoria, una disposición derogatoria y una disposición final.</text:p>
      <text:p text:style-name="P31">En el Título Preliminar se abordan cuestiones generales como el objeto y ámbito de aplicación de la ordenanza, así como los criterios interpretativos de la misma.</text:p>
      <text:p text:style-name="P31">El Título I contempla las normas estéticas y urbanísticas de aplicación y el tratamiento de los exteriores tanto en los locales comerciales como en los apartamentos y bungalows.</text:p>
      <text:p text:style-name="P31"><text:soft-page-break/>El Título II regula las prohibiciones generales y el Título III consagra el régimen sancionador, especificando las conductas tipificadas como infracciones y las sanciones correspondientes a cada una de ellas.</text:p>
      <text:p text:style-name="P50">TÍTULO PRELIMINAR</text:p>
      <text:p text:style-name="P50">Artículo 1. Objeto:</text:p>
      <text:p text:style-name="P31">La presente ordenanza tiene por objeto regular las condiciones estéticas y urbanísticas que han de regir para cualquier obra, actuación y/o actividad comercial que se pretenda llevar acabo en la Urbanización de Puerto de Mogán.</text:p>
      <text:p text:style-name="P28"><text:span text:style-name="T10">Artículo 2. Ámbito de aplicación:</text:span><text:span text:style-name="T11"> </text:span></text:p>
      <text:p text:style-name="P31">La presente ordenanza será aplicable exclusivamente a la denominada Urbanización de Puerto de Mogán, tanto en su zona Deportiva como en su zona Residencial (2ª Fase). </text:p>
      <text:p text:style-name="P28"><text:span text:style-name="T10">Artículo 3. Definiciones e interpretaciones:</text:span><text:span text:style-name="T11"> </text:span></text:p>
      <text:p text:style-name="P31">En caso de duda o indefinición de los términos empleados, corresponde al Ayuntamiento de Mogán interpretar el contenido de las presentes Ordenanzas en todo lo referente a su ámbito de aplicación.</text:p>
      <text:p text:style-name="P50">TÍTULO I.- NORMAS ESTÉTICAS Y URBANÍSTICAS DE APLICACIÓN Y TRATAMIENTO DE EXTERIORES TANTO DE LOCALES COMERCIALES COMO DE APARTAMENTOS Y BUNGALOWS. </text:p>
      <text:p text:style-name="P50">Artículo 4. Usos prohibidos:</text:p>
      <text:p text:style-name="P31">Queda prohibida la utilización de los inmuebles de forma contraria a los usos permitidos en el Proyecto de Edificación de la zona de Servicios del Puerto o en los proyectos de edificación de la Zona Residencial (2ª Fase). </text:p>
      <text:p text:style-name="P50">Artículo 5. Requisitos estéticos:</text:p>
      <text:p text:style-name="P31">Tanto los locales comerciales como los apartamentos y bungalows deberán cumplir con los siguientes requisitos estéticos, atendiendo especialmente a los materiales permitidos en cada caso: </text:p>
      <text:p text:style-name="P28"><text:span text:style-name="T10">1. </text:span><text:span text:style-name="T41">Cerramiento de locales</text:span><text:span text:style-name="T10">: </text:span><text:span text:style-name="T11">Queda prohibido alterar o modificar fachada, tanto en dimensiones o situación de huecos, como alterar los colores de las mismas. </text:span></text:p>
      <text:p text:style-name="P31">En caso de obras de mantenimiento y conservación, se deberá replicar fielmente la textura y apariencia original empleando materiales de mayor durabilidad y adecuados para ambientes marinos.</text:p>
      <text:p text:style-name="P28"><text:span text:style-name="T10">2. </text:span><text:span text:style-name="T41">Rótulos de los locales</text:span><text:span text:style-name="T10">:</text:span><text:span text:style-name="T11"> Solamente se autorizarán rótulos identificativos con el nombre del local fijados en paralelo al plano de fachada. Su saliente máximo será de 10 cm del plano de fachada o deberán estar integrados en la misma, debiendo cumplir además las siguientes prescripciones: </text:span></text:p>
      <text:p text:style-name="P31">a) Se situarán por debajo del nivel inferior la loza de los balcones y por encima de los dinteles de las puertas de los locales.</text:p>
      <text:p text:style-name="P31">b) Deberán respetar los huecos de los portales de acceso a los apartamentos, así como el espacio comprendido entre dos franjas verticales, a 50 cm de los bordes de los mismos. </text:p>
      <text:p text:style-name="P28"><text:soft-page-break/><text:span text:style-name="T11">c) Quedan prohibidos los rótulos en tela, plástico en franjas continuas, luminosos u otros materiales que no reúnan las mínimas condiciones de dignidad o estética o distorsionen la del conjunto, a criterio del Ayuntamiento de Mogán. Asimismo, quedan prohibidos los anuncios o rótulos publicitarios de casas o marcas comerciales, así como los anuncios tipo banderola.</text:span></text:p>
      <text:p text:style-name="P31">d) El rótulo no podrá comenzar a menos de 50 cm. del comienzo de su fachada e igualmente no podrá terminar a menos de 50 cm. de la terminación de dicha fachada. En el caso de que exista balcón, la dimensión del rótulo será igual a la longitud del mismo, siempre que sea posible, no pudiendo en ningún caso ser superior. </text:p>
      <text:p text:style-name="P31">e) Se permite el diseño libre, debiendo respetarse las letras negras sobre fondo blanco. </text:p>
      <text:p text:style-name="P31">f) Se exigirá que al proyecto se acompañe plano y fotografía de la fachada de la edificación donde se pretende instalar y de las colindantes. </text:p>
      <text:p text:style-name="P28"><text:span text:style-name="T11">g) A efectos ilustrativos de lo establecido en el presente artículo en relación con la ubicación de los rótulos identificativos de los locales, se estará a lo dispuesto en el</text:span><text:span text:style-name="T10"> anexo I.</text:span></text:p>
      <text:p text:style-name="P28"><text:span text:style-name="T10">3. </text:span><text:span text:style-name="T41">Aparatos de aire acondicionado:</text:span><text:span text:style-name="T10"> </text:span></text:p>
      <text:p text:style-name="P31">a) Locales y apartamentos en planta baja. Los aparatos de aire acondicionado en locales y apartamentos en la planta baja deberán colocarse en fachada y por debajo del antepecho de la ventana, de forma que queden englobados por el zócalo. En el caso de los locales comerciales, los aparatos de aire acondicionados se colocarán lo más próximo a la escalera de acceso a los apartamentos, y en el caso de los apartamentos se situarán lo más próximo a las cajas de contadores. En ambos casos, deberán estar integrados en la fachada donde se implanten. El agua de condensación de los citados aparatos de aire acondicionado exterior, irá canalizada al interior del local. </text:p>
      <text:p text:style-name="P31">Se procurará que estén situados lo menos visibles desde las terrazas. </text:p>
      <text:p text:style-name="P31">b) Apartamentos en planta alta. Queda prohibida la instalación de aparatos de aire acondicionado en las fachadas, debiendo instalarse, en su caso, en las azoteas privativas de cada apartamento. La altura de los condensadores no podrá superar el nivel de los maceteros de las terrazas. Los conductos de refrigeración se instalarán a través del forjado, no pudiendo colocarse adosados a las fachadas o por otros elementos comunes. </text:p>
      <text:p text:style-name="P28"><text:span text:style-name="T10">4. </text:span><text:span text:style-name="T41">Instalaciones de Alarma y Protección</text:span><text:span text:style-name="T11">: Deberán integrarse con la fachada en donde se implanten. </text:span></text:p>
      <text:p text:style-name="P28"><text:span text:style-name="T10">5. </text:span><text:span text:style-name="T41">Terraza de los locales</text:span><text:span text:style-name="T10">:</text:span></text:p>
      <text:p text:style-name="P31">a) Queda expresamente prohibido cambiar los pavimentos de las terrazas y ejecutar en los mismos cualquier obra de fábrica (tabiques, muros, etc.). </text:p>
      <text:p text:style-name="P31">b) Igualmente se prohíbe la colocación de mamparas, vallas, rejas o cualquier elemento que tienda a delimitar zonas concretas. </text:p>
      <text:p text:style-name="P31">Únicamente se autoriza la colocación de jardineras móviles de color blanco entre terrazas privativas colindantes, cuya altura no sobrepase los 0,50 metros. </text:p>
      <text:p text:style-name="P31">c) Las terrazas no se podrán cerrar lateral o frontalmente con lonas, plásticos, persianas, telas o cualquier tipo de cerramiento. </text:p>
      <text:p text:style-name="P31">d) Queda prohibida la instalación de toldos publicitarios. </text:p>
      <text:p text:style-name="P31"><text:soft-page-break/>e) Las terrazas podrán cubrirse en su totalidad siempre que se cumpla con los siguientes requisitos:</text:p>
      <text:p text:style-name="P31">- Solo se podrán emplear toldos de lona y estructuras de materiales resistentes a la corrosión marina. Se prohíbe el uso de materiales como madera, hierro o aceros no inoxidables. </text:p>
      <text:p text:style-name="P31">- Únicamente se permite el color blanco tanto en el toldo como en la estructura que lo sustente, en su caso.</text:p>
      <text:p text:style-name="P31">- En el caso de cubrimiento de la terraza en su totalidad, este se realizará en una sola unidad, sin que la terraza pueda ser cubierta con toldos extensibles.</text:p>
      <text:p text:style-name="P31">- Los toldos no podrán sobrepasar, en ningún caso, la superficie de la terraza.</text:p>
      <text:p text:style-name="P31">- Se prohíbe cualquier tipo de instalación sobre los toldos.</text:p>
      <text:p text:style-name="P31">- Se permite la instalación de rótulo identificativo con letras negras sobre fondo blanco en el frente de la estructura, con un saliente máximo de 10 cm. Solo se permitirá la colocación de rotulación propia del establecimiento comercial.</text:p>
      <text:p text:style-name="P31">- En ningún caso, la altura del toldo superará el nivel inferior de la losa de los balcones y se deberá respetar la altura libre de 2,15 m. contados desde el solado al punto más bajo del mismo. </text:p>
      <text:p text:style-name="P28"><text:span text:style-name="T11">- </text:span><text:span text:style-name="T31">En los supuestos de cubrimiento total de terrazas mediante toldos, deberá respetarse un espacio libre no inferior a 30 centímetros entre la parte superior del toldo y la parte inferior de la losa del balcón, a fin de garantizar el adecuado mantenimiento de los elementos constructivos. Asimismo, los toldos deberán disponer de una pendiente mínima del 5% que permita la correcta evacuación de las aguas.</text:span></text:p>
      <text:p text:style-name="P31">- En el caso de no cubrirse la totalidad de la terraza, podrán instalarse sombrillas que no superen 2,25 m. de altura, siempre que no sean publicitarias, debiendo respetar el mismo material y color que los toldos. </text:p>
      <text:p text:style-name="P31">- Solo podrán cubrirse las terrazas privativas de los locales comerciales, quedando expresamente prohibido el cubrimiento de los pasillos de acceso a los apartamentos, bien sea con lonas o con cualquier otra clase de material.</text:p>
      <text:p text:style-name="P31">- Igualmente queda especialmente prohibido el uso de toldos extensibles o de cualquier otro tipo, que cubran espacios del puerto tales como calles, plazas o zonas comunes, total o parcialmente, e incluso aunque sea mínimamente, más allá del límite de las terrazas de los locales.</text:p>
      <text:p text:style-name="P31">- Cuando, en aplicación del presente artículo, se instalen toldos en la terraza, estos se deberán mantener en perfectas condiciones de limpieza, ornato y seguridad, debiendo el titular del local limpiarlos, al menos, una vez al mes. En el caso de incumplimiento de lo anterior, la Dirección del Puerto queda facultada para realizar la limpieza con su personal, siendo de cuenta del titular todos los gastos ocasionados al Puerto por tal motivo.</text:p>
      <text:p text:style-name="P28"><text:span text:style-name="T11">A efectos ilustrativos de lo establecido en el presente apartado en relación con la ubicación de los rótulos identificativos de los locales en las estructuras de las terrazas, se estará a lo dispuesto en el </text:span><text:span text:style-name="T10">anexo II.</text:span></text:p>
      <text:p text:style-name="P31">f) Salvo lo previsto en este punto para las distintas actividades, no podrá instalarse en las terrazas ninguna clase de aparatos, frigoríficos, expositores, máquinas expendedoras de productos, quioscos de cualquier tipo, etc., aunque sólo sea un uso ocasional, ni utilizarse las citadas terrazas como depósito de mercancías o basuras. </text:p>
      <text:p text:style-name="P31"><text:soft-page-break/>Solamente se autorizan las siguientes instalaciones móviles: </text:p>
      <text:p text:style-name="P28"><text:span text:style-name="T11">1) </text:span><text:span text:style-name="T42">Restaurantes y bares:</text:span></text:p>
      <text:p text:style-name="P31">- Sombrillas sin publicidad, sillas o sillones, mesas de apoyo para los clientes y un expositor frigorífico por local, adosado a la fachada de medidas máximas de 1,30 de alto, 1,35 de ancho y 0,75 de fondo.</text:p>
      <text:p text:style-name="P31">- Las cartas de precio se colocarán dentro de armarios no sujetos al suelo, con unas medidas máximas de 1,20 metros de alto por 0,80 metros de ancho por 0,15 metros de fondo. El conjunto no podrá sobrepasar una altura de 1,35 metros. Solo se podrá disponer de una carta de precios por fachada.</text:p>
      <text:p text:style-name="P28"><text:span text:style-name="T11">2) </text:span><text:span text:style-name="T42">Tiendas y bazares:</text:span><text:span text:style-name="T11"> </text:span></text:p>
      <text:p text:style-name="P31">- Sombrillas sin publicidad, y percheros móviles de altura no superior a 1,45 metros y 0,75 de diámetro, como máximo, colocados directamente sobre el suelo, no permitiéndose la colocación de entablados o tarimas elevados. </text:p>
      <text:p text:style-name="P31">- Dichos percheros no podrán ocupar más de un 50% de la superficie de la terraza.</text:p>
      <text:p text:style-name="P31">- En ningún caso podrán obstaculizar las escaleras de acceso a los apartamentos ni colocarse fuera de los límites de la propia terraza.</text:p>
      <text:p text:style-name="P28"><text:span text:style-name="T11">3) </text:span><text:span text:style-name="T42">Supermercados:</text:span><text:span text:style-name="T11"> </text:span></text:p>
      <text:p text:style-name="P31">- Igual que el anterior, pudiendo sustituir los percheros en todo o en parte por carros expositores de mercancías, adosados a la fachada del local, de 1 metro de altura máxima 1,35 metros de largo y 0,75 metros de fondo. </text:p>
      <text:p text:style-name="P31">- En ningún caso podrán ocupar más del 50% de la terraza con el conjunto de percheros y carros. </text:p>
      <text:p text:style-name="P31">- En ningún caso podrán obstaculizar las escaleras de acceso a los apartamentos ni colocarse fuera de los límites de la propia terraza.</text:p>
      <text:p text:style-name="P31">g) La utilización de las terrazas no impedirá en ningún caso el libre acceso a los apartamentos, respetándose la proyección visual de la puerta o escalera de acceso. </text:p>
      <text:p text:style-name="P31">h) Se prohíben las tomas de corriente.</text:p>
      <text:p text:style-name="P31">i) La iluminación interior de la estructura anexa al local que fuese autorizada, se llevará a cabo de forma que no altere el contenido estético y de seguridad de la misma.</text:p>
      <text:p text:style-name="P31">j) Queda totalmente prohibido la colocación de barras adosados a fachada y otros elementos no previstos en el apartado 5.6. </text:p>
      <text:p text:style-name="P31">k) En cualquier caso, no se permite el alquiler, subarriendo, permuta u otra acción jurídica semejante en el uso de las terrazas correspondientes a los distintos locales y actividades. </text:p>
      <text:p text:style-name="P31">l) Se prohíbe la instalación de rampas móviles sobre las zonas comunes para el acceso a las terrazas de los locales.</text:p>
      <text:p text:style-name="P31">m) Se prohíbe la instalación de toldos publicitarios, stands, carteles o vallas publicitarias y/o identificativas del local, soportes para cartas o menús, o utensilios similares, en zonas comunes o fuera de los límites fijados en el apartado 5.6) para las distintas actividades.</text:p>
      <text:p text:style-name="P28"><text:soft-page-break/><text:span text:style-name="T11">n) A los efectos de lo establecido en el presente artículo en relación con las superficies y límites de las terrazas, se estará a lo dispuesto en el plano adjunto en el </text:span><text:span text:style-name="T10">anexo III</text:span><text:span text:style-name="T11">. </text:span></text:p>
      <text:p text:style-name="P28"><text:span text:style-name="T10">6. </text:span><text:span text:style-name="T41">Azoteas de los Apartamentos:</text:span><text:span text:style-name="T11"> </text:span></text:p>
      <text:p text:style-name="P31">- Queda prohibido ejecutar en las azoteas cualquier obra de fábrica (tabiques, muros, etc.), la instalación de toldos o cerramientos de cualquier clase, alterar o cambiar los colores existentes, así como cualquier otra instalación, fija o móvil, distinta al uso de solárium, tales como barbacoas, cocinas, muebles auxiliares, etc. </text:p>
      <text:p text:style-name="P31">- El usuario de la azotea podrá colocar en los mismos sombrillas no publicitarias y muebles de terraza de cualquier tipo siempre que no se sobrepase una sobrecarga de 250 kg/m2. </text:p>
      <text:p text:style-name="P31">- Podrá autorizarse la instalación de paneles solares o sistemas de captación de energía solar, de conformidad con su normativa específica.</text:p>
      <text:p text:style-name="P31">- Se deberán mantener y conservar en buen estado los maceteros existentes en los pretiles de las azoteas. </text:p>
      <text:p text:style-name="P28"><text:span text:style-name="T10">7. </text:span><text:span text:style-name="T41">Rejillas de ventilación y extracción de gases y humos:</text:span><text:span text:style-name="T10"> </text:span></text:p>
      <text:p text:style-name="P31">a) Puertas y balcones. Solamente se podrán abrir rejillas de ventilación y situadas en la parte correspondiente al empanelado de la parte inferior de la puerta. Deberán situarse en ambas puertas (si son dos) y cogiendo la totalidad del empanelado. Deberán estar integradas y pintadas con el mismo color de la carpintería. </text:p>
      <text:p text:style-name="P31">b) Ventanas. Se prohíben los extractores en las ventanas. No se admiten en las mismas rejillas de ventilación o extracción de aire o gases, que deberán ser resueltas por otros medios. </text:p>
      <text:p text:style-name="P31">Cuando ineludiblemente deban abrirse huecos e instalarse rejillas en fachada, éstas deberán situarse en su parte más baja, empleando materiales resistentes a la corrosión marina, integrados y pintados con el mismo color que la fachada.</text:p>
      <text:p text:style-name="P28"><text:span text:style-name="T10">8. </text:span><text:span text:style-name="T41">Cajetines de los Contadores de Agua y Luz</text:span><text:span text:style-name="T10">:</text:span><text:span text:style-name="T11"> Deberán tratarse igual que los aparatos de aire acondicionado. </text:span></text:p>
      <text:p text:style-name="P28"><text:span text:style-name="T10">9. </text:span><text:span text:style-name="T41">Fachadas:</text:span></text:p>
      <text:p text:style-name="P28"><text:span text:style-name="T11">a) Acabado general: la fachada deberá ejecutarse en color blanco aplicando pinturas adecuadas al ambiente marino, respetando las franjas de colores que correspondan a cada bloque, </text:span><text:span text:style-name="T10">según la carta de colores RAL que figura en el anexo IV.</text:span></text:p>
      <text:p text:style-name="P28"><text:span text:style-name="T11">b) Carpinterías: toda carpintería exterior, incluidas las de ventanas, puertas y cierres, serán obligatoriamente </text:span><text:span text:style-name="T10">del color que se especifique en la carta de colores RAL que figura en el anexo IV</text:span><text:span text:style-name="T11">, empleándose materiales resistentes a la corrosión marina y a la radiación solar.</text:span></text:p>
      <text:p text:style-name="P28"><text:span text:style-name="T11">c) Barandillas: las barandillas de balcones, terrazas y/o miradores, serán obligatoriamente </text:span><text:span text:style-name="T10">del color que se especifique en la carta de colores RAL que figura en el anexo IV</text:span><text:span text:style-name="T11">, con materiales resistentes a la corrosión marina.</text:span></text:p>
      <text:p text:style-name="P50"/>
      <text:p text:style-name="P52"/>
      <text:p text:style-name="P53"><text:soft-page-break/><text:span text:style-name="T10">10. </text:span><text:span text:style-name="T41">Locales o edificaciones singulares:</text:span></text:p>
      <text:p text:style-name="P50">Lo dispuesto en el presente artículo no será de aplicación directa a aquellos locales y/o edificaciones que, por su ubicación aislada, configuración singular o inexistencia de impacto visual sobre el conjunto, debidamente acreditados, no resulten comparables al resto de inmuebles del ámbito.</text:p>
      <text:p text:style-name="P50">Sin perjuicio de lo anterior, para estos supuestos, la Administración podrá autorizar y/o exigir condiciones estéticas diferenciadas a efectos de preservar la imagen del ámbito y mejorar la calidad estética y urbanística.</text:p>
      <text:p text:style-name="P50">TÍTULO II.- PROHIBICIONES GENERALES. </text:p>
      <text:p text:style-name="P28"><text:span text:style-name="T10">Artículo 6. </text:span><text:span text:style-name="T11">Queda expresamente prohibido: </text:span></text:p>
      <text:p text:style-name="P31">a) La instalación de altavoces en el exterior de los locales o apartamentos. En el caso de instalación de aparatos musicales en el interior del local, se dará estricto cumplimiento a la Ordenanza sobre protección ambiental contra la emisión de ruidos. </text:p>
      <text:p text:style-name="P31">b) Las salidas de humos a fachada. Estas se efectuarán por los conductos previstos en el proyecto, una vez depurados y filtrados adecuadamente. </text:p>
      <text:p text:style-name="P31">c) La colocación de puntos de agua y desagüe en fachada. </text:p>
      <text:p text:style-name="P31">d) La instalación de antenas de radio o T.V. en azoteas o fachadas. </text:p>
      <text:p text:style-name="P31">e) La colocación vista de cables, tubos o conductos en fachadas. </text:p>
      <text:p text:style-name="P31">f) La instalación de toldos o cerramientos totales o parciales de los balcones. </text:p>
      <text:p text:style-name="P31">g) La colocación de carteles y anuncios de cualquier clase en las fachadas y balcones de los apartamentos y bungalows, así como en el exterior de puertas y ventanas. </text:p>
      <text:p text:style-name="P50">TÍTULO III: RÉGIMEN SANCIONADOR. </text:p>
      <text:p text:style-name="P50">Artículo 7. Potestad sancionadora:</text:p>
      <text:p text:style-name="P31">1. Corresponde al Ayuntamiento de Mogán, a través de sus Técnicos y Policía Municipal ejercer las pertinentes funciones de inspección y vigilancia en orden al estricto cumplimiento de lo preceptuado en la presente ordenanza. </text:p>
      <text:p text:style-name="P31">2. Los servicios de inspección y vigilancia de Puerto de Mogán, S.A., prestarán la colaboración necesaria en orden a la consecución de la finalidad antes expresada, informando y poniendo en conocimiento periódicamente del Ayuntamiento las deficiencias o infracciones que puedan producirse en el ámbito de aplicación de la presente ordenanza. </text:p>
      <text:p text:style-name="P31">3. La Alcaldía Presidencia del Ayuntamiento de Mogán o el órgano en quien delegue, ejercerán y adoptarán las medidas sancionadoras previstas en el presente Régimen Disciplinario, así como las pertinentes medidas cautelares que por especiales circunstancias de urgencia o gravedad fuera preciso adoptar en orden al buen funcionamiento y aplicación de las Ordenanzas. </text:p>
      <text:p text:style-name="P31">Las medidas cautelares a que se refiere el párrafo anterior podrán consistir en el precinto provisional de las obras que se ejecuten sin la concurrencia de los títulos habilitantes pertinentes y/o en la retirada de <text:soft-page-break/>los elementos o materiales que se excedan de las zonas, límites o medidas permitidas en la presente ordenanza, o que perturben notoriamente el uso y disfrute de las zonas libres o comunes; sin perjuicio de aquellas otras que pudieran adoptarse conforme a las disposiciones legales vigentes en materia urbanística.</text:p>
      <text:p text:style-name="P31">4. El Ayuntamiento en cualquier momento, y a través de sus servicios municipales, podrá adoptar las medidas precisas en orden a la retirada de los elementos o materiales que, con infracción de lo dispuesto en la presente Ordenanza, se excedan de las zonas autorizadas o perturben notoriamente el libre uso y disfrute de las zonas libres o comunes.</text:p>
      <text:p text:style-name="P31">5. Las precedentes funciones se entienden, en todo caso, sin perjuicio de las facultades municipales en la materia para aquéllos incumplimientos especialmente graves o específicos, directa o indirectamente relacionados con lo preceptuado en la presente Ordenanza, que infrinjan lo establecido en las disposiciones legales vigentes para la actividad en cuestión de que se trate, y con independencia asimismo de las actuaciones que deban adoptarse en materia urbanística en el supuesto de obras y/o instalaciones. </text:p>
      <text:p text:style-name="P28"><text:span text:style-name="T10">Artículo 8</text:span><text:span text:style-name="T11">. </text:span><text:span text:style-name="T10">Tipificación de las Infracciones</text:span></text:p>
      <text:p text:style-name="P31">1. Se consideran infracciones administrativas, los actos y omisiones que contravengan las normas contenidas en la presente Ordenanza. Cuando se cometa alguna de ellas, se procederá a la incoación del oportuno expediente sancionador.</text:p>
      <text:p text:style-name="P31">2. Las infracciones a la presente Ordenanza se clasificarán en leves, graves y muy graves.</text:p>
      <text:p text:style-name="P31">3. Se considerarán infracciones muy graves: </text:p>
      <text:p text:style-name="P31">a) La reincidencia en infracciones graves. Se entenderá que existe reincidencia por la comisión en el término de dos años de más de una infracción grave, cuando así haya sido declarado por resolución firme. </text:p>
      <text:p text:style-name="P31">b) Ocupar el dominio público local sin autorización, continuar ocupándolo una vez cumplido el plazo concedido, o cuando la autorización haya sido suspendida o revocada. </text:p>
      <text:p text:style-name="P31">c) Cualquier otra conducta contraria a la legislación aplicable sobre el ejercicio de este tipo de actividad, y a las disposiciones de la presente Ordenanza cuyas dañosas consecuencias puedan ser conceptuadas como muy graves. </text:p>
      <text:p text:style-name="P31">d) La instalación de elementos no autorizados que supongan un cerramiento del espacio de dominio público ocupado. </text:p>
      <text:p text:style-name="P31">e) El mal estado de las instalaciones que comporte riesgo grave para la seguridad o salubridad. </text:p>
      <text:p text:style-name="P31">f) La negativa o resistencia a suministrar datos o a facilitar la obtención de información requerida por las autoridades y empleados públicos en orden al ejercicio de las funciones de vigilancia de lo establecido en esta Ordenanza, así como el suministro de información inexacta, incompleta o falsa, cuando la negativa o resistencia sea reiterada o venga acompañada de coacciones, amenazas o cualquier otra forma de presión hacia las autoridades o empleados públicos </text:p>
      <text:p text:style-name="P31">g) El incumplimiento de cualquiera de las prohibiciones generales establecidas en el Título II de la presente ordenanza.</text:p>
      <text:p text:style-name="P31">4. Se considerarán infracciones graves: </text:p>
      <text:p text:style-name="P31"><text:soft-page-break/>a) La reincidencia en infracciones leves. Se entenderá que existe reincidencia por la comisión en el término de dos años de más de una infracción leve, cuando así haya sido declarado por resolución firme. </text:p>
      <text:p text:style-name="P31">b) La instalación de elementos adicionales no autorizados y/o distintos a los autorizados, aunque sea dentro de los limites de la autorización. </text:p>
      <text:p text:style-name="P31">c) Ocupar con la instalación una superficie mayor de la autorizada. </text:p>
      <text:p text:style-name="P31">d) El incumplimiento de cualquier de las normas estéticas y/o urbanísticas contempladas en el Título I de la presente Ordenanza.</text:p>
      <text:p text:style-name="P31">e) Causar molestias comprobadas a la vecindad y no cuidar que la conducta de los usuarios de la instalación sea la correcta. </text:p>
      <text:p text:style-name="P31">f) No dejar limpia la zona ocupada autorizada cuando se retire a diario la instalación y/o concluya la vigencia de la autorización. </text:p>
      <text:p text:style-name="P31">g) El incumplimiento en las terrazas de las normas sanitarias y de salubridad vigente que rigen para los establecimientos de hostelería, restauración y similares </text:p>
      <text:p text:style-name="P31">h) El incumplimiento de las órdenes emanadas del Ayuntamiento de Mogán tendentes a corregir deficiencias en las instalaciones. </text:p>
      <text:p text:style-name="P31">i) El deterioro grave del mobiliario urbano anejo o colindante al establecimiento que se produzca como consecuencia de la actividad objeto de la autorización de ocupación del dominio público. </text:p>
      <text:p text:style-name="P31">j) La no exhibición del documento de la autorización a los empleados públicos que, en el ejercicio de sus funciones, lo requieran, así como cualquier otra obstaculización de la labor inspectora. </text:p>
      <text:p text:style-name="P31">k) Realizar en las terrazas, balcones, azoteas o zonas comunes espectáculos o actividades recreativas no autorizadas. </text:p>
      <text:p text:style-name="P31">5. Se considerarán infracciones leves: </text:p>
      <text:p text:style-name="P31">a) La ausencia de limpieza o decoro de las instalaciones durante el horario de uso de las mismas.</text:p>
      <text:p text:style-name="P31">b) No tener a disposición de la autoridad municipal o inspectores municipales o del Puerto de Mogán la documentación relativa a la autorización de la actividad, instalación u obra que se esté ejecutando.</text:p>
      <text:p text:style-name="P31">c) El deterioro leve del mobiliario urbano anejo o colindante al establecimiento que se produzca como consecuencia de la actividad objeto de la autorización de ocupación del dominio público. </text:p>
      <text:p text:style-name="P31">d) Cualquier otro incumplimiento a lo dispuesto en esta Ordenanza que no esté calificado como grave o muy grave. </text:p>
      <text:p text:style-name="P50">Artículo 9. Sanciones:</text:p>
      <text:p text:style-name="P31">1. Incurrir en las faltas previstas en el artículo anterior dará lugar a la imposición de las siguientes sanciones:</text:p>
      <text:p text:style-name="P31">a) Las infracciones leves serán sancionadas con multas en cuantía desde 300 hasta 750 euros. </text:p>
      <text:p text:style-name="P31"><text:soft-page-break/>b) Las infracciones graves serán sancionadas con multas cuya cuantía llegará desde 751 hasta 1.500 euros. </text:p>
      <text:p text:style-name="P31">c) Las infracciones muy graves serán sancionadas con multas cuya cuantía llegará desde 1.501 hasta 3.000 euros. Estas infracciones serán siempre causa de revocación de la autorización municipal, sin derecho a indemnización, en su caso. </text:p>
      <text:p text:style-name="P31">2. No tendrá carácter de sanción la adopción de las medidas cautelares a que se refiere el apartado 3 del artículo 7. </text:p>
      <text:p text:style-name="P50">Artículo 10. Procedimiento:</text:p>
      <text:p text:style-name="P31">La potestad sancionadora se ejercerá observando el procedimiento establecido al efecto por la legislación general del procedimiento administrativo común.</text:p>
      <text:p text:style-name="P50">Artículo 11. Prescripción:</text:p>
      <text:p text:style-name="P31">1. Las infracciones recogidas en la presente ordenanza prescribirán:</text:p>
      <text:p text:style-name="P50">a) En el caso de infracciones muy graves: a los tres años.</text:p>
      <text:p text:style-name="P50">b) En el caso de infracciones graves: a los dos años.</text:p>
      <text:p text:style-name="P50">c) En el caso de infracciones leves: a los seis meses.</text:p>
      <text:p text:style-name="P28"><text:span text:style-name="T11">2.</text:span><text:span text:style-name="T10"> </text:span><text:span text:style-name="T11">El plazo de prescripción de las infracciones comenzará a computarse desde el día en que la infracción se hubiera cometido y/o desde que se hubiera tenido constancia fehaciente de la misma. Interrumpirá el plazo de prescripción la iniciación, con conocimiento de la persona responsable, del procedimiento sancionador, reanudándose el plazo de prescripción si el expediente estuviera paralizado durante más de un mes por causa imputable al presunto responsable.</text:span></text:p>
      <text:p text:style-name="P31">3. Las sanciones impuestas por infracciones muy graves prescribirán a los tres años, las impuestas por infracciones graves a los dos años, y las impuestas por infracciones leves al año. El plazo de prescripción de las sanciones comenzará a contarse desde el día siguiente a aquel en que adquiera firmeza la resolución por la que se impone la sanción. Interrumpirá la prescripción la iniciación, con conocimiento de la persona responsable, del procedimiento de ejecución, volviendo a transcurrir el plazo si aquél está paralizado durante más de un mes por causa imputable al presunto responsable. </text:p>
      <text:p text:style-name="P50">DISPOSICIÓN ADICIONAL</text:p>
      <text:p text:style-name="P50">Única. Normas complementarias:</text:p>
      <text:p text:style-name="P31">Se faculta a la Alcaldía-Presidencia al objeto de dictar los Bandos o Normas complementarias de gestión, técnicas y de interpretación que se estimen necesarias para la aplicación de la presente Ordenanza y para el desarrollo de la prestación de los servicios municipales afectados. Todo ello de conformidad con lo dispuesto en la vigente legislación de régimen local y sectorial aplicable.</text:p>
      <text:p text:style-name="P50">DISPOSICIÓN TRANSITORIA</text:p>
      <text:p text:style-name="P28"><text:span text:style-name="T10">Única. Autorizaciones otorgadas con arreglo a la normativa anterior:</text:span><text:span text:style-name="T11"> </text:span></text:p>
      <text:p text:style-name="P28"><text:span text:style-name="T11">Las instalaciones que, a la entrada en vigor de la presente Ordenanza cuenten con autorización y la incumpliesen, dispondrán de un plazo de DOCE MESES para solicitar la autorización municipal de </text:span><text:soft-page-break/><text:span text:style-name="T11">adaptación a lo dispuesto en la misma. Si transcurridos los plazos para otorgar una nueva autorización el titular de la actividad no se ha provisto de ella, se incoará el correspondiente expediente sancionador que podrá llevar aparejada la retirada de los elementos o materiales que infrinjan la presenta ordenanza.</text:span></text:p>
      <text:p text:style-name="P31">No obstante lo anterior, las instalaciones autorizadas con anterioridad a la entrada en vigor de la presente Ordenanza, si fueran contrarias a sus determinaciones deberán adaptarse a las normas dispuestas en la misma, para lo cual dispondrán de un plazo de SEIS MESES a contar desde su entrada en vigor. Si transcurrido el plazo el titular de la actividad no ha adaptado sus instalaciones, se incoará el correspondiente expediente sancionador que podrá llevar aparejada la retirada de los elementos o materiales que infrinjan la presenta ordenanza.</text:p>
      <text:p text:style-name="P50">No resultará de aplicación la presente disposición a aquellos locales y/o edificaciones que, por su ubicación aislada, configuración singular o inexistencia de impacto visual sobre el conjunto, debidamente acreditados, no resulten comparables al resto de inmuebles del ámbito.</text:p>
      <text:p text:style-name="P50">DISPOSICIÓN DEROGATORIA</text:p>
      <text:p text:style-name="P50">Única. Derogación normativa:</text:p>
      <text:p text:style-name="P31">Quedan derogadas expresamente cuantas disposiciones municipales adoptadas en la materia regulada por esta Ordenanza, se opongan o contradigan a la misma.</text:p>
      <text:p text:style-name="P50">DISPOSICIÓN FINAL</text:p>
      <text:p text:style-name="P50">Única. Entrada en vigor:</text:p>
      <text:p text:style-name="P31">La presente Ordenanza entrará en vigor a los quince días de su publicación íntegra en el Boletín Oficial de la Provincia, de conformidad con lo establecido en el artículo 70.2 de la Ley 7/1985, de 2 de abril, Reguladora de las Bases del Régimen Local, en relación con el artículo 65.2 de dicha norma legal </text:p>
      <text:p text:style-name="P30"><text:span text:style-name="T43">ANEXOS I, II, III y IV:</text:span><text:span text:style-name="T44"> Documentación gráfica a consultar en documento electrónico con CSV n.º </text:span><text:a xlink:type="simple" xlink:href="https://oat.mogan.es:8448/ventanilla/validacionDoc/index.jsp?csv=H006754aa91c121464307ea2d4020e0f5&amp;entidad=MOGAN" text:style-name="Internet_20_link" text:visited-style-name="Visited_20_Internet_20_Link"><text:span text:style-name="T45">H006754aa91c121464307ea2d4020e0f5</text:span></text:a><text:span text:style-name="T38">”</text:span></text:p>
      <text:p text:style-name="P54"/>
      <text:p text:style-name="P55">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 </text:p>
      <text:p text:style-name="P30"><text:a xlink:type="simple" xlink:href="http://videoactas.mogan.es/?meeting=video_202101290000000000_FH.mp4&amp;topic=1" text:style-name="Internet_20_link" text:visited-style-name="Visited_20_Internet_20_Link"><text:span text:style-name="T20">http://videoactas.mogan.es/?meeting=video_202602240000000000_FH.mp4&amp;topic=3</text:span></text:a><text:span text:style-name="T46"> </text:span></text:p>
      <text:p text:style-name="P27">Sometida la propuesta a votación, queda dictaminada de forma favorable, con cuatro votos a favor de Juntos por Mogán (JPM), y una abstención del Grupo Mixto (NC-FAC).</text:p>
      <text:p text:style-name="P56"/>
      <text:p text:style-name="P43"/>
      <text:p text:style-name="P57"><text:span text:style-name="T47"><text:line-break/></text:span><text:span text:style-name="T48">4.-Dación de cuentas de los concejales delegados.</text:span><text:span text:style-name="T49"> </text:span></text:p>
      <text:p text:style-name="P22">No se presentan.</text:p>
      <text:p text:style-name="P58"><text:soft-page-break/><text:span text:style-name="T50">Este punto del orden del día se incorpora como videoacta digital firmada electrónicamente por la Secretaria (a la que se accede a través del enlace web que se describe a continuación), acuerdo adoptado en sesión plenaria celebrada el 22/03/2018.</text:span></text:p>
      <text:p text:style-name="P23"><text:a xlink:type="simple" xlink:href="http://videoactas.mogan.es/?meeting=video_202101290000000000_FH.mp4&amp;topic=1" text:style-name="Internet_20_link" text:visited-style-name="Visited_20_Internet_20_Link"><text:span text:style-name="T6">http://videoactas.mogan.es/?meeting=video_202602240000000000_FH.mp4&amp;topic=4</text:span></text:a><text:span text:style-name="T7"> </text:span></text:p>
      <text:p text:style-name="P59"/>
      <text:p text:style-name="P60"><text:span text:style-name="T51"><text:line-break/></text:span><text:span text:style-name="T52">5.-Ruegos y preguntas.</text:span><text:span text:style-name="T53"> </text:span></text:p>
      <text:p text:style-name="P22">El Concejal don José Javier Romero Alonso realiza varias preguntas que son contestadas por el Presidente de la Comisión.</text:p>
      <text:p text:style-name="P22">Este punto del orden del día se incorpora como videoacta digital firmada electrónicamente por la Secretaría (a la que se accede a través del enlace web que se describe a continuación), acuerdo adoptado en sesión plenaria celebrada el 22/03/2018. Se producen las siguientes intervenciones:</text:p>
      <text:p text:style-name="P61"><text:a xlink:type="simple" xlink:href="http://videoactas.mogan.es/?meeting=video_202101290000000000_FH.mp4&amp;topic=1" text:style-name="Internet_20_link" text:visited-style-name="Visited_20_Internet_20_Link"><text:span text:style-name="T54">http://videoactas.mogan.es/?meeting=video_202602240000000000_FH.mp4&amp;topic=5</text:span></text:a></text:p>
      <text:p text:style-name="P43"/>
      <text:p text:style-name="P43"/>
      <text:p text:style-name="P57"><text:span text:style-name="T47"><text:line-break/></text:span><text:span text:style-name="T48">6.-Asuntos de urgencia.</text:span><text:span text:style-name="T49"> </text:span></text:p>
      <text:p text:style-name="P62">Hay un asunto de urgencia.</text:p>
      <text:p text:style-name="P63"><text:line-break/><text:span text:style-name="T55">7. Expte. 15622/2024. Propuesta para revocar y dejar sin efecto el acuerdo plenario de fecha 5 de diciembre de 2025, y retrotraer las actuaciones al momento inmediatamente anterior de su adopción.</text:span><text:span text:style-name="T21"> </text:span></text:p>
      <text:p text:style-name="P28"><text:span text:style-name="T56">Por la Presidencia </text:span><text:span text:style-name="T57">se somete a votación la especial y previa declaración de urgencia</text:span><text:span text:style-name="T56"> del asunto, </text:span><text:span text:style-name="T57">requerida por el artículo 83 del ROF</text:span><text:span text:style-name="T56">, quedando aprobada por unanimidad de los miembros asistentes.</text:span></text:p>
      <text:p text:style-name="P27">A continuación se da cuenta de la propuesta emitida, que literalmente dice:</text:p>
      <text:p text:style-name="P64"/>
      <text:p text:style-name="P65">“ÁREA DE DESARROLLO</text:p>
      <text:p text:style-name="P65">S ERVICIO DE URBANISMO</text:p>
      <text:p text:style-name="P65">NEGOCIADO PLANEAMIENTO</text:p>
      <text:p text:style-name="P65">Ref.: DGM</text:p>
      <text:p text:style-name="P65">Expte.: 15622/2024</text:p>
      <text:p text:style-name="P66">Asunto: Revocar y dejar sin efecto el Acuerdo plenario de 5/12/2025 y retrotraer las actuaciones</text:p>
      <text:p text:style-name="P67"><text:span text:style-name="T31">DALIA ESTER GONZÁLEZ MARTÍN</text:span><text:span text:style-name="T13">, Funcionaria municipal, Letrada, Jefa del Servicio de Urbanismo, según Decreto 4295/2022, de 5 de septiembre, en relación con el expediente 15622/2024, tramitado para la aprobación del </text:span><text:span text:style-name="T12">"</text:span><text:span text:style-name="T57">Estudio de Detalle en el barrio de Soria n.º 29, T.M. Mogá</text:span><text:span text:style-name="T56">n"</text:span><text:span text:style-name="T13">,</text:span><text:span text:style-name="T16"> y al amparo de lo dispuesto en el artículo 221 del Reglamento Orgánico Municipal, </text:span><text:span text:style-name="T13">emite el presente informe sobre la base de los antecedentes y consideraciones siguientes:</text:span></text:p>
      <text:p text:style-name="P68"><text:soft-page-break/>ANTECEDENTES DE HECHO</text:p>
      <text:p text:style-name="P69"><text:span text:style-name="T37">PREVIO.- </text:span><text:span text:style-name="T24">En aras a no ser reiterativos, y por no considerarse necesario para el objeto del presente informe, nos remitimos a los antecedentes de hecho esgrimidos en la propuesta de resolución suscrita por el Primer Teniente de Alcalde del Área de Gobierno de Urbanismo, Promoción Turística y Seguridad, Don Juan Mencey Navarro Romero, en fecha 20 de noviembre de 2025, con CSV n.º </text:span><text:a xlink:type="simple" xlink:href="https://oat.mogan.es:8448/ventanilla/validacionDoc/index.jsp?csv=P006754aa91e1309e4407e90400b0b33T&amp;entidad=MOGAN" text:style-name="Internet_20_link" text:visited-style-name="Visited_20_Internet_20_Link"><text:span text:style-name="T20">P006754aa91e1309e4407e90400b0b33T</text:span></text:a><text:span text:style-name="T39">.</text:span></text:p>
      <text:p text:style-name="P70"><text:span text:style-name="T31">PRIMERO.- </text:span><text:span text:style-name="T13">Con fecha 5 de diciembre de 2025, el Pleno de la Corporación adoptó, entre otros, el siguiente acuerdo:</text:span></text:p>
      <text:p text:style-name="P71"><text:span text:style-name="T58">«PRIMERO.- Aprobar inicialmente el estudio de detalle</text:span><text:span text:style-name="T30"> presentado por </text:span><text:span text:style-name="T14">D. Daniel Revuelta Martínez, representante puntual de la </text:span><text:span text:style-name="T12">Comunidad de Aguas La Lumbre</text:span><text:span text:style-name="T14">,</text:span><text:span text:style-name="T30"> el 15 de octubre de 2024 con R.E. n.º </text:span><text:span text:style-name="T14">2024/18784, denominado </text:span><text:span text:style-name="T12">" Estudio de Detalle en en barrio de Soria nº29, T.M. Mogán"</text:span><text:span text:style-name="T14">.</text:span><text:span text:style-name="T30"> </text:span></text:p>
      <text:p text:style-name="P72"><text:span text:style-name="T12">SEGUNDO.- </text:span><text:span text:style-name="T14">Someter el expediente a </text:span><text:span text:style-name="T12">información pública</text:span><text:span text:style-name="T14">, por plazo de</text:span><text:span text:style-name="T12"> UN MES</text:span><text:span text:style-name="T14">, mediante la </text:span><text:span text:style-name="T12">publicación</text:span><text:span text:style-name="T14"> del correspondiente anuncio en el </text:span><text:span text:style-name="T12">Boletín Oficial de Canarias</text:span><text:span text:style-name="T14">, en, al menos, </text:span><text:span text:style-name="T12">uno de los periódicos de mayor difusión de la isla y en la sede electrónica del Ayuntamiento de Mogán</text:span><text:span text:style-name="T14">, significando que, a tales efectos, el expediente se encontrará a disposición de los interesados en el Negociado de Planeamiento, sito en las Oficinas Municipales de Arguineguín, c/ Tamarán, 4, T.M. de Mogán, así como en la sede electrónica municipal.</text:span></text:p>
      <text:p text:style-name="P67"><text:span text:style-name="T12">TERCERO.-</text:span><text:span text:style-name="T14"> Simultáneamente al trámite de información pública, llevar a cabo en el mismo plazo de UN MES, </text:span><text:span text:style-name="T12">en su caso</text:span><text:span text:style-name="T14">:</text:span></text:p>
      <text:p text:style-name="P67"><text:span text:style-name="T14">a) L</text:span><text:span text:style-name="T59">a </text:span><text:span text:style-name="T58">consulta</text:span><text:span text:style-name="T59"> a las administraciones que pudieran verse afectadas, y a las personas interesadas, así como la solicitud de los informes preceptivos. </text:span></text:p>
      <text:p text:style-name="P67"><text:span text:style-name="T59">En particular,</text:span><text:span text:style-name="T58"> se deberá solicitar el correspondiente informe en materia de defensa</text:span><text:span text:style-name="T59"> al organismo competente.</text:span></text:p>
      <text:p text:style-name="P67"><text:span text:style-name="T14">b) La </text:span><text:span text:style-name="T12">audiencia</text:span><text:span text:style-name="T14"> </text:span><text:span text:style-name="T59">d</text:span><text:span text:style-name="T14">e quién pudiese ostentar algún derecho sobre la parcela con referencia catastral nº4268903DR3846N0000RD, al encontrarse su titularidad "en investigación", y no haber suscrito la iniciativa</text:span></text:p>
      <text:p text:style-name="P67"><text:span text:style-name="T12">CUARTO.- Suspender la tramitación del otorgamiento de licencias</text:span><text:span text:style-name="T14"> en aquellas áreas cuyas nuevas determinaciones, según el estudio de detalle, supongan alteración del régimen vigente, salvo que las determinaciones aprobadas inicialmente sean menos restrictivas o limitativas que las del planeamiento en vigor.</text:span></text:p>
      <text:p text:style-name="P67"><text:span text:style-name="T60">QUINTO.- </text:span><text:span text:style-name="T61">Aprobar definitivamente el estudio de detalle, por el Pleno, en un plazo máximo de tres meses, resolviendo las reclamaciones que se hubieran presentado en el periodo de información pública. Transcurrido dicho plazo sin que se adopte el referido acuerdo, se entenderá aprobado por silencio administrativo. </text:span></text:p>
      <text:p text:style-name="P73">En el supuesto de que no se presenten reclamaciones en el plazo de información pública posterior a la aprobación inicial, el acuerdo provisional, entender elevado automáticamente a definitivo el acuerdo de aprobación inicial, sin que sea necesario adoptar un nuevo acuerdo plenario.</text:p>
      <text:p text:style-name="P67"><text:span text:style-name="T60">SEXTO.- </text:span><text:span text:style-name="T61">Notificar la resolución que se adopte a los interesados».</text:span></text:p>
      <text:p text:style-name="P67"><text:span text:style-name="T62">SEGUNDO.- </text:span><text:span text:style-name="T63">En fecha 14 de enero de 2026, se remite oficio dictado por el Alcalde Accidental al Boletín Oficial de Canarias, adjuntando anuncio en relación con el acuerdo a que se refiere el apartado anterior, "</text:span><text:span text:style-name="T59">a los efectos de que se disponga su publicación".</text:span></text:p>
      <text:p text:style-name="P67"><text:soft-page-break/><text:span text:style-name="T62">TERCERO.- </text:span><text:span text:style-name="T63">En fecha 19 de enero de 2026, se dicta nuevo oficio por la Alcaldesa-Presidenta del Ilustre Ayuntamiento de Mogán, dirigido al Boletín Oficial de Canarias, en el que se hace constar, en síntesis, que "</text:span><text:span text:style-name="T59">habiéndose detectado un error en el acuerdo adoptado por el Pleno del Ilustre Ayuntamiento de Mogán, en sesión ordinaria de 5 de diciembre de 2025, relativo a la aprobación inicial del «Estudio de Detalle», sita en lugar Soria n.º 29", </text:span><text:span text:style-name="T63">se solicita se paralice la publicación del mismo en el BOC, hasta que tal error sea subsanado.</text:span></text:p>
      <text:p text:style-name="P74">A los anteriores hechos le son de aplicación las siguientes</text:p>
      <text:p text:style-name="P75">CONSIDERACIONES JURÍDICAS</text:p>
      <text:p text:style-name="P67"><text:span text:style-name="T64">PRIMERA.- </text:span><text:span text:style-name="T65">Tal como se ha expuesto en los antecedentes, si bien se ha acordado por el Pleno la aprobación inicial del Estudio de Detalle de referencia, lo cierto es que se ha detectado de un error en el procedimiento que pudiera ser determinante de su nulidad, si se alcanzase la aprobación definitiva del instrumento sin haberlo subsanado previamente.</text:span></text:p>
      <text:p text:style-name="P69"><text:span text:style-name="T66">En efecto, en el informe técnico sobre el que se sustenta la propuesta, emitido en </text:span><text:span text:style-name="T39">fecha 15 de mayo de 2025 por Dña. Carina Isabel Hernández García, arquitecta municipal, con CSV nº </text:span><text:a xlink:type="simple" xlink:href="https://oat.mogan.es:8448/ventanilla/web/validacionFirmas.do?opcion=1&amp;modo=3&amp;csv=s006754aa9130f153bb07e927205082dQ" text:style-name="Internet_20_link" text:visited-style-name="Visited_20_Internet_20_Link"><text:span text:style-name="T67">s006754aa9130f153bb07e927205082dQ</text:span></text:a><text:span text:style-name="T39">, indicaba en el apartado séptimo de sus consideraciones técnicas lo siguiente:</text:span></text:p>
      <text:p text:style-name="P67"><text:span text:style-name="T59">&lt;&lt;</text:span><text:span text:style-name="T14">[] </text:span><text:span text:style-name="T68">SÉPTIMO.-</text:span><text:span text:style-name="T69"> </text:span><text:span text:style-name="T12">Afecciones sectoriales.</text:span></text:p>
      <text:p text:style-name="P76">A) Carreteras:</text:p>
      <text:p text:style-name="P67"><text:span text:style-name="T14">El ámbito del presente ED, no afecta a ninguna carretera de interés regional ni insular, siendo colindante a la GC-505, de interés local, </text:span><text:span text:style-name="T25">cuya titularidad pertenece al Cabildo de Gran Canaria</text:span><text:span text:style-name="T14">. Dicha carretera en virtud de la Ley 9/1991 de 8 de mayo, de carreteras de Canarias, en adelante LCC, esta sujeta a una zona de dominio de 3 m, así como a una servidumbre de 5 m y a una afección de 3 m, estableciéndose la línea límite de la edificación en 12 m. Si bien, se entiende que al discurrir por suelo clasificado como urbano se considerará tramo urbano. </text:span></text:p>
      <text:p text:style-name="P77">La LCC, establece en su artículo 16.2, en relación al planeamiento urbanístico, lo siguiente: </text:p>
      <text:p text:style-name="P67"><text:span text:style-name="T56">"</text:span><text:span text:style-name="T59">Dos. En la tramitación de cualquier figura de planeamiento urbanístico, o de sus modificaciones o revisiones, </text:span><text:span text:style-name="T70">que afecten a carreteras regionales e insulares, </text:span><text:span text:style-name="T59">así como a las determinaciones del Plan Regional, o de los Planes Insulares, el órgano competente para otorgar su aprobación inicial deberá notificar preceptivamente, </text:span><text:span text:style-name="T70">con anterioridad a dicha aprobación, </text:span><text:span text:style-name="T59">el contenido del planeamiento previsto a la Consejería competente en materia de carreteras del Gobierno de Canarias, así como al respectivo Cabildo Insular, disponiendo éstos del plazo de dos meses para devolver informe sobre los aspectos que estimen convenientes. Transcurrido dicho plazo sin que exista contestación, se entenderá otorgada la conformidad por parte de la administración que no lo hubiese hecho."</text:span></text:p>
      <text:p text:style-name="P67"><text:span text:style-name="T14">Por tanto, en virtud de lo expuesto, al ser una carretera de interés local, no encontrándose entre los supuestos establecidos, no se requiere solicitar el citado informe, sin perjuicio de que el otorgamiento de licencias para usos y obras por parte del Ayuntamiento en dichas zonas requerirá de informe preceptivo del titular de la misma [...]</text:span><text:span text:style-name="T59">&gt;&gt;.</text:span></text:p>
      <text:p text:style-name="P67"><text:span text:style-name="T16">Pues bien, analizado el referido apartado se evidencia un error en tanto en cuanto, tal como se indica en el mismo, </text:span><text:span text:style-name="T32">la carretera GC-505 es de titularidad del Cabildo de Gran Canaria</text:span><text:span text:style-name="T16">, la cual debe clasificarse como </text:span><text:span text:style-name="T32">carretera de interés insular</text:span><text:span text:style-name="T16"> a tenor de lo expuesto en el artículo 2 de la </text:span><text:span text:style-name="T13">Ley 9/1991 de 8 de mayo, de carreteras de Canarias (en adelante, LCC), de modo que no se trata de una carretera de interés "local" como concluye la técnico municipal. Así las cosas, al tratarse de una carretera insular, resulta de plena </text:span><text:soft-page-break/><text:span text:style-name="T13">aplicación lo dispuesto en el artículo 16.2 de la LCC que se transcribe en el propio informe técnico, por lo que deberá notificarse </text:span><text:span text:style-name="T71">preceptivamente, con anterioridad a la aprobación inicial del instrumento,</text:span><text:span text:style-name="T13"> tanto a la Consejería competente en materia de carreteras del Gobierno de Canarias, como al respectivo Cabildo Insular, disponiendo éstos del plazo de dos meses para devolver informe sobre los aspectos que estimen convenientes.</text:span></text:p>
      <text:p text:style-name="P67"><text:span text:style-name="T16">En este sentido, como se ha puesto de manifiesto anteriormente, considerando que se trata de una exigencia formal del procedimiento por así venir establecida en la norma sectorial de aplicación, la ausencia de solicitud del referido informe supone un vicio determinante de la nulidad del procedimiento, en virtud de lo expuesto en el artículo 47.1.e) de la Ley 39/2015, de 1 de octubre, del Procedimiento Administrativo Común de las Administraciones Públicas (en adelante, LPAC), en tanto en cuanto se podría considerar que el acuerdo adoptado por el Pleno ha sido dictado </text:span><text:span text:style-name="T30">"</text:span><text:span text:style-name="T26">prescindiendo total y absolutamente</text:span><text:span text:style-name="T14"> del procedimiento legalmente establecido o </text:span><text:span text:style-name="T26">de las normas que contienen las reglas esenciales para la formación de la voluntad de los órganos colegiados</text:span><text:span text:style-name="T14">".</text:span></text:p>
      <text:p text:style-name="P78">Por consiguiente, atendiendo a la potestad que ostenta la Administración para la revocación de sus actos y rectificación de errores (v. artículo 109 LPAC), quien suscribe estima oportuno, a fin de salvaguardar el procedimiento, el cual se encuentra en un estado aún inicial y considerando que la aprobación inicial aún no ha producido efectos frente a terceros en tanto en cuanto no ha sido publicada en el Boletín Oficial correspondiente; revocar y dejar sin efecto el acuerdo adoptado por el Pleno del Ilustre Ayuntamiento de Mogán en fecha 5 de diciembre de 2025, y retrotraer las actuaciones del expediente al momento inmediatamente anterior a su dictado, a fin de recabar el previo y preceptivo informe sectorial de las Administraciones competentes en materia de Carreteras.</text:p>
      <text:p text:style-name="P67"><text:span text:style-name="T64">SEGUNDA.- </text:span><text:span text:style-name="T65">La adopción del presente acuerdo es </text:span><text:span text:style-name="T64">competencia del Pleno</text:span><text:span text:style-name="T65"> de la Corporación por así establecerlo expresamente el artículo 86.2 del Decreto 181/2018, de 26 de diciembre, por el que se aprueba el Reglamento de Planeamiento de Canarias, en su apartado c), y por haber sido este el órgano que adoptó el acuerdo cuya nulidad se pretende.</text:span></text:p>
      <text:p text:style-name="P79">En virtud de lo expuesto, se tiene a bien elevar a la consideración del Pleno la siguiente</text:p>
      <text:p text:style-name="P80">PROPUESTA DE RESOLUCIÓN</text:p>
      <text:p text:style-name="P71"><text:span text:style-name="T62">PRIMERO.- Revocar y dejar sin efecto el Acuerdo plenario de fecha 5 de diciembre de 2025, </text:span><text:span text:style-name="T63">y retrotraer las actuaciones al momento inmediatamente anterior de su adopción.</text:span></text:p>
      <text:p text:style-name="P72"><text:span text:style-name="T31">SEGUNDO.- </text:span><text:span text:style-name="T13">Solicitar a la Consejería competente en materia de carreteras del Gobierno de Canarias, así como al respectivo Cabildo Insular, la emisión del informe sectorial a que se refiere el artículo 16.2 de la Ley 9/1991 de 8 de mayo, de carreteras de Canarias.</text:span></text:p>
      <text:p text:style-name="P67"><text:span text:style-name="T31">TERCERO.-</text:span><text:span text:style-name="T13"> Una vez solicitado el informe a que se refiere el apartado anterior, proseguir con los trámites para la </text:span><text:span text:style-name="T31">aprobación inicial del estudio de detalle</text:span><text:span text:style-name="T16"> presentado por </text:span><text:span text:style-name="T13">D. Daniel Revuelta Martínez, representante puntual de la </text:span><text:span text:style-name="T31">Comunidad de Aguas La Lumbre</text:span><text:span text:style-name="T13">,</text:span><text:span text:style-name="T16"> el 15 de octubre de 2024 con R.E. n.º </text:span><text:span text:style-name="T13">2024/18784, denominado </text:span><text:span text:style-name="T12">" Estudio de Detalle en en barrio de Soria nº29, T.M. Mogán"</text:span><text:span text:style-name="T14">.</text:span><text:span text:style-name="T16"> </text:span></text:p>
      <text:p text:style-name="P67"><text:span text:style-name="T64">CUARTO.- </text:span><text:span text:style-name="T65">Notificar</text:span><text:span text:style-name="T64"> </text:span><text:span text:style-name="T65">la resolución que se adopte a los interesados.</text:span></text:p>
      <text:p text:style-name="P81">Es cuanto se tiene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p>
      <text:p text:style-name="P74"/>
      <text:p text:style-name="P82"><text:soft-page-break/>En Mogán, a la fecha de la firma electrónica.</text:p>
      <text:p text:style-name="P83">Fdo.: Dalia E. González Martín</text:p>
      <text:p text:style-name="P83">Letrada</text:p>
      <text:p text:style-name="P83">Jefa del Servicio de Urbanismo</text:p>
      <text:p text:style-name="P83">(S. Decreto nº 4295/2022, de 5 de septiembre)”</text:p>
      <text:p text:style-name="P84"/>
      <text:p text:style-name="P55">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 </text:p>
      <text:p text:style-name="P30"><text:a xlink:type="simple" xlink:href="http://videoactas.mogan.es/?meeting=video_202101290000000000_FH.mp4&amp;topic=1" text:style-name="Internet_20_link" text:visited-style-name="Visited_20_Internet_20_Link"><text:span text:style-name="T20">http://videoactas.mogan.es/?meeting=video_202602240000000000_FH.mp4&amp;topic=7</text:span></text:a><text:span text:style-name="T46"> </text:span></text:p>
      <text:p text:style-name="P27">Sometida la propuesta a votación, queda dictaminada de forma favorable, con cuatro votos a favor de Juntos por Mogán (JPM), y una abstención del Grupo Mixto (NC-FAC).</text:p>
      <text:p text:style-name="P85"/>
      <text:p text:style-name="P86"/>
      <text:p text:style-name="P87"><text:span text:style-name="T72">Y no habiendo más asuntos que tratar, se levanta la sesión, siendo las nueve horas, nueve minutos del mismo día de su comienzo, de la que se extiende la presente acta, y de la que yo, el Secretario General Accidental, doy fe.</text:span><text:span text:style-name="T73"> </text:span></text:p>
      <text:p text:style-name="P88"/>
      <text:p text:style-name="P89"><text:tab/>EL PRESIDENTE, <text:tab/><text:tab/><text:tab/>EL SECRETARIO GENERAL ACCIDENTAL,</text:p>
      <text:p text:style-name="P90"><text:span text:style-name="T74">Diligencia para hacer constar que el acta de la </text:span><text:span text:style-name="T75">Comisión Informativa de Urbanismo, Promoción Turística y Seguridad,</text:span><text:span text:style-name="T74"> de fecha </text:span><text:span text:style-name="T76">24</text:span><text:span text:style-name="T77"> de </text:span><text:span text:style-name="T76">febrero</text:span><text:span text:style-name="T77"> de 202</text:span><text:span text:style-name="T76">6</text:span><text:span text:style-name="T77">, </text:span><text:span text:style-name="T74">ha sido aprobada por dicho órgano en la sesión celebrada el día </text:span><text:span text:style-name="T78">2</text:span><text:span text:style-name="T76">3</text:span><text:span text:style-name="T78"> de </text:span><text:span text:style-name="T76">marzo</text:span><text:span text:style-name="T79"> de 2026.</text:span></text:p>
      <text:p text:style-name="P91"/>
      <text:p text:style-name="P92">Y para que conste, firmo la presente en Mogán, a fecha indicada en la firma electrónica.</text:p>
      <text:p text:style-name="P92"><text:tab/></text:p>
      <text:p text:style-name="P92"><text:tab/><text:tab/><text:tab/> <text:s text:c="10"/>El Secretario General Accidental,<text:span text:style-name="T80"><text:tab/> <text:tab/> <text:s text:c="13"/></text:span></text:p>
      <text:p text:style-name="P93"><text:tab/><text:tab/><text:tab/><text:tab/><text:span text:style-name="T81"> <text:s text:c="3"/>Fdo.: David Chao Castro</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Arial1" svg:font-family="Arial, Helvetica, sans-serif"/>
    <style:font-face style:name="Arial2" svg:font-family="Arial, sans-serif"/>
    <style:font-face style:name="Courier New" svg:font-family="'Courier New'" style:font-family-generic="modern"/>
    <style:font-face style:name="Courier New1" svg:font-family="'Courier New'" style:font-family-generic="modern" style:font-pitch="fixed"/>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NSimSun" svg:font-family="NSimSun" style:font-family-generic="modern" style:font-pitch="fixed"/>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fo:hyphenate="fals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margin-left="0cm" fo:margin-right="0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style:text-autospace="ideograph-alpha" style:writing-mode="lr-tb"/>
      <style:text-properties style:font-name="Arial Narrow" fo:font-family="'Arial Narrow'" style:font-family-generic="swiss" style:font-pitch="variable" fo:font-size="9pt" fo:language="es" fo:country="ES" style:letter-kerning="true" style:font-name-asian="Times New Roman" style:font-family-asian="'Times New Roman'" style:font-family-generic-asian="roman" style:font-pitch-asian="variable" style:font-size-asian="9pt" style:font-name-complex="Times New Roman" style:font-family-complex="'Times New Roman'" style:font-family-generic-complex="roman" style:font-pitch-complex="variable" style:font-size-complex="9pt" fo:hyphenate="false" loext:hyphenation-no-caps="false" loext:hyphenation-no-last-word="false" loext:hyphenation-word-char-count="no-limit" loext:hyphenation-zone="no-limit"/>
    </style:style>
    <style:style style:name="Normal" style:family="paragraph">
      <style:paragraph-properties fo:text-align="justify" style:justify-single-word="false" fo:orphans="2" fo:widows="2" fo:hyphenation-ladder-count="no-limit" fo:hyphenation-keep="auto" loext:hyphenation-keep-type="column" loext:hyphenation-keep-line="false" style:text-autospace="ideograph-alpha" style:writing-mode="lr-tb"/>
      <style:text-properties style:font-name="Arial" fo:font-family="Arial" style:font-family-generic="swiss" style:font-pitch="variable" fo:font-size="10pt" style:letter-kerning="true" style:font-size-asian="10pt" style:font-size-complex="10pt" fo:hyphenate="false" loext:hyphenation-no-caps="false" loext:hyphenation-no-last-word="false" loext:hyphenation-word-char-count="no-limit" loext:hyphenation-zone="no-limit"/>
    </style:style>
    <style:style style:name="Heading" style:family="paragraph" style:parent-style-name="Standard" style:class="chapter">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12cm" style:contextual-spacing="false" fo:text-align="justify" style:justify-single-word="false" fo:text-indent="0cm" style:auto-text-indent="false"/>
      <style:text-properties style:font-name="Arial Narrow" fo:font-family="'Arial Narrow'" style:font-family-generic="swiss" style:font-pitch="variable" fo:font-size="9pt" style:font-size-asian="9pt"/>
    </style:style>
    <style:style style:name="Heading_20_1" style:display-name="Heading 1" style:family="paragraph" style:parent-style-name="Standard" style:default-outline-level="1" style:class="chapter">
      <style:paragraph-properties fo:text-align="center" style:justify-single-word="false" fo:keep-with-next="always"/>
      <style:text-properties style:font-name="Courier New" fo:font-family="'Courier New'" style:font-family-generic="modern" fo:language="es" fo:country="ES" fo:font-weight="bold" style:font-weight-asian="bold" style:font-name-complex="Courier New" style:font-family-complex="'Courier New'" style:font-family-generic-complex="modern" style:font-size-complex="10pt"/>
    </style:style>
    <style:style style:name="Heading_20_2" style:display-name="Heading 2" style:family="paragraph" style:parent-style-name="Header"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er" style:default-outline-level="3" style:class="chapter">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chapter">
      <style:paragraph-properties fo:margin-top="0.423cm" fo:margin-bottom="0.106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8" style:display-name="Heading 8" style:family="paragraph" style:parent-style-name="Header" style:default-outline-level="8" style:class="chapter">
      <style:text-properties fo:font-size="7pt" fo:font-weight="bold" style:font-size-asian="7pt" style:font-weight-asian="bold" style:font-weight-complex="bold"/>
    </style:style>
    <style:style style:name="Header_20_and_20_Footer" style:display-name="Header and 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1.401cm"/>
        </style:tab-stops>
      </style:paragraph-properties>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text-properties style:font-name-complex="Mangal" style:font-family-complex="Mangal" style:font-pitch-complex="variable"/>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Epígrafe" style:family="paragraph" style:parent-style-name="Standard">
      <style:paragraph-properties fo:text-align="center" style:justify-single-word="false"/>
      <style:text-properties fo:font-size="16pt" fo:language="es" fo:country="ES" fo:font-style="italic" style:text-underline-style="solid" style:text-underline-width="auto" style:text-underline-color="font-color" fo:font-weight="bold" style:font-size-asian="16pt" style:font-style-asian="italic" style:font-weight-asian="bold" style:font-size-complex="10pt"/>
    </style:style>
    <style:style style:name="Footnote" style:family="paragraph" style:parent-style-name="Standard" style:class="extra">
      <style:text-properties fo:font-size="10pt" style:font-size-asian="10pt" style:font-size-complex="10pt"/>
    </style:style>
    <style:style style:name="Texto_20_independiente_20_3" style:display-name="Texto independiente 3" style:family="paragraph" style:parent-style-name="Standard">
      <style:paragraph-properties fo:margin-left="0cm" fo:margin-right="5.999cm" fo:margin-top="0cm" fo:margin-bottom="0cm" style:contextual-spacing="false" fo:text-align="center" style:justify-single-word="false" fo:text-indent="0cm" style:auto-text-indent="false"/>
      <style:text-properties fo:font-size="11pt" fo:font-weight="bold" style:font-size-asian="11pt" style:font-weight-asian="bold" style:font-style-complex="italic"/>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Frame_20_contents" style:display-name="Frame contents" style:family="paragraph" style:parent-style-name="Text_20_body" style:class="extra"/>
    <style:style style:name="Text_20_body_20_indent" style:display-name="Text body indent" style:family="paragraph" style:parent-style-name="Text_20_body" style:class="text">
      <style:paragraph-properties fo:margin-left="0.499cm" fo:margin-right="0cm" fo:margin-top="0cm" fo:margin-bottom="0cm" style:contextual-spacing="false" fo:text-indent="0cm" style:auto-text-indent="false"/>
    </style:style>
    <style:style style:name="miga" style:family="paragraph" style:parent-style-name="Standard">
      <style:paragraph-properties fo:margin-left="2.101cm" fo:margin-right="0cm" fo:margin-top="0cm" fo:margin-bottom="0.499cm" style:contextual-spacing="false" fo:text-align="justify" style:justify-single-word="false" fo:text-indent="1.3cm" style:auto-text-indent="false"/>
      <style:text-properties style:font-name="Arial" fo:font-family="Arial" style:font-family-generic="swiss" style:font-pitch="variable" fo:font-size="11pt" style:font-size-asian="11pt"/>
    </style:style>
    <style:style style:name="Mapa_20_del_20_documento" style:display-name="Mapa del documento"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fo:font-size="10pt" style:font-size-asian="10pt" style:font-name-complex="Tahoma" style:font-family-complex="Tahoma" style:font-family-generic-complex="swiss" style:font-pitch-complex="variable" style:font-size-complex="10pt"/>
    </style:style>
    <style:style style:name="western" style:family="paragraph" style:parent-style-name="Normal"/>
    <style:style style:name="Signature" style:family="paragraph" style:parent-style-name="Standard" style:class="text"/>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eading_20_10" style:display-name="Heading 10" style:family="paragraph" style:parent-style-name="Heading" style:class="chapter">
      <style:text-properties fo:font-size="10pt" fo:font-weight="normal" style:font-size-asian="10pt" style:font-weight-asian="normal" style:font-weight-complex="bold"/>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Salutation" style:family="paragraph" style:parent-style-name="Standard" style:class="text"/>
    <style:style style:name="Sender" style:family="paragraph" style:parent-style-name="Standard" style:class="extra">
      <style:paragraph-properties fo:margin-top="0cm" fo:margin-bottom="0.106cm" style:contextual-spacing="false"/>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Preformatted_20_Text" style:display-name="Preformatted Text" style:family="paragraph" style:parent-style-name="Standard" style:class="html">
      <style:paragraph-properties fo:margin-top="0cm" fo:margin-bottom="0cm" style:contextual-spacing="false"/>
      <style:text-properties style:font-name="Arial" fo:font-family="Arial" style:font-family-generic="swiss" style:font-pitch="variable" fo:font-size="10pt" style:font-name-asian="NSimSun" style:font-family-asian="NSimSun" style:font-family-generic-asian="modern" style:font-pitch-asian="fixed" style:font-size-asian="10pt" style:font-name-complex="Courier New1" style:font-family-complex="'Courier New'" style:font-family-generic-complex="modern" style:font-pitch-complex="fixed" style:font-size-complex="10pt"/>
    </style:style>
    <style:style style:name="List_20_Heading" style:display-name="List Heading" style:family="paragraph" style:parent-style-name="Standard" style:class="html">
      <style:paragraph-properties fo:margin-left="0cm" fo:margin-right="0cm" fo:text-indent="0cm" style:auto-text-indent="false"/>
    </style:style>
    <style:style style:name="List_20_Contents" style:display-name="List Contents" style:family="paragraph" style:parent-style-name="Standard" style:class="html">
      <style:paragraph-properties fo:margin-left="1cm"/>
    </style:style>
    <style:style style:name="Horizontal_20_Line" style:display-name="Horizontal Line" style:family="paragraph" style:parent-style-name="Standard" style:class="html">
      <style:paragraph-properties fo:margin-top="0cm" fo:margin-bottom="0.499cm" style:contextual-spacing="false" style:border-line-width-bottom="0.012cm 0.012cm 0.012cm" fo:padding="0cm" fo:border-left="none" fo:border-right="none" fo:border-top="none" fo:border-bottom="1.05pt double #808080"/>
      <style:text-properties fo:font-size="10pt" style:font-size-asian="10pt" style:font-size-complex="6pt"/>
    </style:style>
    <style:style style:name="Endnote" style:family="paragraph" style:parent-style-name="Standard" style:class="extra">
      <style:paragraph-properties fo:margin-left="0.499cm" fo:margin-right="0cm" fo:text-indent="-0.499cm" style:auto-text-indent="false"/>
      <style:text-properties fo:font-size="10pt" style:font-size-asian="10pt" style:font-size-complex="10pt"/>
    </style:style>
    <style:style style:name="Heading_20_9" style:display-name="Heading 9" style:family="paragraph" style:parent-style-name="Heading" style:default-outline-level="9" style:list-style-name="" style:class="chapter">
      <style:text-properties fo:font-size="10pt" fo:font-weight="normal" style:font-size-asian="10pt" style:font-weight-asian="normal" style:font-weight-complex="bold"/>
    </style:style>
    <style:style style:name="Heading_20_7" style:display-name="Heading 7" style:family="paragraph" style:parent-style-name="Heading" style:default-outline-level="7" style:list-style-name="" style:class="chapter">
      <style:text-properties fo:font-size="10pt" fo:font-weight="normal" style:font-size-asian="10pt" style:font-weight-asian="normal" style:font-weight-complex="bold"/>
    </style:style>
    <style:style style:name="Heading_20_6" style:display-name="Heading 6" style:family="paragraph" style:parent-style-name="Heading" style:default-outline-level="6" style:list-style-name="" style:class="chapter">
      <style:text-properties fo:font-size="10pt" fo:font-weight="normal" style:font-size-asian="10pt" style:font-weight-asian="normal" style:font-weight-complex="bold"/>
    </style:style>
    <style:style style:name="Heading_20_4" style:display-name="Heading 4" style:family="paragraph" style:parent-style-name="Heading" style:default-outline-level="4" style:list-style-name="" style:class="chapter">
      <style:text-properties fo:font-size="10pt" fo:font-style="normal" fo:font-weight="normal" style:font-size-asian="10pt" style:font-style-asian="normal" style:font-weight-asian="normal" style:font-style-complex="italic" style:font-weight-complex="bold"/>
    </style:style>
    <style:style style:name="Default_20_Paragraph_20_Font" style:display-name="Default Paragraph Font" style:family="text"/>
    <style:style style:name="Fuente_20_de_20_párrafo_20_predeter." style:display-name="Fuente de párrafo predeter." style:family="text"/>
    <style:style style:name="Footnote_20_Symbol" style:display-name="Footnote Symbol" style:family="text" style:parent-style-name="Fuente_20_de_20_párrafo_20_predeter.">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List2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2Level1" style:family="text">
      <style:text-properties fo:color="#000000" loext:opacity="100%" style:font-name="Symbol" fo:font-family="Symbol" style:font-family-generic="roman" style:font-pitch="variable" style:font-charset="x-symbol" fo:font-size="9pt" style:font-size-asian="9pt" style:font-name-complex="Symbol" style:font-family-complex="Symbol" style:font-family-generic-complex="roman" style:font-pitch-complex="variable" style:font-charset-complex="x-symbol" style:font-size-complex="9pt"/>
    </style:style>
    <style:style style:name="List2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4" style:family="text">
      <style:text-properties style:font-name="Courier New" fo:font-family="'Courier New'" style:font-family-generic="modern" style:font-name-complex="Courier New" style:font-family-complex="'Courier New'" style:font-family-generic-complex="modern"/>
    </style:style>
    <style:style style:name="List2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7" style:family="text">
      <style:text-properties style:font-name="Courier New" fo:font-family="'Courier New'" style:font-family-generic="modern" style:font-name-complex="Courier New" style:font-family-complex="'Courier New'" style:font-family-generic-complex="modern"/>
    </style:style>
    <style:style style:name="List2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3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3Leve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6Level1" style:family="text">
      <style:text-properties style:font-name="Courier New" fo:font-family="'Courier New'" style:font-family-generic="modern" style:font-name-complex="Courier New" style:font-family-complex="'Courier New'" style:font-family-generic-complex="modern"/>
    </style:style>
    <style:style style:name="List6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4" style:family="text">
      <style:text-properties style:font-name="Courier New" fo:font-family="'Courier New'" style:font-family-generic="modern" style:font-name-complex="Courier New" style:font-family-complex="'Courier New'" style:font-family-generic-complex="modern"/>
    </style:style>
    <style:style style:name="List6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7" style:family="text">
      <style:text-properties style:font-name="Courier New" fo:font-family="'Courier New'" style:font-family-generic="modern" style:font-name-complex="Courier New" style:font-family-complex="'Courier New'" style:font-family-generic-complex="modern"/>
    </style:style>
    <style:style style:name="List6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1" style:family="text">
      <style:text-properties style:font-name="Courier New" fo:font-family="'Courier New'" style:font-family-generic="modern" style:font-name-complex="Courier New" style:font-family-complex="'Courier New'" style:font-family-generic-complex="modern"/>
    </style:style>
    <style:style style:name="List8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4" style:family="text">
      <style:text-properties style:font-name="Courier New" fo:font-family="'Courier New'" style:font-family-generic="modern" style:font-name-complex="Courier New" style:font-family-complex="'Courier New'" style:font-family-generic-complex="modern"/>
    </style:style>
    <style:style style:name="List8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7" style:family="text">
      <style:text-properties style:font-name="Courier New" fo:font-family="'Courier New'" style:font-family-generic="modern" style:font-name-complex="Courier New" style:font-family-complex="'Courier New'" style:font-family-generic-complex="modern"/>
    </style:style>
    <style:style style:name="List8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9Level0" style:family="text">
      <style:text-properties style:font-name="Symbol" fo:font-family="Symbol" style:font-family-generic="roman" style:font-pitch="variable" style:font-charset="x-symbol"/>
    </style:style>
    <style:style style:name="List9Level1" style:family="text">
      <style:text-properties style:font-name="Courier New" fo:font-family="'Courier New'" style:font-family-generic="modern"/>
    </style:style>
    <style:style style:name="List9Level2" style:family="text">
      <style:text-properties style:font-name="Wingdings" fo:font-family="Wingdings" style:font-pitch="variable" style:font-charset="x-symbol"/>
    </style:style>
    <style:style style:name="List9Level3" style:family="text">
      <style:text-properties style:font-name="Symbol" fo:font-family="Symbol" style:font-family-generic="roman" style:font-pitch="variable" style:font-charset="x-symbol"/>
    </style:style>
    <style:style style:name="List9Level4" style:family="text">
      <style:text-properties style:font-name="Courier New" fo:font-family="'Courier New'" style:font-family-generic="modern"/>
    </style:style>
    <style:style style:name="List9Level5" style:family="text">
      <style:text-properties style:font-name="Wingdings" fo:font-family="Wingdings" style:font-pitch="variable" style:font-charset="x-symbol"/>
    </style:style>
    <style:style style:name="List9Level6" style:family="text">
      <style:text-properties style:font-name="Symbol" fo:font-family="Symbol" style:font-family-generic="roman" style:font-pitch="variable" style:font-charset="x-symbol"/>
    </style:style>
    <style:style style:name="List9Level7" style:family="text">
      <style:text-properties style:font-name="Courier New" fo:font-family="'Courier New'" style:font-family-generic="modern"/>
    </style:style>
    <style:style style:name="List9Level8" style:family="text">
      <style:text-properties style:font-name="Wingdings" fo:font-family="Wingdings" style:font-pitch="variable" style:font-charset="x-symbol"/>
    </style:style>
    <style:style style:name="List1Level0" style:family="text"/>
    <style:style style:name="List1Level1" style:family="text"/>
    <style:style style:name="List1Level2" style:family="text"/>
    <style:style style:name="List1Level3" style:family="text"/>
    <style:style style:name="List1Level4" style:family="text"/>
    <style:style style:name="List1Level5" style:family="text"/>
    <style:style style:name="List1Level6" style:family="text"/>
    <style:style style:name="List1Level7" style:family="text"/>
    <style:style style:name="List1Level8" style:family="text"/>
    <style:style style:name="List3Level2" style:family="text"/>
    <style:style style:name="List3Level3" style:family="text"/>
    <style:style style:name="List3Level4" style:family="text"/>
    <style:style style:name="List3Level5" style:family="text"/>
    <style:style style:name="List3Level6" style:family="text"/>
    <style:style style:name="List3Level7" style:family="text"/>
    <style:style style:name="List3Level8" style:family="text"/>
    <style:style style:name="List4Level0" style:family="text"/>
    <style:style style:name="List4Level1" style:family="text"/>
    <style:style style:name="List4Level2" style:family="text"/>
    <style:style style:name="List4Level3" style:family="text"/>
    <style:style style:name="List4Level4" style:family="text"/>
    <style:style style:name="List4Level5" style:family="text"/>
    <style:style style:name="List4Level6" style:family="text"/>
    <style:style style:name="List4Level7" style:family="text"/>
    <style:style style:name="List4Level8" style:family="text"/>
    <style:style style:name="List5Level0" style:family="text"/>
    <style:style style:name="List5Level1" style:family="text"/>
    <style:style style:name="List5Level2" style:family="text"/>
    <style:style style:name="List5Level3" style:family="text"/>
    <style:style style:name="List5Level4" style:family="text"/>
    <style:style style:name="List5Level5" style:family="text"/>
    <style:style style:name="List5Level6" style:family="text"/>
    <style:style style:name="List5Level7" style:family="text"/>
    <style:style style:name="List5Level8" style:family="text"/>
    <style:style style:name="List7Level0" style:family="text"/>
    <style:style style:name="List7Level1" style:family="text"/>
    <style:style style:name="List7Level2" style:family="text"/>
    <style:style style:name="List7Level3" style:family="text"/>
    <style:style style:name="List7Level4" style:family="text"/>
    <style:style style:name="List7Level5" style:family="text"/>
    <style:style style:name="List7Level6" style:family="text"/>
    <style:style style:name="List7Level7" style:family="text"/>
    <style:style style:name="List7Level8" style:family="text"/>
    <style:style style:name="List14Level8" style:family="text">
      <style:text-properties style:font-name="Wingdings" fo:font-family="Wingdings" style:font-pitch="variable" style:font-charset="x-symbol"/>
    </style:style>
    <style:style style:name="List14Level7" style:family="text">
      <style:text-properties style:font-name="Courier New1" fo:font-family="'Courier New'" style:font-family-generic="modern" style:font-pitch="fixed"/>
    </style:style>
    <style:style style:name="List14Level6" style:family="text">
      <style:text-properties style:font-name="Symbol" fo:font-family="Symbol" style:font-family-generic="roman" style:font-pitch="variable" style:font-charset="x-symbol"/>
    </style:style>
    <style:style style:name="List14Level5" style:family="text">
      <style:text-properties style:font-name="Wingdings" fo:font-family="Wingdings" style:font-pitch="variable" style:font-charset="x-symbol"/>
    </style:style>
    <style:style style:name="List14Level4" style:family="text">
      <style:text-properties style:font-name="Courier New1" fo:font-family="'Courier New'" style:font-family-generic="modern" style:font-pitch="fixed"/>
    </style:style>
    <style:style style:name="List14Level3" style:family="text">
      <style:text-properties style:font-name="Symbol" fo:font-family="Symbol" style:font-family-generic="roman" style:font-pitch="variable" style:font-charset="x-symbol"/>
    </style:style>
    <style:style style:name="List14Level2" style:family="text">
      <style:text-properties style:font-name="Wingdings" fo:font-family="Wingdings" style:font-pitch="variable" style:font-charset="x-symbol"/>
    </style:style>
    <style:style style:name="List14Level1" style:family="text">
      <style:text-properties style:font-name="Courier New1" fo:font-family="'Courier New'" style:font-family-generic="modern" style:font-pitch="fixed"/>
    </style:style>
    <style:style style:name="List14Level0" style:family="text">
      <style:text-properties style:font-name="Symbol" fo:font-family="Symbol" style:font-family-generic="roman" style:font-pitch="variable" style:font-charset="x-symbol"/>
    </style:style>
    <style:style style:name="List13Level8" style:family="text">
      <style:text-properties style:font-name="Wingdings" fo:font-family="Wingdings" style:font-pitch="variable" style:font-charset="x-symbol"/>
    </style:style>
    <style:style style:name="List13Level7" style:family="text">
      <style:text-properties style:font-name="Courier New1" fo:font-family="'Courier New'" style:font-family-generic="modern" style:font-pitch="fixed"/>
    </style:style>
    <style:style style:name="List13Level6" style:family="text">
      <style:text-properties style:font-name="Symbol" fo:font-family="Symbol" style:font-family-generic="roman" style:font-pitch="variable" style:font-charset="x-symbol"/>
    </style:style>
    <style:style style:name="List13Level5" style:family="text">
      <style:text-properties style:font-name="Wingdings" fo:font-family="Wingdings" style:font-pitch="variable" style:font-charset="x-symbol"/>
    </style:style>
    <style:style style:name="List13Level4" style:family="text">
      <style:text-properties style:font-name="Courier New1" fo:font-family="'Courier New'" style:font-family-generic="modern" style:font-pitch="fixed"/>
    </style:style>
    <style:style style:name="List13Level3" style:family="text">
      <style:text-properties style:font-name="Symbol" fo:font-family="Symbol" style:font-family-generic="roman" style:font-pitch="variable" style:font-charset="x-symbol"/>
    </style:style>
    <style:style style:name="List13Level2" style:family="text">
      <style:text-properties style:font-name="Wingdings" fo:font-family="Wingdings" style:font-pitch="variable" style:font-charset="x-symbol"/>
    </style:style>
    <style:style style:name="List13Level1" style:family="text">
      <style:text-properties style:font-name="Courier New1" fo:font-family="'Courier New'" style:font-family-generic="modern" style:font-pitch="fixed"/>
    </style:style>
    <style:style style:name="List13Level0" style:family="text">
      <style:text-properties style:font-name="Symbol" fo:font-family="Symbol" style:font-family-generic="roman" style:font-pitch="variable" style:font-charset="x-symbol"/>
    </style:style>
    <style:style style:name="List12Level8" style:family="text">
      <style:text-properties style:font-name="Wingdings" fo:font-family="Wingdings" style:font-pitch="variable" style:font-charset="x-symbol"/>
    </style:style>
    <style:style style:name="List12Level7" style:family="text">
      <style:text-properties style:font-name="Courier New1" fo:font-family="'Courier New'" style:font-family-generic="modern" style:font-pitch="fixed"/>
    </style:style>
    <style:style style:name="List12Level6" style:family="text">
      <style:text-properties style:font-name="Symbol" fo:font-family="Symbol" style:font-family-generic="roman" style:font-pitch="variable" style:font-charset="x-symbol"/>
    </style:style>
    <style:style style:name="List12Level5" style:family="text">
      <style:text-properties style:font-name="Wingdings" fo:font-family="Wingdings" style:font-pitch="variable" style:font-charset="x-symbol"/>
    </style:style>
    <style:style style:name="List12Level4" style:family="text">
      <style:text-properties style:font-name="Courier New1" fo:font-family="'Courier New'" style:font-family-generic="modern" style:font-pitch="fixed"/>
    </style:style>
    <style:style style:name="List12Level3" style:family="text">
      <style:text-properties style:font-name="Symbol" fo:font-family="Symbol" style:font-family-generic="roman" style:font-pitch="variable" style:font-charset="x-symbol"/>
    </style:style>
    <style:style style:name="List12Level2" style:family="text">
      <style:text-properties style:font-name="Wingdings" fo:font-family="Wingdings" style:font-pitch="variable" style:font-charset="x-symbol"/>
    </style:style>
    <style:style style:name="List12Level1" style:family="text">
      <style:text-properties style:font-name="Courier New1" fo:font-family="'Courier New'" style:font-family-generic="modern" style:font-pitch="fixed"/>
    </style:style>
    <style:style style:name="List12Level0" style:family="text">
      <style:text-properties style:font-name="Symbol" fo:font-family="Symbol" style:font-family-generic="roman" style:font-pitch="variable" style:font-charset="x-symbol"/>
    </style:style>
    <style:style style:name="List11Level8" style:family="text">
      <style:text-properties style:font-name="Wingdings" fo:font-family="Wingdings" style:font-pitch="variable" style:font-charset="x-symbol"/>
    </style:style>
    <style:style style:name="List11Level7" style:family="text">
      <style:text-properties style:font-name="Courier New1" fo:font-family="'Courier New'" style:font-family-generic="modern" style:font-pitch="fixed"/>
    </style:style>
    <style:style style:name="List11Level6" style:family="text">
      <style:text-properties style:font-name="Symbol" fo:font-family="Symbol" style:font-family-generic="roman" style:font-pitch="variable" style:font-charset="x-symbol"/>
    </style:style>
    <style:style style:name="List11Level5" style:family="text">
      <style:text-properties style:font-name="Wingdings" fo:font-family="Wingdings" style:font-pitch="variable" style:font-charset="x-symbol"/>
    </style:style>
    <style:style style:name="List11Level4" style:family="text">
      <style:text-properties style:font-name="Courier New1" fo:font-family="'Courier New'" style:font-family-generic="modern" style:font-pitch="fixed"/>
    </style:style>
    <style:style style:name="List11Level3" style:family="text">
      <style:text-properties style:font-name="Symbol" fo:font-family="Symbol" style:font-family-generic="roman" style:font-pitch="variable" style:font-charset="x-symbol"/>
    </style:style>
    <style:style style:name="List11Level2" style:family="text">
      <style:text-properties style:font-name="Wingdings" fo:font-family="Wingdings" style:font-pitch="variable" style:font-charset="x-symbol"/>
    </style:style>
    <style:style style:name="List11Level1" style:family="text">
      <style:text-properties style:font-name="Courier New1" fo:font-family="'Courier New'" style:font-family-generic="modern" style:font-pitch="fixed"/>
    </style:style>
    <style:style style:name="List11Level0" style:family="text">
      <style:text-properties style:font-name="Symbol" fo:font-family="Symbol" style:font-family-generic="roman" style:font-pitch="variable" style:font-charset="x-symbol"/>
    </style:style>
    <style:style style:name="List10Level8" style:family="text">
      <style:text-properties style:font-name="Wingdings" fo:font-family="Wingdings" style:font-pitch="variable" style:font-charset="x-symbol"/>
    </style:style>
    <style:style style:name="List10Level7" style:family="text">
      <style:text-properties style:font-name="Courier New1" fo:font-family="'Courier New'" style:font-family-generic="modern" style:font-pitch="fixed"/>
    </style:style>
    <style:style style:name="List10Level6" style:family="text">
      <style:text-properties style:font-name="Symbol" fo:font-family="Symbol" style:font-family-generic="roman" style:font-pitch="variable" style:font-charset="x-symbol"/>
    </style:style>
    <style:style style:name="List10Level5" style:family="text">
      <style:text-properties style:font-name="Wingdings" fo:font-family="Wingdings" style:font-pitch="variable" style:font-charset="x-symbol"/>
    </style:style>
    <style:style style:name="List10Level4" style:family="text">
      <style:text-properties style:font-name="Courier New1" fo:font-family="'Courier New'" style:font-family-generic="modern" style:font-pitch="fixed"/>
    </style:style>
    <style:style style:name="List10Level3" style:family="text">
      <style:text-properties style:font-name="Symbol" fo:font-family="Symbol" style:font-family-generic="roman" style:font-pitch="variable" style:font-charset="x-symbol"/>
    </style:style>
    <style:style style:name="List10Level2" style:family="text">
      <style:text-properties style:font-name="Wingdings" fo:font-family="Wingdings" style:font-pitch="variable" style:font-charset="x-symbol"/>
    </style:style>
    <style:style style:name="List10Level1" style:family="text">
      <style:text-properties style:font-name="Courier New1" fo:font-family="'Courier New'" style:font-family-generic="modern" style:font-pitch="fixed"/>
    </style:style>
    <style:style style:name="List10Level0" style:family="text">
      <style:text-properties style:font-name="Symbol" fo:font-family="Symbol" style:font-family-generic="roman" style:font-pitch="variable" style:font-charset="x-symbol"/>
    </style:style>
    <style:style style:name="Pie_20_de_20_página_20_Car" style:display-name="Pie de página Car" style:family="text" style:parent-style-name="Fuente_20_de_20_párrafo_20_predeter.">
      <style:text-properties style:font-size-complex="10.5pt"/>
    </style:style>
    <style:style style:name="Encabezado_20_Car" style:display-name="Encabezado Car" style:family="text" style:parent-style-name="Fuente_20_de_20_párrafo_20_predeter.">
      <style:text-properties style:font-size-complex="10.5pt"/>
    </style:style>
    <style:style style:name="WW8Num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z1"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1"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4"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1" style:family="text">
      <style:text-properties fo:color="#000000" loext:opacity="100%" style:font-name="Symbol" fo:font-family="Symbol" style:font-family-generic="roman" style:font-pitch="variable" style:font-charset="x-symbol" fo:font-size="9pt" style:font-size-asian="9pt" style:font-name-complex="Symbol" style:font-family-complex="Symbol" style:font-family-generic-complex="roman" style:font-pitch-complex="variable" style:font-charset-complex="x-symbol" style:font-size-complex="9pt"/>
    </style:style>
    <style:style style:name="WW8Num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S1">
      <text:list-level-style-number text:level="1" text:style-name="List1Level0" loext:num-list-format="%1%" style:num-format="">
        <style:list-level-properties text:list-level-position-and-space-mode="label-alignment">
          <style:list-level-label-alignment text:label-followed-by="listtab" fo:text-indent="-0.762cm" fo:margin-left="0.762cm"/>
        </style:list-level-properties>
      </text:list-level-style-number>
      <text:list-level-style-number text:level="2" text:style-name="List1Level1" loext:num-list-format="%2%" style:num-format="">
        <style:list-level-properties text:list-level-position-and-space-mode="label-alignment">
          <style:list-level-label-alignment text:label-followed-by="listtab" fo:text-indent="-1.016cm" fo:margin-left="1.016cm"/>
        </style:list-level-properties>
      </text:list-level-style-number>
      <text:list-level-style-number text:level="3" text:style-name="List1Level2" loext:num-list-format="%3%" style:num-format="">
        <style:list-level-properties text:list-level-position-and-space-mode="label-alignment">
          <style:list-level-label-alignment text:label-followed-by="listtab" fo:text-indent="-1.27cm" fo:margin-left="1.27cm"/>
        </style:list-level-properties>
      </text:list-level-style-number>
      <text:list-level-style-number text:level="4" text:style-name="List1Level3" loext:num-list-format="%4%" style:num-format="">
        <style:list-level-properties text:list-level-position-and-space-mode="label-alignment">
          <style:list-level-label-alignment text:label-followed-by="listtab" fo:text-indent="-1.524cm" fo:margin-left="1.524cm"/>
        </style:list-level-properties>
      </text:list-level-style-number>
      <text:list-level-style-number text:level="5" text:style-name="List1Level4" loext:num-list-format="%5%" style:num-format="">
        <style:list-level-properties text:list-level-position-and-space-mode="label-alignment">
          <style:list-level-label-alignment text:label-followed-by="listtab" fo:text-indent="-1.778cm" fo:margin-left="1.778cm"/>
        </style:list-level-properties>
      </text:list-level-style-number>
      <text:list-level-style-number text:level="6" text:style-name="List1Level5" loext:num-list-format="%6%" style:num-format="">
        <style:list-level-properties text:list-level-position-and-space-mode="label-alignment">
          <style:list-level-label-alignment text:label-followed-by="listtab" fo:text-indent="-2.032cm" fo:margin-left="2.032cm"/>
        </style:list-level-properties>
      </text:list-level-style-number>
      <text:list-level-style-number text:level="7" text:style-name="List1Level6" loext:num-list-format="%7%" style:num-format="">
        <style:list-level-properties text:list-level-position-and-space-mode="label-alignment">
          <style:list-level-label-alignment text:label-followed-by="listtab" fo:text-indent="-2.286cm" fo:margin-left="2.286cm"/>
        </style:list-level-properties>
      </text:list-level-style-number>
      <text:list-level-style-number text:level="8" text:style-name="List1Level7" loext:num-list-format="%8%" style:num-format="">
        <style:list-level-properties text:list-level-position-and-space-mode="label-alignment">
          <style:list-level-label-alignment text:label-followed-by="listtab" fo:text-indent="-2.54cm" fo:margin-left="2.54cm"/>
        </style:list-level-properties>
      </text:list-level-style-number>
      <text:list-level-style-number text:level="9" text:style-name="List1Level8" loext:num-list-format="%9%" style:num-format="">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2">
      <text:list-level-style-bullet text:level="1" text:style-name="List2Level0"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List2Level1" loext:num-list-format="%2%"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List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2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3">
      <text:list-level-style-bullet text:level="1" text:style-name="List3Level0" loext:num-list-format="%1%" text:bullet-char="">
        <style:list-level-properties text:list-level-position-and-space-mode="label-alignment">
          <style:list-level-label-alignment text:label-followed-by="listtab" fo:text-indent="-0.635cm" fo:margin-left="2.519cm"/>
        </style:list-level-properties>
        <style:text-properties style:font-name="Symbol"/>
      </text:list-level-style-bullet>
      <text:list-level-style-bullet text:level="2" text:style-name="List3Level1" loext:num-list-format="%2%" text:bullet-char="">
        <style:list-level-properties text:list-level-position-and-space-mode="label-alignment">
          <style:list-level-label-alignment text:label-followed-by="listtab" fo:text-indent="-0.635cm" fo:margin-left="3.789cm"/>
        </style:list-level-properties>
        <style:text-properties style:font-name="Symbol"/>
      </text:list-level-style-bullet>
      <text:list-level-style-number text:level="3" text:style-name="List3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3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3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3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3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3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3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4">
      <text:list-level-style-number text:level="1" text:style-name="List4Level0" loext:num-list-format="%1%." style:num-suffix="." style:num-format="1">
        <style:list-level-properties text:list-level-position-and-space-mode="label-alignment">
          <style:list-level-label-alignment text:label-followed-by="listtab" fo:text-indent="-0.635cm" fo:margin-left="2.519cm"/>
        </style:list-level-properties>
      </text:list-level-style-number>
      <text:list-level-style-number text:level="2" text:style-name="List4Level1" loext:num-list-format="%2%." style:num-suffix="." style:num-format="a">
        <style:list-level-properties text:list-level-position-and-space-mode="label-alignment">
          <style:list-level-label-alignment text:label-followed-by="listtab" fo:text-indent="-0.635cm" fo:margin-left="3.789cm"/>
        </style:list-level-properties>
      </text:list-level-style-number>
      <text:list-level-style-number text:level="3" text:style-name="List4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4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4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4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4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4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4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5">
      <text:list-level-style-number text:level="1" text:style-name="List5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5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5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5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5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5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5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5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5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6">
      <text:list-level-style-bullet text:level="1" text:style-name="List6Level0" loext:num-list-format="%1%" text:bullet-char="-">
        <style:list-level-properties text:list-level-position-and-space-mode="label-alignment">
          <style:list-level-label-alignment text:label-followed-by="listtab" fo:text-indent="-0.635cm" fo:margin-left="0.633cm"/>
        </style:list-level-properties>
        <style:text-properties style:font-name="Times New Roman"/>
      </text:list-level-style-bullet>
      <text:list-level-style-bullet text:level="2" text:style-name="List6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6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6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6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6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6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6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6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7">
      <text:list-level-style-number text:level="1" text:style-name="List7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7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7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7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7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7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7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7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7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8">
      <text:list-level-style-bullet text:level="1" text:style-name="List8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8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8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8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8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8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8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8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8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9">
      <text:list-level-style-bullet text:level="1" text:style-name="List9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9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9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9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9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9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9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9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9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0">
      <text:list-level-style-bullet text:level="1" text:style-name="List10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0Level1" loext:num-list-format="%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10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0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0Level4" loext:num-list-format="%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10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0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0Level7" loext:num-list-format="%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10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1">
      <text:list-level-style-bullet text:level="1" text:style-name="List11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1Level1" loext:num-list-format="%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11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1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1Level4" loext:num-list-format="%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11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1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1Level7" loext:num-list-format="%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11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2">
      <text:list-level-style-bullet text:level="1" text:style-name="List12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2Level1" loext:num-list-format="%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1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2Level4" loext:num-list-format="%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1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1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3">
      <text:list-level-style-bullet text:level="1" text:style-name="List13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3Level1" loext:num-list-format="%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13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3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3Level4" loext:num-list-format="%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13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3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3Level7" loext:num-list-format="%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13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4">
      <text:list-level-style-bullet text:level="1" text:style-name="List14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4Level1" loext:num-list-format="%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14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4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4Level4" loext:num-list-format="%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14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4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4Level7" loext:num-list-format="%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14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14P0" style:volatile="true">
      <number:text> </number:text>
      <number:number number:decimal-places="2" number:min-decimal-places="2" number:min-integer-digits="1" number:grouping="true"/>
      <number:text>    </number:text>
    </number:number-style>
    <number:number-style style:name="N114P1" style:volatile="true">
      <number:text>-</number:text>
      <number:number number:decimal-places="2" number:min-decimal-places="2" number:min-integer-digits="1" number:grouping="true"/>
      <number:text>    </number:text>
    </number:number-style>
    <number:number-style style:name="N114P2" style:volatile="true">
      <number:text>-</number:text>
      <number:number number:decimal-places="0" number:min-decimal-places="0" number:min-integer-digits="0"/>
      <number:text>    </number:text>
    </number:number-style>
    <number:text-style style:name="N114">
      <number:text> </number:text>
      <number:text-content/>
      <number:text> </number:text>
      <style:map style:condition="value()&gt;0" style:apply-style-name="N114P0"/>
      <style:map style:condition="value()&lt;0" style:apply-style-name="N114P1"/>
      <style:map style:condition="value()=0" style:apply-style-name="N114P2"/>
    </number:text-style>
    <number:currency-style style:name="N116P0" style:volatile="true">
      <number:number number:decimal-places="2" number:min-decimal-places="2"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6P0"/>
    </number:currency-style>
    <number:number-style style:name="N117">
      <number:number number:decimal-places="2" number:min-decimal-places="2" number:min-integer-digits="1" number:grouping="true"/>
      <number:text> €</number:text>
    </number:number-style>
    <number:number-style style:name="N119P0" style:volatile="true">
      <number:number number:decimal-places="2" number:min-decimal-places="2" number:min-integer-digits="1" number:grouping="true"/>
      <number:text> </number:text>
    </number:number-style>
    <number:number-style style:name="N119">
      <style:text-properties fo:color="#ff0000"/>
      <number:text>-</number:text>
      <number:number number:decimal-places="2" number:min-decimal-places="2" number:min-integer-digits="1" number:grouping="true"/>
      <number:text> </number:text>
      <style:map style:condition="value()&gt;=0" style:apply-style-name="N119P0"/>
    </number:number-style>
    <number:percentage-style style:name="N120">
      <number:number number:decimal-places="2" number:min-decimal-places="2" number:min-integer-digits="1"/>
      <number:text> %</number:text>
    </number:percentage-style>
    <number:number-style style:name="N121P0" style:volatile="true">
      <number:number number:decimal-places="2" number:min-decimal-places="2" number:min-integer-digits="1" number:grouping="true"/>
      <number:text> €</number:text>
    </number:number-style>
    <number:number-style style:name="N121">
      <style:text-properties fo:color="#ff0000"/>
      <number:text>-</number:text>
      <number:number number:decimal-places="2" number:min-decimal-places="2" number:min-integer-digits="1" number:grouping="true"/>
      <number:text> €</number:text>
      <style:map style:condition="value()&gt;=0" style:apply-style-name="N121P0"/>
    </number:number-style>
    <number:currency-style style:name="N123P0" style:volatile="true">
      <number:number number:decimal-places="2" number:min-decimal-places="2" number:min-integer-digits="1" number:grouping="true"/>
      <number:text> </number:text>
      <number:currency-symbol>EUR</number:currency-symbol>
    </number:currency-style>
    <number:currency-style style:name="N123">
      <number:text>-</number:text>
      <number:number number:decimal-places="2" number:min-decimal-places="2" number:min-integer-digits="1" number:grouping="true"/>
      <number:text> </number:text>
      <number:currency-symbol>EUR</number:currency-symbol>
      <style:map style:condition="value()&gt;=0" style:apply-style-name="N123P0"/>
    </number:currency-style>
    <number:number-style style:name="N124">
      <number:number number:decimal-places="4" number:min-decimal-places="4" number:min-integer-digits="1"/>
    </number:number-style>
    <number:number-style style:name="N125">
      <number:number number:decimal-places="6" number:min-decimal-places="6" number:min-integer-digits="1"/>
    </number:number-style>
    <number:currency-style style:name="N126P0" style:volatile="true">
      <number:number number:decimal-places="2" number:min-decimal-places="2" number:min-integer-digits="1" number:grouping="true"/>
      <number:text> </number:text>
      <number:currency-symbol number:language="es" number:country="ES">€</number:currency-symbol>
    </number:currency-style>
    <number:currency-style style:name="N126">
      <number:text>-</number:text>
      <number:number number:decimal-places="2" number:min-decimal-places="2" number:min-integer-digits="1" number:grouping="true"/>
      <number:text> </number:text>
      <number:currency-symbol number:language="es" number:country="ES">€</number:currency-symbol>
      <style:map style:condition="value()&gt;=0" style:apply-style-name="N126P0"/>
    </number:currency-style>
    <number:currency-style style:name="N128P0" style:volatile="true">
      <number:number number:decimal-places="3" number:min-decimal-places="3" number:min-integer-digits="1" number:grouping="true"/>
      <number:text> </number:text>
      <number:currency-symbol number:language="es" number:country="ES">€</number:currency-symbol>
    </number:currency-style>
    <number:currency-style style:name="N128">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28P0"/>
    </number:currency-style>
    <number:currency-style style:name="N130P0" style:volatile="true">
      <number:number number:decimal-places="0" number:min-decimal-places="0" number:min-integer-digits="1" number:grouping="true"/>
      <number:text> </number:text>
      <number:currency-symbol number:language="es" number:country="ES">€</number:currency-symbol>
    </number:currency-style>
    <number:currency-style style:name="N130">
      <number:text>-</number:text>
      <number:number number:decimal-places="0" number:min-decimal-places="0" number:min-integer-digits="1" number:grouping="true"/>
      <number:text> </number:text>
      <number:currency-symbol number:language="es" number:country="ES">€</number:currency-symbol>
      <style:map style:condition="value()&gt;=0" style:apply-style-name="N130P0"/>
    </number:currency-style>
    <number:currency-style style:name="N132P0" style:volatile="true">
      <number:number number:decimal-places="6" number:min-decimal-places="6" number:min-integer-digits="1" number:grouping="true"/>
      <number:text> </number:text>
      <number:currency-symbol number:language="es" number:country="ES">€</number:currency-symbol>
    </number:currency-style>
    <number:currency-style style:name="N132">
      <style:text-properties fo:color="#ff0000"/>
      <number:text>-</number:text>
      <number:number number:decimal-places="6" number:min-decimal-places="6" number:min-integer-digits="1" number:grouping="true"/>
      <number:text> </number:text>
      <number:currency-symbol number:language="es" number:country="ES">€</number:currency-symbol>
      <style:map style:condition="value()&gt;=0" style:apply-style-name="N132P0"/>
    </number:currency-style>
    <number:percentage-style style:name="N133">
      <number:number number:decimal-places="2" number:min-decimal-places="2" number:min-integer-digits="1"/>
      <number:text>%</number:text>
    </number:percentage-style>
    <number:number-style style:name="N135P0" style:volatile="true">
      <number:number number:decimal-places="2" number:min-decimal-places="2" number:min-integer-digits="1" number:grouping="true"/>
      <number:text>   </number:text>
    </number:number-style>
    <number:number-style style:name="N135">
      <style:text-properties fo:color="#ff0000"/>
      <number:text>-</number:text>
      <number:number number:decimal-places="2" number:min-decimal-places="2" number:min-integer-digits="1" number:grouping="true"/>
      <number:text>   </number:text>
      <style:map style:condition="value()&gt;=0" style:apply-style-name="N135P0"/>
    </number:number-style>
    <number:number-style style:name="N139P0" style:volatile="true">
      <number:text> </number:text>
      <number:number number:decimal-places="2" number:min-decimal-places="2" number:min-integer-digits="1" number:grouping="true"/>
      <number:text> </number:text>
    </number:number-style>
    <number:number-style style:name="N139P1" style:volatile="true">
      <number:text>-</number:text>
      <number:number number:decimal-places="2" number:min-decimal-places="2" number:min-integer-digits="1" number:grouping="true"/>
      <number:text> </number:text>
    </number:number-style>
    <number:number-style style:name="N139P2" style:volatile="true">
      <number:text>-</number:text>
      <number:number number:decimal-places="0" number:min-decimal-places="0" number:min-integer-digits="0"/>
      <number:text> </number:text>
    </number:number-style>
    <number:text-style style:name="N139">
      <number:text> </number:text>
      <number:text-content/>
      <number:text> </number:text>
      <style:map style:condition="value()&gt;0" style:apply-style-name="N139P0"/>
      <style:map style:condition="value()&lt;0" style:apply-style-name="N139P1"/>
      <style:map style:condition="value()=0" style:apply-style-name="N139P2"/>
    </number:text-style>
    <number:number-style style:name="N143P0" style:volatile="true">
      <number:text> </number:text>
      <number:fill-character> </number:fill-character>
      <number:number number:decimal-places="2" number:min-decimal-places="2" number:min-integer-digits="1" number:grouping="true"/>
      <number:text> € </number:text>
    </number:number-style>
    <number:number-style style:name="N143P1" style:volatile="true">
      <number:text>-</number:text>
      <number:fill-character> </number:fill-character>
      <number:number number:decimal-places="2" number:min-decimal-places="2" number:min-integer-digits="1" number:grouping="true"/>
      <number:text> € </number:text>
    </number:number-style>
    <number:number-style style:name="N143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43">
      <number:text> </number:text>
      <number:text-content/>
      <number:text> </number:text>
      <style:map style:condition="value()&gt;0" style:apply-style-name="N143P0"/>
      <style:map style:condition="value()&lt;0" style:apply-style-name="N143P1"/>
      <style:map style:condition="value()=0" style:apply-style-name="N143P2"/>
    </number:text-style>
    <number:number-style style:name="N145P0" style:volatile="true">
      <number:number number:decimal-places="2" number:min-decimal-places="2" number:min-integer-digits="1" number:grouping="true"/>
      <number:text>    </number:text>
    </number:number-style>
    <number:number-style style:name="N145P1" style:volatile="true">
      <number:text>-</number:text>
      <number:number number:decimal-places="2" number:min-decimal-places="2" number:min-integer-digits="1" number:grouping="true"/>
      <number:text>    </number:text>
    </number:number-style>
    <number:number-style style:name="N145P2" style:volatile="true">
      <number:text>-</number:text>
      <number:number number:decimal-places="0" number:min-decimal-places="0" number:min-integer-digits="0"/>
      <number:text>    </number:text>
    </number:number-style>
    <number:text-style style:name="N145">
      <number:text-content/>
      <number:text> </number:text>
      <style:map style:condition="value()&gt;0" style:apply-style-name="N145P0"/>
      <style:map style:condition="value()&lt;0" style:apply-style-name="N145P1"/>
      <style:map style:condition="value()=0" style:apply-style-name="N145P2"/>
    </number:text-style>
    <number:number-style style:name="N147P0" style:volatile="true">
      <number:number number:decimal-places="0" number:min-decimal-places="0" number:min-integer-digits="1" number:grouping="true"/>
      <number:text> </number:text>
    </number:number-style>
    <number:number-style style:name="N147">
      <number:text>-</number:text>
      <number:number number:decimal-places="0" number:min-decimal-places="0" number:min-integer-digits="1" number:grouping="true"/>
      <number:text> </number:text>
      <style:map style:condition="value()&gt;=0" style:apply-style-name="N147P0"/>
    </number:number-style>
    <number:percentage-style style:name="N148P0" style:volatile="true">
      <number:number number:decimal-places="2" number:min-decimal-places="2" number:min-integer-digits="1"/>
      <number:text>%</number:text>
    </number:percentage-style>
    <number:percentage-style style:name="N148">
      <style:text-properties fo:color="#ff0000"/>
      <number:text>-</number:text>
      <number:number number:decimal-places="2" number:min-decimal-places="2" number:min-integer-digits="1"/>
      <number:text>%</number:text>
      <style:map style:condition="value()&gt;=0" style:apply-style-name="N148P0"/>
    </number:percentage-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currency-style style:name="N10114P0" style:volatile="true" number:language="es" number:country="ES">
      <number:number number:decimal-places="2" number:min-decimal-places="2" number:min-integer-digits="1" number:grouping="true"/>
      <number:text> </number:text>
      <number:currency-symbol>EUR</number:currency-symbol>
    </number:currency-style>
    <number:currency-style style:name="N10114" number:language="es" number:country="ES">
      <number:text>-</number:text>
      <number:number number:decimal-places="2" number:min-decimal-places="2" number:min-integer-digits="1" number:grouping="true"/>
      <number:text> </number:text>
      <number:currency-symbol>EUR</number:currency-symbol>
      <style:map style:condition="value()&gt;=0" style:apply-style-name="N10114P0"/>
    </number:currency-style>
    <number:percentage-style style:name="N10115" number:language="es" number:country="ES">
      <number:number number:decimal-places="2" number:min-decimal-places="2" number:min-integer-digits="1"/>
      <number:text>%</number:text>
    </number:percentage-style>
    <number:percentage-style style:name="N10116" number:language="es" number:country="ES">
      <number:number number:decimal-places="2" number:min-decimal-places="2" number:min-integer-digits="1"/>
      <number:text> %</number:text>
    </number:percentag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a1" style:family="table">
      <style:table-properties style:width="18.501cm" fo:margin-left="0.079cm" table:align="left"/>
    </style:style>
    <style:style style:name="Tabla1.A" style:family="table-column">
      <style:table-column-properties style:column-width="13.06cm"/>
    </style:style>
    <style:style style:name="Tabla1.B" style:family="table-column">
      <style:table-column-properties style:column-width="5.442cm"/>
    </style:style>
    <style:style style:name="Tabla1.A1" style:family="table-cell">
      <style:table-cell-properties style:vertical-align="top" fo:padding="0.097cm" fo:border="none" fo:wrap-option="wrap"/>
    </style:style>
    <style:style style:name="MP1" style:family="paragraph" style:parent-style-name="Header" style:master-page-name="Standard">
      <style:paragraph-properties fo:margin-left="0cm" fo:margin-right="1.401cm" fo:text-align="start" style:justify-single-word="false" fo:text-indent="0cm" style:auto-text-indent="false" style:page-number="auto"/>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cm" fo:margin-right="1.401cm" fo:text-align="start" style:justify-single-word="false" fo:text-indent="0cm" style:auto-text-indent="false"/>
      <style:text-properties style:font-name="Arial" fo:font-size="9pt" style:font-size-asian="9pt" style:font-size-complex="9pt"/>
    </style:style>
    <style:style style:name="MP4"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 style:font-size-complex="9pt"/>
    </style:style>
    <style:style style:name="MP5"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 fo:font-size="9pt" style:font-size-asian="9pt" style:font-size-complex="9pt"/>
    </style:style>
    <style:style style:name="MP6" style:family="paragraph" style:parent-style-name="Footer">
      <style:paragraph-properties fo:text-align="end" style:justify-single-word="false"/>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115.586cm" fo:margin-bottom="2cm" fo:margin-left="0.988cm" fo:margin-right="0.988cm" fo:border="0.11pt solid #ffffff" fo:padding="0.21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fo:min-height="4.371cm" fo:margin-left="0cm" fo:margin-right="0cm" fo:margin-bottom="0cm" style:dynamic-spacing="true"/>
      </style:header-style>
      <style:footer-style>
        <style:header-footer-properties fo:min-height="1.339cm" fo:margin-left="0cm" fo:margin-right="0cm" fo:margin-top="0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la1" table:style-name="Tabla1">
          <table:table-column table:style-name="Tabla1.A"/>
          <table:table-column table:style-name="Tabla1.B"/>
          <table:table-row>
            <table:table-cell table:style-name="Tabla1.A1" office:value-type="string">
              <text:p text:style-name="MP1"><draw:frame draw:style-name="Mfr1" draw:name="Imagen1" text:anchor-type="as-char" svg:width="5.35cm" svg:height="2.281cm" draw:z-index="28"><draw:image xlink:href="Pictures/1000000000000556000002460FB176BD.jpg" xlink:type="simple" xlink:show="embed" xlink:actuate="onLoad" draw:mime-type="image/jpeg"/></draw:frame></text:p>
            </table:table-cell>
            <table:table-cell table:style-name="Tabla1.A1" office:value-type="string">
              <text:p text:style-name="MP2"><text:span text:style-name="MT1">Página </text:span><text:span text:style-name="MT1"><text:page-number text:select-page="current">28</text:page-number></text:span><text:span text:style-name="MT1"><text:s/>de </text:span><text:span text:style-name="MT1"><text:page-count>29</text:page-count></text:span></text:p>
            </table:table-cell>
          </table:table-row>
          <table:table-row>
            <table:table-cell table:style-name="Tabla1.A1" office:value-type="string">
              <text:p text:style-name="MP3">Unidad administrativa de Secretaría</text:p>
              <text:p text:style-name="MP4"/>
              <text:p text:style-name="MP4"/>
              <text:p text:style-name="MP5"/>
            </table:table-cell>
            <table:table-cell table:style-name="Tabla1.A1" office:value-type="string">
              <text:p text:style-name="MP2"/>
            </table:table-cell>
          </table:table-row>
        </table:table>
        <text:p text:style-name="Standard"/>
      </style:header>
      <style:footer>
        <text:p text:style-name="MP6"/>
      </style:foot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1.1$Windows_X86_64 LibreOffice_project/54047653041915e595ad4e45cccea684809c77b5</meta:generator>
    <dc:title/>
    <meta:initial-creator>fbermude</meta:initial-creator>
    <meta:creation-date>2012-04-04T14:26:00</meta:creation-date>
    <dc:date>2026-08-24T11:38:10.811307400</dc:date>
    <meta:print-date>2012-03-01T08:12:00</meta:print-date>
    <meta:editing-cycles>137</meta:editing-cycles>
    <meta:editing-duration>PT7H15M55S</meta:editing-duration>
    <meta:document-statistic meta:table-count="6" meta:image-count="1" meta:object-count="0" meta:page-count="29" meta:paragraph-count="477" meta:word-count="13425" meta:character-count="85228" meta:non-whitespace-character-count="72109"/>
    <meta:user-defined meta:name="Información 1"/>
    <meta:user-defined meta:name="Información 2"/>
    <meta:user-defined meta:name="Información 3"/>
    <meta:user-defined meta:name="Información 4"/>
  </office:meta>
</office:document-meta>
</file>