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a2" style:family="table">
      <style:table-properties style:width="4.431cm" fo:margin-left="0.026cm" table:align="left" style:writing-mode="lr-tb"/>
    </style:style>
    <style:style style:name="Tabla2.A" style:family="table-column">
      <style:table-column-properties style:column-width="1.665cm"/>
    </style:style>
    <style:style style:name="Tabla2.B" style:family="table-column">
      <style:table-column-properties style:column-width="1.229cm"/>
    </style:style>
    <style:style style:name="Tabla2.C" style:family="table-column">
      <style:table-column-properties style:column-width="1.536cm"/>
    </style:style>
    <style:style style:name="Tabla2.A1" style:family="table-cell">
      <style:table-cell-properties style:vertical-align="middle" fo:padding="0.026cm" fo:border="none" fo:wrap-option="wrap"/>
    </style:style>
    <style:style style:name="Tabla3" style:family="table">
      <style:table-properties style:width="11.22cm" fo:margin-left="0.026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1.113cm" fo:margin-left="0.026cm" table:align="left" style:writing-mode="lr-tb"/>
    </style:style>
    <style:style style:name="Tabla4.A" style:family="table-column">
      <style:table-column-properties style:column-width="8.308cm"/>
    </style:style>
    <style:style style:name="Tabla4.B" style:family="table-column">
      <style:table-column-properties style:column-width="2.805cm"/>
    </style:style>
    <style:style style:name="Tabla4.A1" style:family="table-cell">
      <style:table-cell-properties style:vertical-align="middle" fo:padding="0.026cm" fo:border="none" fo:wrap-option="wrap"/>
    </style:style>
    <style:style style:name="Tabla5" style:family="table">
      <style:table-properties style:width="11.218cm" fo:margin-left="0.026cm" table:align="left" style:writing-mode="lr-tb"/>
    </style:style>
    <style:style style:name="Tabla5.A" style:family="table-column">
      <style:table-column-properties style:column-width="8.334cm"/>
    </style:style>
    <style:style style:name="Tabla5.B" style:family="table-column">
      <style:table-column-properties style:column-width="2.884cm"/>
    </style:style>
    <style:style style:name="Tabla5.A1" style:family="table-cell">
      <style:table-cell-properties style:vertical-align="middle" fo:padding="0.026cm" fo:border="none" fo:wrap-option="wrap"/>
    </style:style>
    <style:style style:name="Tabla6" style:family="table">
      <style:table-properties style:width="17.939cm" fo:margin-left="0.026cm" table:align="left" style:writing-mode="lr-tb"/>
    </style:style>
    <style:style style:name="Tabla6.A" style:family="table-column">
      <style:table-column-properties style:column-width="2.037cm"/>
    </style:style>
    <style:style style:name="Tabla6.B" style:family="table-column">
      <style:table-column-properties style:column-width="15.901cm"/>
    </style:style>
    <style:style style:name="Tabla6.A1" style:family="table-cell">
      <style:table-cell-properties style:vertical-align="middle" fo:padding="0.026cm" fo:border="none" fo:wrap-option="wrap"/>
    </style:style>
    <style:style style:name="P1" style:family="paragraph" style:parent-style-name="Normal" style:master-page-name="Standard">
      <style:paragraph-properties fo:margin-left="0cm" fo:margin-right="0cm" fo:margin-top="1.005cm" fo:margin-bottom="0cm" style:contextual-spacing="false" fo:text-align="center" style:justify-single-word="false" fo:orphans="2" fo:widows="2" style:page-number="auto" style:text-autospace="ideograph-alpha" style:writing-mode="lr-tb"/>
      <style:text-properties fo:color="#000000" loext:opacity="100%" style:font-name="Arial" fo:font-size="10pt" fo:language="none" fo:country="none" fo:font-weight="bold" style:font-name-asian="Arial" style:font-size-asian="10pt" style:font-weight-asian="bold" style:font-name-complex="Arial" style:font-size-complex="10pt" style:font-weight-complex="bold"/>
    </style:style>
    <style:style style:name="P2" style:family="paragraph" style:parent-style-name="Normal">
      <style:paragraph-properties fo:margin-left="0cm" fo:margin-right="0cm" fo:margin-top="0.45cm" fo:margin-bottom="0.459cm" style:contextual-spacing="false" fo:orphans="2" fo:widows="2" style:text-autospace="ideograph-alpha" style:writing-mode="lr-tb"/>
      <style:text-properties style:font-name="Arial" fo:font-size="10pt" style:font-size-asian="10pt" style:font-size-complex="10pt"/>
    </style:style>
    <style:style style:name="P3" style:family="paragraph" style:parent-style-name="Normal">
      <style:paragraph-properties fo:margin-left="0cm" fo:margin-right="0cm" fo:margin-top="0.45cm" fo:margin-bottom="0.459cm" style:contextual-spacing="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4" style:family="paragraph" style:parent-style-name="Normal">
      <style:paragraph-properties fo:margin-left="0cm" fo:margin-right="0cm" fo:margin-top="0.423cm" fo:margin-bottom="0cm" style:contextual-spacing="false" fo:text-align="start"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5"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text-align="start" style:justify-single-word="false" fo:orphans="2" fo:widows="2" style:text-autospace="ideograph-alpha" style:writing-mode="lr-tb"/>
      <style:text-properties style:font-name="Arial" fo:font-size="8pt" fo:language="none" fo:country="none" style:font-name-asian="Times New Roman" style:font-size-asian="8pt" style:font-name-complex="Times New Roman" style:font-size-complex="8pt"/>
    </style:style>
    <style:style style:name="P9" style:family="paragraph" style:parent-style-name="Normal">
      <style:paragraph-properties fo:text-align="center" style:justify-single-word="false" fo:orphans="2" fo:widows="2" style:text-autospace="ideograph-alpha" style:writing-mode="lr-tb"/>
      <style:text-properties style:font-name="Arial" fo:font-size="8pt" fo:language="none" fo:country="none" officeooo:rsid="00100276" officeooo:paragraph-rsid="00100276" style:font-name-asian="Times New Roman" style:font-size-asian="8pt" style:font-name-complex="Times New Roman" style:font-size-complex="8pt"/>
    </style:style>
    <style:style style:name="P10" style:family="paragraph" style:parent-style-name="Normal">
      <style:paragraph-properties fo:text-align="center" style:justify-single-word="false" fo:orphans="2" fo:widows="2" style:text-autospace="ideograph-alpha" style:writing-mode="lr-tb"/>
      <style:text-properties style:font-name="Arial" fo:font-size="8pt" fo:language="none" fo:country="none" style:font-name-asian="Times New Roman" style:font-size-asian="8pt" style:font-name-complex="Times New Roman" style:font-size-complex="8pt"/>
    </style:style>
    <style:style style:name="P11" style:family="paragraph" style:parent-style-name="Normal">
      <style:paragraph-properties fo:text-align="start" style:justify-single-word="false" fo:orphans="2" fo:widows="2" style:text-autospace="ideograph-alpha" style:writing-mode="lr-tb"/>
      <style:text-properties style:font-name="Times New Roman" fo:font-size="13pt" fo:language="none" fo:country="none" style:font-name-asian="Times New Roman" style:font-size-asian="13pt" style:font-name-complex="Times New Roman" style:font-size-complex="13pt"/>
    </style:style>
    <style:style style:name="P12"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100276" style:font-name-asian="Arial" style:font-size-asian="10pt" style:font-weight-asian="normal" style:font-name-complex="Arial" style:font-size-complex="10pt" style:font-weight-complex="normal"/>
    </style:style>
    <style:style style:name="P13"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 fo:font-size="10pt" fo:language="none" fo:country="none" officeooo:paragraph-rsid="00100276" style:font-name-asian="Times New Roman" style:font-size-asian="10pt" style:font-name-complex="Times New Roman" style:font-size-complex="10pt"/>
    </style:style>
    <style:style style:name="P14" style:family="paragraph" style:parent-style-name="Normal">
      <style:paragraph-properties fo:text-align="start" style:justify-single-word="false" fo:orphans="2" fo:widows="2" style:text-autospace="ideograph-alpha" style:writing-mode="lr-tb"/>
      <style:text-properties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5" style:family="paragraph" style:parent-style-name="Normal">
      <style:paragraph-properties fo:text-align="start"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16" style:family="paragraph" style:parent-style-name="Normal">
      <style:paragraph-properties fo:text-align="start" style:justify-single-word="false" fo:orphans="2" fo:widows="2" style:text-autospace="ideograph-alpha" style:writing-mode="lr-tb"/>
      <style:text-properties style:font-name="Times New Roman" fo:font-size="12pt" fo:language="none" fo:country="none" officeooo:paragraph-rsid="00115889" style:font-name-asian="Times New Roman" style:font-size-asian="12pt" style:font-name-complex="Times New Roman"/>
    </style:style>
    <style:style style:name="P17" style:family="paragraph" style:parent-style-name="Normal">
      <style:paragraph-properties fo:margin-left="0cm" fo:margin-right="0cm" fo:text-align="start" style:justify-single-word="false" fo:orphans="2" fo:widows="2" style:text-autospace="ideograph-alpha" style:writing-mode="lr-tb"/>
      <style:text-properties officeooo:paragraph-rsid="00115889"/>
    </style:style>
    <style:style style:name="P18" style:family="paragraph" style:parent-style-name="Normal">
      <style:paragraph-properties fo:margin-left="0cm" fo:margin-right="0cm" fo:margin-top="0.45cm" fo:margin-bottom="0.459cm" style:contextual-spacing="false" fo:orphans="2" fo:widows="2" style:text-autospace="ideograph-alpha" style:writing-mode="lr-tb"/>
    </style:style>
    <style:style style:name="P19" style:family="paragraph" style:parent-style-name="Normal">
      <style:paragraph-properties fo:margin-left="0cm" fo:margin-right="0cm" fo:margin-top="0.45cm" fo:margin-bottom="0.45cm" style:contextual-spacing="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20" style:family="paragraph" style:parent-style-name="Normal">
      <style:paragraph-properties fo:margin-left="0cm" fo:margin-right="0cm" fo:text-align="start" style:justify-single-word="false" fo:orphans="2" fo:widows="2" style:text-autospace="ideograph-alpha" style:writing-mode="lr-tb"/>
      <style:text-properties style:font-name="Times New Roman" fo:font-size="12pt" fo:language="none" fo:country="none" style:font-name-asian="Times New Roman" style:font-size-asian="12pt" style:font-name-complex="Times New Roman"/>
    </style:style>
    <style:style style:name="P21" style:family="paragraph" style:parent-style-name="Standard">
      <style:paragraph-properties fo:margin-left="0cm" fo:margin-right="0cm" fo:text-align="justify" style:justify-single-word="false" fo:break-before="auto" fo:break-after="auto"/>
      <style:text-properties style:use-window-font-color="true" loext:opacity="0%" fo:font-size="10pt" style:text-underline-style="solid" style:text-underline-width="auto" style:text-underline-color="font-color" officeooo:paragraph-rsid="00115889" style:font-size-asian="10pt" style:font-size-complex="10pt"/>
    </style:style>
    <style:style style:name="P22" style:family="paragraph" style:parent-style-name="Normal">
      <style:paragraph-properties fo:margin-left="0cm" fo:margin-right="0cm" fo:margin-top="0.397cm" fo:margin-bottom="0.397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style:text-underline-style="none" officeooo:paragraph-rsid="00115889" style:font-name-asian="Arial" style:font-size-asian="10pt" style:font-name-complex="Arial" style:font-size-complex="10pt" style:text-scale="100%"/>
    </style:style>
    <style:style style:name="P23" style:family="paragraph" style:parent-style-name="western">
      <style:paragraph-properties fo:margin-left="0cm" fo:margin-right="0cm" fo:margin-top="0.388cm" fo:margin-bottom="0cm" style:contextual-spacing="false" fo:line-height="100%" fo:orphans="2" fo:widows="2" fo:text-indent="-0.03cm" style:auto-text-indent="false" fo:break-before="auto" fo:break-after="auto" fo:padding="0cm" fo:border="none" text:number-lines="true" text:line-number="1" style:text-autospace="ideograph-alpha" style:snap-to-layout-grid="true" style:writing-mode="lr-tb"/>
      <style:text-properties style:use-window-font-color="true" loext:opacity="0%" fo:font-size="10pt" officeooo:paragraph-rsid="00115889" style:font-size-asian="10pt" style:font-size-complex="10pt"/>
    </style:style>
    <style:style style:name="P24" style:family="paragraph" style:parent-style-name="western">
      <style:paragraph-properties fo:margin-left="0cm" fo:margin-right="0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officeooo:paragraph-rsid="00115889"/>
    </style:style>
    <style:style style:name="P25"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fo:font-size="10pt" officeooo:paragraph-rsid="00115889" style:font-size-asian="10pt" style:font-size-complex="10pt"/>
    </style:style>
    <style:style style:name="P26"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27"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officeooo:paragraph-rsid="00115889"/>
    </style:style>
    <style:style style:name="P28"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115889" fo:background-color="#ffffff" style:font-name-asian="Arial" style:font-size-asian="10pt" style:font-style-asian="italic" style:font-name-complex="Arial" style:font-size-complex="10pt" style:font-style-complex="italic" style:text-scale="100%"/>
    </style:style>
    <style:style style:name="P29" style:family="paragraph" style:parent-style-name="western">
      <style:paragraph-properties fo:margin-left="0cm" fo:margin-right="0cm" fo:margin-top="0.388cm" fo:margin-bottom="0cm" style:contextual-spacing="false" fo:line-height="100%" fo:text-align="justify" style:justify-single-word="false" fo:orphans="2" fo:widows="2"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0" style:family="paragraph" style:parent-style-name="western">
      <style:paragraph-properties fo:margin-left="0cm" fo:margin-right="0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fo:font-weight="bold" officeooo:paragraph-rsid="00115889" style:font-name-asian="Arial" style:font-size-asian="10pt" style:font-style-asian="italic" style:font-weight-asian="bold" style:font-name-complex="Arial" style:font-size-complex="10pt" style:font-style-complex="italic" style:font-weight-complex="bold" style:text-scale="100%"/>
    </style:style>
    <style:style style:name="P31"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fo:font-weight="bold" officeooo:paragraph-rsid="00115889" style:font-name-asian="Arial" style:font-size-asian="10pt" style:font-style-asian="italic" style:font-weight-asian="bold" style:font-name-complex="Arial" style:font-size-complex="10pt" style:font-style-complex="italic" style:font-weight-complex="bold" style:text-scale="100%"/>
    </style:style>
    <style:style style:name="P32"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solid" style:text-underline-width="auto" style:text-underline-color="font-color" officeooo:paragraph-rsid="00115889" style:font-name-asian="Arial" style:font-size-asian="10pt" style:font-style-asian="italic" style:font-name-complex="Arial" style:font-size-complex="10pt" style:font-style-complex="italic" style:text-scale="100%"/>
    </style:style>
    <style:style style:name="P33" style:family="paragraph" style:parent-style-name="western" style:list-style-name="LS9">
      <style:paragraph-properties fo:margin-left="0cm" fo:margin-right="0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4" style:family="paragraph" style:parent-style-name="western" style:list-style-name="LS10">
      <style:paragraph-properties fo:margin-left="0cm" fo:margin-right="0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5" style:family="paragraph" style:parent-style-name="western">
      <style:paragraph-properties fo:margin-left="0cm" fo:margin-right="0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fo:font-size="10pt" officeooo:paragraph-rsid="00115889" style:font-size-asian="10pt" style:font-size-complex="10pt"/>
    </style:style>
    <style:style style:name="P36" style:family="paragraph" style:parent-style-name="western" style:list-style-name="LS11">
      <style:paragraph-properties fo:margin-left="0cm" fo:margin-right="0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7" style:family="paragraph" style:parent-style-name="western" style:list-style-name="LS12">
      <style:paragraph-properties fo:margin-left="0cm" fo:margin-right="0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8" style:family="paragraph" style:parent-style-name="western" style:list-style-name="LS12">
      <style:paragraph-properties fo:margin-left="0cm" fo:margin-right="0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officeooo:paragraph-rsid="00115889" style:font-name-asian="Arial" style:font-size-asian="10pt" style:font-style-asian="italic" style:font-name-complex="Arial" style:font-size-complex="10pt" style:font-style-complex="italic" style:text-scale="100%"/>
    </style:style>
    <style:style style:name="P39"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fo:font-weight="bold" officeooo:paragraph-rsid="00115889" style:font-name-asian="Arial" style:font-size-asian="10pt" style:font-style-asian="italic" style:font-weight-asian="bold" style:font-name-complex="Arial" style:font-size-complex="10pt" style:font-style-complex="italic" style:font-weight-complex="bold" style:text-scale="100%"/>
    </style:style>
    <style:style style:name="P40" style:family="paragraph" style:parent-style-name="western">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115889" style:font-name-asian="Arial" style:font-size-asian="10pt" style:font-name-complex="Arial" style:font-size-complex="10pt" style:text-scale="100%"/>
    </style:style>
    <style:style style:name="P41" style:family="paragraph" style:parent-style-name="western">
      <style:paragraph-properties fo:margin-left="0cm" fo:margin-right="0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fo:font-weight="bold" officeooo:paragraph-rsid="00115889" style:font-name-asian="Arial" style:font-size-asian="10pt" style:font-weight-asian="bold" style:font-name-complex="Arial" style:font-size-complex="10pt" style:font-weight-complex="bold" style:text-scale="100%"/>
    </style:style>
    <style:style style:name="P42" style:family="paragraph" style:parent-style-name="western">
      <style:paragraph-properties fo:margin-left="0cm" fo:margin-right="0cm" fo:margin-top="0.388cm" fo:margin-bottom="0cm" style:contextual-spacing="false" fo:line-height="100%" fo:text-align="justify" style:justify-single-word="false" fo:orphans="2" fo:widows="2" fo:padding="0cm" fo:border="none" text:number-lines="true" text:line-number="1" style:text-autospace="ideograph-alpha" style:snap-to-layout-grid="true" style:writing-mode="lr-tb"/>
      <style:text-properties style:use-window-font-color="true" loext:opacity="0%" style:text-line-through-style="none" style:text-line-through-type="none" style:font-name="Arial" fo:font-size="10pt" fo:letter-spacing="normal" fo:language="none" fo:country="none" style:text-underline-style="none" officeooo:paragraph-rsid="00115889" style:font-name-asian="Arial" style:font-size-asian="10pt" style:font-name-complex="Arial" style:font-size-complex="10pt" style:text-scale="100%"/>
    </style:style>
    <style:style style:name="P43" style:family="paragraph" style:parent-style-name="Normal">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15889" style:font-name-asian="Arial" style:font-size-asian="10pt" style:font-style-asian="normal" style:font-name-complex="Arial" style:font-size-complex="10pt" style:font-style-complex="normal" style:text-scale="100%"/>
    </style:style>
    <style:style style:name="P44" style:family="paragraph" style:parent-style-name="Normal">
      <style:paragraph-properties fo:margin-left="0cm" fo:margin-right="0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fo:color="#777777" loext:opacity="100%" style:text-line-through-style="none" style:text-line-through-type="none" style:text-position="0% 100%" style:font-name="Arial" fo:font-size="11pt" fo:letter-spacing="normal" fo:language="none" fo:country="none" fo:font-style="normal" style:text-underline-style="none" officeooo:paragraph-rsid="00115889" style:font-name-asian="Arial" style:font-size-asian="11pt" style:font-style-asian="normal" style:font-name-complex="Arial" style:font-size-complex="11pt" style:font-style-complex="normal" style:text-scale="100%"/>
    </style:style>
    <style:style style:name="P45" style:family="paragraph" style:parent-style-name="Normal">
      <style:paragraph-properties fo:margin-left="0cm" fo:margin-right="0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15889" style:font-name-asian="Arial" style:font-size-asian="10pt" style:font-style-asian="normal" style:font-name-complex="Arial" style:font-size-complex="10pt" style:font-style-complex="normal" style:text-scale="100%"/>
    </style:style>
    <style:style style:name="P46" style:family="paragraph" style:parent-style-name="Normal">
      <style:paragraph-properties fo:text-align="start" style:justify-single-word="false" fo:orphans="2" fo:widows="2" style:text-autospace="ideograph-alpha" style:writing-mode="lr-tb"/>
      <style:text-properties style:font-name="Times New Roman" fo:font-size="12pt" fo:language="none" fo:country="none" style:font-name-asian="Times New Roman" style:font-size-asian="12pt" style:font-name-complex="Times New Roman"/>
    </style:style>
    <style:style style:name="P47" style:family="paragraph" style:parent-style-name="Normal">
      <style:paragraph-properties fo:margin-left="0cm" fo:margin-right="0cm" fo:text-align="start" style:justify-single-word="false" fo:orphans="2" fo:widows="2" style:text-autospace="ideograph-alpha" style:writing-mode="lr-tb"/>
    </style:style>
    <style:style style:name="P48" style:family="paragraph" style:parent-style-name="Normal">
      <style:paragraph-properties fo:margin-left="0cm" fo:margin-right="0cm" fo:margin-top="0.45cm" fo:margin-bottom="0cm" style:contextual-spacing="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49" style:family="paragraph" style:parent-style-name="Normal">
      <style:paragraph-properties fo:margin-left="0cm" fo:margin-right="0cm" fo:margin-top="0.45cm" fo:margin-bottom="0.45cm" style:contextual-spacing="false" fo:orphans="2" fo:widows="2" style:text-autospace="ideograph-alpha" style:writing-mode="lr-tb"/>
      <style:text-properties style:font-name="Times New Roman" fo:font-size="13pt" style:font-name-asian="Times New Roman" style:font-size-asian="13pt" style:font-name-complex="Times New Roman" style:font-size-complex="13pt"/>
    </style:style>
    <style:style style:name="P50" style:family="paragraph" style:parent-style-name="Normal">
      <style:paragraph-properties fo:margin-left="0cm" fo:margin-right="0cm" fo:text-align="start"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51" style:family="paragraph" style:parent-style-name="Normal">
      <style:paragraph-properties fo:margin-left="0cm" fo:margin-right="0cm" fo:text-align="start" style:justify-single-word="false" fo:orphans="2" fo:widows="2" style:text-autospace="ideograph-alpha" style:writing-mode="lr-tb"/>
      <style:text-properties style:font-name="Arial" fo:font-size="10pt" style:font-size-asian="10pt" style:font-size-complex="10pt"/>
    </style:style>
    <style:style style:name="P52" style:family="paragraph" style:parent-style-name="Normal">
      <style:paragraph-properties fo:margin-left="0cm" fo:margin-right="0cm" fo:margin-top="0.45cm" fo:margin-bottom="0cm" style:contextual-spacing="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53" style:family="paragraph" style:parent-style-name="Normal">
      <style:paragraph-properties fo:margin-left="0cm" fo:margin-right="0cm" fo:margin-top="0.45cm" fo:margin-bottom="0.459cm" style:contextual-spacing="false" fo:orphans="2" fo:widows="2" style:text-autospace="ideograph-alpha" style:writing-mode="lr-tb"/>
      <style:text-properties style:font-name="Times New Roman" fo:font-size="13pt" style:font-name-asian="Times New Roman" style:font-size-asian="13pt" style:font-name-complex="Times New Roman" style:font-size-complex="13pt"/>
    </style:style>
    <style:style style:name="P54" style:family="paragraph" style:parent-style-name="Normal">
      <style:paragraph-properties fo:margin-left="0cm" fo:margin-right="0cm" fo:margin-top="0.45cm" fo:margin-bottom="0.459cm" style:contextual-spacing="false" fo:orphans="2" fo:widows="2" style:text-autospace="ideograph-alpha" style:writing-mode="lr-tb"/>
      <style:text-properties fo:color="#000000" loext:opacity="100%" style:font-name="Arial" fo:font-size="10pt"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P55" style:family="paragraph" style:parent-style-name="Normal">
      <style:paragraph-properties fo:margin-left="0cm" fo:margin-right="0cm" fo:margin-top="0.459cm" fo:margin-bottom="1.005cm" style:contextual-spacing="false" fo:orphans="2" fo:widows="2" style:text-autospace="ideograph-alpha" style:writing-mode="lr-tb"/>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P56" style:family="paragraph" style:parent-style-name="Standard">
      <style:text-properties style:font-name="Arial" fo:font-size="10pt" officeooo:paragraph-rsid="0012dea7" style:font-size-asian="10pt" style:font-size-complex="10pt"/>
    </style:style>
    <style:style style:name="P57" style:family="paragraph" style:parent-style-name="Standard">
      <style:text-properties style:font-name="Arial" fo:font-size="10pt" fo:font-style="normal" fo:font-weight="bold" officeooo:rsid="001f1869" officeooo:paragraph-rsid="0012dea7" style:font-size-asian="10pt" style:font-style-asian="normal" style:font-weight-asian="bold" style:font-size-complex="10pt" style:font-style-complex="normal" style:font-weight-complex="bold"/>
    </style:style>
    <style:style style:name="P58" style:family="paragraph" style:parent-style-name="Standard">
      <style:paragraph-properties fo:text-align="justify" style:justify-single-word="false"/>
      <style:text-properties style:font-name="Arial" fo:font-size="10pt" fo:font-style="normal" officeooo:paragraph-rsid="0012dea7" style:font-size-asian="10pt" style:font-style-asian="normal" style:font-size-complex="10pt" style:font-style-complex="normal"/>
    </style:style>
    <style:style style:name="P59" style:family="paragraph" style:parent-style-name="Standard">
      <style:paragraph-properties fo:text-align="justify" style:justify-single-word="false"/>
      <style:text-properties fo:color="#000000" loext:opacity="100%" style:text-line-through-style="none" style:text-line-through-type="none" style:text-position="0% 100%" style:font-name="Arial1" fo:font-size="10pt" fo:letter-spacing="normal" fo:language="none" fo:country="none" fo:font-style="normal" style:text-underline-style="none" fo:font-weight="bold" officeooo:paragraph-rsid="0012dea7" style:font-name-asian="Arial" style:font-size-asian="10pt" style:font-style-asian="normal" style:font-weight-asian="bold" style:font-name-complex="Arial" style:font-size-complex="10pt" style:font-style-complex="normal" style:font-weight-complex="bold" style:text-scale="100%"/>
    </style:style>
    <style:style style:name="T1" style:family="text">
      <style:text-properties fo:color="#000000" loext:opacity="100%" fo:font-weight="normal" style:font-name-asian="Arial" style:font-weight-asian="normal" style:font-name-complex="Arial" style:font-weight-complex="normal"/>
    </style:style>
    <style:style style:name="T2" style:family="text">
      <style:text-properties fo:color="#000000" loext:opacity="100%" fo:font-weight="bold" style:font-name-asian="Arial" style:font-weight-asian="bold" style:font-name-complex="Arial" style:font-weight-complex="bold"/>
    </style:style>
    <style:style style:name="T3" style:family="text">
      <style:text-properties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T4" style:family="text">
      <style:text-properties style:font-name="Arial" fo:font-size="10pt" fo:language="none" fo:country="none" style:text-underline-style="solid" style:text-underline-width="auto" style:text-underline-color="font-color" style:font-name-asian="Times New Roman" style:font-size-asian="10pt" style:font-name-complex="Times New Roman" style:font-size-complex="10pt"/>
    </style:style>
    <style:style style:name="T5" style:family="text">
      <style:text-properties fo:color="#000000" loext:opacity="100%" style:font-name="Arial" fo:font-size="10pt" fo:language="none" fo:country="none"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6" style:family="text">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T7" style:family="text">
      <style:text-properties style:text-line-through-style="none" style:text-line-through-type="none" style:text-position="0% 100%" style:font-name="Arial" fo:letter-spacing="normal" fo:language="none" fo:country="none" fo:font-style="normal" fo:font-weight="bold" style:font-name-asian="Arial" style:font-style-asian="normal" style:font-weight-asian="bold" style:font-name-complex="Arial" style:font-style-complex="normal" style:font-weight-complex="bold" style:text-scale="100%"/>
    </style:style>
    <style:style style:name="T8" style:family="text">
      <style:text-properties style:text-line-through-style="none" style:text-line-through-type="none" style:text-position="0% 100%" style:font-name="Arial" fo:letter-spacing="normal" fo:language="none" fo:country="none" fo:font-style="normal" style:font-name-asian="Arial" style:font-style-asian="normal" style:font-name-complex="Arial" style:font-style-complex="normal" style:text-scale="100%"/>
    </style:style>
    <style:style style:name="T9" style:family="text">
      <style:text-properties style:text-line-through-style="none" style:text-line-through-type="none" style:text-position="0% 100%" style:font-name="Arial" fo:letter-spacing="normal" fo:language="none" fo:country="none" style:text-underline-style="none" fo:font-weight="bold" fo:background-color="#ffffff" loext:char-shading-value="0" style:font-name-asian="Arial" style:font-weight-asian="bold" style:font-name-complex="Arial" style:font-weight-complex="bold" style:text-scale="100%"/>
    </style:style>
    <style:style style:name="T10" style:family="text">
      <style:text-properties style:text-line-through-style="none" style:text-line-through-type="none" style:text-position="0% 100%" style:font-name="Arial" fo:letter-spacing="normal" fo:language="none" fo:country="none" style:text-underline-style="none" fo:background-color="#ffffff" loext:char-shading-value="0" style:font-name-asian="Arial" style:font-name-complex="Arial" style:text-scale="100%"/>
    </style:style>
    <style:style style:name="T11" style:family="text">
      <style:text-properties style:text-line-through-style="none" style:text-line-through-type="none" style:text-position="0% 100%" style:font-name="Arial" fo:letter-spacing="normal" fo:language="none" fo:country="none" style:text-underline-style="none" style:font-name-asian="Arial" style:font-name-complex="Arial" style:text-scale="100%"/>
    </style:style>
    <style:style style:name="T12" style:family="text">
      <style:text-properties style:text-line-through-style="none" style:text-line-through-type="none" style:text-position="0% 100%" style:font-name="Arial" fo:letter-spacing="normal" fo:language="none" fo:country="none" style:text-underline-style="none" fo:font-weight="bold" style:font-name-asian="Arial" style:font-weight-asian="bold" style:font-name-complex="Arial" style:font-weight-complex="bold" style:text-scale="100%"/>
    </style:style>
    <style:style style:name="T13" style:family="text">
      <style:text-properties style:use-window-font-color="true" loext:opacity="0%" style:text-line-through-style="none" style:text-line-through-type="none" style:text-position="0% 100%" style:font-name="Arial" fo:font-size="10pt" fo:letter-spacing="normal" fo:language="none" fo:country="none" style:text-underline-style="none" fo:font-weight="bold" fo:background-color="#ffffff" loext:char-shading-value="0" style:font-name-asian="Arial" style:font-size-asian="10pt" style:font-weight-asian="bold" style:font-name-complex="Arial" style:font-size-complex="10pt" style:font-weight-complex="bold" style:text-scale="100%"/>
    </style:style>
    <style:style style:name="T14" style:family="text">
      <style:text-properties style:use-window-font-color="true" loext:opacity="0%" style:text-line-through-style="none" style:text-line-through-type="none" style:text-position="0% 100%" style:font-name="Arial" fo:font-size="10pt" fo:letter-spacing="normal" fo:language="none" fo:country="none" style:text-underline-style="none" fo:background-color="#ffffff" loext:char-shading-value="0" style:font-name-asian="Arial" style:font-size-asian="10pt" style:font-name-complex="Arial" style:font-size-complex="10pt" style:text-scale="100%"/>
    </style:style>
    <style:style style:name="T15" style:family="text">
      <style:text-properties style:use-window-font-color="true" loext:opacity="0%" style:text-line-through-style="none" style:text-line-through-type="none" style:text-position="0% 100%" style:font-name="Arial" fo:font-size="10pt" fo:letter-spacing="normal" fo:language="none" fo:country="none" style:text-underline-style="none" style:font-name-asian="Arial" style:font-size-asian="10pt" style:font-name-complex="Arial" style:font-size-complex="10pt" style:text-scale="100%"/>
    </style:style>
    <style:style style:name="T16"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none" style:font-name-asian="Arial" style:font-size-asian="10pt" style:font-style-asian="italic" style:font-name-complex="Arial" style:font-size-complex="10pt" style:font-style-complex="italic" style:text-scale="100%"/>
    </style:style>
    <style:style style:name="T17" style:family="text">
      <style:text-properties style:use-window-font-color="true" loext:opacity="0%" style:text-line-through-style="none" style:text-line-through-type="none" style:text-position="0% 100%" style:font-name="Arial" fo:font-size="10pt" fo:letter-spacing="normal" fo:language="none" fo:country="none" style:text-underline-style="solid" style:text-underline-width="auto" style:text-underline-color="font-color" style:font-name-asian="Arial" style:font-size-asian="10pt" style:font-name-complex="Arial" style:font-size-complex="10pt" style:text-scale="100%"/>
    </style:style>
    <style:style style:name="T18" style:family="text">
      <style:text-properties style:text-line-through-style="none" style:text-line-through-type="none" style:text-position="0% 100%" style:font-name="Arial" fo:letter-spacing="normal" fo:language="none" fo:country="none" fo:font-style="italic" style:text-underline-style="none" fo:font-weight="bold" style:font-name-asian="Arial" style:font-style-asian="italic" style:font-weight-asian="bold" style:font-name-complex="Arial" style:font-style-complex="italic" style:font-weight-complex="bold" style:text-scale="100%"/>
    </style:style>
    <style:style style:name="T19" style:family="text">
      <style:text-properties style:text-line-through-style="none" style:text-line-through-type="none" style:text-position="0% 100%" style:font-name="Arial" fo:letter-spacing="normal" fo:language="none" fo:country="none" fo:font-style="italic" style:text-underline-style="none" style:font-name-asian="Arial" style:font-style-asian="italic" style:font-name-complex="Arial" style:font-style-complex="italic" style:text-scale="100%"/>
    </style:style>
    <style:style style:name="T20" style:family="text">
      <style:text-properties style:text-line-through-style="none" style:text-line-through-type="none" style:text-position="0% 100%" style:font-name="Arial" fo:letter-spacing="normal" fo:language="none" fo:country="none" fo:font-style="italic" style:text-underline-style="solid" style:text-underline-width="auto" style:text-underline-color="font-color" style:font-name-asian="Arial" style:font-style-asian="italic" style:font-name-complex="Arial" style:font-style-complex="italic" style:text-scale="100%"/>
    </style:style>
    <style:style style:name="T21" style:family="text">
      <style:text-properties style:text-line-through-style="none" style:text-line-through-type="none" style:text-position="0% 100%" style:font-name="Arial" fo:letter-spacing="normal" fo:font-style="italic" style:text-underline-style="none" fo:font-weight="bold" style:font-name-asian="Arial" style:font-style-asian="italic" style:font-weight-asian="bold" style:font-name-complex="Arial" style:font-style-complex="italic" style:font-weight-complex="bold" style:text-scale="100%"/>
    </style:style>
    <style:style style:name="T22" style:family="text">
      <style:text-properties style:text-line-through-style="none" style:text-line-through-type="none" style:text-position="0% 100%" style:font-name="Arial" fo:letter-spacing="normal" fo:font-style="italic" style:text-underline-style="none" style:font-name-asian="Arial" style:font-style-asian="italic" style:font-name-complex="Arial" style:font-style-complex="italic" style:text-scale="100%"/>
    </style:style>
    <style:style style:name="T23" style:family="text">
      <style:text-properties style:text-line-through-style="none" style:text-line-through-type="none" style:text-position="0% 100%" style:font-name="Arial" fo:letter-spacing="normal" fo:language="none" fo:country="none" fo:font-style="italic" style:text-underline-style="solid" style:text-underline-width="auto" style:text-underline-color="font-color" fo:font-weight="bold" style:font-name-asian="Arial" style:font-style-asian="italic" style:font-weight-asian="bold" style:font-name-complex="Arial" style:font-style-complex="italic" style:font-weight-complex="bold" style:text-scale="100%"/>
    </style:style>
    <style:style style:name="T24" style:family="text">
      <style:text-properties style:text-line-through-style="none" style:text-line-through-type="none" style:text-position="0% 100%" style:font-name="Arial" fo:letter-spacing="normal" fo:language="none" fo:country="none" fo:font-style="italic" style:text-underline-style="none" fo:font-weight="bold" fo:background-color="#ffffff" loext:char-shading-value="0" style:font-name-asian="Arial" style:font-style-asian="italic" style:font-weight-asian="bold" style:font-name-complex="Arial" style:font-style-complex="italic" style:font-weight-complex="bold" style:text-scale="100%"/>
    </style:style>
    <style:style style:name="T25" style:family="text">
      <style:text-properties style:text-line-through-style="none" style:text-line-through-type="none" style:text-position="0% 100%" style:font-name="Arial" fo:letter-spacing="normal" fo:language="none" fo:country="none" fo:font-style="italic" style:text-underline-style="none" fo:background-color="#ffffff" loext:char-shading-value="0" style:font-name-asian="Arial" style:font-style-asian="italic" style:font-name-complex="Arial" style:font-style-complex="italic" style:text-scale="100%"/>
    </style:style>
    <style:style style:name="T26"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none" fo:font-weight="bold" fo:background-color="#ffffff" loext:char-shading-value="0" style:font-name-asian="Arial" style:font-size-asian="10pt" style:font-style-asian="italic" style:font-weight-asian="bold" style:font-name-complex="Arial" style:font-size-complex="10pt" style:font-style-complex="italic" style:font-weight-complex="bold" style:text-scale="100%"/>
    </style:style>
    <style:style style:name="T27"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none" fo:background-color="#ffffff" loext:char-shading-value="0" style:font-name-asian="Arial" style:font-size-asian="10pt" style:font-style-asian="italic" style:font-name-complex="Arial" style:font-size-complex="10pt" style:font-style-complex="italic" style:text-scale="100%"/>
    </style:style>
    <style:style style:name="T28"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solid" style:text-underline-width="auto" style:text-underline-color="font-color" fo:background-color="#ffffff" loext:char-shading-value="0" style:font-name-asian="Arial" style:font-size-asian="10pt" style:font-style-asian="italic" style:font-name-complex="Arial" style:font-size-complex="10pt" style:font-style-complex="italic" style:text-scale="100%"/>
    </style:style>
    <style:style style:name="T29"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solid" style:text-underline-width="auto" style:text-underline-color="font-color" style:font-name-asian="Arial" style:font-size-asian="10pt" style:font-style-asian="italic" style:font-name-complex="Arial" style:font-size-complex="10pt" style:font-style-complex="italic" style:text-scale="100%"/>
    </style:style>
    <style:style style:name="T30" style:family="text">
      <style:text-properties style:use-window-font-color="true" loext:opacity="0%" style:text-line-through-style="none" style:text-line-through-type="none" style:text-position="0% 100%" style:font-name="Arial" fo:font-size="10pt" fo:letter-spacing="normal" fo:font-style="italic" style:text-underline-style="none" fo:font-weight="bold" style:font-name-asian="Arial" style:font-size-asian="10pt" style:font-style-asian="italic" style:font-weight-asian="bold" style:font-name-complex="Arial" style:font-size-complex="10pt" style:font-style-complex="italic" style:font-weight-complex="bold" style:text-scale="100%"/>
    </style:style>
    <style:style style:name="T31" style:family="text">
      <style:text-properties style:use-window-font-color="true" loext:opacity="0%" style:text-line-through-style="none" style:text-line-through-type="none" style:text-position="0% 100%" style:font-name="Arial" fo:font-size="10pt" fo:letter-spacing="normal" fo:font-style="italic" style:text-underline-style="none" style:font-name-asian="Arial" style:font-size-asian="10pt" style:font-style-asian="italic" style:font-name-complex="Arial" style:font-size-complex="10pt" style:font-style-complex="italic" style:text-scale="100%"/>
    </style:style>
    <style:style style:name="T32" style:family="text">
      <style:text-properties style:text-line-through-style="none" style:text-line-through-type="none" style:text-position="0% 100%" style:font-name="Arial" fo:letter-spacing="normal" fo:font-style="italic" style:text-underline-style="none" fo:background-color="#ffffff" loext:char-shading-value="0" style:font-name-asian="Arial" style:font-style-asian="italic" style:font-name-complex="Arial" style:font-style-complex="italic" style:text-scale="100%"/>
    </style:style>
    <style:style style:name="T33" style:family="text">
      <style:text-properties style:text-line-through-style="none" style:text-line-through-type="none" style:text-position="0% 100%" style:font-name="Arial" fo:letter-spacing="normal" fo:font-style="italic" style:text-underline-style="none" fo:font-weight="bold" fo:background-color="#ffffff" loext:char-shading-value="0" style:font-name-asian="Arial" style:font-style-asian="italic" style:font-weight-asian="bold" style:font-name-complex="Arial" style:font-style-complex="italic" style:font-weight-complex="bold" style:text-scale="100%"/>
    </style:style>
    <style:style style:name="T34" style:family="text">
      <style:text-properties style:text-line-through-style="none" style:text-line-through-type="none" style:text-position="0% 100%" style:font-name="Arial" fo:letter-spacing="normal" fo:language="none" fo:country="none" fo:font-style="italic" style:text-underline-style="solid" style:text-underline-width="auto" style:text-underline-color="font-color" fo:background-color="#ffffff" loext:char-shading-value="0" style:font-name-asian="Arial" style:font-style-asian="italic" style:font-name-complex="Arial" style:font-style-complex="italic" style:text-scale="100%"/>
    </style:style>
    <style:style style:name="T35" style:family="text">
      <style:text-properties style:text-line-through-style="none" style:text-line-through-type="none" style:text-position="0% 100%" style:font-name="Arial" fo:letter-spacing="normal" fo:font-style="italic" style:text-underline-style="solid" style:text-underline-width="auto" style:text-underline-color="font-color" style:font-name-asian="Arial" style:font-style-asian="italic" style:font-name-complex="Arial" style:font-style-complex="italic" style:text-scale="100%"/>
    </style:style>
    <style:style style:name="T36"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none" fo:font-weight="bold" style:font-name-asian="Arial" style:font-size-asian="10pt" style:font-style-asian="italic" style:font-weight-asian="bold" style:font-name-complex="Arial" style:font-size-complex="10pt" style:font-style-complex="italic" style:font-weight-complex="bold" style:text-scale="100%"/>
    </style:style>
    <style:style style:name="T37" style:family="text">
      <style:text-properties style:use-window-font-color="true" loext:opacity="0%" style:text-line-through-style="none" style:text-line-through-type="none" style:text-position="0% 100%" style:font-name="Arial" fo:font-size="10pt" fo:letter-spacing="normal" fo:language="none" fo:country="none" style:text-underline-style="none" fo:font-weight="bold" style:font-name-asian="Arial" style:font-size-asian="10pt" style:font-weight-asian="bold" style:font-name-complex="Arial" style:font-size-complex="10pt" style:font-weight-complex="bold" style:text-scale="100%"/>
    </style:style>
    <style:style style:name="T38" style:family="text">
      <style:text-properties style:text-line-through-style="none" style:text-line-through-type="none" style:text-position="0% 100%" style:font-name="Arial" fo:letter-spacing="normal" fo:language="none" fo:country="none" style:text-underline-style="solid" style:text-underline-width="auto" style:text-underline-color="font-color" style:font-name-asian="Arial" style:font-name-complex="Arial" style:text-scale="100%"/>
    </style:style>
    <style:style style:name="T39" style:family="text">
      <style:text-properties style:use-window-font-color="true" loext:opacity="0%" fo:font-size="10pt" style:text-underline-style="solid" style:text-underline-width="auto" style:text-underline-color="font-color" style:font-size-asian="10pt" style:font-size-complex="10pt"/>
    </style:style>
    <style:style style:name="T40" style:family="text">
      <style:text-properties style:font-name="Times New Roman" fo:font-size="12pt" fo:language="none" fo:country="none" style:font-name-asian="Times New Roman" style:font-size-asian="12pt" style:font-name-complex="Times New Roman"/>
    </style:style>
    <style:style style:name="T41" style:family="text">
      <style:text-properties fo:color="#000000" loext:opacity="100%" style:font-name="Arial" fo:font-size="10pt"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42" style:family="text">
      <style:text-properties fo:language="none" fo:country="none" style:font-name-asian="Times New Roman" style:font-name-complex="Times New Roman"/>
    </style:style>
    <style:style style:name="T43"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44" style:family="text">
      <style:text-properties fo:language="none" fo:country="none" style:text-underline-style="solid" style:text-underline-width="auto" style:text-underline-color="font-color" style:font-name-asian="Times New Roman" style:font-name-complex="Times New Roman"/>
    </style:style>
    <style:style style:name="T45" style:family="text">
      <style:text-properties fo:font-style="normal" style:font-style-asian="normal" style:font-style-complex="normal"/>
    </style:style>
    <style:style style:name="T46" style:family="text">
      <style:text-properties fo:color="#000000" loext:opacity="100%" fo:font-style="normal" fo:font-weight="bold" style:font-style-asian="normal" style:font-style-complex="normal"/>
    </style:style>
    <style:style style:name="T47" style:family="text">
      <style:text-properties fo:font-style="normal" fo:font-weight="bold" officeooo:rsid="0012dea7" style:font-style-asian="normal" style:font-weight-asian="bold" style:font-style-complex="normal" style:font-weight-complex="bold"/>
    </style:style>
    <style:style style:name="T48" style:family="text">
      <style:text-properties fo:font-style="normal" fo:font-weight="bold" style:font-style-asian="normal" style:font-weight-asian="bold" style:font-style-complex="normal" style:font-weight-complex="bold"/>
    </style:style>
    <style:style style:name="T49" style:family="text">
      <style:text-properties fo:font-style="normal" fo:font-weight="bold" officeooo:rsid="00173207" style:font-style-asian="normal" style:font-weight-asian="bold" style:font-style-complex="normal" style:font-weight-complex="bold"/>
    </style:style>
    <style:style style:name="T50" style:family="text">
      <style:text-properties fo:font-style="normal" fo:font-weight="bold" officeooo:rsid="001dfcfb" style:font-style-asian="normal" style:font-weight-asian="bold" style:font-style-complex="normal" style:font-weight-complex="bold"/>
    </style:style>
    <style:style style:name="T51" style:family="text">
      <style:text-properties fo:font-style="normal" fo:font-weight="bold" officeooo:rsid="00073aa0" style:font-style-asian="normal" style:font-weight-asian="bold" style:font-style-complex="normal" style:font-weight-complex="bold"/>
    </style:style>
    <style:style style:name="T52" style:family="text">
      <style:text-properties fo:font-style="normal" fo:font-weight="bold" officeooo:rsid="001f1869" style:font-style-asian="normal" style:font-weight-asian="bold" style:font-style-complex="normal" style:font-weight-complex="bold"/>
    </style:style>
    <style:style style:name="T53" style:family="text">
      <style:text-properties fo:color="#000000" loext:opacity="100%" style:font-name="Arial1" fo:font-weight="normal" style:font-weight-asian="normal" style:font-name-complex="Arial Narrow" style:font-weight-complex="normal"/>
    </style:style>
    <style:style style:name="T54" style:family="text">
      <style:text-properties fo:font-weight="normal" style:font-weight-asian="normal" style:font-weight-complex="normal"/>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DE LA COMISIÓN INFORMATIVA DE URBANISMO, PROMOCIÓN TURÍSTICA Y SEGURIDAD, CELEBRADA EL DÍA 18 DE JUNIO DE 2026</text:p>
      <text:p text:style-name="P2"><text:span text:style-name="T1">En el Salón de Plenos de las Casas Consistoriales de Mogán, siendo las ocho horas, treinta y ocho minutos, del día </text:span><text:span text:style-name="T2">18</text:span><text:span text:style-name="T1"> </text:span><text:span text:style-name="T2">de junio de 2026, </text:span><text:span text:style-name="T1">se reúne la </text:span><text:span text:style-name="T2">Comisión Informativa de Urbanismo, Promoción Turística y Seguridad, </text:span><text:span text:style-name="T1">bajo la Presidencia del cuarto Teniente de Alcalde, don Luis Miguel Becerra André, con asistencia de los señores Concejales que al margen se expresan, al objeto de celebrar </text:span><text:span text:style-name="T2">sesión ordinaria </text:span><text:span text:style-name="T1">para la que habían sido convocados previa y reglamentariamente. </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
      <text:p text:style-name="P8"/>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8">JUAN MENCEY NAVARRO ROMERO</text:p>
          </table:table-cell>
          <table:table-cell table:style-name="Tabla3.A1" office:value-type="string">
            <text:p text:style-name="P9">No</text:p>
          </table:table-cell>
          <table:table-cell table:style-name="Tabla3.A1" office:value-type="string">
            <text:p text:style-name="P10">JPM</text:p>
          </table:table-cell>
        </table:table-row>
        <table:table-row>
          <table:table-cell table:style-name="Tabla3.A1" office:value-type="string">
            <text:p text:style-name="P8">RAICO GUERRA RODRIGUE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8">VICTOR GUTIERREZ NAVAR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8">WILIAN CRISTOFE GARCIA JIMENE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8">JOSE JAVIER ROMERO ALONSO</text:p>
          </table:table-cell>
          <table:table-cell table:style-name="Tabla3.A1" office:value-type="string">
            <text:p text:style-name="P9">No</text:p>
          </table:table-cell>
          <table:table-cell table:style-name="Tabla3.A1" office:value-type="string">
            <text:p text:style-name="P10">NC-FAC</text:p>
          </table:table-cell>
        </table:table-row>
        <table:table-row>
          <table:table-cell table:style-name="Tabla3.A1" office:value-type="string">
            <text:p text:style-name="P8">JUAN MANUEL GABELLA GONZALEZ</text:p>
          </table:table-cell>
          <table:table-cell table:style-name="Tabla3.A1" office:value-type="string">
            <text:p text:style-name="P9">No</text:p>
          </table:table-cell>
          <table:table-cell table:style-name="Tabla3.A1" office:value-type="string">
            <text:p text:style-name="P10">NC-FAC</text:p>
          </table:table-cell>
        </table:table-row>
        <table:table-row>
          <table:table-cell table:style-name="Tabla3.A1" office:value-type="string">
            <text:p text:style-name="P8">JULIAN ARTEMI ARTILES MORALEDA</text:p>
          </table:table-cell>
          <table:table-cell table:style-name="Tabla3.A1" office:value-type="string">
            <text:p text:style-name="P10">Sí</text:p>
          </table:table-cell>
          <table:table-cell table:style-name="Tabla3.A1" office:value-type="string">
            <text:p text:style-name="P10">PSOE</text:p>
          </table:table-cell>
        </table:table-row>
        <table:table-row>
          <table:table-cell table:style-name="Tabla3.A1" office:value-type="string">
            <text:p text:style-name="P8">DOLORES MONDEJAR NAVARRO</text:p>
          </table:table-cell>
          <table:table-cell table:style-name="Tabla3.A1" office:value-type="string">
            <text:p text:style-name="P9">No</text:p>
          </table:table-cell>
          <table:table-cell table:style-name="Tabla3.A1" office:value-type="string">
            <text:p text:style-name="P10">PSOE</text:p>
          </table:table-cell>
        </table:table-row>
      </table:table>
      <text:p text:style-name="P8"/>
      <text:p text:style-name="P5">INTERVENTOR</text:p>
      <table:table table:name="Tabla4" table:style-name="Tabla4">
        <table:table-column table:style-name="Tabla4.A"/>
        <table:table-column table:style-name="Tabla4.B"/>
        <table:table-row>
          <table:table-cell table:style-name="Tabla4.A1" office:value-type="string">
            <text:p text:style-name="P6">Nombre</text:p>
          </table:table-cell>
          <table:table-cell table:style-name="Tabla4.A1" office:value-type="string">
            <text:p text:style-name="P7">Asiste</text:p>
          </table:table-cell>
        </table:table-row>
        <table:table-row>
          <table:table-cell table:style-name="Tabla4.A1" office:value-type="string">
            <text:p text:style-name="P8">GONZALO MARTINEZ LAZARO</text:p>
          </table:table-cell>
          <table:table-cell table:style-name="Tabla4.A1" office:value-type="string">
            <text:p text:style-name="P10">Sí</text:p>
          </table:table-cell>
        </table:table-row>
      </table:table>
      <text:p text:style-name="P8"/>
      <text:p text:style-name="P5">SECRETARIO</text:p>
      <table:table table:name="Tabla5" table:style-name="Tabla5">
        <table:table-column table:style-name="Tabla5.A"/>
        <table:table-column table:style-name="Tabla5.B"/>
        <table:table-row>
          <table:table-cell table:style-name="Tabla5.A1" office:value-type="string">
            <text:p text:style-name="P6">Nombre</text:p>
          </table:table-cell>
          <table:table-cell table:style-name="Tabla5.A1" office:value-type="string">
            <text:p text:style-name="P7">Asiste</text:p>
          </table:table-cell>
        </table:table-row>
        <table:table-row>
          <table:table-cell table:style-name="Tabla5.A1" office:value-type="string">
            <text:p text:style-name="P8">DAVID CHAO CASTRO</text:p>
          </table:table-cell>
          <table:table-cell table:style-name="Tabla5.A1" office:value-type="string">
            <text:p text:style-name="P10">Sí</text:p>
          </table:table-cell>
        </table:table-row>
      </table:table>
      <text:p text:style-name="P11"/>
      <text:p text:style-name="P12">Abierta la sesión por la Presidencia, y una vez comprobada por la Secretaría la existencia de cuórum de asistencia precisa para que se pueda iniciar, se procede a conocer los asuntos que integran el siguiente:</text:p>
      <text:p text:style-name="P13">ORDEN DEL DÍA</text:p>
      <table:table table:name="Tabla6" table:style-name="Tabla6">
        <table:table-column table:style-name="Tabla6.A"/>
        <table:table-column table:style-name="Tabla6.B"/>
        <table:table-row>
          <table:table-cell table:style-name="Tabla6.A1" office:value-type="string">
            <text:p text:style-name="P14">Nº Orden</text:p>
          </table:table-cell>
          <table:table-cell table:style-name="Tabla6.A1" office:value-type="string">
            <text:p text:style-name="P14">Expresión del asunto</text:p>
          </table:table-cell>
        </table:table-row>
        <table:table-row>
          <table:table-cell table:style-name="Tabla6.A1" office:value-type="string">
            <text:p text:style-name="P15">Punto 1º</text:p>
          </table:table-cell>
          <table:table-cell table:style-name="Tabla6.A1" office:value-type="string">
            <text:p text:style-name="P15">Aprobación, si procede, de los borradores de las actas de las sesiones anteriores de fechas 23 de abril y 26 de mayo de 2026.</text:p>
          </table:table-cell>
        </table:table-row>
        <text:soft-page-break/>
        <table:table-row>
          <table:table-cell table:style-name="Tabla6.A1" office:value-type="string">
            <text:p text:style-name="P15">Punto 2º</text:p>
          </table:table-cell>
          <table:table-cell table:style-name="Tabla6.A1" office:value-type="string">
            <text:p text:style-name="P15">Expte. 9276/2026. Propuesta para solicitar la prórroga de la concesión administrativa del Puerto Deportivo de Mogán.</text:p>
          </table:table-cell>
        </table:table-row>
        <table:table-row>
          <table:table-cell table:style-name="Tabla6.A1" office:value-type="string">
            <text:p text:style-name="P15">Punto 3º</text:p>
          </table:table-cell>
          <table:table-cell table:style-name="Tabla6.A1" office:value-type="string">
            <text:p text:style-name="P15">Dación de cuentas de los concejales delegados.</text:p>
          </table:table-cell>
        </table:table-row>
        <table:table-row>
          <table:table-cell table:style-name="Tabla6.A1" office:value-type="string">
            <text:p text:style-name="P15">Punto 4º</text:p>
          </table:table-cell>
          <table:table-cell table:style-name="Tabla6.A1" office:value-type="string">
            <text:p text:style-name="P15">Ruegos y preguntas.</text:p>
          </table:table-cell>
        </table:table-row>
        <table:table-row>
          <table:table-cell table:style-name="Tabla6.A1" office:value-type="string">
            <text:p text:style-name="P15">Punto 5º</text:p>
          </table:table-cell>
          <table:table-cell table:style-name="Tabla6.A1" office:value-type="string">
            <text:p text:style-name="P15">Asuntos de urgencia.</text:p>
          </table:table-cell>
        </table:table-row>
      </table:table>
      <text:p text:style-name="P16"><text:line-break/></text:p>
      <text:p text:style-name="P17"><text:span text:style-name="T3">1.-Aprobación, si procede, de los borradores de las actas de las sesiones anteriores de fechas 23 de abril y 26 de mayo de 2026.</text:span><text:span text:style-name="T4"> </text:span></text:p>
      <text:p text:style-name="P3">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18"><text:a xlink:type="simple" xlink:href="http://videoactas.mogan.es/?meeting=video_202101290000000000_FH.mp4&amp;topic=1" text:style-name="Internet_20_link" text:visited-style-name="Visited_20_Internet_20_Link"><text:span text:style-name="T5">http://videoactas.mogan.es/?meeting=video_202606180000000000_FH.mp4&amp;topic=1</text:span></text:a><text:span text:style-name="T6"> </text:span></text:p>
      <text:p text:style-name="P19">Sometidas a votación los borradores de las actas de las sesiones de 23 de abril y 26 de mayo de 2026 son aprobadas por asentimiento.</text:p>
      <text:p text:style-name="P20"/>
      <text:p text:style-name="P20"/>
      <text:p text:style-name="P21"><text:span text:style-name="T7">2. Expte. 9276/2026. Propuesta para solicitar la prórroga de la concesión administrativa del Puerto Deportivo de Mogán.</text:span><text:span text:style-name="T8"> </text:span></text:p>
      <text:p text:style-name="P22">Se da cuenta de la propuesta emitida, que literalmente dice:</text:p>
      <text:p text:style-name="P23"><text:span text:style-name="T9">“ONALIA BUENO GARCÍA</text:span><text:span text:style-name="T10">, Alcaldesa-Presidenta del Ilustre Ayuntamiento de Mogán,</text:span><text:span text:style-name="T11"> visto el </text:span><text:span text:style-name="T12">Expte. nº 9276/2026 </text:span><text:span text:style-name="T11">relativo a la solicitud de prórroga extraordinaria de la concesión administrativa del Puerto Deportivo de Mogán a Puertos Canarios, y</text:span></text:p>
      <text:p text:style-name="P24"><text:span text:style-name="T13">RESULTANDO.-</text:span><text:span text:style-name="T14"> Que, con fecha 12 de j</text:span><text:span text:style-name="T15">unio de 2026, </text:span><text:span text:style-name="T16">véase </text:span><text:span text:style-name="T15">C.S.V. n.º </text:span><text:a xlink:type="simple" xlink:href="https://oat.mogan.es:8448/ventanilla/web/validacionFirmas.do?opcion=1&amp;modo=3&amp;csv=D006754aa90c0b00f3507ea196061108w" text:style-name="Internet_20_link" text:visited-style-name="Visited_20_Internet_20_Link"><text:span text:style-name="T17">D006754aa90c0b00f3507ea196061108w</text:span></text:a><text:span text:style-name="T15">, se emite </text:span><text:span text:style-name="T17">informe jurídico-propuesta</text:span><text:span text:style-name="T15"> por Doña Ana Cristina Díaz Alonso, Jefa del Servicio de Asesoría Jurídica, con nota de conformidad de Don David Chao Castro, Secretario General Accidental del Ilustre Ayuntamiento de Mogán, en virtud del cual se establece literalmente lo siguiente:</text:span></text:p>
      <text:p text:style-name="P25"><text:span text:style-name="T11">«</text:span><text:span text:style-name="T18">PRIMERO.- </text:span><text:span text:style-name="T19">El 13 de febrero de 1973 el Ayuntamiento de Mogán manifestó al Ministerio de Obras Públicas su intención de construir un puerto y una avenida marítima en Playa de Mogán con arreglo al anteproyecto presentado, solicitando la oportuna concesión administrativa, así como, posteriormente, el 19 de agosto de 1975, la autorización para construir dichas obras. </text:span></text:p>
      <text:p text:style-name="P25"><text:span text:style-name="T18">SEGUNDO.- </text:span><text:span text:style-name="T19">El 27 de febrero de 1981, mediante Orden del Consejo de Ministros, de conformidad con la propuesta del Ministerio de Obras Públicas y Urbanismo, se resolvió conceder al Ayuntamiento de Mogán la </text:span><text:span text:style-name="T18">autorización para la construcción y explotación del Puerto Deportivo de Mogán</text:span><text:span text:style-name="T19">, pasando así a ser el Ayuntamiento de Mogán el titular de la concesión. De dicha Orden podemos destacar, a los efectos que aquí nos ocupan, las siguientes cláusulas:</text:span></text:p>
      <text:p text:style-name="P25"><text:span text:style-name="T19">- Cláusula 2ª, por la que se estipula que la autorización se otorga por un plazo de cincuenta (50) años, cómputo que se iniciará al día siguiente de la fecha de notificación al concesionario de la meritada Orden, notificación que tuvo lugar el </text:span><text:span text:style-name="T20">28 de marzo de 1981</text:span><text:span text:style-name="T19">.</text:span></text:p>
      <text:p text:style-name="P26"><text:soft-page-break/>- Cláusula 14ª, por la que se establece que, después de aprobada el acta de reconocimiento de las obras, el beneficiario de la concesión podrá ceder la misma, previa conformidad expresa de la Administración, entendiéndose que quien se subrogue en sus derechos, asumirá también las obligaciones que se imponen en las cláusulas de la citada Orden.</text:p>
      <text:p text:style-name="P26">- Cláusula 20ª, que literalmente dispone que: «Cuando por vencimiento del plazo de la autorización, se produzca la reversión, quedarán extinguidos automáticamente los derechos reales o personales que pudieran ostentar terceras personas sobre el dominio público ocupado y las obras e instalaciones objeto de la reversión. [...]»</text:p>
      <text:p text:style-name="P25"><text:span text:style-name="T21">TERCERO.- </text:span><text:span text:style-name="T22">Que, previa licitación realizada al efecto, se adjudicó la realización de las obras de construcción de la zona de concesión a la entidad Puerto de Mogán, S.A., contemplándose en los pliegos de condiciones jurídicos-económicas-administrativas, en concreto en su cláusula segunda, relativa a la contraprestación, literalmente lo siguiente:</text:span></text:p>
      <text:p text:style-name="P25"><text:span text:style-name="T19">«</text:span><text:span text:style-name="T23">SEGUNDA. CONTRAPRESTACIÓN.-</text:span><text:span text:style-name="T19"> Como contraprestación de las obras ejecutadas, una vez terminadas las mismas, y aprobada el acta de reconocimiento, el Ayuntamiento de Mogán </text:span><text:span text:style-name="T18">cederá al adjudicatario</text:span><text:span text:style-name="T19"> el pleno dominio los terrenos ganados al mar, así como </text:span><text:span text:style-name="T18">la </text:span><text:span text:style-name="T23">cesión de la concesión</text:span><text:span text:style-name="T18"> </text:span><text:span text:style-name="T19">de la zona deportiva </text:span><text:span text:style-name="T18">con la conformidad expresa de la Administración</text:span><text:span text:style-name="T19"> </text:span><text:span text:style-name="T23">o en caso de que esta no lo autorizase</text:span><text:span text:style-name="T19">, </text:span><text:span text:style-name="T18">la explotación durante todo el periodo de la concesión</text:span><text:span text:style-name="T19"> de las obras e instalaciones correspondientes a la zona deportiva, </text:span><text:span text:style-name="T18">pudiendo a su vez el adjudicatario ceder a terceros</text:span><text:span text:style-name="T19"> </text:span><text:span text:style-name="T18">en todo en parte los derechos y obligaciones inherentes a la misma</text:span><text:span text:style-name="T19">. [...]»</text:span></text:p>
      <text:p text:style-name="P25"><text:span text:style-name="T18">CUARTO.- </text:span><text:span text:style-name="T19">Con fecha 15 de octubre de 1985 se firma el acta de reconocimiento final de las obras correspondientes a la autorización otorgada por resolución del Consejo de Ministros de 27 de febrero de 1981. </text:span></text:p>
      <text:p text:style-name="P25"><text:span text:style-name="T24">QUINTO.- </text:span><text:span text:style-name="T25">Que, previa petición del adjudicatario y en cumplimiento de las obligaciones establecidas en la propia licitación, el 7 de mayo de 1987 el Pleno del Ayuntamiento de Mogán, resolvió, entre otras cuestiones, literalmente lo siguiente:</text:span></text:p>
      <text:p text:style-name="P25"><text:span text:style-name="T25">«1º.- Acordar la autorizaci</text:span><text:span text:style-name="T19">ón definitiva de las obras e instalaciones y explotación correspondiente de la zona deportiva. </text:span></text:p>
      <text:p text:style-name="P25"><text:span text:style-name="T19">2º.- Autorizar el </text:span><text:span text:style-name="T20">traspaso de la cesión de la concesión administrativa de la citada zona deportiva, a la mencionada entidad</text:span><text:span text:style-name="T19">, bien entendido </text:span><text:span text:style-name="T20">y a salvo de que en el momento de producirse la finalización de la concesión</text:span><text:span text:style-name="T19"> y rescate por la administración, </text:span><text:span text:style-name="T23">el Ayuntamiento se reserva la solicitud de prórroga de la mencionada concesión</text:span><text:span text:style-name="T19">.»</text:span></text:p>
      <text:p text:style-name="P25"><text:span text:style-name="T18">SEXTO.- </text:span><text:span text:style-name="T19">Que, a solicitud del Ayuntamiento de Mogán, el 21 de abril de 1995, el Consejero de Obras Públicas, Vivienda y Aguas, autoriza el traspaso de la concesión, resolviendo literalmente lo siguiente:</text:span></text:p>
      <text:p text:style-name="P26">«Dar conformidad expresa a la cesión por parte del Iltmo. Ayuntamiento de Mogán de la Concesión Administrativa del Puerto Deportivo Base en Playa de Mogán a la entidad Puerto de Mogán, S.A. debiendo subrogarse esta última tanto en los derechos como en las obligaciones que se deriven de las cláusulas de otorgamiento de la concesión y de la legislación general vigente en la materia.»</text:p>
      <text:p text:style-name="P25"><text:span text:style-name="T18">SÉPTIMO.- </text:span><text:span text:style-name="T19">El 28 de febrero de 2025 el Ayuntamiento de Mogán remitió a Puertos Canarios una carta en la que, tras la exposición de una serie de antecedentes, manifestaba su </text:span><text:span text:style-name="T20">voluntad inequívoca de solicitar formalmente la prórroga excepcional de la concesión del Puerto de Mogán por el plazo máximo de 25 años adicionales que permite la Ley</text:span><text:span text:style-name="T19">, solicitando, además, una reunión para definir, precisar y proyectar el número y cuantía de las inversiones que resulta legal y necesario acometer antes de solicitar formalmente la prórroga. En el meritado escrito, que cursó entrada en el registro de Puertos Canarios mediante registro de entrada nº 2025-E-RC-404, de fecha 3 de marzo de 2025, el Ayuntamiento de Mogán, consciente de la existencia de numerosos titulares de derechos de uso y disfrute del Puerto de Mogán, expuso su </text:span><text:span text:style-name="T20">intención de buscar una solución justa y equitativa para todas las partes, que velase por el mantenimiento de sus derechos.</text:span></text:p>
      <text:p text:style-name="P26"><text:soft-page-break/>Así, consta en el Expediente n.º 18368/2025 la totalidad de escritos remitidos a Puertos Canarios durante este último año, donde se aprecia la reticencia de este ente público a tramitar y facilitar la solicitud de prórroga del Ayuntamiento de Mogán, por entender, que este derecho no le corresponde, lo que nos ha situado incluso en un procedimiento judicial que se sustancia en la Sección de lo Contencioso-Administrativo de la Plaza n.º 6 del Tribunal de Instancia de Las Palmas de Gran Canaria (P.O. n.º 513/2025), véase Expte. de la Asesoría Jurídica n.º 24233/2025.</text:p>
      <text:p text:style-name="P27"><text:span text:style-name="T26">OCTAVO.- </text:span><text:span text:style-name="T27">Consta en el expediente </text:span><text:span text:style-name="T28">est</text:span><text:span text:style-name="T29">udio técnico-económico, de fecha mayo de 2026</text:span><text:span text:style-name="T16">, véase C.S.V. n.º </text:span><text:a xlink:type="simple" xlink:href="https://oat.mogan.es:8448/ventanilla/web/validacionFirmas.do?opcion=1&amp;modo=3&amp;csv=x006754aa90d020750f07ea261060a336" text:style-name="Internet_20_link" text:visited-style-name="Visited_20_Internet_20_Link"><text:span text:style-name="T29">x006754aa90d020750f07ea261060a336</text:span></text:a><text:span text:style-name="T16">, realizado por la entidad TESAN, ingeniería y formación, S. Coop., firmado por D. Javier Santana Ceballo, Ingeniero Civil n.º 20.832, D. Ismael Tejera Santana, Ingeniero Civil n.º 20.822 y D. Félix Alejandro Santos Naranjo, Ingeniero Técnico de Obras Públicas n.º 23.638. </text:span></text:p>
      <text:p text:style-name="P26">El meritado estudio técnico-económico analiza los antecedentes de la concesión, con la totalidad de proyectos y documentos técnicos relevantes y la legislación aplicable, estructurando su contenido en los siguientes apartados:</text:p>
      <text:p text:style-name="P26">I. Introducción y objeto del estudio.</text:p>
      <text:p text:style-name="P26">II. Antecedentes.</text:p>
      <text:p text:style-name="P26">III. Identificación del peticionario.</text:p>
      <text:p text:style-name="P26">IV. Técnicos redactores.</text:p>
      <text:p text:style-name="P26">V. Localización.</text:p>
      <text:p text:style-name="P26">VI. Legislación y normativa.</text:p>
      <text:p text:style-name="P26">VII. Análisis del origen, composición y valor de la inversión inicial de la concesión otorgada en 1981.</text:p>
      <text:p text:style-name="P26">VIII. Balance de actuaciones recientes y continuidad inversora por parte del Ayuntamiento de Mogán.</text:p>
      <text:p text:style-name="P26">IX. Diagnóstico del estado actual y base para la definición de las inversiones.</text:p>
      <text:p text:style-name="P26">X. Definición y valoración de las actuaciones de inversión propuestas. </text:p>
      <text:p text:style-name="P27"><text:span text:style-name="T30">NOVENO.- </text:span><text:span text:style-name="T31">Con fecha 2 de junio de 2026, con C.S.V. n.º </text:span><text:a xlink:type="simple" xlink:href="https://oat.mogan.es:8448/ventanilla/web/validacionFirmas.do?opcion=1&amp;modo=3&amp;csv=I006754aa9030211c7207ea140060c10f" text:style-name="Internet_20_link" text:visited-style-name="Visited_20_Internet_20_Link"><text:span text:style-name="T29">I006754aa9030211c7207ea140060c10f</text:span></text:a><text:span text:style-name="T16">, se dicta Providencia de Alcaldía, en virtud de la cual se dispone literalmente lo siguiente:</text:span></text:p>
      <text:p text:style-name="P25"><text:span text:style-name="T19">«</text:span><text:span text:style-name="T21">PRIMERO</text:span><text:span text:style-name="T22">.- Iniciar los trámites pertinentes para llevar a cabo la solicitud formal de la prórroga de la concesión administrativa del Puerto de Mogán.</text:span></text:p>
      <text:p text:style-name="P27"><text:span text:style-name="T30">SEGUNDO</text:span><text:span text:style-name="T31">.- Que por técnico competente se emita informe sobre la viabilidad de las actuaciones procedentes para solicitar la prórroga de la concesión definidas en el estudio técnico-económico, de fecha mayo de 2026, véase C.S.V. n.º </text:span><text:a xlink:type="simple" xlink:href="https://oat.mogan.es:8448/ventanilla/web/validacionFirmas.do?opcion=1&amp;modo=3&amp;csv=x006754aa90d020750f07ea261060a336" text:style-name="Internet_20_link" text:visited-style-name="Visited_20_Internet_20_Link"><text:span text:style-name="T29">x006754aa90d020750f07ea261060a336</text:span></text:a><text:span text:style-name="T31">, así como su conformidad al planeamiento vigente y demás normativa urbanística de aplicación.</text:span></text:p>
      <text:p text:style-name="P25"><text:span text:style-name="T21">TERCERO</text:span><text:span text:style-name="T22">.- Que por la Intervención General del Ayuntamiento de Mogán se emita pronunciamiento en relación a las inversiones previstas, así como respecto al compromiso expreso de constituir la fianza provisional exigible para solicitar la prórroga de la concesión administrativa del Puerto de Mogán. </text:span></text:p>
      <text:p text:style-name="P25"><text:span text:style-name="T21">CUARTO.- </text:span><text:span text:style-name="T22">Que por la Asesoría Jurídica de este Ilustre Ayuntamiento de Mogán se emita informe sobre el cumplimiento de la normativa de aplicación para solicitar la prórroga de la concesión administrativa del Puerto de Mogán. </text:span></text:p>
      <text:p text:style-name="P25"><text:soft-page-break/><text:span text:style-name="T21">QUINTO</text:span><text:span text:style-name="T22">.- Que se eleve al Pleno de la Corporación para que se acuerde lo que estime conveniente.</text:span><text:span text:style-name="T19">»</text:span></text:p>
      <text:p text:style-name="P27"><text:span text:style-name="T26">DÉCIMO.- </text:span><text:span text:style-name="T27">Que, con fecha 4 de junio de 2026, en cumplimiento del apartado segundo de la citada Providencia de Alcaldía, se emite informe técnico por Doña Nydia Guerra Rodríguez, Arquitecta Técnica del Ayuntamiento de Mogán, véase C.S.V. n.º </text:span><text:a xlink:type="simple" xlink:href="https://oat.mogan.es:8448/ventanilla/web/validacionFirmas.do?opcion=1&amp;modo=3&amp;csv=O006754aa90e040d9ed07ea148060a12W" text:style-name="Internet_20_link" text:visited-style-name="Visited_20_Internet_20_Link"><text:span text:style-name="T28">O006754aa90e040d9ed07ea148060a12W</text:span></text:a><text:span text:style-name="T27">, en virtud del cual se analiza la viabilidad urbanística de las actuaciones propuestas en el estudio técnico-económico que obra incorporado al expediente, tanto las establecidas en la zona de concesión como las relativas a la zona exterior de la concesión, concluyendo literalmente lo siguiente:</text:span></text:p>
      <text:p text:style-name="P25"><text:span text:style-name="T32">«</text:span><text:span text:style-name="T33">ÚNICA.- </text:span><text:span text:style-name="T32">Por todo lo anteriormente expuesto,</text:span><text:span text:style-name="T33"> se estiman técnicamente VIABLES</text:span><text:span text:style-name="T32"> las actuaciones propuestas para solicitar la prórroga de la concesión definidas en el </text:span><text:span text:style-name="T33">estudio técnico-económico, de fecha mayo de 2026</text:span><text:span text:style-name="T32">, así como su conformidad al planeamiento vigente y demás normativa urbanística de aplicación, </text:span><text:span text:style-name="T33">con las observaciones expuestas en el punto cuarto del informe técnico. </text:span></text:p>
      <text:p text:style-name="P28">No obstante, el presente informe tiene carácter exclusivamente informativo y orientativo, al emitirse con carácter previo a la redacción del correspondiente proyecto técnico. Una vez redactado, dicho proyecto deberá ser objeto de valoración en el marco del correspondiente trámite de autorización, sin que el contenido del presente informe prejuzgue el resultado de dicha valoración. Las actuaciones que finalmente se pretendan ejecutar deberán quedar debidamente definidas y justificadas en dicho proyecto, acreditando el cumplimiento de la normativa urbanística, técnica y sectorial que resulte de aplicación, así como de cuantas disposiciones de obligado cumplimiento procedan.»</text:p>
      <text:p text:style-name="P27"><text:span text:style-name="T26">DÉCIMO PRIMERO.- </text:span><text:span text:style-name="T27">Que, con fecha 8 de junio de 2026, en cumplimiento del apartado segundo de la citada Providencia de Alcaldía, se emite informe técnico por Don S</text:span><text:span text:style-name="T16">amuel Sosa Díaz, Ingeniero Civil del Ayuntamiento de Mogán, véase C.S.V. n.º </text:span><text:a xlink:type="simple" xlink:href="https://oat.mogan.es:8448/ventanilla/web/validacionFirmas.do?opcion=1&amp;modo=3&amp;csv=7006754aa92a08162f807ea08d06091de" text:style-name="Internet_20_link" text:visited-style-name="Visited_20_Internet_20_Link"><text:span text:style-name="T29">7006754aa92a08162f807ea08d06091de</text:span></text:a><text:span text:style-name="T16">, en virtud del cual se analiza la viabilidad de las actuaciones procedentes para solicitar la prórroga de la concesión definidas en el estudio técnico-económico, comprobando:</text:span></text:p>
      <text:p text:style-name="P26">I. Si las inversiones de modernización propuestas se ajustan al marco normativo portuario de la Comunidad Autónoma de Canarias.</text:p>
      <text:p text:style-name="P26">II. Si las propuestas implican mejoras sustanciales no contempladas en la inversión inicial.</text:p>
      <text:p text:style-name="P26">III. Si las cuantías económicas proyectadas alcanzan el umbral mínimo de inversión exigido legalmente para solicitar la prórroga extraordinaria de la concesión que nos ocupa.</text:p>
      <text:p text:style-name="P25"><text:span text:style-name="T19">A tal efecto, se concluye por el técnico municipal favorablemente en los términos expuestos en el estudio técnico-económico sometido a valoración toda vez que, según conclusiones literales extraías del meritado informe: «se constata el </text:span><text:span text:style-name="T18">estricto cumplimiento de las condiciones metodológicas de indexación analítica de costes, así como la superación holgada del umbral de inversión relevante exigido por la legislación portuaria autonómica aplicable</text:span><text:span text:style-name="T19">, al ascender el plan de actuaciones propuesto a un Presupuesto de Ejecución Material (PEM) global de trece millones trescientos cuarenta y cinco mil euros (13.345.000,00 €). En consecuencia, se estima procedente la inmediata remisión del expediente al ente público Puertos Canarios para la continuación de su preceptivo trámite de aprobación.»</text:span></text:p>
      <text:p text:style-name="P26">A los anteriores HECHOS resulta de aplicación las siguientes:</text:p>
      <text:p text:style-name="P29"/>
      <text:p text:style-name="P29"/>
      <text:p text:style-name="P30">CONSIDERACIONES JURÍDICAS</text:p>
      <text:p text:style-name="P25"><text:soft-page-break/><text:span text:style-name="T24">PRIMERO.- </text:span><text:span text:style-name="T25">Es objeto del presente informe </text:span><text:span text:style-name="T34">verificar el cumplimiento de la normativa de aplicación para solicitar la prórroga de la concesión administrativa del Puerto de Mogán</text:span><text:span text:style-name="T25">, siendo ésta la voluntad manifestada a la entidad Puertos Canarios, desde, al menos, el mes de febrero de 2025, tal y como consta de los propios antecedentes, así como de los escritos que obran incorporados al expediente n.º 18368/2025.</text:span></text:p>
      <text:p text:style-name="P28">A tal efecto, se considerará la documentación necesaria para esta fase previa, así como el cumplimiento de los requisitos para poder solicitar la meritada prórroga extraordinaria, considerando así mismo, la voluntad manifestada por el propio Ayuntamiento de mantener los derechos de uso y disfrute de los diferentes titulares en la gestión de la concesión. </text:p>
      <text:p text:style-name="P25"><text:span text:style-name="T21">SEGUNDO.-</text:span><text:span text:style-name="T22"> </text:span><text:span text:style-name="T21">Legitimación del Ayuntamiento de Mogán para solicitar la prórroga extraordinaria de la concesión administrativa del Puerto Deportivo de Mogán (C-201).</text:span></text:p>
      <text:p text:style-name="P26">Como se aprecia de los antecedentes obrantes en el cuerpo del presente informe, el título concesional otorgado al Ayuntamiento de Mogán el 27 de febrero de 1981, se otorgó conforme a la Ley 55/1969, de 26 de abril, sobre Puertos Deportivos y conforme a la Ley y Reglamento de Puertos de 19 de enero de 1928, normativa vigente en materia portuaria en el momento de su otorgamiento, estableciendo el régimen jurídico aplicable, así como las condiciones de ejecución de las obras, explotación, conservación y reversión de las instalaciones al término del plazo concesional, un plazo que se estableció en 50 años, sin posibilidad de prórroga. </text:p>
      <text:p text:style-name="P26">No obstante, a pesar de que el título concesional original no previó expresamente la posibilidad de prórroga de la concesión, la normativa vigente si lo permite.</text:p>
      <text:p text:style-name="P26">Así, la Disposición Transitoria Tercera de la Ley 9/2014, de 8 de noviembre, de medidas tributarias, administrativas y sociales de Canarias (en adelante Ley 9/2014, de 8 de noviembre), en la redacción dada por el Acuerdo de 27 de julio de 2022, de la Comisión Bilateral de Cooperación Canarias-Estado (BOE n.º 1, de 2 de enero de 2023), en su primer apartado, dispone literalmente lo siguiente (el subrayado y negrita es nuestro):</text:p>
      <text:p text:style-name="P25"><text:span text:style-name="T19">«</text:span><text:span text:style-name="T18">Disposición transitoria tercera. Prórroga de las concesiones de los puertos deportivos otorgadas al amparo de la normativa anterior.</text:span></text:p>
      <text:p text:style-name="P25"><text:span text:style-name="T19">1. </text:span><text:span text:style-name="T20">Las concesiones para la ocupación del dominio público marítimo-terrestre portuario otorgadas antes de la entrada en vigor de la presente ley para los puertos deportivos de la Comunidad Autónoma de Canarias podrán ser prorrogadas</text:span><text:span text:style-name="T19">, </text:span><text:span text:style-name="T18">a petición de su titular</text:span><text:span text:style-name="T19">, por acuerdo del Consejo de Administración de Puertos Canarios, siempre que aquel no haya sido sancionado por infracción grave y </text:span><text:span text:style-name="T20">no se supere en total el plazo máximo de vigencia establecido en la legislación estatal para las concesiones sobre dominio público portuario en los puertos de interés general.</text:span><text:span text:style-name="T19">»</text:span></text:p>
      <text:p text:style-name="P25"><text:span text:style-name="T19">En ese contexto, habilitada la posibilidad de prórroga, </text:span><text:span text:style-name="T18">el Ayuntamiento de Mogán puede articular la reserva realizada en el acuerdo plenario de 7 de mayo de 1987</text:span><text:span text:style-name="T19">, un acuerdo firme, consentido y coherente con el propio título concesional otorgado al Ayuntamiento de Mogán en febrero de 1981 y es que, recordemos, de conformidad con la cláusula 14ª de la meritada Orden del Consejo de Ministros, el Ayuntamiento de Mogán, titular de la concesión, la cede a Puerto de Mogán S.A., entendiéndose que, "quien se subrogue en sus derechos, asumirá también las obligaciones que se imponen en las cláusulas de esta Orden" y por consiguiente, lo dispuesto en su cláusula 20ª que literalmente dispone que: «Cuando por vencimiento del plazo de la autorización, se produzca la reversión, </text:span><text:span text:style-name="T20">quedarán extinguidos automáticamente los derechos reales o personales</text:span><text:span text:style-name="T19"> que pudieran ostentar terceras personas sobre el dominio público ocupado y las obras e instalaciones objeto de la reversión. [...]»</text:span></text:p>
      <text:p text:style-name="P25"><text:span text:style-name="T19">Con este acuerdo, que fue oportunamente notificado a Puerto de Mogán, S.A., no cabe duda que el Ayuntamiento de Mogán previó expresamente esta eventualidad, reservándose frente al cesionario y frente a terceros una hipotética solicitud de prórroga futura, acuerdo plenamente ejecutivo para todas las partes y voluntariamente aceptado, </text:span><text:span text:style-name="T18">siendo, por tanto, el Ayuntamiento de Mogán el único titular con derecho a solicitar una eventual prórroga de la concesión que nos ocupa</text:span><text:span text:style-name="T19">.</text:span></text:p>
      <text:p text:style-name="P25"><text:soft-page-break/><text:span text:style-name="T19">Sentado lo anterior, en modo alguno puede tener acogida que Puerto de Mogán, S.A. solicite la prórroga extraordinaria de la concesión, al no ostentar derecho alguno sobre ella, por lo que, conscientes de que han procedido a solicitarla expresamente, faltando a sus obligaciones elementales respecto de la concesión, quien suscribe entiende oportuno que </text:span><text:span text:style-name="T18">el Ayuntamiento de Mogán dirija requerimiento expreso a la entidad Puerto de Mogán, S.A. a los efectos de que desista de la solicitud de prórroga de la concesión</text:span><text:span text:style-name="T19">, toda vez que no ostenta derecho alguno para ejercitar la misma, de conformidad a la reserva realizada por el Ayuntamiento de Mogán en el acuerdo plenario de 7 de mayo de 1987, acuerdo que consintió y aceptó en todos sus términos.</text:span></text:p>
      <text:p text:style-name="P31">TERCERO.- Documentación exigible para la solicitud de la prórroga extraordinaria de la concesión administrativa del Puerto Deportivo de Mogán (C-201).</text:p>
      <text:p text:style-name="P25"><text:span text:style-name="T19">Con carácter previo al análisis de la documentación exigible para solicitar la prórroga extraordinaria de la concesión que nos ocupa, resulta necesario poner de relieve que nos encontramos en una </text:span><text:span text:style-name="T20">fase previa</text:span><text:span text:style-name="T19">, donde el Ayuntamiento de Mogán deberá proponer a Puertos Canarios su estrategia para acceder a la prórroga y comprometerse en el cumplimiento de cuantos requerimientos documentales se le realicen hasta, cumplimentados todos los trámites previos, llegar al otorgamiento de la prórroga extraordinaria en los términos que se fijen, debiendo ser aceptada por el Pleno del Ayuntamiento de Mogán.</text:span></text:p>
      <text:p text:style-name="P26">Dicho de otro modo, nos encontramos en una fase inicial del procedimiento para el otorgamiento de la prórroga extraordinaria, lo que dificulta la concreción exhaustiva tanto de las actuaciones que finalmente se van a ejecutar, como, evidentemente, la cuantía de las inversiones que habrá de asumir el Ayuntamiento de Mogán, máxime considerando las dificultades acaecidas en las relaciones con el ente público durante este último año, que nos ha imposibilitado mantener reuniones tendentes a perfilar y precisar conjuntamente las actuaciones relevantes definitivas necesarias para cumplir el umbral mínimo de inversiones para solicitar formalmente la prórroga, situación que confiamos que, con la solicitud de prórroga que formalmente remitamos, junto con la documentación que se aporte, sirva para revertir la incomprensible actitud de Puertos Canarios.</text:p>
      <text:p text:style-name="P26">No obstante lo anterior, lo relevante es dar fiel cumplimiento a los requisitos legalmente exigidos para esta fase del procedimiento, manifestando nuestra voluntad inequívoca de adaptar y perfilar los documentos técnicos futuros necesarios para el otorgamiento de la prórroga, a requerimiento de Puertos Canarios. </text:p>
      <text:p text:style-name="P28">Llegados a este punto, procedemos a analizar la normativa de aplicación, considerando las diversas y cambiantes normas jurídicas aplicables a los Puertos Deportivos en los últimos años, no siendo controvertido, pues así se ha manifestado en muchas ocasiones por Puertos Canarios, que el plazo de la concesión administrativa del Puerto de Mogán es, efectivamente, tal y como consta en su título concesional, de 50 años, finalizando el próximo 29 de marzo de 2031, sin que en la misma se prevea prórroga alguna, posibilidad que, como anticipábamos en la consideración jurídica precedente, nace con la redacción dada a la Disposición Transitoria Tercera de la Ley 9/2014, de 8 de noviembre, siendo relevante a los efectos que nos ocupan, lo dispuesto en sus apartados 2 y 4, en virtud de la modificación operada por la Disposición Final Octava de la Ley 5/2024, de 26 de diciembre, de Presupuestos Generales de la Comunidad Autónoma de Canarias para 2025, en vigor desde el 1 de enero de 2025, (en adelante Ley 5/2024, de 26 de diciembre) que literalmente establecen lo siguiente (el subrayado y negrita es nuestro):</text:p>
      <text:p text:style-name="P25"><text:span text:style-name="T19">«2. El concesionario podrá solicitar la prórroga de la concesión según lo previsto en el presente artículo </text:span><text:span text:style-name="T20">desde la entrada en vigor de esta ley y, en todo caso, antes de que se extinga el plazo para el que fue concedida</text:span><text:span text:style-name="T19">. Esta prórroga del plazo se aplicará a la concesión existente en toda su extensión como una unidad indivisible. </text:span></text:p>
      <text:p text:style-name="P26">El plazo de la prórroga se iniciará una vez transcurrido el plazo previsto en su título concesional original. La tramitación de las prórrogas previstas en este artículo seguirá lo establecido en el procedimiento administrativo establecido para las modificaciones de carácter no sustancial de las concesiones.</text:p>
      <text:p text:style-name="P26">[]</text:p>
      <text:p text:style-name="P25"><text:soft-page-break/><text:span text:style-name="T19">4.</text:span><text:span text:style-name="T20"> Dado el carácter estratégico y relevante de las concesiones de puertos deportivos para el dominio público portuario autonómico</text:span><text:span text:style-name="T19">, al margen de los supuestos previstos en la legislación portuaria estatal </text:span><text:span text:style-name="T20">los concesionarios de puertos deportivos que lo soliciten podrán optar por una </text:span><text:span text:style-name="T23">prórroga excepcional </text:span><text:span text:style-name="T20">siempre que la concesionaria se comprometa a llevar a cabo alguna de las actuaciones previstas en los apartados siguientes</text:span><text:span text:style-name="T19">:</text:span></text:p>
      <text:p text:style-name="P25"><text:span text:style-name="T19">A) La </text:span><text:span text:style-name="T20">realización de inversiones relevantes para el puerto que deberán ejecutarse en la superficie concesionada</text:span><text:span text:style-name="T19"> o en la concesión modificada por ampliación de su superficie.</text:span></text:p>
      <text:p text:style-name="P26">Serán susceptibles de ser consideradas inversiones relevantes a los efectos previstos en el párrafo anterior las que reúnan los requisitos siguientes:</text:p>
      <text:p text:style-name="P26">1) No estar previstas en el título constitutivo original.</text:p>
      <text:p text:style-name="P26">2) No haber sido computadas a efectos de prórrogas previamente adoptadas.</text:p>
      <text:p text:style-name="P26">3) Mejorar alguno de los siguientes aspectos: la productividad; la eficiencia energética; la calidad ambiental, la mejora de la sostenibilidad ambiental y la sensibilización para la preservación y mejora del medio ambiente; las operaciones portuarias; la introducción de nuevas tecnologías, como la digitalización de las infraestructuras; los nuevos procesos que incrementen la competitividad, y la responsabilidad social corporativa y mejora social de la población.</text:p>
      <text:p text:style-name="P32">La inversión mínima que la concesionaria deberá efectuar será del 20% del valor actualizado de la inversión inicialmente prevista en el título concesional.</text:p>
      <text:p text:style-name="P25"><text:span text:style-name="T22">B) Llevar a cabo una aportación económica, que no tendrá naturaleza tributaria, a la financiación de infraestructuras portuarias para la mejora de la posición competitiva </text:span><text:span text:style-name="T19">de los puertos de Canarias, cuyo importe, en todo caso, sea superior al 20?% del valor actualizado de la inversión inicialmente prevista en el título concesional.</text:span></text:p>
      <text:p text:style-name="P26">C) Una combinación de ambos supuestos, siempre que la suma de los importes comprometidos no sea inferior al 20?% del valor actualizado de la inversión inicialmente prevista en el título concesional.</text:p>
      <text:p text:style-name="P32">Los compromisos descritos en los apartados A), B) y C) anteriores deberán estar íntegramente ejecutados en el plazo de los cuatro primeros años, a contar desde la resolución de prórroga una vez concedidas las licencias y permisos que correspondan.</text:p>
      <text:p text:style-name="P26">En el supuesto de que la entidad concesionaria sea un club náutico u otra entidad deportiva sin fines lucrativos, dichos compromisos deberán ejecutarse en el plazo de los seis primeros años, a contar desde la resolución de prórroga una vez concedidas las licencias y permisos que correspondan.</text:p>
      <text:p text:style-name="P25"><text:span text:style-name="T19">Esta prórroga excepcional no podrá ser superior al plazo inicialmente previsto en su título de otorgamiento y, </text:span><text:span text:style-name="T20">en ningún caso, el plazo inicial de otorgamiento unido al de la prórroga podrá superar el plazo máximo de 75 años</text:span><text:span text:style-name="T19">. Asimismo, </text:span><text:span text:style-name="T20">se requerirá que haya transcurrido al menos una tercera parte del plazo de la concesión inicial</text:span><text:span text:style-name="T19">.</text:span><text:span text:style-name="T22">»</text:span></text:p>
      <text:p text:style-name="P26">En cuanto al procedimiento, de conformidad con lo dispuesto en el artículo 57.3 del Decreto 52/2005, de 12 de abril, por el que se aprueba el Reglamento de desarrollo y ejecución de la Ley de Puertos de Canarias (en adelante RLPC) y en consonancia con la documentación establecida en la propia sede de Puertos Canarios para el trámite que nos ocupa, será de aplicación lo previsto en los artículos 46 y 47 del RLPC. </text:p>
      <text:p text:style-name="P25"><text:span text:style-name="T19">Así, en virtud de lo establecido en el artículo 46.2 del RLPC, cuando el procedimiento se inicia, como en el presente caso, a instancia del interesado, éste deberá formular una </text:span><text:span text:style-name="T20">solicitud a la entidad Puertos Canarios</text:span><text:span text:style-name="T19"> a la que se acompañará los siguientes documentos:</text:span></text:p>
      <text:p text:style-name="P26">1.- Documentación justificativa de la personalidad del peticionario y del compareciente, así como la representación con que éste actúa. </text:p>
      <text:p text:style-name="P26"><text:soft-page-break/>2.- Estudio técnico y económico de las obras e instalaciones previstas. </text:p>
      <text:p text:style-name="P26">3.- Compromiso de constituir la fianza o garantía provisional, la cual se establece en el un porcentaje del 2% del presupuesto de la inversión a ejecutar.</text:p>
      <text:p text:style-name="P25"><text:span text:style-name="T22">En el caso que nos ocupa, a la vista de los anteriores antecedentes, de las características de la concesión sobre uno de los principales enclaves turísticos del municipio y de Canarias, así como el área de influencia sobre la que por las mismas razones se proyecta, se evidencian unas razones de interés público de primer orden económico, social, turístico o estratégico que </text:span><text:span text:style-name="T35">aconsejan que sea el Ayuntamiento de Mogán el que</text:span><text:span text:style-name="T22">, ejercitando el derecho que se reservó en su día al autorizar el uso y explotación del Puerto de Mogán, </text:span><text:span text:style-name="T35">solicite para sí la prórroga excepcional de la concesión</text:span><text:span text:style-name="T22">, sin perjuicio de las facultades que ejerza en relación con los derechos de todos los afectados en la búsqueda de un acuerdo justo y equitativo para todas las partes, sobre los que nos pronunciaremos más adelante. </text:span></text:p>
      <text:p text:style-name="P26">Para ello, según consta en la normativa aludida, deberá acompañar a su solicitud dirigida a Puertos Canarios, los documentos citados y referidos en el artículo 46.2 RLPC.</text:p>
      <text:p text:style-name="P25"><text:span text:style-name="T19">En cuanto al </text:span><text:span text:style-name="T20">primero de los documentos</text:span><text:span text:style-name="T19">, bastará con la remisión del </text:span><text:span text:style-name="T18">acuerdo plenario por el que se acuerde solicitar la prórroga de la concesión</text:span><text:span text:style-name="T19">, toda vez que el resto de documentos, incluida la representación con la que actúa la Alcaldesa, ya obra en poder de Puertos Canarios. </text:span></text:p>
      <text:p text:style-name="P25"><text:span text:style-name="T19">En cuanto al </text:span><text:span text:style-name="T20">segundo de los documentos</text:span><text:span text:style-name="T19">, consta en el expediente </text:span><text:span text:style-name="T18">estudio técnico-económico</text:span><text:span text:style-name="T19">, véase antecedente de hecho octavo, con pronunciamientos favorables emitidos por los respectivos técnicos municipales, véase antecedentes de hecho décimo y décimo primero, en el que se definen las actuaciones e inversiones necesarias para solicitar la prórroga extraordinaria de la Concesión C-201 del Puerto de Mogán, incorporando los antecedentes y documentos técnicos relevantes a fin de realizar los cálculos económicos para la determinación, estimación y actualización de la inversión computable exigida conforme al marco normativo aplicable, considerando asimismo el estado actual de la concesión y su evolución histórica. </text:span></text:p>
      <text:p text:style-name="P25"><text:span text:style-name="T19">A estos efectos, la determinación de la inversión mínima exigible pasa por efectuar el </text:span><text:span text:style-name="T20">cálculo del valor actualizado de la inversión inicial de la concesión otorgada en 1981</text:span><text:span text:style-name="T19">, a cuyos efectos el estudio técnico-económico, en su apartado VII, analiza dos escenarios posibles:</text:span></text:p>
      <text:list text:style-name="LS9">
        <text:list-item>
          <text:p text:style-name="P33">Escenario 1 (base técnica y económica), por el que se determina la inversión inicial mediante la integración del marco regulador del Acuerdo de Consejo de Ministros de 1981, las certificaciones de obra del Acta de Reconocimiento Final de 1985, el sumatorio de los presupuestos de los 6 proyectos técnicos que conforman la unidad operativa y funcional del Puerto, así como las actuaciones, edificaciones e instalaciones ejecutadas con posterioridad o no incluidas expresamente en dicha documentación. </text:p>
        </text:list-item>
      </text:list>
      <text:list text:style-name="LS10">
        <text:list-item>
          <text:p text:style-name="P34">Escenario 2 (base contractual), que toma como referencia el precio del coste de las obras fijado fehacientemente en la Escritura de Contrata de 1984, por el Ayuntamiento de Mogán a favor de "Puerto de Mogán, S.A.".</text:p>
        </text:list-item>
      </text:list>
      <text:p text:style-name="P26">Así, en la comparativa de ambos escenarios con la actualización aplicable según diferentes metodologías, obtenemos el siguiente resultado:</text:p>
      <text:p text:style-name="P35"><text:span text:style-name="T11">[*Se adjunta tabla,</text:span><text:span text:style-name="T19"> véase</text:span><text:span text:style-name="T11"> en el informe aducido]</text:span></text:p>
      <text:p text:style-name="P26">Considerando los resultados obtenidos, se acoge el escenario 1-IPC no por ser la valoración económica superior, sino principalmente por ser la opción de "mayor consistencia técnica y documental de la información empleada para su determinación", con una praxis más aceptable y aplicable, además de garantizar que las nuevas inversiones propuestas cubran con creces cualquier interpretación administrativa del título concesional, asegurando con ello la viabilidad de la solicitud de prórroga. </text:p>
      <text:p text:style-name="P25"><text:soft-page-break/><text:span text:style-name="T19">Por todo ello, el estudio técnico-económico, adopta como referencia de máxima exigencia técnica y económica el escenario 1-IPC para determinar la inversión inicial del Puerto Deportivo de Mogán y, en consecuencia, para fijar el compromiso de inversión mínima asociado a la presente solicitud de prórroga, estableciendo </text:span><text:span text:style-name="T20">el valor actualizado de la inversión inicial</text:span><text:span text:style-name="T19"> en la cantidad de </text:span><text:span text:style-name="T18">45.859.262,35 euros</text:span><text:span text:style-name="T19">, de forma que la inversión mínima exigible a la concesionaria para solicitar la prórroga extraordinaria que nos ocupa (20% del valor actualizado de la inversión inicial) se fija en la cantidad de </text:span><text:span text:style-name="T18">9.171.852,47 euros</text:span><text:span text:style-name="T19">. </text:span></text:p>
      <text:p text:style-name="P26">Bajo ese contexto, una vez determinado el umbral de inversión mínima exigible, se procede en el meritado estudio a realizar un diagnóstico del estado actual de las instalaciones, que incluyó, entre otras cuestiones, la realización de visitas presenciales durante el mes de abril de 2026, para definir las actuaciones que se proponen como inversión, véase apartado IX del estudio técnico-económico obrante en el expediente, por el que se concluye que "el estado de mantenimiento y conservación del puerto es suficiente en algunos aspectos pero deficiente (o muy deficiente) en otros".</text:p>
      <text:p text:style-name="P26">Llegados a este punto, el apartado X del estudio técnico económico, concreta las propuestas de actuaciones técnicas derivadas del diagnóstico anterior, estructuradas de acuerdo con los criterios de mejora establecidos por el apartado 4 de la Disposición Transitoria Tercera de la Ley 9/2014, de 8 de noviembre, en la redacción dada por la Disposición Final Octava de la Ley 5/2024, de 26 de diciembre.</text:p>
      <text:p text:style-name="P25"><text:span text:style-name="T19">Cada propuesta, que ascienden a un total de </text:span><text:span text:style-name="T20">18 actuaciones</text:span><text:span text:style-name="T19"> a realizar en el área de concesión, incluye su descripción técnica, justificación funcional y estimación de valoración económica, véase anexo I del estudio técnico-económico, conformando la totalidad de actuaciones una propuesta inversora que asciende a la cantidad de</text:span><text:span text:style-name="T18"> 13.345.000,00 euros</text:span><text:span text:style-name="T19">, con el siguiente desglose:</text:span></text:p>
      <text:list text:style-name="LS11">
        <text:list-item>
          <text:p text:style-name="P36">A.1., como mejora de la productividad, "sustitución de pantanales y mejora de las dársenas deportivas y pesquera", siendo el coste de la actuación de 2.400.000,00 euros, con un plazo de ejecución estimado de 4 meses.</text:p>
        </text:list-item>
      </text:list>
      <text:list text:style-name="LS12">
        <text:list-item>
          <text:p text:style-name="P37">A.2., como mejora de la productividad, "ensanche del dique de abrigo"", siendo el coste de la actuación de 550.000,00 euros, con un plazo de ejecución estimado de 10 meses.</text:p>
        </text:list-item>
        <text:list-item>
          <text:p text:style-name="P37">A.3., como mejora de la productividad, "nuevas edificaciones multiusos en dique de abrigo", siendo el coste de la actuación de 1.900.000,00 euros, con un plazo de ejecución estimado de 14 meses.</text:p>
        </text:list-item>
        <text:list-item>
          <text:p text:style-name="P37">A.4., como mejora de la productividad, "mejora y optimización del varadero", siendo el coste de la actuación de 400.000,00 euros, con un plazo de ejecución estimado de 8 meses.</text:p>
        </text:list-item>
        <text:list-item>
          <text:p text:style-name="P37">A.5, como mejora de la productividad, "nuevas redes de servicios urbanos", siendo el coste de la actuación de 1.500.000,00 euros, con un plazo de ejecución estimado de 24 meses.</text:p>
        </text:list-item>
        <text:list-item>
          <text:p text:style-name="P37">A.6., como mejora de la productividad, "reforma integral del edificio de la cofradía, con redistribución de usos", siendo el coste de la actuación de 900.000,00 euros, con un plazo de ejecución estimado de 10 meses.</text:p>
        </text:list-item>
        <text:list-item>
          <text:p text:style-name="P37">B.1., como mejora de la eficiencia energética, "nuevo alumbrado público inteligente", siendo el coste de la actuación de 760.000,00 euros, con un plazo de ejecución estimado de 2 meses.</text:p>
        </text:list-item>
        <text:list-item>
          <text:p text:style-name="P37">B.2., como mejora de la eficiencia energética, "instalación de fotovoltaica 100 kWp", siendo el coste de la actuación de 100.000,00 euros, con un plazo de ejecución estimado de 2 meses.</text:p>
        </text:list-item>
        <text:list-item>
          <text:p text:style-name="P38">C.1., como mejora de la calidad ambiental, "EBAR's: ampliación del sistema y mejora del existente", siendo el coste de la actuación de 650.000,00 euros, con un plazo de ejecución estimado de 4 meses.</text:p>
        </text:list-item>
        <text:list-item>
          <text:p text:style-name="P38">C.2., como mejora de la calidad ambiental, "nuevas zonas verdes y de sombra", siendo el coste de la actuación de 160.000,00 euros, con un plazo de ejecución estimado de 4 meses.</text:p>
        </text:list-item>
        <text:list-item>
          <text:p text:style-name="P38"><text:soft-page-break/>C.3., como mejora de la calidad ambiental, "punto limpio portuario", siendo el coste de la actuación de 35.000,00 euros, con un plazo de ejecución estimado de 1 mes y medio. </text:p>
        </text:list-item>
        <text:list-item>
          <text:p text:style-name="P38">C.4., como mejora de la calidad ambiental, "renaturalización de escolleras en el abrigo portuario", siendo el coste de la actuación de 80.000,00 euros, con un plazo de ejecución estimado de 4 meses.</text:p>
        </text:list-item>
        <text:list-item>
          <text:p text:style-name="P38">D.1., como mejora de la sostenibilidad ambiental y la sensibilización para la preservación y mejora del medio ambiente, "instalaciones de protección contra incendios", siendo el coste de la actuación de 290.000,00 euros, con un plazo de ejecución estimado de 6 meses.</text:p>
        </text:list-item>
        <text:list-item>
          <text:p text:style-name="P37">E.1., como mejora de operaciones portuarias, "recrecido de la cota de los muelles", siendo el coste de la actuación de 1.100.000,00 euros, con un plazo de ejecución estimado de 12 meses.</text:p>
        </text:list-item>
        <text:list-item>
          <text:p text:style-name="P37">F.1., como mejora social y de la población, "dotación de aseos públicos", siendo el coste de la actuación de 230.000,00 euros, con un plazo de ejecución estimado de 2 meses.</text:p>
        </text:list-item>
        <text:list-item>
          <text:p text:style-name="P37">F.2., como mejora social y de la población, "adaptación en materia de accesibilidad universal", siendo el coste de la actuación de 440.000,00 euros, con un plazo de ejecución estimado de 9 meses.</text:p>
        </text:list-item>
        <text:list-item>
          <text:p text:style-name="P37">F.3., como mejora social y de la población, "integración puerto-casco-playa", siendo el coste de la actuación de 450.000,00 euros, con un plazo de ejecución estimado de 12 meses.</text:p>
        </text:list-item>
        <text:list-item>
          <text:p text:style-name="P38">F.4., como mejora social y de la población, "itinerario peatonal por el dique y espaldón", siendo el coste de la actuación de 1.400.000,00 euros, con un plazo de ejecución estimado de 16 meses.</text:p>
        </text:list-item>
      </text:list>
      <text:p text:style-name="P26">A mayor abundamiento consta como anexo II del referido estudio, un conjunto de actuaciones fuera de la zona de concesión pero en el entorno del puerto, que si bien no computan para la inversión mínima exigible, son parte de la estrategia general para la recuperación, dinamización y aumento de valor del núcleo en su conjunto.</text:p>
      <text:p text:style-name="P25"><text:span text:style-name="T19">De lo expuesto se acredita que el contenido del estudio técnico-económico obrante en el expediente, </text:span><text:span text:style-name="T20">cumple los requisitos establecidos en la normativa de aplicación para la oportuna tramitación de la prórroga extraordinaria de la concesión</text:span><text:span text:style-name="T19"> que nos ocupa, toda vez que contiene:</text:span></text:p>
      <text:p text:style-name="P26">1) La determinación del valor de la inversión inicialmente prevista actualizado al IPC (45.859.262,35 euros).</text:p>
      <text:p text:style-name="P25"><text:span text:style-name="T19">2) La determinación de la inversión mínima exigible a la que el Ayuntamiento de Mogán se compromete, que asciende a la cantidad de </text:span><text:span text:style-name="T18">9.171.852,47 euros </text:span><text:span text:style-name="T19">(20% del valor actualizado de la inversión inicialmente prevista en el título concesional).</text:span></text:p>
      <text:p text:style-name="P26">3) Una relación de inversiones propuestas, con la definición, justificación y cuantificación oportuna, que alcanzan la cifra de 13.345.000 euros, contando la propuesta del Ayuntamiento de Mogán con un amplio margen y un colchón suficiente (4.173.147,53 euros más) que garantiza el cumplimiento de la inversión mínima exigible.</text:p>
      <text:p text:style-name="P25"><text:span text:style-name="T22">En este punto, es importante tener en consideración de que restan alrededor de cinco años para que concluya el plazo concesional inicial, tiempo en el cual es probable que se produzcan en la concesión inversiones o mejoras que puedan hacer innecesarias algunas de las propuestas de nuestro estudio técnico-económico. </text:span><text:span text:style-name="T19">En ese caso, a lo largo de las sucesivas fases del procedimiento y, desde luego, antes de que se otorgue la prórroga a este Ayuntamiento, se analizarán esas actuaciones eventualmente innecesarias, que bien se eliminarán, bien se sustituirán por otras inversiones relevantes, habida cuenta del "colchón" a que hace referencia el párrafo anterior. Todo ello hasta alcanzar, </text:span><text:span text:style-name="T23">en todo caso y como mínimo</text:span><text:span text:style-name="T19">, la cifra prevista en el estudio como inversión a la que este Ayuntamiento se compromete (9.171.852,47 €).</text:span></text:p>
      <text:p text:style-name="P25"><text:soft-page-break/><text:span text:style-name="T19">Por último, en cuanto al </text:span><text:span text:style-name="T20">tercero de los documentos</text:span><text:span text:style-name="T19"> exigibles para esta fase inicial, </text:span><text:span text:style-name="T22">se habrá de aportar el compromiso de constituir la fianza o garantía provisional, del 2% del presupuesto de la inversión a ejecutar que, considerando el umbral comprometido, se fijaría en la cantidad de</text:span><text:span text:style-name="T21"> 183.437,05 euros</text:span><text:span text:style-name="T22">, estándonos al pronunciamiento que por la Intervención General se produzca a fin de responder a dicho requisito.</text:span></text:p>
      <text:p text:style-name="P25"><text:span text:style-name="T19">En consecuencia, quien suscribe entiende </text:span><text:span text:style-name="T18">cumplimentado, para el presente trámite inicial, la documentación exigible para solicitar la prórroga extraordinaria de la concesión del Puerto Deportivo de Mogán</text:span><text:span text:style-name="T19">, siempre que con la solicitud que se dirija a Puertos Canarios se adjunte:</text:span></text:p>
      <text:p text:style-name="P25"><text:span text:style-name="T19">1.- El </text:span><text:span text:style-name="T18">acuerdo plenario</text:span><text:span text:style-name="T19"> por el que se apruebe solicitar formalmente la prórroga extraordinaria de la concesión del Puerto Deportivo de Mogán.</text:span></text:p>
      <text:p text:style-name="P25"><text:span text:style-name="T19">2.- El </text:span><text:span text:style-name="T18">estudio técnico-económico</text:span><text:span text:style-name="T19">, de mayo de 2026, con el aval de los informes técnicos municipales, en el que se detalla, entre otras cuestiones, la determinación del valor de la inversión inicialmente prevista actualizado al IPC (45.859.262,35 euros), la determinación de la inversión mínima exigible a la que el Ayuntamiento de Mogán se compromete, que asciende a la cantidad de </text:span><text:span text:style-name="T18">9.171.852,47 euros </text:span><text:span text:style-name="T19">(20% del valor actualizado de la inversión inicialmente prevista en el título concesional) y una relación de inversiones propuestas, con la definición, justificación y cuantificación oportuna, que alcanzan la cifra de 13.345.000 euros, contando la propuesta del Ayuntamiento de Mogán con un amplio margen y un colchón suficiente (4.173.147,53 euros más) que garantiza el cumplimiento de la inversión mínima exigible.</text:span></text:p>
      <text:p text:style-name="P25"><text:span text:style-name="T19">3.- </text:span><text:span text:style-name="T18">Compromiso expreso de constituir la fianza o garantía provisional</text:span><text:span text:style-name="T19">, del 2% del presupuesto de la inversión a ejecutar, que considerando el umbral mínimo comprometido, asciende a la cantidad de 183.437,05 euros.</text:span></text:p>
      <text:p text:style-name="P25"><text:span text:style-name="T25">No obstante lo anterior, </text:span><text:span text:style-name="T32">en consonancia con lo dispuesto en el procedimiento regulado en el RLPC, conviene poner de relieve que, una vez se examine la documentación adjunta con la solicitud por la Dirección Técnica de la entidad de Puertos Canarios, se requerirá al Ayuntamiento de Mogán el aporte de la documentación señalada en el artículo 47.2 del RLPC, acorde con las actuaciones finalmente definidas, esto es:</text:span></text:p>
      <text:p text:style-name="P26">- Seis ejemplares del proyecto básico o, en su caso, de ejecución, que deberá justificar suficientemente que las obras e instalaciones previstas se adaptan al planeamiento portuario, y que es congruente con las finalidades y usos propios del dominio público portuario.</text:p>
      <text:p text:style-name="P26">- El proyecto deberá incluir, en todo caso, una memoria descriptiva de las actividades a desarrollar, las características de las obras a ejecutar o de las instalaciones, los efectos medioambientales y, en su caso, el documento medioambiental que permita su evaluación conforme a lo establecido en la legislación de prevención ambiental, el presupuesto estimado de las obras y la superficie a ocupar.</text:p>
      <text:p text:style-name="P26">- Memoria económico-financiera de la actividad o uso a desarrollar.</text:p>
      <text:p text:style-name="P26">- Constitución de una fianza provisional del 2% del presupuesto estimado de las obras o instalaciones a realizar, a favor de la entidad Puertos Canarios, que será irrevocable y de ejecución automática por resolución del Director Gerente, quien ordenará asimismo su devolución si se deniega la solicitud presentada.</text:p>
      <text:p text:style-name="P26">En este punto, conviene traer a colación las recomendaciones publicadas por Puertos Canarios, relativas a los principales aspectos procedimentales que puedan ser de interés en los procedimientos como en el que nos ocupa, en concreto su versión III, donde existen incoherencias con respecto a la documentación citada en el propio RLPC. No obstante, resulta necesario considerar, para requerimientos futuros que pudieran realizar al Ayuntamiento de Mogán, la documentación a la que se alude en su apartado VIII.</text:p>
      <text:p text:style-name="P25"><text:span text:style-name="T19">Por ello, como no podía ser de otra manera y en aplicación del principio de cooperación administrativa, este Ayuntamiento de Mogán deberá comprometerse a mejorar la solicitud, subsanar las deficiencias que hayan sido detectadas, así como a aportar, en el momento procedimental oportuno y conforme a la Ley, los documentos u otros </text:span><text:soft-page-break/><text:span text:style-name="T19">elementos de juicio que sean necesarios, a cuyo fin, resulta conveniente </text:span><text:span text:style-name="T18">autorizar a la Alcaldesa a llevar a cabo cuantas actuaciones sean necesarias en respuesta a los requerimientos que por Puertos Canarios se realice</text:span><text:span text:style-name="T19"> con el objeto de dar cumplimiento a la documentación técnica necesaria para el otorgamiento de la meritada prórroga. </text:span></text:p>
      <text:p text:style-name="P39">CUARTO.- En cuanto a la voluntad de mantener los derechos de titulares de derechos de uso y disfrute de la concesión administrativa del Puerto Deportivo de Mogán. </text:p>
      <text:p text:style-name="P25"><text:span text:style-name="T22">Este Ayuntamiento ha tenido conocimiento que desde el momento de adquirir la condición de cesionaria de la concesión del Puerto Deportivo de Mogán, </text:span><text:span text:style-name="T19">Puerto de Mogán S.A. ha hecho un uso continuado de la cláusula segunda del pliego de condiciones jurídico-económico-administrativas que antes hemos transcrito, y que le permitía "ceder a terceros </text:span><text:span text:style-name="T18">en todo o en parte los derechos y obligaciones inherentes a la misma</text:span><text:span text:style-name="T19">".</text:span></text:p>
      <text:p text:style-name="P25"><text:span text:style-name="T19">En efecto, del análisis de los títulos originales de algunos de los titulares de derechos de uso y disfrute actuales del Puerto Deportivo de Mogán se deriva el esquema habitual de la transmisión de todos o algunos de los derechos de Puerto de Mogán S.A a posteriores titulares que consistía, en primer lugar, en que las partes firmaban un </text:span><text:span text:style-name="T18">documento privado de cesión de derechos</text:span><text:span text:style-name="T19">; y, en segundo lugar, su </text:span><text:span text:style-name="T18">elevación a público</text:span><text:span text:style-name="T19">. </text:span></text:p>
      <text:p text:style-name="P25"><text:span text:style-name="T19">Pues bien, de lo expuesto se acredita que Puerto de Mogán S.A. (en esas segundas y sucesivas cesiones) </text:span><text:span text:style-name="T18">cede íntegramente la titularidad de sus derechos respecto de un determinado inmueble al tercero en los mismos términos que el Ayuntamiento se lo ha cedido a ella</text:span><text:span text:style-name="T19">, es decir, con sus derechos y sus obligaciones, pasando, quien la adquiere, a hacerse cargo de todos los gastos de ésta, incluido el pago del </text:span><text:span text:style-name="T18">canon administrativo</text:span><text:span text:style-name="T19">, </text:span><text:span text:style-name="T18">reservándose</text:span><text:span text:style-name="T19"> Puerto de Mogán S.A. un concreto y determinado haz de derechos relativos a las partes de la concesión que todavía mantiene en su titularidad, y que el adquirente acepta. </text:span></text:p>
      <text:p text:style-name="P26">Así, haciendo uso como decimos de lo permitido por el pliego inicial al que se debía, Puerto de Mogán S.A cede, con plena validez y eficacia jurídicas, sus derechos sobre la concesión, en cada concreto inmueble, a su nuevo titular, que lo adquiere en los mismos términos que el Ayuntamiento se lo cedió a Puerto de Mogán, S.A., sustituyendo por tanto el papel del anterior concesionario. Y todo ello, por el plazo de la concesión administrativa, esto es, 50 años, que es lo que asumió Puerto de Mogán, S.A., en el acuerdo plenario de 7 de mayo de 1987, ya que el Ayuntamiento de Mogán se había reservado de manera exclusiva y excluyente el derecho a pedir una prórroga con su consentimiento. </text:p>
      <text:p text:style-name="P26">Los terceros, a su vez, pueden transmitir sus derechos, en los mismos términos que los han recibido, esto es, en los mismos términos que el Ayuntamiento los ha cedido a Puerto de Mogán S.A, operación que se ha producido en decenas o centenas de casos. </text:p>
      <text:p text:style-name="P25"><text:span text:style-name="T19">En definitiva, en la práctica, l</text:span><text:span text:style-name="T18">a concesión se encuentra dividida o compartimentada en tantas partes como inmuebles se han cedido</text:span><text:span text:style-name="T19"> "en los mismos términos que el Ayuntamiento lo ha cedido a Puerto de Mogán, S.A".</text:span></text:p>
      <text:p text:style-name="P25"><text:span text:style-name="T19">Es por ello que, en la actualidad, y ante la eventualidad de una futura prórroga de la concesión (especialmente tras haberla solicitado Puerto de Mogán S.A. no teniendo derecho para ello) se ha generado una </text:span><text:span text:style-name="T18">lógica alarma social entre los titulares de derechos o cesionarios del Puerto de Mogán</text:span><text:span text:style-name="T19">, máxime cuando, como parece lógico, el apartado 2 in fine de la Disposición Transitoria Tercera de la Ley 9/2014 señala que la prórroga del plazo "se aplicará a la concesión existente en toda su extensión como una unidad indivisible"; y el apartado 8 señala que finalizará con la finalización del plazo inicial cualquier cesión de derechos realizada durante la vigencia de la concesión, salvo consentimiento y pacto expreso en contrario. </text:span></text:p>
      <text:p text:style-name="P25"><text:span text:style-name="T19">Estas circunstancias, como decimos, generan una </text:span><text:span text:style-name="T18">lógica incertidumbre jurídica</text:span><text:span text:style-name="T19"> en los titulares de derechos que a su vez fueron cesionarios de Puerto de Mogán S.A puesto que a los mismos se les transmitieron sus derechos "por el plazo de la concesión administrativa". Y es que, en el caso de dichos titulares de derechos consolidados (a los que Puerto de Mogán S.A. no advirtió de la reserva a solicitar la prórroga por parte del Ayuntamiento de Mogán), cualquier interpretación que pretenda que sus derechos adquiridos de buena fe en escritura pública terminen con la vida de la concesión a los 50 años, sería contrario a la lógica, a la buena fe y a la equidad puesto que, para esos terceros, la </text:span><text:soft-page-break/><text:span text:style-name="T19">prórroga no supone una nueva concesión administrativa, sino el alargamiento de la vida útil de la anterior, estando contemplada en el término pactado por ellos "por el plazo de la concesión administrativa".</text:span></text:p>
      <text:p text:style-name="P25"><text:span text:style-name="T19">Así las cosas, si una vez concedida la prórroga a este Ayuntamiento se aplicase el apartado 8 </text:span><text:span text:style-name="T22">de la Disposición Transitoria Tercera de la Ley 9/2014, de 8 de noviembre, en la redacción dada por la Disposición Final Octava de la Ley 5/2024, de 26 de diciembre, </text:span><text:span text:style-name="T19">a los cientos de terceros adquirentes de Puerto de Mogán S.A., se estaría produciendo una auténtica </text:span><text:span text:style-name="T18">ablación de sus derechos adquiridos en escritura pública </text:span><text:span text:style-name="T19">"con todos los derechos y obligaciones inherentes a la titularidad", "en los mismos términos que el Ilustre Ayuntamiento de Mogán ha cedido a Puerto de Mogán, S.A." y "por el plazo de la concesión administrativa". </text:span></text:p>
      <text:p text:style-name="P26">En este sentido, el artículo 4.1 de la Ley 40/2015, de 1 de octubre, de Régimen Jurídico del Sector Público señala que: "Las Administraciones Públicas que, en el ejercicio de sus respectivas competencias, establezcan medidas que limiten el ejercicio de derechos individuales o colectivos o exijan el cumplimiento de requisitos para el desarrollo de una actividad, deberán aplicar el principio de proporcionalidad y elegir la medida menos restrictiva, motivar su necesidad para la protección del interés público así como justificar su adecuación para lograr los fines que se persiguen, sin que en ningún caso se produzcan diferencias de trato discriminatorias. Asimismo, deberán evaluar periódicamente los efectos y resultados obtenidos".</text:p>
      <text:p text:style-name="P25"><text:span text:style-name="T19">En este contexto, con el fin de establecer las bases para una gestión coordinada con los actuales usuarios de la concesión, así como para dar seguridad jurídica a los cientos de titulares de derechos de uso y disfrute, y, a la vez, conjurar cualquier responsabilidad patrimonial que pudiera derivarse de los actos legislativos señalados, resulta conveniente </text:span><text:span text:style-name="T18">formalizar la voluntad de mantener los derechos de los titulares de derechos de uso y disfrute, colaborando con los miembros en la eficiente gestión de la concesión</text:span><text:span text:style-name="T22">, una vez obtenida la prórroga.</text:span></text:p>
      <text:p text:style-name="P27"><text:span text:style-name="T16">Así, consta en el expediente un convenio administrativo tipo con su memoria justificativa, véase C.S.V. n.º </text:span><text:a xlink:type="simple" xlink:href="https://oat.mogan.es:8448/ventanilla/web/validacionFirmas.do?opcion=1&amp;modo=3&amp;csv=y006754aa9140a0070807ea26606072fM" text:style-name="Internet_20_link" text:visited-style-name="Visited_20_Internet_20_Link"><text:span text:style-name="T29">y006754aa9140a0070807ea26606072fM</text:span></text:a><text:span text:style-name="T16"> (a suscribir y tramitar en el futuro) entre el Ayuntamiento de Mogán y el o los titulares de cualquier cesión de derechos realizada durante la vida de la concesión, por el que se garantiza el respeto a los derechos de los titulares de derechos adquiridos de buena fe. Todo ello, siempre y cuando se adquieran determinados compromisos que en los mismos se detallen y en aplicación de la cláusula final del apartado 8</text:span><text:span text:style-name="T36"> </text:span><text:span text:style-name="T16">de la Disposición Transitoria Tercera de la Ley 9/2014, </text:span><text:span text:style-name="T31">de 8 de noviembre, en la redacción dada por la Disposición Final Octava de la Ley 5/2024, de 26 de diciembre, que literalmente establece que:</text:span></text:p>
      <text:p text:style-name="P25"><text:span text:style-name="T19">«8. Cualquier cesión de derechos realizada por el concesionario durante la vigencia de la concesión finalizará con la finalización del plazo inicial, sin que se pueda extender estos al plazo prorrogado salvo </text:span><text:span text:style-name="T20">consentimiento y pacto expreso con la entidad concesionaria.</text:span><text:span text:style-name="T19">»</text:span></text:p>
      <text:p text:style-name="P25"><text:span text:style-name="T19">En particular, como ya se ha indicado, este Ayuntamiento se compromete a realizar unas inversiones que suponen una carga para el mismo y que se cuantifican en </text:span><text:span text:style-name="T18">9.171.852,47 €. </text:span><text:span text:style-name="T19">Además, el apartado 9 de la Disposición Transitoria Tercera de la Ley 9/2014, </text:span><text:span text:style-name="T22">de 8 de noviembre, en la redacción dada por la Disposición Final Octava de la Ley 5/2024, de 26 de diciembre</text:span><text:span text:style-name="T19">, dispone literalmente que:</text:span></text:p>
      <text:p text:style-name="P26">«9. Las concesiones portuarias prorrogadas devengarán durante el plazo de la prórroga y a favor de Puertos Canarias el siguiente canon anual:[]</text:p>
      <text:p text:style-name="P25"><text:span text:style-name="T19">- Para las concesiones cuyo plazo inicial más la prórroga supere los 50 años, será del </text:span><text:span text:style-name="T20">2,5% de la diferencia entre el valor actualizado de la inversión inicialmente prevista en el título concesional y la cuantía de la inversión comprometida para el otorgamiento de la prórroga</text:span><text:span text:style-name="T19">, debiendo actualizarse anualmente según el IPC»</text:span></text:p>
      <text:p text:style-name="P26">En consecuencia, los firmantes del convenio, a los que se le respetarían sus derechos actuales en la concesión, se comprometerían, entre otras cuestiones, en virtud de los meritados convenios, a contribuir levantando ambas cargas (inversiones necesarias y canon) en el porcentaje que suponga su peso o participación en la futura Asamblea de Usuarios, lo que reduciría, considerablemente, el impacto económico de la presente prórroga de la concesión para el Ayuntamiento de Mogán. </text:p>
      <text:p text:style-name="P25"><text:soft-page-break/><text:span text:style-name="T19">Por ello, </text:span><text:span text:style-name="T22">resulta conveniente </text:span><text:span text:style-name="T21">autorizar a la Alcaldesa a</text:span><text:span text:style-name="T22"> </text:span><text:span text:style-name="T21">llevar a cabo los trámites pertinentes para aprobar y suscribir los convenios de colaboración con cualquier cesionario de derechos cuya cesión haya sido realizada durante la vigencia de la concesión</text:span><text:span text:style-name="T22">,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5"><text:span text:style-name="T18">QUINTO.- </text:span><text:span text:style-name="T19">El artículo 212.1 del Reglamento Orgánico Municipal del Ilustre Ayuntamiento de Mogán, publicado en el Boletín Oficial de la Provincia de Las Palmas nº 28, de 5 de marzo de 2021, establece que &lt;&lt;1. La Asesoría Jurídica Municipal emitirá informe a solicitud de cualquiera de los órganos superiores del Ayuntamiento de Mogán [...]&gt;&gt;.</text:span></text:p>
      <text:p text:style-name="P28">A este respecto, el presente informe se emite con nota de conformidad del Secretario General Accidental del Ilustre Ayuntamiento de Mogán, en los términos establecidos en el artículo 3.4 del del Real Decreto 128/2018, de 16 de marzo, por el que se regula el régimen jurídico de los funcionarios de Administración Local con habilitación de carácter nacional (en adelante Real Decreto 128/2018, de 16 de marzo), de conformidad con lo dispuesto en el artículo 3.3.c) del mismo cuerpo legal, que literalmente establece que:</text:p>
      <text:p text:style-name="P28">«3. La función de asesoramiento legal preceptivo comprende:</text:p>
      <text:p text:style-name="P25"><text:span text:style-name="T25">[] c) La emisión de informe previo siempre que se trate de </text:span><text:span text:style-name="T34">asuntos para cuya aprobación se exija la mayoría absoluta del número legal de miembros de la Corporación</text:span><text:span text:style-name="T25"> o cualquier otra mayoría cualificada.»</text:span></text:p>
      <text:p text:style-name="P25"><text:span text:style-name="T24">SEXTO.- </text:span><text:span text:style-name="T25">Considerando las características de la prórroga de la concesión que se solicita, por plazo de 25 años adicionales, así como los compromisos económicos derivados a futuro, es competente para adoptar el presente acuerdo el </text:span><text:span text:style-name="T24">Pleno del Ayuntamiento de Mogán</text:span><text:span text:style-name="T25"> al amparo del artículo 22.2. p) de la Ley 7/1985, de 2 de abril, reguladora de las Bases del Régimen Local (en adelante LBRL), siendo necesaria la mayoría absoluta del número legal de miembros de la Corporación, según el cuórum establecido en el artículo 47.2.j) de la LBRL.</text:span></text:p>
      <text:p text:style-name="P26">Visto cuanto antecede, así como la normativa general y de pertinente aplicación, tengo a bien elevar al Pleno del Ilustre Ayuntamiento de Mogán, como órgano competente para resolver, previo pronunciamiento favorable de la Intervención General, la siguiente:</text:p>
      <text:p text:style-name="P30">PROPUESTA DE RESOLUCIÓN</text:p>
      <text:p text:style-name="P25"><text:span text:style-name="T18">PRIMERO.- Solicitar</text:span><text:span text:style-name="T19"> formalmente la </text:span><text:span text:style-name="T18">prórroga extraordinaria de la concesión del Puerto Deportivo de Mogán</text:span><text:span text:style-name="T19"> a Puertos Canarios, haciendo uso del derecho reservado en el acuerdo plenario de 7 de mayo de 1987, con el </text:span><text:span text:style-name="T18">compromiso</text:span><text:span text:style-name="T19"> de:</text:span></text:p>
      <text:p text:style-name="P25"><text:span text:style-name="T18">I.</text:span><text:span text:style-name="T19"> </text:span><text:span text:style-name="T20">Realizar las inversiones relevantes</text:span><text:span text:style-name="T19"> por un importe mínimo del 20% del valor actualizado de la inversión inicialmente prevista en el título concesional, o un sustitutivo económico, o una combinación entre ambos, lo que asciende a la cantidad de 9.171.852,47 euros.</text:span></text:p>
      <text:p text:style-name="P25"><text:span text:style-name="T18">II.</text:span><text:span text:style-name="T19"> </text:span><text:span text:style-name="T20">Constituir la fianza provisional</text:span><text:span text:style-name="T19"> del 2% del presupuesto estimado de las obras o instalaciones que se compromete a realizar, a favor de la entidad Puertos Canarios, lo que asciende a la cantidad de 183.437,05 euros.</text:span></text:p>
      <text:p text:style-name="P25"><text:span text:style-name="T18">SEGUNDO.- Autorizar</text:span><text:span text:style-name="T19"> a la Alcaldesa a llevar a cabo cuantas actuaciones sean necesarias a fin de responder a los requerimientos que por Puertos Canarios se realice a fin de dar cumplimiento a la documentación técnica necesaria para el otorgamiento de la meritada prórroga. </text:span></text:p>
      <text:p text:style-name="P25"><text:span text:style-name="T18">TERCERO.- Manifestar</text:span><text:span text:style-name="T19"> la voluntad de este Ayuntamiento de respetar los derechos de los titulares de uso y disfrute de la meritada concesión, a fin de dar seguridad jurídica y, a la vez, conjurar cualquier responsabilidad patrimonial que pudiera derivarse, articulándose bajo la fórmula jurídica del convenio de colaboración, la eficiente gestión de la concesión. </text:span></text:p>
      <text:p text:style-name="P25"><text:soft-page-break/><text:span text:style-name="T18">CUARTO.- Autorizar</text:span><text:span text:style-name="T19"> a la Alcaldesa a llevar a cabo los trámites pertinentes para aprobar y suscribir los convenios de colaboración con cualquier cesionario de derechos cuya cesión haya sido realizada durante la vigencia de la concesión,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5"><text:span text:style-name="T18">QUINTO.- Requerir </text:span><text:span text:style-name="T19">a Puerto de Mogán, S.A. a los efectos de que desista de la solicitud de prórroga de la concesión, toda vez que no ostenta derecho alguno para ejercitar la misma, de conformidad a la reserva realizada por el Ayuntamiento de Mogán en el acuerdo plenario de 7 de mayo de 1987.</text:span><text:span text:style-name="T11">»</text:span></text:p>
      <text:p text:style-name="P27"><text:span text:style-name="T37">RESULTANDO.- </text:span><text:span text:style-name="T15">Que consta en el expediente informe de Don Gonzalo Martínez Lázaro, Interventor del Ilustre Ayuntamiento de Mogán, de fecha 15 de junio de 2026, </text:span><text:span text:style-name="T16">véase </text:span><text:span text:style-name="T15">C.S.V. n.º </text:span><text:a xlink:type="simple" xlink:href="https://oat.mogan.es:8448/ventanilla/web/validacionFirmas.do?opcion=1&amp;modo=3&amp;csv=5006754aa9190f0cc8807ea21e060815z" text:style-name="Internet_20_link" text:visited-style-name="Visited_20_Internet_20_Link"><text:span text:style-name="T17">5006754aa9190f0cc8807ea21e060815z</text:span></text:a><text:span text:style-name="T15">, en virtud del cual se concluye literalmente lo siguiente:</text:span></text:p>
      <text:p text:style-name="P25"><text:span text:style-name="T11">«</text:span><text:span text:style-name="T19">El Ayuntamiento de Mogán está en condiciones de poder comprometerse a la constitución de fianza o garantía provisional, del 2% del presupuesto de la inversión a ejecutar que, considerando el umbral comprometido, se fijaría en la cantidad de 183.437,05 euros.</text:span><text:span text:style-name="T11">»</text:span></text:p>
      <text:p text:style-name="P25"><text:span text:style-name="T12">CONSIDERANDO.- </text:span><text:span text:style-name="T11">Que la adopción de este acuerdo es competencia del Pleno del Ayuntamiento de Mogán, de conformidad con lo dispuesto en el artículo 22.2. p) de la Ley 7/1985, de 2 de abril, reguladora de las Bases del Régimen Local (en adelante LRBRL), siendo necesaria la mayoría absoluta del número legal de miembros de la Corporación, según el cuórum establecido en el artículo 47.2. j) de la LRBRL.</text:span></text:p>
      <text:p text:style-name="P40">En virtud de lo expuesto, tengo a bien elevar al Pleno de la Corporación la siguiente:</text:p>
      <text:p text:style-name="P41">PROPUESTA DE RESOLUCIÓN</text:p>
      <text:p text:style-name="P25"><text:span text:style-name="T12">PRIMERO.- Solicitar</text:span><text:span text:style-name="T11"> formalmente la </text:span><text:span text:style-name="T12">prórroga extraordinaria de la concesión del Puerto Deportivo de Mogán</text:span><text:span text:style-name="T11"> a Puertos Canarios, haciendo uso del derecho reservado en el acuerdo plenario de 7 de mayo de 1987, con el </text:span><text:span text:style-name="T12">compromiso</text:span><text:span text:style-name="T11"> de:</text:span></text:p>
      <text:p text:style-name="P25"><text:span text:style-name="T12">I.</text:span><text:span text:style-name="T11"> </text:span><text:span text:style-name="T38">Realizar las inversiones relevantes</text:span><text:span text:style-name="T11"> por un importe mínimo del 20% del valor actualizado de la inversión inicialmente prevista en el título concesional, o un sustitutivo económico, o una combinación entre ambos, lo que asciende a la cantidad de 9.171.852,47 euros.</text:span></text:p>
      <text:p text:style-name="P25"><text:span text:style-name="T12">II.</text:span><text:span text:style-name="T11"> </text:span><text:span text:style-name="T38">Constituir la fianza provisional</text:span><text:span text:style-name="T11"> del 2% del presupuesto estimado de las obras o instalaciones que se compromete a realizar, a favor de la entidad Puertos Canarios, lo que asciende a la cantidad de 183.437,05 euros.</text:span></text:p>
      <text:p text:style-name="P25"><text:span text:style-name="T12">SEGUNDO.- Autorizar</text:span><text:span text:style-name="T11"> a la Alcaldesa a llevar a cabo cuantas actuaciones sean necesarias a fin de responder a los requerimientos que por Puertos Canarios se realice a fin de dar cumplimiento a la documentación técnica necesaria para el otorgamiento de la meritada prórroga. </text:span></text:p>
      <text:p text:style-name="P25"><text:span text:style-name="T12">TERCERO.- Manifestar</text:span><text:span text:style-name="T11"> la voluntad de este Ayuntamiento de respetar los derechos de los titulares de uso y disfrute de la meritada concesión, a fin de dar seguridad jurídica y, a la vez, conjurar cualquier responsabilidad patrimonial que pudiera derivarse, articulándose bajo la fórmula jurídica del convenio de colaboración, la eficiente gestión de la concesión. </text:span></text:p>
      <text:p text:style-name="P25"><text:span text:style-name="T12">CUARTO.- Autorizar</text:span><text:span text:style-name="T11"> a la Alcaldesa a llevar a cabo los trámites pertinentes para aprobar y suscribir los convenios de colaboración con cualquier cesionario de derechos cuya cesión haya sido realizada durante la vigencia de la concesión,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5"><text:soft-page-break/><text:span text:style-name="T12">QUINTO.-</text:span><text:span text:style-name="T11"> </text:span><text:span text:style-name="T12">Requerir</text:span><text:span text:style-name="T11"> a Puerto de Mogán, S.A. a los efectos de que desista de la solicitud de prórroga de la concesión, toda vez que no ostenta derecho alguno para ejercitar la misma, de conformidad a la reserva realizada por el Ayuntamiento de Mogán en el acuerdo plenario de 7 de mayo de 1987.”</text:span></text:p>
      <text:p text:style-name="P42"/>
      <text:p text:style-name="P43">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44"><text:a xlink:type="simple" xlink:href="http://videoactas.mogan.es/?meeting=video_202101290000000000_FH.mp4&amp;topic=1" text:style-name="Internet_20_link" text:visited-style-name="Visited_20_Internet_20_Link"><text:span text:style-name="T39">http://videoactas.mogan.es/?meeting=video_202606180000000000_FH.mp4&amp;topic=2</text:span></text:a></text:p>
      <text:p text:style-name="P45">Sometida la propuesta a votación, queda dictaminada de forma favorable, por cuatro votos a favor de Juntos por Mogán (JPM) y una abstención del Grupo Mixto (PSOE).</text:p>
      <text:p text:style-name="P46"/>
      <text:p text:style-name="P47"><text:span text:style-name="T40"><text:line-break/></text:span><text:span text:style-name="T3">3.-Dación de cuentas de los concejales delegados.</text:span><text:span text:style-name="T4"> </text:span></text:p>
      <text:p text:style-name="P48">No se presentan.</text:p>
      <text:p text:style-name="P3">El asunto tratado se incorpora como videoacta digital firmada electrónicamente por la Secretaria (a la que se accede a través del enlace web que se describe a continuación), acuerdo adoptado en sesión plenaria celebrada el 22/03/2018. </text:p>
      <text:p text:style-name="P49"><text:a xlink:type="simple" xlink:href="http://videoactas.mogan.es/?meeting=video_202101290000000000_FH.mp4&amp;topic=1" text:style-name="Internet_20_link" text:visited-style-name="Visited_20_Internet_20_Link"><text:span text:style-name="T41">http://videoactas.mogan.es/?meeting=video_202606180000000000_FH.mp4&amp;topic=3</text:span></text:a></text:p>
      <text:p text:style-name="P50"/>
      <text:p text:style-name="P50"/>
      <text:p text:style-name="P51"><text:span text:style-name="T42"><text:line-break/></text:span><text:span text:style-name="T43">4.-Ruegos y preguntas.</text:span><text:span text:style-name="T42"> </text:span></text:p>
      <text:p text:style-name="P52">El concejal, don Julián Artemi Artiles Moraleda realiza una pregunta a la que le contesta el concejal de playas, don Wilian Cristofe García Jiménez.</text:p>
      <text:p text:style-name="P5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49"><text:a xlink:type="simple" xlink:href="http://videoactas.mogan.es/?meeting=video_202101290000000000_FH.mp4&amp;topic=1" text:style-name="Internet_20_link" text:visited-style-name="Visited_20_Internet_20_Link"><text:span text:style-name="T41">http://videoactas.mogan.es/?meeting=video_202606180000000000_FH.mp4&amp;topic=4</text:span></text:a></text:p>
      <text:p text:style-name="P50"/>
      <text:p text:style-name="P50"/>
      <text:p text:style-name="P51"><text:span text:style-name="T42"><text:line-break/></text:span><text:span text:style-name="T43">5.-Asuntos de urgencia.</text:span><text:span text:style-name="T44"> </text:span></text:p>
      <text:p text:style-name="P48">No hay.</text:p>
      <text:p text:style-name="P3">El asunto tratado se incorpora como videoacta digital firmada electrónicamente por la Secretaria (a la que se accede a través del enlace web que se describe a continuación), acuerdo adoptado en sesión plenaria celebrada el 22/03/2018.</text:p>
      <text:p text:style-name="P53"><text:a xlink:type="simple" xlink:href="http://videoactas.mogan.es/?meeting=video_202606180000000000_FH.mp4&amp;topic=5" text:style-name="Internet_20_link" text:visited-style-name="Visited_20_Internet_20_Link"><text:span text:style-name="T41">http://videoactas.mogan.es/?meeting=video_202606180000000000_FH.mp4&amp;topic=5</text:span></text:a></text:p>
      <text:p text:style-name="P54"><text:soft-page-break/></text:p>
      <text:p text:style-name="P48">Y no habiendo más asuntos que tratar, se levanta la sesión, siendo las ocho horas, cincuenta y tres minutos del mismo día de su comienzo, de la que se extiende la presente acta, y de la que yo, el Secretario General Accidental, doy fe. </text:p>
      <text:p text:style-name="P48"/>
      <text:p text:style-name="P55"><text:tab/>EL PRESIDENTE, <text:tab/><text:tab/><text:tab/><text:tab/><text:tab/>EL SECRETARIO GENERAL ACCIDENTAL,</text:p>
      <text:p text:style-name="P56"><text:span text:style-name="T45">Diligencia para hacer constar que el acta de la </text:span><text:span text:style-name="T46">Comisión Informativa de Urbanismo, Promoción Turística y Seguridad,</text:span><text:span text:style-name="T45"> de fecha </text:span><text:span text:style-name="T47">18</text:span><text:span text:style-name="T48"> de </text:span><text:span text:style-name="T47">junio</text:span><text:span text:style-name="T48"> de 202</text:span><text:span text:style-name="T49">6</text:span><text:span text:style-name="T48">, </text:span><text:span text:style-name="T45">ha sido aprobada por dicho órgano en la sesión celebrada el día </text:span><text:span text:style-name="T47">24 </text:span><text:span text:style-name="T50">de </text:span><text:span text:style-name="T51">ju</text:span><text:span text:style-name="T47">l</text:span><text:span text:style-name="T51">io</text:span><text:span text:style-name="T52"> de 2026.</text:span></text:p>
      <text:p text:style-name="P57"/>
      <text:p text:style-name="P58">Y para que conste, firmo la presente en Mogán, a fecha indicada en la firma electrónica.</text:p>
      <text:p text:style-name="P58"><text:tab/></text:p>
      <text:p text:style-name="P58"><text:tab/><text:tab/><text:tab/> <text:s text:c="10"/>El Secretario General Accidental,<text:span text:style-name="T53"><text:tab/> <text:tab/> <text:s text:c="13"/></text:span></text:p>
      <text:p text:style-name="P59"><text:tab/><text:tab/><text:tab/><text:tab/><text:span text:style-name="T54"> <text:s text:c="3"/>Fdo.: David Chao Castr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9Level0" style:family="text">
      <style:text-properties style:font-name="Symbol" fo:font-family="Symbol" style:font-family-generic="roman" style:font-pitch="variable" style:font-charset="x-symbol"/>
    </style:style>
    <style:style style:name="List9Level1" style:family="text">
      <style:text-properties style:font-name="Courier New" fo:font-family="'Courier New'" style:font-family-generic="modern"/>
    </style:style>
    <style:style style:name="List9Level2" style:family="text">
      <style:text-properties style:font-name="Wingdings" fo:font-family="Wingdings" style:font-pitch="variable" style:font-charset="x-symbol"/>
    </style:style>
    <style:style style:name="List9Level3" style:family="text">
      <style:text-properties style:font-name="Symbol" fo:font-family="Symbol" style:font-family-generic="roman" style:font-pitch="variable" style:font-charset="x-symbol"/>
    </style:style>
    <style:style style:name="List9Level4" style:family="text">
      <style:text-properties style:font-name="Courier New" fo:font-family="'Courier New'" style:font-family-generic="modern"/>
    </style:style>
    <style:style style:name="List9Level5" style:family="text">
      <style:text-properties style:font-name="Wingdings" fo:font-family="Wingdings" style:font-pitch="variable" style:font-charset="x-symbol"/>
    </style:style>
    <style:style style:name="List9Level6" style:family="text">
      <style:text-properties style:font-name="Symbol" fo:font-family="Symbol" style:font-family-generic="roman" style:font-pitch="variable" style:font-charset="x-symbol"/>
    </style:style>
    <style:style style:name="List9Level7" style:family="text">
      <style:text-properties style:font-name="Courier New" fo:font-family="'Courier New'" style:font-family-generic="modern"/>
    </style:style>
    <style:style style:name="List9Level8" style:family="text">
      <style:text-properties style:font-name="Wingdings" fo:font-family="Wingdings" style:font-pitch="variable" style:font-charset="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 fo:font-family="'Courier New'" style:font-family-generic="modern"/>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 fo:font-family="'Courier New'" style:font-family-generic="modern"/>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 fo:font-family="'Courier New'" style:font-family-generic="modern"/>
    </style:style>
    <style:style style:name="List12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9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9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9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9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9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9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9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9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1P0" style:volatile="true">
      <number:text> </number:text>
      <number:number number:decimal-places="2" number:min-decimal-places="2" number:min-integer-digits="1" number:grouping="true"/>
      <number:text>    </number:text>
    </number:number-style>
    <number:number-style style:name="N111P1" style:volatile="true">
      <number:text>-</number:text>
      <number:number number:decimal-places="2" number:min-decimal-places="2" number:min-integer-digits="1" number:grouping="true"/>
      <number:text>    </number:text>
    </number:number-style>
    <number:number-style style:name="N111P2" style:volatile="true">
      <number:text>-</number:text>
      <number:number number:decimal-places="0" number:min-decimal-places="0" number:min-integer-digits="0"/>
      <number:text>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2" number:min-decimal-places="2" number:min-integer-digits="1" number:grouping="true"/>
      <number:text> €</number:text>
    </number:number-style>
    <number:number-style style:name="N114P0" style:volatile="true">
      <number:number number:decimal-places="2" number:min-decimal-places="2" number:min-integer-digits="1" number:grouping="true"/>
      <number:text> </number:text>
    </number:number-style>
    <number:number-style style:name="N114">
      <style:text-properties fo:color="#ff0000"/>
      <number:text>-</number:text>
      <number:number number:decimal-places="2" number:min-decimal-places="2" number:min-integer-digits="1" number:grouping="true"/>
      <number:text> </number:text>
      <style:map style:condition="value()&gt;=0" style:apply-style-name="N114P0"/>
    </number:number-style>
    <number:percentage-style style:name="N115">
      <number:number number:decimal-places="2" number:min-decimal-places="2" number:min-integer-digits="1"/>
      <number:text> %</number:text>
    </number:percentage-style>
    <number:number-style style:name="N116P0" style:volatile="true">
      <number:number number:decimal-places="2" number:min-decimal-places="2" number:min-integer-digits="1" number:grouping="true"/>
      <number:text> €</number:text>
    </number:number-style>
    <number:number-style style:name="N116">
      <style:text-properties fo:color="#ff0000"/>
      <number:text>-</number:text>
      <number:number number:decimal-places="2" number:min-decimal-places="2" number:min-integer-digits="1" number:grouping="true"/>
      <number:text> €</number:text>
      <style:map style:condition="value()&gt;=0" style:apply-style-name="N116P0"/>
    </number:number-style>
    <number:currency-style style:name="N117P0" style:volatile="true">
      <number:number number:decimal-places="2" number:min-decimal-places="2" number:min-integer-digits="1" number:grouping="true"/>
      <number:text> </number:text>
      <number:currency-symbol>EUR</number:currency-symbol>
    </number:currency-style>
    <number:currency-style style:name="N117">
      <number:text>-</number:text>
      <number:number number:decimal-places="2" number:min-decimal-places="2" number:min-integer-digits="1" number:grouping="true"/>
      <number:text> </number:text>
      <number:currency-symbol>EUR</number:currency-symbol>
      <style:map style:condition="value()&gt;=0" style:apply-style-name="N117P0"/>
    </number:currency-style>
    <number:number-style style:name="N118">
      <number:number number:decimal-places="4" number:min-decimal-places="4" number:min-integer-digits="1"/>
    </number:number-style>
    <number:number-style style:name="N119">
      <number:number number:decimal-places="6" number:min-decimal-places="6" number:min-integer-digits="1"/>
    </number:number-style>
    <number:currency-style style:name="N120P0" style:volatile="true">
      <number:number number:decimal-places="2" number:min-decimal-places="2" number:min-integer-digits="1" number:grouping="true"/>
      <number:text> </number:text>
      <number:currency-symbol number:language="es" number:country="ES">€</number:currency-symbol>
    </number:currency-style>
    <number:currency-style style:name="N120">
      <number:text>-</number:text>
      <number:number number:decimal-places="2" number:min-decimal-places="2" number:min-integer-digits="1" number:grouping="true"/>
      <number:text> </number:text>
      <number:currency-symbol number:language="es" number:country="ES">€</number:currency-symbol>
      <style:map style:condition="value()&gt;=0" style:apply-style-name="N120P0"/>
    </number:currency-style>
    <number:currency-style style:name="N121P0" style:volatile="true">
      <number:number number:decimal-places="3" number:min-decimal-places="3" number:min-integer-digits="1" number:grouping="true"/>
      <number:text> </number:text>
      <number:currency-symbol number:language="es" number:country="ES">€</number:currency-symbol>
    </number:currency-style>
    <number:currency-style style:name="N121">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1P0"/>
    </number:currency-style>
    <number:currency-style style:name="N122P0" style:volatile="true">
      <number:number number:decimal-places="0" number:min-decimal-places="0" number:min-integer-digits="1" number:grouping="true"/>
      <number:text> </number:text>
      <number:currency-symbol number:language="es" number:country="ES">€</number:currency-symbol>
    </number:currency-style>
    <number:currency-style style:name="N122">
      <number:text>-</number:text>
      <number:number number:decimal-places="0" number:min-decimal-places="0" number:min-integer-digits="1" number:grouping="true"/>
      <number:text> </number:text>
      <number:currency-symbol number:language="es" number:country="ES">€</number:currency-symbol>
      <style:map style:condition="value()&gt;=0" style:apply-style-name="N122P0"/>
    </number:currency-style>
    <number:currency-style style:name="N123P0" style:volatile="true">
      <number:number number:decimal-places="6" number:min-decimal-places="6"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3P0"/>
    </number:currency-style>
    <number:percentage-style style:name="N124">
      <number:number number:decimal-places="2" number:min-decimal-places="2" number:min-integer-digits="1"/>
      <number:text>%</number:text>
    </number:percentage-style>
    <number:number-style style:name="N125P0" style:volatile="true">
      <number:number number:decimal-places="2" number:min-decimal-places="2" number:min-integer-digits="1" number:grouping="true"/>
      <number:text>   </number:text>
    </number:number-style>
    <number:number-style style:name="N125">
      <style:text-properties fo:color="#ff0000"/>
      <number:text>-</number:text>
      <number:number number:decimal-places="2" number:min-decimal-places="2" number:min-integer-digits="1" number:grouping="true"/>
      <number:text>   </number:text>
      <style:map style:condition="value()&gt;=0" style:apply-style-name="N125P0"/>
    </number:number-style>
    <number:number-style style:name="N126P0" style:volatile="true">
      <number:text> </number:text>
      <number:number number:decimal-places="2" number:min-decimal-places="2" number:min-integer-digits="1" number:grouping="true"/>
      <number:text> </number:text>
    </number:number-style>
    <number:number-style style:name="N126P1" style:volatile="true">
      <number:text>-</number:text>
      <number:number number:decimal-places="2" number:min-decimal-places="2" number:min-integer-digits="1" number:grouping="true"/>
      <number:text> </number:text>
    </number:number-style>
    <number:number-style style:name="N126P2" style:volatile="true">
      <number:text>-</number:text>
      <number:number number:decimal-places="0" number:min-decimal-places="0" number:min-integer-digits="0"/>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27P0" style:volatile="true">
      <number:text> </number:text>
      <number:fill-character> </number:fill-character>
      <number:number number:decimal-places="2" number:min-decimal-places="2" number:min-integer-digits="1" number:grouping="true"/>
      <number:text> € </number:text>
    </number:number-style>
    <number:number-style style:name="N127P1" style:volatile="true">
      <number:text>-</number:text>
      <number:fill-character> </number:fill-character>
      <number:number number:decimal-places="2" number:min-decimal-places="2" number:min-integer-digits="1" number:grouping="true"/>
      <number:text> € </number:text>
    </number:number-style>
    <number:number-style style:name="N127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27">
      <number:text> </number:text>
      <number:text-content/>
      <number:text> </number:text>
      <style:map style:condition="value()&gt;0" style:apply-style-name="N127P0"/>
      <style:map style:condition="value()&lt;0" style:apply-style-name="N127P1"/>
      <style:map style:condition="value()=0" style:apply-style-name="N127P2"/>
    </number:text-style>
    <number:number-style style:name="N128P0" style:volatile="true">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29P0" style:volatile="true">
      <number:number number:decimal-places="0" number:min-decimal-places="0" number:min-integer-digits="1" number:grouping="true"/>
      <number:text> </number:text>
    </number:number-style>
    <number:number-style style:name="N129">
      <number:text>-</number:text>
      <number:number number:decimal-places="0" number:min-decimal-places="0" number:min-integer-digits="1" number:grouping="true"/>
      <number:text> </number:text>
      <style:map style:condition="value()&gt;=0" style:apply-style-name="N129P0"/>
    </number:number-style>
    <number:percentage-style style:name="N130P0" style:volatile="true">
      <number:number number:decimal-places="2" number:min-decimal-places="2" number:min-integer-digits="1"/>
      <number:text>%</number:text>
    </number:percentage-style>
    <number:percentage-style style:name="N130">
      <style:text-properties fo:color="#ff0000"/>
      <number:text>-</number:text>
      <number:number number:decimal-places="2" number:min-decimal-places="2" number:min-integer-digits="1"/>
      <number:text>%</number:text>
      <style:map style:condition="value()&gt;=0" style:apply-style-name="N130P0"/>
    </number:percentage-style>
    <number:currency-style style:name="N10111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1"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1P0"/>
    </number:currency-style>
    <number:currency-style style:name="N10112P0" style:volatile="true" number:language="es" number:country="ES">
      <number:number number:decimal-places="2" number:min-decimal-places="2" number:min-integer-digits="1" number:grouping="true"/>
      <number:text> </number:text>
      <number:currency-symbol>EUR</number:currency-symbol>
    </number:currency-style>
    <number:currency-style style:name="N10112" number:language="es" number:country="ES">
      <number:text>-</number:text>
      <number:number number:decimal-places="2" number:min-decimal-places="2" number:min-integer-digits="1" number:grouping="true"/>
      <number:text> </number:text>
      <number:currency-symbol>EUR</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5"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17"><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18</text:page-number></text:span><text:span text:style-name="MT1"><text:s/>de </text:span><text:span text:style-name="MT1"><text:page-count>18</text:page-count></text:span></text:p>
            </table:table-cell>
          </table:table-row>
          <table:table-row>
            <table:table-cell table:style-name="Tabla1.A1" office:value-type="string">
              <text:p text:style-name="MP3">Unidad administrativa de Secretaría</text:p>
              <text:p text:style-name="MP4"/>
            </table:table-cell>
            <table:table-cell table:style-name="Tabla1.A1" office:value-type="string">
              <text:p text:style-name="MP2"/>
            </table:table-cell>
          </table:table-row>
        </table:table>
        <text:p text:style-name="Standard"/>
      </style:header>
      <style:footer>
        <text:p text:style-name="MP5"/>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2:07:18.508557100</dc:date>
    <meta:print-date>2026-08-12T11:40:09.525127700</meta:print-date>
    <meta:editing-cycles>139</meta:editing-cycles>
    <meta:editing-duration>PT7H31M42S</meta:editing-duration>
    <meta:printed-by>Archivos PDF</meta:printed-by>
    <meta:document-statistic meta:table-count="6" meta:image-count="1" meta:object-count="0" meta:page-count="18" meta:paragraph-count="268" meta:word-count="9718" meta:character-count="62174" meta:non-whitespace-character-count="52641"/>
    <meta:user-defined meta:name="Información 1"/>
    <meta:user-defined meta:name="Información 2"/>
    <meta:user-defined meta:name="Información 3"/>
    <meta:user-defined meta:name="Información 4"/>
  </office:meta>
</office:document-meta>
</file>